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トップページ_home.svg_1"/><text:bookmark-start text:name="トップページ_home.svg"/>トップページ @home.svg<text:bookmark-end text:name="__RefHeading___トップページ_home.svg_1"/><text:bookmark-end text:name="トップページ_home.svg"/></text:h>
      <text:p text:style-name="Text_20_body"><text:a xlink:type="simple" xlink:href="http://www.deepsky.jp/wiki/doku.php?id=start" text:style-name="Internet_20_link" text:visited-style-name="Visited_20_Internet_20_Link">ようこそ</text:a></text:p>
      <text:h text:style-name="Heading_20_2" text:outline-level="2"><text:bookmark-start text:name="__RefHeading___mikroc辞典_file-multiple.svg_2"/><text:bookmark-start text:name="mikroc辞典_file-multiple.svg"/>MikroC辞典 @file-multiple.svg<text:bookmark-end text:name="__RefHeading___mikroc辞典_file-multiple.svg_2"/><text:bookmark-end text:name="mikroc辞典_file-multiple.svg"/></text:h>
      <text:p text:style-name="Text_20_body"><text:a xlink:type="simple" xlink:href="http://www.deepsky.jp/wiki/doku.php?id=elechobby:picdic:picdic" text:style-name="Internet_20_link" text:visited-style-name="Visited_20_Internet_20_Link">はじめにお読みください</text:a>
<text:a xlink:type="simple" xlink:href="http://www.deepsky.jp/wiki/doku.php?id=elechobby:picdic:pic16f88:pic16f88" text:style-name="Internet_20_link" text:visited-style-name="Visited_20_Internet_20_Link">PIC16F88</text:a>
<text:a xlink:type="simple" xlink:href="http://www.deepsky.jp/wiki/doku.php?id=elechobby:picdic:pic12f683:pic12f683" text:style-name="Internet_20_link" text:visited-style-name="Visited_20_Internet_20_Link">PIC12F683</text:a>
<text:a xlink:type="simple" xlink:href="http://www.deepsky.jp/wiki/doku.php?id=elechobby:picdic:otherpic:otherpic" text:style-name="Internet_20_link" text:visited-style-name="Visited_20_Internet_20_Link">その他PIC</text:a></text:p>
      <text:h text:style-name="Heading_20_2" text:outline-level="2"><text:bookmark-start text:name="__RefHeading___home_assistant_homeassistant.svg_3"/><text:bookmark-start text:name="home_assistant_homeassistant.svg"/>Home Assistant @homeassistant.svg<text:bookmark-end text:name="__RefHeading___home_assistant_homeassistant.svg_3"/><text:bookmark-end text:name="home_assistant_homeassistant.svg"/></text:h>
      <text:p text:style-name="Text_20_body"><text:a xlink:type="simple" xlink:href="http://www.deepsky.jp/wiki/doku.php?id=ha:ha" text:style-name="Internet_20_link" text:visited-style-name="Visited_20_Internet_20_Link">Home Assistant</text:a></text:p>
      <text:h text:style-name="Heading_20_2" text:outline-level="2"><text:bookmark-start text:name="__RefHeading___pc_desktop-classic.svg_4"/><text:bookmark-start text:name="pc_desktop-classic.svg"/>PC @desktop-classic.svg<text:bookmark-end text:name="__RefHeading___pc_desktop-classic.svg_4"/><text:bookmark-end text:name="pc_desktop-classic.svg"/></text:h>
      <text:p text:style-name="Text_20_body"><text:a xlink:type="simple" xlink:href="http://www.deepsky.jp/wiki/doku.php?id=pc:pc" text:style-name="Internet_20_link" text:visited-style-name="Visited_20_Internet_20_Link">PC関係</text:a></text:p>
      <text:h text:style-name="Heading_20_2" text:outline-level="2"><text:bookmark-start text:name="__RefHeading___カメラ記録_camera.svg_5"/><text:bookmark-start text:name="カメラ記録_camera.svg"/>カメラ記録 @camera.svg<text:bookmark-end text:name="__RefHeading___カメラ記録_camera.svg_5"/><text:bookmark-end text:name="カメラ記録_camera.svg"/></text:h>
      <text:p text:style-name="Text_20_body"><text:a xlink:type="simple" xlink:href="http://www.deepsky.jp/wiki/doku.php?id=camera:camera" text:style-name="Internet_20_link" text:visited-style-name="Visited_20_Internet_20_Link">撮影記録</text:a></text:p>
      <text:h text:style-name="Heading_20_1" text:outline-level="1"><text:bookmark-start text:name="__RefHeading___その他メモ_invoice-text-multiple-outline.svg_6"/><text:bookmark-start text:name="その他メモ_invoice-text-multiple-outline.svg"/>その他メモ @invoice-text-multiple-outline.svg<text:bookmark-end text:name="__RefHeading___その他メモ_invoice-text-multiple-outline.svg_6"/><text:bookmark-end text:name="その他メモ_invoice-text-multiple-outline.svg"/></text:h>
      <text:p text:style-name="Text_20_body"><text:a xlink:type="simple" xlink:href="http://www.deepsky.jp/wiki/doku.php?id=memo:memo" text:style-name="Internet_20_link" text:visited-style-name="Visited_20_Internet_20_Link">その他メモ</text:a></text:p>
      <text:h text:style-name="Heading_20_2" text:outline-level="2"><text:bookmark-start text:name="__RefHeading___個人メモ_book-lock-open-outline.svg_7"/><text:bookmark-start text:name="個人メモ_book-lock-open-outline.svg"/>個人メモ @book-lock-open-outline.svg<text:bookmark-end text:name="__RefHeading___個人メモ_book-lock-open-outline.svg_7"/><text:bookmark-end text:name="個人メモ_book-lock-open-outline.svg"/></text:h>
      <text:p text:style-name="Text_20_body"><text:a xlink:type="simple" xlink:href="http://www.deepsky.jp/wiki/doku.php?id=user:htmikan:htmikan" text:style-name="Internet_20_link" text:visited-style-name="Visited_20_Internet_20_Link">仮版保管庫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0::12:50</meta:creation-date>
    <dc:creator>Generated</dc:creator>
    <dc:date>2026-09-13T20::12:50</dc:date>
    <dc:language>en-US</dc:language>
    <meta:editing-cycles>1</meta:editing-cycles>
    <meta:editing-duration>PT0S</meta:editing-duration>
    <dc:title>sidebar</dc:title>
  </office:meta>
</office:document-meta>
</file>