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mo:other:cmquotes"/><text:bookmark-start text:name="__RefHeading___クリミナル・マインド_格言集_1"/><text:bookmark-start text:name="クリミナル・マインド_格言集"/>クリミナル・マインド 格言集<text:bookmark-end text:name="__RefHeading___クリミナル・マインド_格言集_1"/><text:bookmark-end text:name="クリミナル・マインド_格言集"/></text:h>
      <text:p text:style-name="Text_20_body">「クリミナル・マインド FBI vs 異常犯罪」という海外ドラマがあります。シーズン15まであり人気がありました。
このドラマの面白いところに、ドラマの開始か終わり（時々話中）に、著名人の名言、格言を紹介されます。
ドラマ都合上、ネガティブな印象の格言が多いのですが、それもこのドラマに惹き込まれる点で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14:44</meta:creation-date>
    <dc:creator>Generated</dc:creator>
    <dc:date>2026-09-14T00::14:44</dc:date>
    <dc:language>en-US</dc:language>
    <meta:editing-cycles>1</meta:editing-cycles>
    <meta:editing-duration>PT0S</meta:editing-duration>
    <dc:title>memo:other:cmquotes</dc:title>
  </office:meta>
</office:document-meta>
</file>