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1c485d0dd41ae22aa83e9b49f706bd6.png"/>
  <manifest:file-entry manifest:media-type="image/png" manifest:full-path="Pictures/5b298f3f14c42384b01595abc818c36b.png"/>
  <manifest:file-entry manifest:media-type="image/png" manifest:full-path="Pictures/01e43ce1b0b74df2c35a35d4be28c0c9.png"/>
  <manifest:file-entry manifest:media-type="image/png" manifest:full-path="Pictures/24b91e5bbc0f095ada9f54a215e3a2c9.png"/>
  <manifest:file-entry manifest:media-type="image/png" manifest:full-path="Pictures/5a38abfea1b43739c41c09b5d3c05035.png"/>
  <manifest:file-entry manifest:media-type="image/png" manifest:full-path="Pictures/fc2d5975c51b08a6bcbd253345c4c8b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mo:3dp:wd6rdb"/><text:bookmark-start text:name="__RefHeading___wanhao_duplicator_6_redesign_board_1"/><text:bookmark-start text:name="wanhao_duplicator_6_redesign_board"/>Wanhao Duplicator 6 ReDesign Board<text:bookmark-end text:name="__RefHeading___wanhao_duplicator_6_redesign_board_1"/><text:bookmark-end text:name="wanhao_duplicator_6_redesign_board"/></text:h>
      <text:p text:style-name="Text_20_body">SKRボードの信号をWanhao D6 Plusの信号に変換したり、追加の機能を設けたりしたボード。
ファンは12Vでも24Vでもいけるし、Rapsberry Pi 4に供給する専用電源ラインもある。
純正はPT100で、SKRボードは100kサーミスタ。PT100変換基板も載せられる穴位置を追加している。
純正の3D Touchをつけられるよう、MILコネクタのピン配置を大幅に変更したので、受け側も変換が必要。
信号はどちらを間違えて刺しても故障しないよう、ヒートベッド以外はフォトカプラで対策済み。
ATTiny85を搭載し、1つのボタンを長押しで電源ON/OFF、短く押すと庫内ライトのON/OFFができるようにした。</text:p>
      <text:p text:style-name="Text_20_body"><draw:frame draw:style-name="media" draw:name="0" text:anchor-type="as-char" draw:z-index="0" svg:width="13.229166666667cm" svg:height="9.7375977517107cm"><draw:image xlink:href="Pictures/31c485d0dd41ae22aa83e9b49f706bd6.png" xlink:type="simple" xlink:show="embed" xlink:actuate="onLoad"/></draw:frame>
<text:a xlink:type="simple" xlink:href="http://deepsky.jp/wiki/lib/exe/fetch.php?media=memo:3dp:wd6redesignboard.zip" text:style-name="Internet_20_link" text:visited-style-name="Visited_20_Internet_20_Link">wd6redesignboard.zip</text:a>←KiCADデータ
<draw:frame draw:style-name="media" draw:name="1" text:anchor-type="as-char" draw:z-index="1" svg:width="13.229166666667cm" svg:height="11.34249434069cm"><draw:image xlink:href="Pictures/5b298f3f14c42384b01595abc818c36b.png" xlink:type="simple" xlink:show="embed" xlink:actuate="onLoad"/></draw:frame>
<text:a xlink:type="simple" xlink:href="http://deepsky.jp/wiki/lib/exe/fetch.php?media=memo:3dp:wd6redesignboard-io.zip" text:style-name="Internet_20_link" text:visited-style-name="Visited_20_Internet_20_Link">wd6redesignboard-io.zip</text:a>←KiCADデータ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2">#include &lt;Digispark_Examples.h&gt;</text:span><text:line-break/> <text:line-break/><text:span text:style-name="highlight_co1">// the setup routine runs once when you press reset:</text:span><text:line-break/><text:span text:style-name="highlight_kw4">void</text:span> setup<text:span text:style-name="highlight_br0">(</text:span><text:span text:style-name="highlight_br0">)</text:span> <text:span text:style-name="highlight_br0">{</text:span><text:s text:c="16"/><text:line-break/><text:s text:c="2"/><text:span text:style-name="highlight_co1">// initialize the digital pin as an output.</text:span><text:line-break/><text:s text:c="2"/>pinMode<text:span text:style-name="highlight_br0">(</text:span><text:span text:style-name="highlight_nu0">0</text:span>, OUTPUT<text:span text:style-name="highlight_br0">)</text:span><text:span text:style-name="highlight_sy4">;</text:span> <text:span text:style-name="highlight_co1">//LED on Model B</text:span><text:line-break/><text:s text:c="2"/>pinMode<text:span text:style-name="highlight_br0">(</text:span><text:span text:style-name="highlight_nu0">1</text:span>, OUTPUT<text:span text:style-name="highlight_br0">)</text:span><text:span text:style-name="highlight_sy4">;</text:span> <text:span text:style-name="highlight_co1">//LED on Model A<text:s text:c="3"/></text:span><text:line-break/><text:span text:style-name="highlight_br0">}</text:span><text:line-break/> <text:line-break/><text:span text:style-name="highlight_co1">// the loop routine runs over and over again forever:</text:span><text:line-break/><text:span text:style-name="highlight_kw4">void</text:span> loop<text:span text:style-name="highlight_br0">(</text:span><text:span text:style-name="highlight_br0">)</text:span> <text:span text:style-name="highlight_br0">{</text:span><text:line-break/><text:s text:c="2"/>digitalWrite<text:span text:style-name="highlight_br0">(</text:span><text:span text:style-name="highlight_nu0">0</text:span>, HIGH<text:span text:style-name="highlight_br0">)</text:span><text:span text:style-name="highlight_sy4">;</text:span><text:s text:c="3"/><text:span text:style-name="highlight_co1">// turn the LED on (HIGH is the voltage level)</text:span><text:line-break/><text:s text:c="2"/>digitalWrite<text:span text:style-name="highlight_br0">(</text:span><text:span text:style-name="highlight_nu0">1</text:span>, HIGH<text:span text:style-name="highlight_br0">)</text:span><text:span text:style-name="highlight_sy4">;</text:span><text:line-break/><text:s text:c="2"/>delay<text:span text:style-name="highlight_br0">(</text:span><text:span text:style-name="highlight_nu0">1000</text:span><text:span text:style-name="highlight_br0">)</text:span><text:span text:style-name="highlight_sy4">;</text:span><text:s text:c="15"/><text:span text:style-name="highlight_co1">// wait for a second</text:span><text:line-break/><text:s text:c="2"/>digitalWrite<text:span text:style-name="highlight_br0">(</text:span><text:span text:style-name="highlight_nu0">0</text:span>, LOW<text:span text:style-name="highlight_br0">)</text:span><text:span text:style-name="highlight_sy4">;</text:span><text:s text:c="4"/><text:span text:style-name="highlight_co1">// turn the LED off by making the voltage LOW</text:span><text:line-break/><text:s text:c="2"/>digitalWrite<text:span text:style-name="highlight_br0">(</text:span><text:span text:style-name="highlight_nu0">1</text:span>, LOW<text:span text:style-name="highlight_br0">)</text:span><text:span text:style-name="highlight_sy4">;</text:span> <text:line-break/><text:s text:c="2"/>delay<text:span text:style-name="highlight_br0">(</text:span><text:span text:style-name="highlight_nu0">1000</text:span><text:span text:style-name="highlight_br0">)</text:span><text:span text:style-name="highlight_sy4">;</text:span><text:s text:c="15"/><text:span text:style-name="highlight_co1">// wait for a second</text:span><text:line-break/><text:span text:style-name="highlight_br0">}</text:span></text:p>
          </table:table-cell>
        </table:table-row>
      </table:table>
      <text:p text:style-name="Text_20_body">ここまでやって、結局自分しか使わなかったのは、ちょっと勿体ないかもとは思った。</text:p>
      <text:h text:style-name="Heading_20_2" text:outline-level="2"><text:bookmark-start text:name="__RefHeading___メモ_2"/><text:bookmark-start text:name="メモ"/>メモ<text:bookmark-end text:name="__RefHeading___メモ_2"/><text:bookmark-end text:name="メモ"/></text:h>
      <text:p text:style-name="Text_20_body">ファンの電源が切れるときに逆電圧が発生するから、ファンコネクタ付近にショットキーバリアダイオードを追加すること。会社のはEC31QS03Lだった。</text:p>
      <text:p text:style-name="Text_20_body"><text:a xlink:type="simple" xlink:href="https://reprap.org/forum/read.php?13,850744" text:style-name="Internet_20_link" text:visited-style-name="Visited_20_Internet_20_Link">Common MOSFET HA210NO6 board circuit</text:a>
<draw:frame draw:style-name="media" draw:name="2" text:anchor-type="as-char" draw:z-index="2" svg:width="15.39875cm" svg:height="6.6145833333333cm"><draw:image xlink:href="Pictures/01e43ce1b0b74df2c35a35d4be28c0c9.png" xlink:type="simple" xlink:show="embed" xlink:actuate="onLoad"/></draw:frame>
<draw:frame draw:style-name="media" draw:name="3" text:anchor-type="as-char" draw:z-index="3" svg:width="14.816666666667cm" svg:height="6.111875cm"><draw:image xlink:href="Pictures/24b91e5bbc0f095ada9f54a215e3a2c9.png" xlink:type="simple" xlink:show="embed" xlink:actuate="onLoad"/></draw:frame></text:p>
      <text:p text:style-name="Text_20_body"><text:a xlink:type="simple" xlink:href="https://kohacraft.com/archives/1073087806.html#toc6" text:style-name="Internet_20_link" text:visited-style-name="Visited_20_Internet_20_Link">ステンシルとホットプレートで簡単リフローの方法 | kohacraftのblog</text:a></text:p>
      <text:p text:style-name="Text_20_body">ヒューズ外形図 →　Keystone 3557-2の中国クローンと判明
<draw:frame draw:style-name="media" draw:name="4" text:anchor-type="as-char" draw:z-index="4" svg:width="15.875cm" svg:height="15.875cm"><draw:image xlink:href="Pictures/5a38abfea1b43739c41c09b5d3c05035.png" xlink:type="simple" xlink:show="embed" xlink:actuate="onLoad"/></draw:frame></text:p>
      <text:p text:style-name="Text_20_body">USB Type-C 外形図
<draw:frame draw:style-name="media" draw:name="5" text:anchor-type="as-char" draw:z-index="5" svg:width="13.229166666667cm" svg:height="11.195182291667cm"><draw:image xlink:href="Pictures/fc2d5975c51b08a6bcbd253345c4c8b4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1::35:15</meta:creation-date>
    <dc:creator>Generated</dc:creator>
    <dc:date>2026-09-14T01::35:15</dc:date>
    <dc:language>en-US</dc:language>
    <meta:editing-cycles>1</meta:editing-cycles>
    <meta:editing-duration>PT0S</meta:editing-duration>
    <dc:title>memo:3dp:wd6rdb</dc:title>
  </office:meta>
</office:document-meta>
</file>