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297771dcd968bdbd45b2aa3e1d84111.png"/>
  <manifest:file-entry manifest:media-type="image/png" manifest:full-path="Pictures/e6b758417018dab1d814e21f37225f8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mo:3dp:fbp902"/><text:bookmark-start text:name="__RefHeading___flyingbear_p902_p905_1"/><text:bookmark-start text:name="flyingbear_p902_p905"/>FlyingBear P902/P905<text:bookmark-end text:name="__RefHeading___flyingbear_p902_p905_1"/><text:bookmark-end text:name="flyingbear_p902_p905"/></text:h>
      <text:p text:style-name="Text_20_body"><draw:frame draw:style-name="media" draw:name="0" text:anchor-type="as-char" draw:z-index="0" svg:width="13.229166666667cm" svg:height="10.6759375cm"><draw:image xlink:href="Pictures/9297771dcd968bdbd45b2aa3e1d84111.png" xlink:type="simple" xlink:show="embed" xlink:actuate="onLoad"/></draw:frame>
<draw:frame draw:style-name="media" draw:name="1" text:anchor-type="as-char" draw:z-index="1" svg:width="13.229166666667cm" svg:height="13.229166666667cm"><draw:image xlink:href="Pictures/e6b758417018dab1d814e21f37225f81.png" xlink:type="simple" xlink:show="embed" xlink:actuate="onLoad"/></draw:frame></text:p>
      <text:p text:style-name="Text_20_body">Marlinの設定ファイル
<text:a xlink:type="simple" xlink:href="http://deepsky.jp/wiki/lib/exe/fetch.php?media=memo:3dp:marlin_1.1.8_p902.zip" text:style-name="Internet_20_link" text:visited-style-name="Visited_20_Internet_20_Link">marlin_1.1.8_p902.zip</text:a>
<text:a xlink:type="simple" xlink:href="http://deepsky.jp/wiki/lib/exe/fetch.php?media=memo:3dp:p905_22x22_bed_firmware_by_jz.zip" text:style-name="Internet_20_link" text:visited-style-name="Visited_20_Internet_20_Link">p905_22x22_bed_firmware_by_jz.zip</text:a>
<text:a xlink:type="simple" xlink:href="http://deepsky.jp/wiki/lib/exe/fetch.php?media=memo:3dp:marlin_1.1.5_p902_88e59fa2e88d.zip" text:style-name="Internet_20_link" text:visited-style-name="Visited_20_Internet_20_Link">marlin_1.1.5_p902_88e59fa2e88d.zi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5::39:46</meta:creation-date>
    <dc:creator>Generated</dc:creator>
    <dc:date>2026-09-14T05::39:46</dc:date>
    <dc:language>en-US</dc:language>
    <meta:editing-cycles>1</meta:editing-cycles>
    <meta:editing-duration>PT0S</meta:editing-duration>
    <dc:title>memo:3dp:fbp902</dc:title>
  </office:meta>
</office:document-meta>
</file>