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bbb077a2dd0c6f5cb145d9dcf16f27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lechobby:picdic:picdic"/><text:bookmark-start text:name="__RefHeading___mikroc辞典_1"/><text:bookmark-start text:name="mikroc辞典"/>MikroC辞典<text:bookmark-end text:name="__RefHeading___mikroc辞典_1"/><text:bookmark-end text:name="mikroc辞典"/></text:h>
      <text:p text:style-name="Text_20_body">MikroCというPIC開発用ソフトウェアは、とにかく日本国内での情報がとても少なく、参考になるホームページがほとんどありませんでした。
そんな中、稲崎弘次様のホームページ<text:a xlink:type="simple" xlink:href="http://www8.plala.or.jp/InHisTime" text:style-name="Internet_20_link" text:visited-style-name="Visited_20_Internet_20_Link">「InHisTime」</text:a>には、Simple Is Bestの座右の銘通り、実にシンプルな回路とプログラミングの制作事例が数多く存在していて、MikroC問わずマイコンを扱うものならば、参考となるテクニックが満載でした。
そんな稲崎様のホームページも更新されなくなり、2018年の年末をもってホームページが閉鎖してしまいました。</text:p>
      <text:p text:style-name="Text_20_body"><draw:frame draw:style-name="media" draw:name="0" text:anchor-type="as-char" draw:z-index="0" svg:width="10.583333333333cm" svg:height="8.2406953966699cm"><draw:image xlink:href="Pictures/6bbb077a2dd0c6f5cb145d9dcf16f27e.png" xlink:type="simple" xlink:show="embed" xlink:actuate="onLoad"/></draw:frame></text:p>
      <text:p text:style-name="Text_20_body">以下のページにはそんな稲崎様のホームページの履歴を掘り起こし、私が見やすいように整理したものを非公式に辞典と名付けて公開しています。
関係者様に怒られたら速攻で消します。いつまで公開できるかもわかりません。
もしこちらの内容に感銘をうけたのなら、ぜひ稲崎様の出版本をお買い上げください。</text:p>
      <text:p text:style-name="Text_20_body"><text:a xlink:type="simple" xlink:href="https://www.amazon.co.jp/dp/4789842169" text:style-name="Internet_20_link" text:visited-style-name="Visited_20_Internet_20_Link"> Cで開発するPICモジュール・プログラム・サンプル集</text:a>
<text:a xlink:type="simple" xlink:href="https://www.amazon.co.jp/dp/4789812510" text:style-name="Internet_20_link" text:visited-style-name="Visited_20_Internet_20_Link"> PICを使ったデータ・ロガーの製作</text:a>
<text:a xlink:type="simple" xlink:href="https://www.amazon.co.jp/dp/4789812561" text:style-name="Internet_20_link" text:visited-style-name="Visited_20_Internet_20_Link"> PICを使った簡易測定器の実験―周波数カウンタ/電圧&amp;電流計/コンデンサ容量計の製作</text:a></text:p>
      <text:h text:style-name="Heading_20_3" text:outline-level="3"><text:bookmark-start text:name="__RefHeading___原文からの変更内容_2"/><text:bookmark-start text:name="原文からの変更内容"/>原文からの変更内容<text:bookmark-end text:name="__RefHeading___原文からの変更内容_2"/><text:bookmark-end text:name="原文からの変更内容"/></text:h>
      <text:p text:style-name="Text_20_body">原文から勝手ながら整理させていただいた内容は下記の通りです。</text:p>
      <text:list text:style-name="List_20_1" text:continue-numbering="false">
        <text:list-item>
          <text:p text:style-name="List_20_1_Content_First"> テキストエンコーディングを修正しました。</text:p>
        </text:list-item>
        <text:list-item>
          <text:p text:style-name="List_20_1_Content"> 英字の全半角を統一しました。</text:p>
        </text:list-item>
        <text:list-item>
          <text:p text:style-name="List_20_1_Content"> リスト表示を統一しました。</text:p>
        </text:list-item>
        <text:list-item>
          <text:p text:style-name="List_20_1_Content"> HEXファイルは割愛させていただきました。</text:p>
        </text:list-item>
        <text:list-item>
          <text:p text:style-name="List_20_1_Content_Last"> ソースコードはすべて最後にまとめ、コードハイライトで見やすくしました。<text:line-break/>ソースコード上部にあるファイル名をクリックすれば従来通りダウンロードできます。</text:p>
        </text:list-item>
      </text:list>
      <text:h text:style-name="Heading_20_3" text:outline-level="3"><text:bookmark-start text:name="__RefHeading___個人メモ_3"/><text:bookmark-start text:name="個人メモ"/>（個人メモ）<text:bookmark-end text:name="__RefHeading___個人メモ_3"/><text:bookmark-end text:name="個人メモ"/></text:h>
      <text:list text:style-name="List_20_1" text:continue-numbering="false">
        <text:list-item>
          <text:p text:style-name="List_20_1_Content_First"> タイトルは見出し1(Alt+1)、それ以外は2(Alt+2)</text:p>
        </text:list-item>
        <text:list-item>
          <text:p text:style-name="List_20_1_Content"> EmEditorを使って文字列を校正する。<text:line-break/>Ctrl+A →　Ctrl+V →　Ctrl+Hで全角スペースを無しに全置換 → Ctrl+Tでカタカナ以外半角を全文章 → Ctrl+A までをマクロ記録（Ctrl+Shift+R)<text:line-break/>後はマクロ再生(Ctrl+Shift+P)で一瞬で処理完了する。</text:p>
        </text:list-item>
        <text:list-item>
          <text:p text:style-name="List_20_1_Content_Last"> 機種依存文字がWayBackMachineでまともに表示しない。Ⅱ→?U、①→?@など。手動で修正する。①②などは数字付きリストに変換する。</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4T07::08:44</meta:creation-date>
    <dc:creator>Generated</dc:creator>
    <dc:date>2026-09-14T07::08:44</dc:date>
    <dc:language>en-US</dc:language>
    <meta:editing-cycles>1</meta:editing-cycles>
    <meta:editing-duration>PT0S</meta:editing-duration>
    <dc:title>elechobby:picdic:picdic</dc:title>
  </office:meta>
</office:document-meta>
</file>