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d9b436455c05f997be2514976ef023.png"/>
  <manifest:file-entry manifest:media-type="image/png" manifest:full-path="Pictures/85ac15713942f0beb43f6196fc43836c.png"/>
  <manifest:file-entry manifest:media-type="image/png" manifest:full-path="Pictures/80cff319f5e8bb3bb66247484de332d1.png"/>
  <manifest:file-entry manifest:media-type="image/png" manifest:full-path="Pictures/2abc9c40e5981189562711ab73cd19fc.png"/>
  <manifest:file-entry manifest:media-type="image/png" manifest:full-path="Pictures/18631b5a178c1627915a3e6c821c6e97.png"/>
  <manifest:file-entry manifest:media-type="image/png" manifest:full-path="Pictures/a988318e2d1f1a3ff2c92ddeadad339c.png"/>
  <manifest:file-entry manifest:media-type="image/png" manifest:full-path="Pictures/90c96d74b0b983f7971a91f0c9e6c1ec.png"/>
  <manifest:file-entry manifest:media-type="image/png" manifest:full-path="Pictures/429598dc2c21ce8404c9761b90fb7e42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9"/><text:bookmark-start text:name="__RefHeading___輝度可変型led_10灯_ユニット_i2c対応_1"/><text:bookmark-start text:name="輝度可変型led_10灯_ユニット_i2c対応"/>輝度可変型LED(10灯)ユニット(I2C対応)<text:bookmark-end text:name="__RefHeading___輝度可変型led_10灯_ユニット_i2c対応_1"/><text:bookmark-end text:name="輝度可変型led_10灯_ユニット_i2c対応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NightRiderV1(残像方式)を、I2C対応に改良してみました。
I2C対応なので、他のPICからLEDの輝度データを自由に設定することができます。
このようにすることで、NightRider以外にも使い道が考えられるので、汎用的な名称のユニットと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I2Cのスレーブ機能としての、基本的な構造は、前回製作した、LCDモニター(I2C対応)と同じです。</text:p>
      <text:p text:style-name="Text_20_body">&lt;メモリ構造&gt;
10個のLEDの輝度データを設定するために、10バイトのメモリを使用します。
【0x00】LED1の輝度データ(0x00~0xFF)
【0x01】LED2の輝度データ(0x00~0xFF)
【0x02】LED3の輝度データ(0x00~0xFF)
【0x03】LED4の輝度データ(0x00~0xFF)
【0x04】LED5の輝度データ(0x00~0xFF)
【0x05】LED6の輝度データ(0x00~0xFF)
【0x06】LED7の輝度データ(0x00~0xFF)
【0x07】LED8の輝度データ(0x00~0xFF)
【0x08】LED9の輝度データ(0x00~0xFF)
【0x09】LED10の輝度データ(0x00~0xFF)</text:p>
      <text:p text:style-name="Text_20_body">輝度の制御方式は、前回製作した、NightRiderV1(残像方式)と同様です。</text:p>
      <text:p text:style-name="Text_20_body">&lt;マスター側から、スレーブ側への、LED輝度データ出力&gt;
マスター側から、アドレス(0x00~0x09)のメモリに、輝度データを書き込みます。</text:p>
      <text:p text:style-name="Preformatted_20_Text">Soft_I2C_Start();<text:line-break/>Soft_I2C_Write(0xE0);<text:line-break/>Soft_I2C_Write(0x00);<text:line-break/>Soft_I2C_Write(255);<text:line-break/>Soft_I2C_Write(128);<text:line-break/>Soft_I2C_Write(64);<text:line-break/>Soft_I2C_Write(32);<text:line-break/>Soft_I2C_Write(16);<text:line-break/>Soft_I2C_Write(8);<text:line-break/>Soft_I2C_Write(4);<text:line-break/>Soft_I2C_Write(2);<text:line-break/>Soft_I2C_Write(1);<text:line-break/>Soft_I2C_Write(0);<text:line-break/>Soft_I2C_Stop();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21.166666666667cm"><draw:image xlink:href="Pictures/b5d9b436455c05f997be2514976ef02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輝度可変型ＬＥＤ（１０灯）ユニット（Ｉ２Ｃ対応）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A.F2</text:span><text:line-break/> <text:line-break/><text:span text:style-name="highlight_co2">#define<text:tab/><text:tab/>SW_ADDR1<text:tab/>PORTA.F3</text:span><text:line-break/><text:span text:style-name="highlight_co2">#define<text:tab/><text:tab/>SW_ADDR2<text:tab/>PORTA.F4</text:span><text:line-break/><text:span text:style-name="highlight_co2">#define<text:tab/><text:tab/>SW_ADDR3<text:tab/>PORTA.F5</text:span><text:line-break/> <text:line-break/><text:span text:style-name="highlight_co2">#define<text:tab/><text:tab/>ADDR_BASE<text:tab/>0xE0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2">#define<text:tab/><text:tab/>DATA_SIZE<text:tab/>10</text:span><text:line-break/> <text:line-break/><text:span text:style-name="highlight_co2">#define<text:tab/><text:tab/>LED1<text:tab/>PORTB.F0</text:span><text:line-break/><text:span text:style-name="highlight_co2">#define<text:tab/><text:tab/>LED2<text:tab/>PORTB.F2</text:span><text:line-break/><text:span text:style-name="highlight_co2">#define<text:tab/><text:tab/>LED3<text:tab/>PORTB.F3</text:span><text:line-break/><text:span text:style-name="highlight_co2">#define<text:tab/><text:tab/>LED4<text:tab/>PORTB.F5</text:span><text:line-break/><text:span text:style-name="highlight_co2">#define<text:tab/><text:tab/>LED5<text:tab/>PORTB.F6</text:span><text:line-break/><text:span text:style-name="highlight_co2">#define<text:tab/><text:tab/>LED6<text:tab/>PORTB.F7</text:span><text:line-break/><text:span text:style-name="highlight_co2">#define<text:tab/><text:tab/>LED7<text:tab/>PORTA.F6</text:span><text:line-break/><text:span text:style-name="highlight_co2">#define<text:tab/><text:tab/>LED8<text:tab/>PORTA.F7</text:span><text:line-break/><text:span text:style-name="highlight_co2">#define<text:tab/><text:tab/>LED9<text:tab/>PORTA.F0</text:span><text:line-break/><text:span text:style-name="highlight_co2">#define<text:tab/><text:tab/>LED10<text:tab/>PORTA.F1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Write<text:span text:style-name="highlight_br0">(</text:span>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<text:span text:style-name="highlight_kw1">while</text:span> <text:span text:style-name="highlight_br0">(</text:span>SSPSTAT.<text:span text:style-name="highlight_me1">BF</text:span> <text:span text:style-name="highlight_sy0">==</text:span> <text:span text:style-name="highlight_nu0">1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SPCON.<text:span text:style-name="highlight_me1">WCOL</text:span> <text:span text:style-name="highlight_sy0">=</text:span> <text:span text:style-name="highlight_nu0">0</text:span><text:span text:style-name="highlight_sy0">;</text:span><text:line-break/><text:tab/><text:tab/>SSPBUF <text:span text:style-name="highlight_sy0">=</text:span> dat<text:span text:style-name="highlight_sy0">;</text:span><text:line-break/><text:tab/><text:tab/><text:span text:style-name="highlight_kw1">if</text:span> <text:span text:style-name="highlight_br0">(</text:span>SSPCON.<text:span text:style-name="highlight_me1">WCOL</text:span> <text:span text:style-name="highlight_sy0">==</text:span> <text:span text:style-name="highlight_nu0">1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SSPCON.<text:span text:style-name="highlight_me1">CKP</text:span> <text:span text:style-name="highlight_sy0">=</text:span> <text:span text:style-name="highlight_nu0">1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i2c_memory<text:span text:style-name="highlight_br0">[</text:span>DATA_SIZE<text:span text:style-name="highlight_br0">]</text:span><text:span text:style-name="highlight_sy0">,</text:span> i2c_pnt<text:span text:style-name="highlight_sy0">,</text:span> i2c_flg<text:span text:style-name="highlight_sy0">,</text:span> i2c_tmp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Handler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SSPSTAT.<text:span text:style-name="highlight_me1">P</text:span> <text:span text:style-name="highlight_sy0">==</text:span> <text:span text:style-name="highlight_nu0">1</text:span><text:span text:style-name="highlight_br0">)</text:span><text:tab/><text:tab/><text:span text:style-name="highlight_co1">//ストップビットを検出するとTIMER0を再開する。 </text:span><text:line-break/><text:tab/><text:tab/>INTCON.<text:span text:style-name="highlight_me1">T0IE</text:span> <text:span text:style-name="highlight_sy0">=</text:span> <text:span text:style-name="highlight_nu0">1</text:span><text:span text:style-name="highlight_sy0">;</text:span><text:line-break/><text:tab/><text:span text:style-name="highlight_kw1">if</text:span> <text:span text:style-name="highlight_br0">(</text:span>SSPSTAT.<text:span text:style-name="highlight_me1">S</text:span> <text:span text:style-name="highlight_sy0">==</text:span> <text:span text:style-name="highlight_nu0">1</text:span><text:span text:style-name="highlight_br0">)</text:span><text:tab/><text:tab/><text:span text:style-name="highlight_co1">//スタートビットを検出するとTIMER0を一時停止する。</text:span><text:line-break/><text:tab/><text:tab/>INTCON.<text:span text:style-name="highlight_me1">T0IE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i2c_tmp <text:span text:style-name="highlight_sy0">=</text:span> SSPSTAT <text:span text:style-name="highlight_sy0">&amp;</text:span> <text:span text:style-name="highlight_nu6">0b00101101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i2c_tmp <text:span text:style-name="highlight_sy0">==</text:span> <text:span text:style-name="highlight_nu6">0b00001001</text:span><text:span text:style-name="highlight_br0">)</text:span> <text:span text:style-name="highlight_br0">{</text:span><text:tab/><text:span text:style-name="highlight_co1">//書き込みモード、デバイスアドレス</text:span><text:line-break/><text:tab/><text:tab/>i2c_tmp <text:span text:style-name="highlight_sy0">=</text:span> SSPBUF<text:span text:style-name="highlight_sy0">;</text:span> <text:line-break/><text:tab/><text:tab/>i2c_flg <text:span text:style-name="highlight_sy0">=</text:span> <text:span text:style-name="highlight_nu0">0</text:span><text:span text:style-name="highlight_sy0">;</text:span><text:line-break/><text:tab/><text:tab/>i2c_pnt <text:span text:style-name="highlight_sy0">=</text:span> <text:span text:style-name="highlight_nu0">0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001</text:span><text:span text:style-name="highlight_br0">)</text:span> <text:span text:style-name="highlight_br0">{</text:span><text:tab/><text:span text:style-name="highlight_co1">//書き込みモード、データ</text:span><text:line-break/><text:tab/><text:tab/><text:span text:style-name="highlight_kw1">if</text:span> <text:span text:style-name="highlight_br0">(</text:span>i2c_flg <text:span text:style-name="highlight_sy0">==</text:span> <text:span text:style-name="highlight_nu0">0</text:span><text:span text:style-name="highlight_br0">)</text:span> <text:span text:style-name="highlight_br0">{</text:span><text:line-break/><text:tab/><text:tab/><text:tab/>i2c_pnt <text:span text:style-name="highlight_sy0">=</text:span> SSPBUF<text:span text:style-name="highlight_sy0">;</text:span><text:line-break/><text:tab/><text:tab/><text:tab/>i2c_flg <text:span text:style-name="highlight_sy0">=</text:span> <text:span text:style-name="highlight_nu0">1</text:span>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i2c_fl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2c_memory<text:span text:style-name="highlight_br0">[</text:span>i2c_pnt<text:span text:style-name="highlight_br0">]</text:span> <text:span text:style-name="highlight_sy0">=</text:span> SSPBUF<text:span text:style-name="highlight_sy0">;</text:span><text:line-break/><text:tab/><text:tab/><text:tab/>i2c_pnt<text:span text:style-name="highlight_sy0">++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001100</text:span><text:span text:style-name="highlight_br0">)</text:span> <text:span text:style-name="highlight_br0">{</text:span><text:tab/><text:span text:style-name="highlight_co1">//読み込みモード、デバイスアドレス </text:span><text:line-break/><text:tab/><text:tab/>i2c_Write<text:span text:style-name="highlight_br0">(</text:span>i2c_memory<text:span text:style-name="highlight_br0">[</text:span>i2c_pnt<text:span text:style-name="highlight_br0">]</text:span><text:span text:style-name="highlight_br0">)</text:span><text:span text:style-name="highlight_sy0">;</text:span><text:line-break/><text:tab/><text:tab/>i2c_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100</text:span><text:span text:style-name="highlight_br0">)</text:span> <text:span text:style-name="highlight_br0">{</text:span><text:tab/><text:span text:style-name="highlight_co1">//読み込みモード、データ（ＡＣＫ） </text:span><text:line-break/><text:tab/><text:tab/>i2c_Write<text:span text:style-name="highlight_br0">(</text:span>i2c_memory<text:span text:style-name="highlight_br0">[</text:span>i2c_pnt<text:span text:style-name="highlight_br0">]</text:span><text:span text:style-name="highlight_br0">)</text:span><text:span text:style-name="highlight_sy0">;</text:span><text:line-break/><text:tab/><text:tab/>i2c_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000</text:span><text:span text:style-name="highlight_br0">)</text:span> <text:span text:style-name="highlight_br0">{</text:span><text:tab/><text:span text:style-name="highlight_co1">//読み込みモード、データ（ＮＯ＿ＡＣＫ） </text:span><text:line-break/><text:tab/><text:tab/>i2c_tmp <text:span text:style-name="highlight_sy0">=</text:span> SSPBUF<text:span text:style-name="highlight_sy0">;</text:span><text:line-break/><text:tab/><text:tab/>SSPCON <text:span text:style-name="highlight_sy0">=</text:span> <text:span text:style-name="highlight_nu6">0b00111110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pwm_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SSP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ON<text:span text:style-name="highlight_sy0">;</text:span><text:line-break/><text:tab/><text:tab/>i2c_Handler<text:span text:style-name="highlight_br0">(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tab/><text:tab/><text:span text:style-name="highlight_co1">// 約0.128msec周期 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1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0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2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1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3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2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4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3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5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4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6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5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7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6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8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7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9<text:s text:c="2"/>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8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10 <text:span text:style-name="highlight_sy0">=</text:span> <text:span text:style-name="highlight_br0">(</text:span>pwm_cnt <text:span text:style-name="highlight_sy0">&lt;=</text:span> i2c_memory<text:span text:style-name="highlight_br0">[</text:span><text:span text:style-name="highlight_nu0">9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pwm_cnt <text:span text:style-name="highlight_sy0">&lt;</text:span> <text:span text:style-name="highlight_nu0">255</text:span><text:span text:style-name="highlight_br0">)</text:span><text:line-break/><text:tab/><text:tab/><text:tab/>pwm_cnt<text:span text:style-name="highlight_sy0">++;</text:span><text:line-break/><text:tab/><text:tab/><text:span text:style-name="highlight_kw1">else</text:span><text:line-break/><text:tab/><text:tab/><text:tab/>pwm_cnt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Luminance<text:span text:style-name="highlight_br0">[</text:span><text:span text:style-name="highlight_nu0">10</text:span><text:span text:style-name="highlight_br0">]</text:span> <text:span text:style-name="highlight_sy0">=</text:span> <text:span text:style-name="highlight_br0">{</text:span><text:span text:style-name="highlight_nu0">255</text:span><text:span text:style-name="highlight_sy0">,</text:span> <text:span text:style-name="highlight_nu0">128</text:span><text:span text:style-name="highlight_sy0">,</text:span> <text:span text:style-name="highlight_nu0">64</text:span><text:span text:style-name="highlight_sy0">,</text:span> <text:span text:style-name="highlight_nu0">32</text:span><text:span text:style-name="highlight_sy0">,</text:span> <text:span text:style-name="highlight_nu0">16</text:span><text:span text:style-name="highlight_sy0">,</text:span> <text:span text:style-name="highlight_nu0">8</text:span><text:span text:style-name="highlight_sy0">,</text:span> <text:span text:style-name="highlight_nu0">4</text:span>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}</text:span><text:span text:style-name="highlight_sy0">;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A/Dコンバータは使用しない。 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クロックは内臓8MHzを使用する。 </text:span><text:line-break/><text:tab/>TRISA<text:s text:c="2"/><text:span text:style-name="highlight_sy0">=</text:span> <text:span text:style-name="highlight_nu6">0b00111000</text:span><text:span text:style-name="highlight_sy0">;</text:span><text:tab/><text:tab/><text:span text:style-name="highlight_co1">//PORTAを設定する。 </text:span><text:line-break/><text:tab/>TRISB<text:s text:c="2"/><text:span text:style-name="highlight_sy0">=</text:span> <text:span text:style-name="highlight_nu6">0b00010010</text:span><text:span text:style-name="highlight_sy0">;</text:span><text:tab/><text:tab/><text:span text:style-name="highlight_co1">//PORTBを設定する。 </text:span><text:line-break/><text:tab/>OPTION_REG.<text:span text:style-name="highlight_me1">NOT_RBPU</text:span> <text:span text:style-name="highlight_sy0">=</text:span> <text:span text:style-name="highlight_nu0">0</text:span><text:span text:style-name="highlight_sy0">;</text:span><text:tab/><text:span text:style-name="highlight_co1">//PORTBをプルアップする。</text:span><text:line-break/><text:tab/><text:span text:style-name="highlight_co1">// TIMER0を設定する。 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Ｉ２Ｃを設定する。 </text:span><text:line-break/><text:tab/>SSPSTAT.<text:span text:style-name="highlight_me1">SMP</text:span> <text:span text:style-name="highlight_sy0">=</text:span> <text:span text:style-name="highlight_nu0">1</text:span><text:span text:style-name="highlight_sy0">;</text:span><text:line-break/><text:tab/>SSPSTAT.<text:span text:style-name="highlight_me1">CKE</text:span> <text:span text:style-name="highlight_sy0">=</text:span> <text:span text:style-name="highlight_nu0">1</text:span><text:span text:style-name="highlight_sy0">;</text:span><text:line-break/><text:tab/>SSPCON.<text:span text:style-name="highlight_me1">WCOL</text:span> <text:span text:style-name="highlight_sy0">=</text:span> <text:span text:style-name="highlight_nu0">0</text:span><text:span text:style-name="highlight_sy0">;</text:span><text:line-break/><text:tab/>SSPCON.<text:span text:style-name="highlight_me1">SSPOV</text:span> <text:span text:style-name="highlight_sy0">=</text:span> <text:span text:style-name="highlight_nu0">0</text:span><text:span text:style-name="highlight_sy0">;</text:span><text:line-break/><text:tab/>SSPCON.<text:span text:style-name="highlight_me1">SSPEN</text:span> <text:span text:style-name="highlight_sy0">=</text:span> <text:span text:style-name="highlight_nu0">1</text:span><text:span text:style-name="highlight_sy0">;</text:span><text:line-break/><text:tab/>SSPCON.<text:span text:style-name="highlight_me1">CKP</text:span> <text:span text:style-name="highlight_sy0">=</text:span> <text:span text:style-name="highlight_nu0">1</text:span><text:span text:style-name="highlight_sy0">;</text:span><text:line-break/><text:tab/>SSPCON.<text:span text:style-name="highlight_me1">SSPM0</text:span> <text:span text:style-name="highlight_sy0">=</text:span> <text:span text:style-name="highlight_nu0">0</text:span><text:span text:style-name="highlight_sy0">;</text:span><text:line-break/><text:tab/>SSPCON.<text:span text:style-name="highlight_me1">SSPM1</text:span> <text:span text:style-name="highlight_sy0">=</text:span> <text:span text:style-name="highlight_nu0">1</text:span><text:span text:style-name="highlight_sy0">;</text:span><text:line-break/><text:tab/>SSPCON.<text:span text:style-name="highlight_me1">SSPM2</text:span> <text:span text:style-name="highlight_sy0">=</text:span> <text:span text:style-name="highlight_nu0">1</text:span><text:span text:style-name="highlight_sy0">;</text:span><text:line-break/><text:tab/>SSPCON.<text:span text:style-name="highlight_me1">SSPM3</text:span> <text:span text:style-name="highlight_sy0">=</text:span> <text:span text:style-name="highlight_nu0">1</text:span><text:span text:style-name="highlight_sy0">;</text:span><text:line-break/><text:tab/>SSPADD <text:span text:style-name="highlight_sy0">=</text:span> ADDR_BASE <text:span text:style-name="highlight_sy0">+</text:span> <text:span text:style-name="highlight_br0">(</text:span><text:span text:style-name="highlight_br0">(</text:span>SW_ADDR3 <text:span text:style-name="highlight_sy0">==</text:span> <text:span text:style-name="highlight_nu0">1</text:span><text:span text:style-name="highlight_br0">)</text:span> <text:span text:style-name="highlight_sy0">?</text:span> <text:span text:style-name="highlight_nu0">8</text:span> <text:span text:style-name="highlight_sy0">:</text:span> <text:span text:style-name="highlight_nu0">0</text:span><text:span text:style-name="highlight_br0">)</text:span> <text:span text:style-name="highlight_sy0">+</text:span> <text:span text:style-name="highlight_br0">(</text:span><text:span text:style-name="highlight_br0">(</text:span>SW_ADDR2 <text:span text:style-name="highlight_sy0">==</text:span> <text:span text:style-name="highlight_nu0">1</text:span><text:span text:style-name="highlight_br0">)</text:span> <text:span text:style-name="highlight_sy0">?</text:span> <text:span text:style-name="highlight_nu0">4</text:span> <text:span text:style-name="highlight_sy0">:</text:span> <text:span text:style-name="highlight_nu0">0</text:span><text:span text:style-name="highlight_br0">)</text:span> <text:span text:style-name="highlight_sy0">+</text:span> <text:span text:style-name="highlight_br0">(</text:span><text:span text:style-name="highlight_br0">(</text:span>SW_ADDR1 <text:span text:style-name="highlight_sy0">==</text:span> <text:span text:style-name="highlight_nu0">1</text:span><text:span text:style-name="highlight_br0">)</text:span> <text:span text:style-name="highlight_sy0">?</text:span> <text:span text:style-name="highlight_nu0">2</text:span> <text:span text:style-name="highlight_sy0">:</text:span> <text:span text:style-name="highlight_nu0">0</text:span><text:span text:style-name="highlight_br0">)</text:span><text:span text:style-name="highlight_sy0">;</text:span><text:line-break/><text:tab/>PIE1.<text:span text:style-name="highlight_me1">SSPIE</text:span> <text:span text:style-name="highlight_sy0">=</text:span> <text:span text:style-name="highlight_nu0">1</text:span><text:span text:style-name="highlight_sy0">;</text:span><text:line-break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line-break/><text:tab/>i2c_pnt <text:span text:style-name="highlight_sy0">=</text:span> <text:span text:style-name="highlight_nu0">0</text:span><text:span text:style-name="highlight_sy0">;</text:span><text:line-break/><text:tab/>i2c_flg <text:span text:style-name="highlight_sy0">=</text:span> <text:span text:style-name="highlight_nu0">0</text:span><text:span text:style-name="highlight_sy0">;</text:span><text:line-break/><text:tab/>pwm_cnt <text:span text:style-name="highlight_sy0">=</text:span> <text:span text:style-name="highlight_nu0">1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DATA_SIZE<text:span text:style-name="highlight_sy0">;</text:span> cnt<text:span text:style-name="highlight_sy0">++</text:span><text:span text:style-name="highlight_br0">)</text:span> <text:span text:style-name="highlight_br0">{</text:span><text:line-break/><text:tab/><text:tab/>i2c_memory<text:span text:style-name="highlight_br0">[</text:span>cnt<text:span text:style-name="highlight_br0">]</text:span> <text:span text:style-name="highlight_sy0">=</text:span> Luminance<text:span text:style-name="highlight_br0">[</text:span>cnt<text:span text:style-name="highlight_br0">]</text:span><text:span text:style-name="highlight_sy0">;</text:span><text:line-break/><text:tab/><text:span text:style-name="highlight_br0">}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DATA_SIZE<text:span text:style-name="highlight_sy0">;</text:span> cnt<text:span text:style-name="highlight_sy0">++</text:span><text:span text:style-name="highlight_br0">)</text:span> <text:span text:style-name="highlight_br0">{</text:span><text:line-break/><text:tab/><text:tab/>i2c_memory<text:span text:style-name="highlight_br0">[</text:span>cnt<text:span text:style-name="highlight_br0">]</text:span> <text:span text:style-name="highlight_sy0">=</text:span> Luminance<text:span text:style-name="highlight_br0">[</text:span><text:span text:style-name="highlight_nu0">9</text:span> <text:span text:style-name="highlight_sy0">-</text:span> cnt<text:span text:style-name="highlight_br0">]</text:span><text:span text:style-name="highlight_sy0">;</text:span><text:line-break/><text:tab/><text:span text:style-name="highlight_br0">}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DATA_SIZE<text:span text:style-name="highlight_sy0">;</text:span> cnt<text:span text:style-name="highlight_sy0">++</text:span><text:span text:style-name="highlight_br0">)</text:span> <text:span text:style-name="highlight_br0">{</text:span><text:line-break/><text:tab/><text:tab/>i2c_memory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&lt;参考&gt;
※テスト用(PIC12F683)のプログラムです。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輝度可変型ＬＥＤ（１０灯）ユニットのテストデータ送信用（マスター）』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<text:tab/>GPIO.F3</text:span><text:line-break/><text:span text:style-name="highlight_co2">#define<text:tab/><text:tab/>LED<text:tab/><text:tab/><text:tab/><text:tab/>GPIO.F2</text:span><text:line-break/> <text:line-break/><text:span text:style-name="highlight_co2">#define<text:tab/><text:tab/>ON<text:tab/><text:tab/><text:tab/><text:tab/>1</text:span><text:line-break/><text:span text:style-name="highlight_co2">#define<text:tab/><text:tab/>OFF<text:tab/><text:tab/><text:tab/><text:tab/>0</text:span><text:line-break/> <text:line-break/><text:span text:style-name="highlight_co2">#define<text:tab/><text:tab/>ACK<text:tab/><text:tab/><text:tab/><text:tab/>1</text:span><text:line-break/><text:span text:style-name="highlight_co2">#define<text:tab/><text:tab/>NO_ACK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,</text:span> dat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0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0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tab/><text:span text:style-name="highlight_co1">// SDA, SCL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E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0">255</text:span><text:span text:style-name="highlight_br0">)</text:span><text:span text:style-name="highlight_sy0">;</text:span><text:line-break/><text:tab/><text:tab/>Soft_I2C_Write<text:span text:style-name="highlight_br0">(</text:span><text:span text:style-name="highlight_nu0">128</text:span><text:span text:style-name="highlight_br0">)</text:span><text:span text:style-name="highlight_sy0">;</text:span><text:line-break/><text:tab/><text:tab/>Soft_I2C_Write<text:span text:style-name="highlight_br0">(</text:span><text:span text:style-name="highlight_nu0">64</text:span><text:span text:style-name="highlight_br0">)</text:span><text:span text:style-name="highlight_sy0">;</text:span><text:line-break/><text:tab/><text:tab/>Soft_I2C_Write<text:span text:style-name="highlight_br0">(</text:span><text:span text:style-name="highlight_nu0">32</text:span><text:span text:style-name="highlight_br0">)</text:span><text:span text:style-name="highlight_sy0">;</text:span><text:line-break/><text:tab/><text:tab/>Soft_I2C_Write<text:span text:style-name="highlight_br0">(</text:span><text:span text:style-name="highlight_nu0">16</text:span><text:span text:style-name="highlight_br0">)</text:span><text:span text:style-name="highlight_sy0">;</text:span><text:line-break/><text:tab/><text:tab/>Soft_I2C_Write<text:span text:style-name="highlight_br0">(</text:span><text:span text:style-name="highlight_nu0">8</text:span><text:span text:style-name="highlight_br0">)</text:span><text:span text:style-name="highlight_sy0">;</text:span><text:line-break/><text:tab/><text:tab/>Soft_I2C_Write<text:span text:style-name="highlight_br0">(</text:span><text:span text:style-name="highlight_nu0">4</text:span><text:span text:style-name="highlight_br0">)</text:span><text:span text:style-name="highlight_sy0">;</text:span><text:line-break/><text:tab/><text:tab/>Soft_I2C_Write<text:span text:style-name="highlight_br0">(</text:span><text:span text:style-name="highlight_nu0">2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0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E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0">0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2</text:span><text:span text:style-name="highlight_br0">)</text:span><text:span text:style-name="highlight_sy0">;</text:span><text:line-break/><text:tab/><text:tab/>Soft_I2C_Write<text:span text:style-name="highlight_br0">(</text:span><text:span text:style-name="highlight_nu0">4</text:span><text:span text:style-name="highlight_br0">)</text:span><text:span text:style-name="highlight_sy0">;</text:span><text:line-break/><text:tab/><text:tab/>Soft_I2C_Write<text:span text:style-name="highlight_br0">(</text:span><text:span text:style-name="highlight_nu0">8</text:span><text:span text:style-name="highlight_br0">)</text:span><text:span text:style-name="highlight_sy0">;</text:span><text:line-break/><text:tab/><text:tab/>Soft_I2C_Write<text:span text:style-name="highlight_br0">(</text:span><text:span text:style-name="highlight_nu0">16</text:span><text:span text:style-name="highlight_br0">)</text:span><text:span text:style-name="highlight_sy0">;</text:span><text:line-break/><text:tab/><text:tab/>Soft_I2C_Write<text:span text:style-name="highlight_br0">(</text:span><text:span text:style-name="highlight_nu0">32</text:span><text:span text:style-name="highlight_br0">)</text:span><text:span text:style-name="highlight_sy0">;</text:span><text:line-break/><text:tab/><text:tab/>Soft_I2C_Write<text:span text:style-name="highlight_br0">(</text:span><text:span text:style-name="highlight_nu0">64</text:span><text:span text:style-name="highlight_br0">)</text:span><text:span text:style-name="highlight_sy0">;</text:span><text:line-break/><text:tab/><text:tab/>Soft_I2C_Write<text:span text:style-name="highlight_br0">(</text:span><text:span text:style-name="highlight_nu0">128</text:span><text:span text:style-name="highlight_br0">)</text:span><text:span text:style-name="highlight_sy0">;</text:span><text:line-break/><text:tab/><text:tab/>Soft_I2C_Write<text:span text:style-name="highlight_br0">(</text:span><text:span text:style-name="highlight_nu0">255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E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4</text:span><text:span text:style-name="highlight_br0">)</text:span><text:span text:style-name="highlight_sy0">;</text:span><text:line-break/><text:tab/><text:tab/>Soft_I2C_Write<text:span text:style-name="highlight_br0">(</text:span><text:span text:style-name="highlight_nu0">16</text:span><text:span text:style-name="highlight_br0">)</text:span><text:span text:style-name="highlight_sy0">;</text:span><text:line-break/><text:tab/><text:tab/>Soft_I2C_Write<text:span text:style-name="highlight_br0">(</text:span><text:span text:style-name="highlight_nu0">64</text:span><text:span text:style-name="highlight_br0">)</text:span><text:span text:style-name="highlight_sy0">;</text:span><text:line-break/><text:tab/><text:tab/>Soft_I2C_Write<text:span text:style-name="highlight_br0">(</text:span><text:span text:style-name="highlight_nu0">255</text:span><text:span text:style-name="highlight_br0">)</text:span><text:span text:style-name="highlight_sy0">;</text:span><text:line-break/><text:tab/><text:tab/>Soft_I2C_Write<text:span text:style-name="highlight_br0">(</text:span><text:span text:style-name="highlight_nu0">255</text:span><text:span text:style-name="highlight_br0">)</text:span><text:span text:style-name="highlight_sy0">;</text:span><text:line-break/><text:tab/><text:tab/>Soft_I2C_Write<text:span text:style-name="highlight_br0">(</text:span><text:span text:style-name="highlight_nu0">64</text:span><text:span text:style-name="highlight_br0">)</text:span><text:span text:style-name="highlight_sy0">;</text:span><text:line-break/><text:tab/><text:tab/>Soft_I2C_Write<text:span text:style-name="highlight_br0">(</text:span><text:span text:style-name="highlight_nu0">16</text:span><text:span text:style-name="highlight_br0">)</text:span><text:span text:style-name="highlight_sy0">;</text:span><text:line-break/><text:tab/><text:tab/>Soft_I2C_Write<text:span text:style-name="highlight_br0">(</text:span><text:span text:style-name="highlight_nu0">4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E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0">255</text:span><text:span text:style-name="highlight_br0">)</text:span><text:span text:style-name="highlight_sy0">;</text:span><text:line-break/><text:tab/><text:tab/>Soft_I2C_Write<text:span text:style-name="highlight_br0">(</text:span><text:span text:style-name="highlight_nu0">64</text:span><text:span text:style-name="highlight_br0">)</text:span><text:span text:style-name="highlight_sy0">;</text:span><text:line-break/><text:tab/><text:tab/>Soft_I2C_Write<text:span text:style-name="highlight_br0">(</text:span><text:span text:style-name="highlight_nu0">16</text:span><text:span text:style-name="highlight_br0">)</text:span><text:span text:style-name="highlight_sy0">;</text:span><text:line-break/><text:tab/><text:tab/>Soft_I2C_Write<text:span text:style-name="highlight_br0">(</text:span><text:span text:style-name="highlight_nu0">4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1</text:span><text:span text:style-name="highlight_br0">)</text:span><text:span text:style-name="highlight_sy0">;</text:span><text:line-break/><text:tab/><text:tab/>Soft_I2C_Write<text:span text:style-name="highlight_br0">(</text:span><text:span text:style-name="highlight_nu0">4</text:span><text:span text:style-name="highlight_br0">)</text:span><text:span text:style-name="highlight_sy0">;</text:span><text:line-break/><text:tab/><text:tab/>Soft_I2C_Write<text:span text:style-name="highlight_br0">(</text:span><text:span text:style-name="highlight_nu0">16</text:span><text:span text:style-name="highlight_br0">)</text:span><text:span text:style-name="highlight_sy0">;</text:span><text:line-break/><text:tab/><text:tab/>Soft_I2C_Write<text:span text:style-name="highlight_br0">(</text:span><text:span text:style-name="highlight_nu0">64</text:span><text:span text:style-name="highlight_br0">)</text:span><text:span text:style-name="highlight_sy0">;</text:span><text:line-break/><text:tab/><text:tab/>Soft_I2C_Write<text:span text:style-name="highlight_br0">(</text:span><text:span text:style-name="highlight_nu0">255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E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Write<text:span text:style-name="highlight_br0">(</text:span>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56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85ac15713942f0beb43f6196fc43836c.png" xlink:type="simple" xlink:show="embed" xlink:actuate="onLoad"/></draw:frame></text:p>
      <text:p text:style-name="Text_20_body">本ユニットへのテストデータ送信用のPIC12F683です。&lt;右側に伸びている、赤色線=SDA、青色線=SCL&gt;
<draw:frame draw:style-name="media" draw:name="2" text:anchor-type="as-char" draw:z-index="2" svg:width="13.229166666667cm" svg:height="9.921875cm"><draw:image xlink:href="Pictures/80cff319f5e8bb3bb66247484de332d1.png" xlink:type="simple" xlink:show="embed" xlink:actuate="onLoad"/></draw:frame></text:p>
      <text:p text:style-name="Text_20_body">左側が、最も明るく、右側に行くほど暗くなります。
<draw:frame draw:style-name="media" draw:name="3" text:anchor-type="as-char" draw:z-index="3" svg:width="13.229166666667cm" svg:height="9.921875cm"><draw:image xlink:href="Pictures/2abc9c40e5981189562711ab73cd19fc.png" xlink:type="simple" xlink:show="embed" xlink:actuate="onLoad"/></draw:frame></text:p>
      <text:p text:style-name="Text_20_body">左側が、最も暗く、右側に行くほど明るくなります。
<draw:frame draw:style-name="media" draw:name="4" text:anchor-type="as-char" draw:z-index="4" svg:width="13.229166666667cm" svg:height="9.921875cm"><draw:image xlink:href="Pictures/18631b5a178c1627915a3e6c821c6e97.png" xlink:type="simple" xlink:show="embed" xlink:actuate="onLoad"/></draw:frame></text:p>
      <text:p text:style-name="Text_20_body">中央が、最も明るく、左右に行くほど暗くなります。
<draw:frame draw:style-name="media" draw:name="5" text:anchor-type="as-char" draw:z-index="5" svg:width="13.229166666667cm" svg:height="9.921875cm"><draw:image xlink:href="Pictures/a988318e2d1f1a3ff2c92ddeadad339c.png" xlink:type="simple" xlink:show="embed" xlink:actuate="onLoad"/></draw:frame></text:p>
      <text:p text:style-name="Text_20_body">中央が、最も暗く、左右に行くほど明るくなります。
<draw:frame draw:style-name="media" draw:name="6" text:anchor-type="as-char" draw:z-index="6" svg:width="13.229166666667cm" svg:height="9.921875cm"><draw:image xlink:href="Pictures/90c96d74b0b983f7971a91f0c9e6c1ec.png" xlink:type="simple" xlink:show="embed" xlink:actuate="onLoad"/></draw:frame></text:p>
      <text:p text:style-name="Text_20_body">ランダムに輝度を設定しました。
<draw:frame draw:style-name="media" draw:name="7" text:anchor-type="as-char" draw:z-index="7" svg:width="13.229166666667cm" svg:height="9.921875cm"><draw:image xlink:href="Pictures/429598dc2c21ce8404c9761b90fb7e42.png" xlink:type="simple" xlink:show="embed" xlink:actuate="onLoad"/></draw:frame></text:p>
      <text:p text:style-name="Text_20_body">如何ですか?
本ユニットを8台接続すると、80個のLEDの輝度を制御することができるので、クリスマスのイルミネーション等に
は打って付けですね。
また、LEDの色を変えたり、フルカラーLEDを接続することにより、とても幻想的な雰囲気を醸し出す事ができる
のではないでしょうか?{<draw:frame draw:style-name="media" draw:name="8" text:anchor-type="as-char" draw:z-index="8" svg:width="" svg:rel-width="100%" svg:height="0cm"><draw:image xlink:href="Pictures/cb908b0fa886f04bb60ce270e7b76ba7.svg" xlink:type="simple" xlink:show="embed" xlink:actuate="onLoad"/></draw:frame>}!</text:p>
      <text:p text:style-name="Text_20_body">※フルカラーLEDを接続すると、1000色の色を表現できます。
赤色(R)10段階×緑色(G)10段階×青色(B)10段階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3:21</meta:creation-date>
    <dc:creator>Generated</dc:creator>
    <dc:date>2026-09-15T09::03:21</dc:date>
    <dc:language>en-US</dc:language>
    <meta:editing-cycles>1</meta:editing-cycles>
    <meta:editing-duration>PT0S</meta:editing-duration>
    <dc:title>elechobby:picdic:pic16f88:99</dc:title>
  </office:meta>
</office:document-meta>
</file>