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a67a0dec1965f007e6eb2357996ee60.png"/>
  <manifest:file-entry manifest:media-type="image/png" manifest:full-path="Pictures/f21705c4591b312cdf9ce32858d52c21.png"/>
  <manifest:file-entry manifest:media-type="image/png" manifest:full-path="Pictures/c6c228449b5df6e84fe5202aa0a2ba74.png"/>
  <manifest:file-entry manifest:media-type="image/png" manifest:full-path="Pictures/7fb7e81be19d6ab22158d7fe7c2a2ec6.png"/>
  <manifest:file-entry manifest:media-type="image/png" manifest:full-path="Pictures/41d7d47a3b2a4492f107ba222aa5c727.png"/>
  <manifest:file-entry manifest:media-type="image/png" manifest:full-path="Pictures/20cb608cae7f64dd027937eb8018b88c.png"/>
  <manifest:file-entry manifest:media-type="image/png" manifest:full-path="Pictures/11a42a68f19c893899b7963de19cba9f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90"/><text:bookmark-start text:name="__RefHeading___簡易緯度_経度表示ユニット_gps-52d_1"/><text:bookmark-start text:name="簡易緯度_経度表示ユニット_gps-52d"/>簡易緯度/経度表示ユニット(GPS-52D)<text:bookmark-end text:name="__RefHeading___簡易緯度_経度表示ユニット_gps-52d_1"/><text:bookmark-end text:name="簡易緯度_経度表示ユニット_gps-52d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GPS(Global Positioning System)を利用して、自分が地球上の何処(緯度/経度)にいるのかを、表示させる
ユニットを製作し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秋月電子で販売されている、「GPSレシーバモジュールキット」に含まれる、GPSモジュール(GPS-52D)を
PICで制御し、経度と緯度をLCDに表示させるユニットです。</text:p>
      <text:p text:style-name="Text_20_body">&lt;GPSレシーバモジュールキットの特長&gt;</text:p>
      <text:list text:style-name="List_20_1" text:continue-numbering="false">
        <text:list-item>
          <text:p text:style-name="List_20_1_Content_First"> ポジション社製GPSモジュール(SiRFチップセット)とDサブ/3端子レギュレータ/ADM3202などの部品セットです。</text:p>
        </text:list-item>
        <text:list-item>
          <text:p text:style-name="List_20_1_Content"> 緯度/経度/方位/高度/速度/時間などのGPS情報が得られます。</text:p>
        </text:list-item>
        <text:list-item>
          <text:p text:style-name="List_20_1_Content"> GPSモジュール:GPS-52D(B)-014アンテナ一体型(電源3.3V)</text:p>
        </text:list-item>
        <text:list-item>
          <text:p text:style-name="List_20_1_Content"> RS232C通信用回路部品、PC測定ソフトが付属</text:p>
        </text:list-item>
        <text:list-item>
          <text:p text:style-name="List_20_1_Content"> デフォルト通信スピード:9600bps</text:p>
        </text:list-item>
        <text:list-item>
          <text:p text:style-name="List_20_1_Content"> 出力データ:NMEA-0183準拠</text:p>
        </text:list-item>
        <text:list-item>
          <text:p text:style-name="List_20_1_Content_Last"> 外形:25.8(W)x30.8(D)x9.7(H)mm出力端子:1.27mmピッチ8ピン(メスコネクタ付属)</text:p>
        </text:list-item>
      </text:list>
      <text:p text:style-name="Text_20_body">&lt;GPS-52Dの性能仕様&gt;</text:p>
      <text:list text:style-name="List_20_1" text:continue-numbering="false">
        <text:list-item>
          <text:p text:style-name="List_20_1_Content_First"> 更新周期<text:line-break/>1秒(0秒~255秒まで設定変更可能)</text:p>
        </text:list-item>
        <text:list-item>
          <text:p text:style-name="List_20_1_Content"> 精度<text:line-break/>位置(15m:GPS測位、10m:DGPS測位)</text:p>
        </text:list-item>
        <text:list-item>
          <text:p text:style-name="List_20_1_Content"> 初期測位時間<text:line-break/>コールドスタート(標準感度製品:50秒、高感度製品:70秒、超高感度製品:60秒)<text:line-break/>ウォームスタート(38秒)<text:line-break/>ホットスタート(8秒)</text:p>
        </text:list-item>
        <text:list-item>
          <text:p text:style-name="List_20_1_Content"> 測地系<text:line-break/>東京、WGS-84</text:p>
        </text:list-item>
        <text:list-item>
          <text:p text:style-name="List_20_1_Content_Last"> 測位モード<text:line-break/>測位不可/2次元測位/3次元測位自動切り替え</text:p>
        </text:list-item>
      </text:list>
      <text:p text:style-name="Text_20_body"><draw:frame draw:style-name="media" draw:name="0" text:anchor-type="as-char" draw:z-index="0" svg:width="9.525cm" style:rel-width="100%" svg:height="7.14375cm" style:rel-height="scale"><draw:image xlink:href="Pictures/2a67a0dec1965f007e6eb2357996ee60.png" xlink:type="simple" xlink:show="embed" xlink:actuate="onLoad"/></draw:frame><draw:frame draw:style-name="media" draw:name="1" text:anchor-type="as-char" draw:z-index="1" svg:width="9.525cm" style:rel-width="100%" svg:height="7.14375cm" style:rel-height="scale"><draw:image xlink:href="Pictures/f21705c4591b312cdf9ce32858d52c21.png" xlink:type="simple" xlink:show="embed" xlink:actuate="onLoad"/></draw:frame></text:p>
      <text:p text:style-name="Text_20_body">GPS-52Dが出力する、NMEAは、米国海洋電子機器協会(National Marine Electronics Association)が定め
た規格で、受信機とナビゲーション機器の通信に使用されるプロトコルです。
中でも、NMEA-0183は、GPS受信機とナビゲーション機器の間を、シリアルポートを利用して通信するための
規格で、すべての文字がASCIIテキストの「センテンス」で送られます。各データ項目は、カンマ(,)で区切られ
ており、行末には、CR/LFコードが含まれます。</text:p>
      <text:p text:style-name="Text_20_body">&lt;GPS-52Dが出力するデータ(文字列)&gt;</text:p>
      <text:p text:style-name="Text_20_body">$GSU-50 : Position Co.,Ltd.2003
$Firmware Checksum: 4d50
$TOW: 0
$WK: 1491
$POS: 6378137 0 0
$CLK: 96000
$CHNL:12
$Baud rate: 9600 System clock: 12.277MHz
$HW Type: S2AM
$Asic Version: 0x23
$Clock Source: GPSCLK
$Internal Beacon: None
$PSRF150,1,*12</text:p>
      <text:p text:style-name="Text_20_body">$GPGGA,235948.000,<text:span text:style-name="Strong_20_Emphasis">3600.0000,N,13600.0000,E,0,00</text:span>,99.9,00000.0,M,0000.0,M,000.0,0000*4A
$GPGSA,A,1,,,,,,,,,,,,,99.9,99.9,99.9*09
$GPRMC,235948.000,V,3600.0000,N,13600.0000,E,9999.99,999.99,020808,,*2F
$GPVTG,999.99,T,,M,9999.99,N,9999.99,K*59
$GPZDA,235949.000,02,08,2008,,*56</text:p>
      <text:p text:style-name="Text_20_body">※以降、&lt;GPZDA&gt;までが、約1秒周期で繰り返されます。</text:p>
      <text:p text:style-name="Text_20_body">&lt;GGAセンテンスを利用した、経度、緯度の取得&gt;
例:$GPGGA,123519.00,<text:span text:style-name="Strong_20_Emphasis">4807.038247,N,01131.324523,E</text:span>,1,08,0.9,545.42,M,46.93,M,5.0,1012*42
123519.00 =測位時刻(UTC)12:35:19.00
**4807.038247,N =緯度48度07.038247分(北緯) **
**01131.324523,E =経度11度31.324523分(東経) **
1 =GPSのクオリティ; 0 = 受信不能, 1 = 単独測位,2 = DGPS
08 =受信衛星数
0.9 =水平測位誤差
545.42, M =平均海水面からのアンテナ高度(m)
46.93, M =WGS-84楕円体から平均海水面の高度差(m)
5.0 =DGPSデータのエイジ(秒)
1012 =DGPS基準局のID
*42 =チェックサム</text:p>
      <text:p text:style-name="Text_20_body">&lt;測地系の設定&gt;
GPS-52Dは、デフォルトでは、測地系設定値が、「178:TOKYO Mean Solution」になっています。
このままでは、世界測地系「21:WGS-84」の経緯度で表わすと、北西方向へ約450mずれてしまうので、
起動時に、「21:WGS-84」に変更します。(SW1で切り替え可能)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2" text:anchor-type="as-char" draw:z-index="2" svg:width="16.933333333333cm" svg:height="14.552083333333cm"><draw:image xlink:href="Pictures/c6c228449b5df6e84fe5202aa0a2ba74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 <text:line-break/><text:span text:style-name="highlight_coMULTI">/*<text:line-break/>　　【ＮＭＥＡ－０１８３簡易モニタ】<text:line-break/>*/</text:span><text:line-break/> <text:line-break/><text:span text:style-name="highlight_co1">//********************************************************************** </text:span><text:line-break/> <text:line-break/><text:span text:style-name="highlight_co2">#define<text:tab/><text:tab/>LED<text:tab/><text:tab/>PORTB.F3</text:span><text:line-break/><text:span text:style-name="highlight_co2">#define<text:tab/><text:tab/>CR<text:tab/><text:tab/>0x0D</text:span><text:line-break/><text:span text:style-name="highlight_co2">#define<text:tab/><text:tab/>LF<text:tab/><text:tab/>0x0A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interrupt<text:span text:style-name="highlight_br0">(</text:span><text:span text:style-name="highlight_br0">)</text:span><text:line-break/><text:span text:style-name="highlight_br0">{</text:span><text:line-break/><text:tab/><text:span text:style-name="highlight_kw1">if</text:span> <text:span text:style-name="highlight_br0">(</text:span>INTCON.<text:span text:style-name="highlight_me1">T0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INTCON.<text:span text:style-name="highlight_me1">T0IF</text:span> <text:span text:style-name="highlight_sy0">=</text:span> <text:span text:style-name="highlight_nu0">0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PIR1.<text:span text:style-name="highlight_me1">TMR1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LED <text:span text:style-name="highlight_sy0">=</text:span> ~LED<text:span text:style-name="highlight_sy0">;</text:span><text:line-break/><text:tab/><text:tab/>PIR1.<text:span text:style-name="highlight_me1">TMR1IF</text:span> <text:span text:style-name="highlight_sy0">=</text:span> <text:span text:style-name="highlight_nu0">0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Pwm_Change_DutyEx<text:span text:style-name="highlight_br0">(</text:span><text:span text:style-name="highlight_kw4">unsigned</text:span> <text:span text:style-name="highlight_kw4">int</text:span> duty_ratio<text:span text:style-name="highlight_br0">)</text:span><text:line-break/><text:span text:style-name="highlight_br0">{</text:span><text:line-break/><text:s text:c="4"/>CCPR1L <text:span text:style-name="highlight_sy0">=</text:span> duty_ratio <text:span text:style-name="highlight_sy0">&gt;&gt;</text:span> <text:span text:style-name="highlight_nu0">2</text:span><text:span text:style-name="highlight_sy0">;</text:span><text:line-break/><text:s text:c="4"/>CCP1CON.<text:span text:style-name="highlight_me1">F6</text:span> <text:span text:style-name="highlight_sy0">=</text:span> duty_ratio <text:span text:style-name="highlight_sy0">&amp;</text:span> <text:span text:style-name="highlight_nu6">0b00000001</text:span><text:span text:style-name="highlight_sy0">;</text:span><text:line-break/><text:s text:c="4"/>CCP1CON.<text:span text:style-name="highlight_me1">F7</text:span> <text:span text:style-name="highlight_sy0">=</text:span> <text:span text:style-name="highlight_br0">(</text:span>duty_ratio <text:span text:style-name="highlight_sy0">&amp;</text:span> <text:span text:style-name="highlight_nu6">0b00000010</text:span><text:span text:style-name="highlight_br0">)</text:span> <text:span text:style-name="highlight_sy0">&gt;&gt;</text:span> <text:span text:style-name="highlight_nu0">1</text:span><text:span text:style-name="highlight_sy0">;</text:span> 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Usart_Write_String<text:span text:style-name="highlight_br0">(</text:span><text:span text:style-name="highlight_kw4">char</text:span> <text:span text:style-name="highlight_sy0">*</text:span>buf<text:span text:style-name="highlight_br0">)</text:span><text:line-break/><text:span text:style-name="highlight_br0">{</text:span><text:line-break/><text:tab/><text:span text:style-name="highlight_kw4">static</text:span><text:tab/><text:span text:style-name="highlight_kw4">int</text:span><text:tab/>len<text:span text:style-name="highlight_sy0">,</text:span> i<text:span text:style-name="highlight_sy0">;</text:span><text:line-break/><text:tab/>len <text:span text:style-name="highlight_sy0">=</text:span> <text:a xlink:type="simple" xlink:href="http://www.opengroup.org/onlinepubs/009695399/functions/strlen.html" text:style-name="Internet_20_link" text:visited-style-name="Visited_20_Internet_20_Link"><text:span text:style-name="highlight_kw3">strlen</text:span></text:a><text:span text:style-name="highlight_br0">(</text:span>buf<text:span text:style-name="highlight_br0">)</text:span><text:span text:style-name="highlight_sy0">;</text:span><text:line-break/><text:tab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 <text:span text:style-name="highlight_sy0">&lt;</text:span> len<text:span text:style-name="highlight_sy0">;</text:span> i<text:span text:style-name="highlight_sy0">++</text:span><text:span text:style-name="highlight_br0">)</text:span> <text:span text:style-name="highlight_br0">{</text:span><text:line-break/><text:tab/><text:tab/>Usart_Write<text:span text:style-name="highlight_br0">(</text:span>buf<text:span text:style-name="highlight_br0">[</text:span>i<text:span text:style-name="highlight_br0">]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GetFieldData<text:span text:style-name="highlight_br0">(</text:span><text:span text:style-name="highlight_kw4">char</text:span><text:span text:style-name="highlight_sy0">*</text:span> msg<text:span text:style-name="highlight_sy0">,</text:span> <text:span text:style-name="highlight_kw4">short</text:span> number<text:span text:style-name="highlight_sy0">,</text:span> <text:span text:style-name="highlight_kw4">char</text:span><text:span text:style-name="highlight_sy0">*</text:span> result<text:span text:style-name="highlight_br0">)</text:span><text:line-break/><text:span text:style-name="highlight_br0">{</text:span><text:line-break/><text:tab/><text:span text:style-name="highlight_kw4">short</text:span><text:tab/>cnt1<text:span text:style-name="highlight_sy0">,</text:span> cnt2<text:span text:style-name="highlight_sy0">,</text:span> pnt1<text:span text:style-name="highlight_sy0">,</text:span> pnt2<text:span text:style-name="highlight_sy0">,</text:span> len<text:span text:style-name="highlight_sy0">;</text:span><text:line-break/><text:tab/><text:span text:style-name="highlight_co1">//</text:span><text:line-break/><text:tab/>len <text:span text:style-name="highlight_sy0">=</text:span> StrLen<text:span text:style-name="highlight_br0">(</text:span>msg<text:span text:style-name="highlight_br0">)</text:span><text:span text:style-name="highlight_sy0">;</text:span><text:line-break/><text:tab/>cnt2 <text:span text:style-name="highlight_sy0">=</text:span> <text:span text:style-name="highlight_nu0">0</text:span><text:span text:style-name="highlight_sy0">;</text:span><text:line-break/><text:tab/>pnt1 <text:span text:style-name="highlight_sy0">=</text:span> <text:span text:style-name="highlight_nu0">0</text:span><text:span text:style-name="highlight_sy0">;</text:span><text:line-break/><text:tab/>pnt2 <text:span text:style-name="highlight_sy0">=</text:span> <text:span text:style-name="highlight_nu0">0</text:span><text:span text:style-name="highlight_sy0">;</text:span><text:line-break/><text:tab/><text:span text:style-name="highlight_kw1">for</text:span> <text:span text:style-name="highlight_br0">(</text:span>cnt1 <text:span text:style-name="highlight_sy0">=</text:span> <text:span text:style-name="highlight_nu0">0</text:span><text:span text:style-name="highlight_sy0">;</text:span> cnt1 <text:span text:style-name="highlight_sy0">&lt;</text:span> len<text:span text:style-name="highlight_sy0">;</text:span> cnt1<text:span text:style-name="highlight_sy0">++</text:span><text:span text:style-name="highlight_br0">)</text:span> <text:span text:style-name="highlight_br0">{</text:span><text:line-break/><text:tab/><text:tab/><text:span text:style-name="highlight_kw1">if</text:span> <text:span text:style-name="highlight_br0">(</text:span>msg<text:span text:style-name="highlight_br0">[</text:span>cnt1<text:span text:style-name="highlight_br0">]</text:span> <text:span text:style-name="highlight_sy0">==</text:span> <text:span text:style-name="highlight_st0">','</text:span><text:span text:style-name="highlight_br0">)</text:span> <text:span text:style-name="highlight_br0">{</text:span><text:line-break/><text:tab/><text:tab/><text:tab/>pnt1 <text:span text:style-name="highlight_sy0">=</text:span> pnt2<text:span text:style-name="highlight_sy0">;</text:span><text:line-break/><text:tab/><text:tab/><text:tab/>pnt2 <text:span text:style-name="highlight_sy0">=</text:span> cnt1 <text:span text:style-name="highlight_sy0">+</text:span> <text:span text:style-name="highlight_nu0">1</text:span><text:span text:style-name="highlight_sy0">;</text:span><text:line-break/><text:tab/><text:tab/><text:tab/>cnt2<text:span text:style-name="highlight_sy0">++;</text:span><text:line-break/><text:tab/><text:tab/><text:tab/><text:span text:style-name="highlight_kw1">if</text:span> <text:span text:style-name="highlight_br0">(</text:span>cnt2 <text:span text:style-name="highlight_sy0">==</text:span> number<text:span text:style-name="highlight_br0">)</text:span><text:line-break/><text:tab/><text:tab/><text:tab/><text:tab/><text:span text:style-name="highlight_kw2">break</text:span><text:span text:style-name="highlight_sy0">;</text:span><text:line-break/><text:tab/><text:tab/><text:span text:style-name="highlight_br0">}</text:span><text:line-break/><text:tab/><text:span text:style-name="highlight_br0">}</text:span><text:line-break/><text:tab/><text:a xlink:type="simple" xlink:href="http://www.opengroup.org/onlinepubs/009695399/functions/strncpy.html" text:style-name="Internet_20_link" text:visited-style-name="Visited_20_Internet_20_Link"><text:span text:style-name="highlight_kw3">strncpy</text:span></text:a><text:span text:style-name="highlight_br0">(</text:span>result<text:span text:style-name="highlight_sy0">,</text:span> msg <text:span text:style-name="highlight_sy0">+</text:span> pnt1<text:span text:style-name="highlight_sy0">,</text:span> pnt2 <text:span text:style-name="highlight_sy0">-</text:span> <text:span text:style-name="highlight_nu0">1</text:span> <text:span text:style-name="highlight_sy0">-</text:span> pnt1<text:span text:style-name="highlight_br0">)</text:span><text:span text:style-name="highlight_sy0">;</text:span><text:line-break/><text:tab/>result<text:span text:style-name="highlight_br0">[</text:span>pnt2 <text:span text:style-name="highlight_sy0">-</text:span> pnt1<text:span text:style-name="highlight_br0">]</text:span> <text:span text:style-name="highlight_sy0">=</text:span> <text:span text:style-name="highlight_nu12">0x00</text:span><text:span text:style-name="highlight_sy0">;</text:span><text:line-break/><text:span text:style-name="highlight_br0">}</text:span><text:line-break/><text:span text:style-name="highlight_coMULTI">/*<text:line-break/>012345678901234567890123456789012345678901234567890123456789012345678901234567890123456789<text:line-break/>$GPGGA,235948.000,3600.0000,N,13600.0000,E,0,00,99.9,00000.0,M,0000.0,M,000.0,0000*4A<text:line-break/>*/</text:span><text:line-break/><text:span text:style-name="highlight_co1">//********************************************************************** 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char</text:span><text:tab/>rd<text:span text:style-name="highlight_sy0">,</text:span> buf<text:span text:style-name="highlight_br0">[</text:span><text:span text:style-name="highlight_nu0">50</text:span><text:span text:style-name="highlight_br0">]</text:span><text:span text:style-name="highlight_sy0">,</text:span> tmp<text:span text:style-name="highlight_br0">[</text:span><text:span text:style-name="highlight_nu0">20</text:span><text:span text:style-name="highlight_br0">]</text:span><text:span text:style-name="highlight_sy0">,</text:span> cnt<text:span text:style-name="highlight_sy0">,</text:span> cnt2<text:span text:style-name="highlight_sy0">,</text:span> mode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span text:style-name="highlight_co1">// クロックは8Mhz </text:span><text:line-break/><text:tab/>CMCON <text:span text:style-name="highlight_sy0">=</text:span> <text:span text:style-name="highlight_nu6">0b00000111</text:span><text:span text:style-name="highlight_sy0">;</text:span><text:tab/><text:tab/><text:span text:style-name="highlight_co1">// コンパレータは使用しない。</text:span><text:line-break/><text:tab/>ANSEL <text:span text:style-name="highlight_sy0">=</text:span> <text:span text:style-name="highlight_nu6">0b00000000</text:span><text:span text:style-name="highlight_sy0">;</text:span><text:tab/><text:tab/><text:span text:style-name="highlight_co1">// A/D変換は使用しない。 </text:span><text:line-break/><text:tab/>TRISA <text:span text:style-name="highlight_sy0">=</text:span> <text:span text:style-name="highlight_nu6">0b01111100</text:span><text:span text:style-name="highlight_sy0">;</text:span><text:line-break/><text:tab/>TRISB <text:span text:style-name="highlight_sy0">=</text:span> <text:span text:style-name="highlight_nu6">0b00000100</text:span><text:span text:style-name="highlight_sy0">;</text:span><text:line-break/><text:tab/>OPTION_REG <text:span text:style-name="highlight_sy0">=</text:span> <text:span text:style-name="highlight_nu6">0b10000111</text:span><text:span text:style-name="highlight_sy0">;</text:span><text:line-break/><text:tab/>PIE1.<text:span text:style-name="highlight_me1">TMR1IE</text:span> <text:span text:style-name="highlight_sy0">=</text:span> <text:span text:style-name="highlight_nu0">1</text:span><text:span text:style-name="highlight_sy0">;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T1CON <text:span text:style-name="highlight_sy0">=</text:span> <text:span text:style-name="highlight_nu6">0b00110001</text:span><text:span text:style-name="highlight_sy0">;</text:span><text:line-break/><text:tab/>INTCON <text:span text:style-name="highlight_sy0">=</text:span> <text:span text:style-name="highlight_nu6">0b01100000</text:span><text:span text:style-name="highlight_sy0">;</text:span><text:line-break/><text:tab/><text:span text:style-name="highlight_co1">//</text:span><text:line-break/><text:tab/>Pwm_Init<text:span text:style-name="highlight_br0">(</text:span><text:span text:style-name="highlight_nu0">3000</text:span><text:span text:style-name="highlight_br0">)</text:span><text:span text:style-name="highlight_sy0">;</text:span><text:tab/><text:span text:style-name="highlight_co1">// 3Khz</text:span><text:line-break/><text:tab/>Pwm_Change_DutyEx<text:span text:style-name="highlight_br0">(</text:span><text:span text:style-name="highlight_nu0">1024</text:span> <text:span text:style-name="highlight_sy0">/</text:span> <text:span text:style-name="highlight_nu0">2</text:span><text:span text:style-name="highlight_br0">)</text:span><text:span text:style-name="highlight_sy0">;</text:span><text:line-break/><text:tab/><text:span text:style-name="highlight_co1">//</text:span><text:line-break/><text:tab/>Lcd_Custom_Config<text:span text:style-name="highlight_br0">(</text:span><text:span text:style-name="highlight_sy0">&amp;</text:span>PORTB<text:span text:style-name="highlight_sy0">,</text:span> <text:span text:style-name="highlight_nu0">4</text:span><text:span text:style-name="highlight_sy0">,</text:span> <text:span text:style-name="highlight_nu0">6</text:span><text:span text:style-name="highlight_sy0">,</text:span> <text:span text:style-name="highlight_nu0">7</text:span><text:span text:style-name="highlight_sy0">,</text:span> <text:span text:style-name="highlight_nu0">1</text:span><text:span text:style-name="highlight_sy0">,</text:span> <text:span text:style-name="highlight_sy0">&amp;</text:span>PORTA<text:span text:style-name="highlight_sy0">,</text:span> <text:span text:style-name="highlight_nu0">1</text:span><text:span text:style-name="highlight_sy0">,</text:span> <text:span text:style-name="highlight_nu0">0</text:span><text:span text:style-name="highlight_sy0">,</text:span> <text:span text:style-name="highlight_nu0">7</text:span><text:span text:style-name="highlight_br0">)</text:span><text:span text:style-name="highlight_sy0">;</text:span><text:line-break/><text:tab/>TRISA <text:span text:style-name="highlight_sy0">=</text:span> <text:span text:style-name="highlight_nu6">0b01111100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NMEA0183 Monitor"</text:span><text:span text:style-name="highlight_br0">)</text:span><text:span text:style-name="highlight_sy0">;</text:span><text:line-break/><text:tab/><text:tab/>Pwm_Start<text:span text:style-name="highlight_br0">(</text:span><text:span text:style-name="highlight_br0">)</text:span><text:span text:style-name="highlight_sy0">;</text:span><text:line-break/><text:tab/><text:tab/>Delay_ms<text:span text:style-name="highlight_br0">(</text:span><text:span text:style-name="highlight_nu0">300</text:span><text:span text:style-name="highlight_br0">)</text:span><text:span text:style-name="highlight_sy0">;</text:span><text:tab/><text:line-break/><text:tab/><text:tab/>Pwm_Stop<text:span text:style-name="highlight_br0">(</text:span><text:span text:style-name="highlight_br0">)</text:span><text:span text:style-name="highlight_sy0">;</text:span><text:line-break/><text:tab/><text:tab/>Lcd_Custom_Cmd<text:span text:style-name="highlight_br0">(</text:span>LCD_CLEAR<text:span text:style-name="highlight_br0">)</text:span><text:span text:style-name="highlight_sy0">;</text:span><text:line-break/><text:tab/><text:tab/>Delay_ms<text:span text:style-name="highlight_br0">(</text:span><text:span text:style-name="highlight_nu0">300</text:span><text:span text:style-name="highlight_br0">)</text:span><text:span text:style-name="highlight_sy0">;</text:span><text:line-break/><text:tab/><text:span text:style-name="highlight_br0">}</text:span><text:line-break/><text:tab/><text:span text:style-name="highlight_co1">//</text:span><text:line-break/><text:tab/>Usart_Init<text:span text:style-name="highlight_br0">(</text:span><text:span text:style-name="highlight_nu0">9600</text:span><text:span text:style-name="highlight_br0">)</text:span><text:span text:style-name="highlight_sy0">;</text:span><text:line-break/><text:tab/><text:span text:style-name="highlight_co1">//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tab/><text:span text:style-name="highlight_co1">// これ以降の処理で割り込みを許可する。 </text:span><text:line-break/><text:tab/><text:span text:style-name="highlight_co1">//</text:span><text:line-break/><text:tab/>Pwm_Start<text:span text:style-name="highlight_br0">(</text:span><text:span text:style-name="highlight_br0">)</text:span><text:span text:style-name="highlight_sy0">;</text:span><text:line-break/><text:tab/>Delay_ms<text:span text:style-name="highlight_br0">(</text:span><text:span text:style-name="highlight_nu0">300</text:span><text:span text:style-name="highlight_br0">)</text:span><text:span text:style-name="highlight_sy0">;</text:span><text:tab/><text:line-break/><text:tab/>Pwm_Stop<text:span text:style-name="highlight_br0">(</text:span><text:span text:style-name="highlight_br0">)</text:span><text:span text:style-name="highlight_sy0">;</text:span><text:line-break/><text:tab/><text:span text:style-name="highlight_co1">//</text:span><text:line-break/><text:tab/>cnt <text:span text:style-name="highlight_sy0">=</text:span> <text:span text:style-name="highlight_nu0">0</text:span><text:span text:style-name="highlight_sy0">;</text:span><text:line-break/><text:tab/>mode <text:span text:style-name="highlight_sy0">=</text:span> <text:span text:style-name="highlight_nu0">0</text:span><text:span text:style-name="highlight_sy0">;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if</text:span> <text:span text:style-name="highlight_br0">(</text:span>Usart_Data_Ready<text:span text:style-name="highlight_br0">(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tab/><text:span text:style-name="highlight_kw1">continue</text:span><text:span text:style-name="highlight_sy0">;</text:span><text:line-break/><text:tab/><text:tab/>rd <text:span text:style-name="highlight_sy0">=</text:span> Usart_Read<text:span text:style-name="highlight_br0">(</text:span><text:span text:style-name="highlight_br0">)</text:span><text:span text:style-name="highlight_sy0">;</text:span><text:line-break/><text:tab/><text:tab/>buf<text:span text:style-name="highlight_br0">[</text:span>cnt<text:span text:style-name="highlight_br0">]</text:span> <text:span text:style-name="highlight_sy0">=</text:span> rd<text:span text:style-name="highlight_sy0">;</text:span><text:line-break/><text:tab/><text:tab/><text:span text:style-name="highlight_kw1">if</text:span> <text:span text:style-name="highlight_br0">(</text:span>cnt <text:span text:style-name="highlight_sy0">&lt;</text:span> <text:span text:style-name="highlight_nu0">49</text:span><text:span text:style-name="highlight_br0">)</text:span><text:line-break/><text:tab/><text:tab/><text:tab/>cnt<text:span text:style-name="highlight_sy0">++;</text:span><text:line-break/><text:tab/><text:tab/>buf<text:span text:style-name="highlight_br0">[</text:span>cnt<text:span text:style-name="highlight_br0">]</text:span> <text:span text:style-name="highlight_sy0">=</text:span> <text:span text:style-name="highlight_nu12">0x00</text:span>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rd <text:span text:style-name="highlight_sy0">==</text:span> LF<text:span text:style-name="highlight_br0">)</text:span> <text:span text:style-name="highlight_br0">{</text:span><text:line-break/><text:tab/><text:tab/><text:tab/><text:span text:style-name="highlight_kw1">if</text:span> <text:span text:style-name="highlight_br0">(</text:span><text:a xlink:type="simple" xlink:href="http://www.opengroup.org/onlinepubs/009695399/functions/strncmp.html" text:style-name="Internet_20_link" text:visited-style-name="Visited_20_Internet_20_Link"><text:span text:style-name="highlight_kw3">strncmp</text:span></text:a><text:span text:style-name="highlight_br0">(</text:span>buf<text:span text:style-name="highlight_sy0">,</text:span> <text:span text:style-name="highlight_st0">"$GPGGA"</text:span><text:span text:style-name="highlight_sy0">,</text:span> <text:span text:style-name="highlight_nu0">6</text:span><text:span text:style-name="highlight_br0">)</text:span>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tab/>Pwm_Start<text:span text:style-name="highlight_br0">(</text:span><text:span text:style-name="highlight_br0">)</text:span><text:span text:style-name="highlight_sy0">;</text:span><text:line-break/><text:tab/><text:tab/><text:tab/><text:tab/>Delay_ms<text:span text:style-name="highlight_br0">(</text:span><text:span text:style-name="highlight_nu0">100</text:span><text:span text:style-name="highlight_br0">)</text:span><text:span text:style-name="highlight_sy0">;</text:span><text:tab/><text:line-break/><text:tab/><text:tab/><text:tab/><text:tab/>Pwm_Stop<text:span text:style-name="highlight_br0">(</text:span><text:span text:style-name="highlight_br0">)</text:span><text:span text:style-name="highlight_sy0">;</text:span><text:line-break/><text:tab/><text:tab/><text:tab/><text:tab/><text:span text:style-name="highlight_co1">//</text:span><text:line-break/><text:tab/><text:tab/><text:tab/><text:tab/>GetFieldData<text:span text:style-name="highlight_br0">(</text:span>buf<text:span text:style-name="highlight_sy0">,</text:span> <text:span text:style-name="highlight_nu0">3</text:span><text:span text:style-name="highlight_sy0">,</text:span> tmp<text:span text:style-name="highlight_br0">)</text:span><text:span text:style-name="highlight_sy0">;</text:span><text:tab/><text:span text:style-name="highlight_co1">//緯度の表示 </text:span><text:line-break/><text:tab/><text:tab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N="</text:span><text:span text:style-name="highlight_br0">)</text:span><text:span text:style-name="highlight_sy0">;</text:span><text:line-break/><text:tab/><text:tab/><text:tab/><text:tab/>Lcd_Custom_Out<text:span text:style-name="highlight_br0">(</text:span><text:span text:style-name="highlight_nu0">1</text:span><text:span text:style-name="highlight_sy0">,</text:span> <text:span text:style-name="highlight_nu0">3</text:span><text:span text:style-name="highlight_sy0">,</text:span> tmp<text:span text:style-name="highlight_br0">)</text:span><text:span text:style-name="highlight_sy0">;</text:span><text:line-break/><text:tab/><text:tab/><text:tab/><text:tab/><text:span text:style-name="highlight_co1">//</text:span><text:line-break/><text:tab/><text:tab/><text:tab/><text:tab/>GetFieldData<text:span text:style-name="highlight_br0">(</text:span>buf<text:span text:style-name="highlight_sy0">,</text:span> <text:span text:style-name="highlight_nu0">5</text:span><text:span text:style-name="highlight_sy0">,</text:span> tmp<text:span text:style-name="highlight_br0">)</text:span><text:span text:style-name="highlight_sy0">;</text:span><text:tab/><text:span text:style-name="highlight_co1">//経度の表示 </text:span><text:line-break/><text:tab/><text:tab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"E="</text:span><text:span text:style-name="highlight_br0">)</text:span><text:span text:style-name="highlight_sy0">;</text:span><text:line-break/><text:tab/><text:tab/><text:tab/><text:tab/>Lcd_Custom_Out<text:span text:style-name="highlight_br0">(</text:span><text:span text:style-name="highlight_nu0">2</text:span><text:span text:style-name="highlight_sy0">,</text:span> <text:span text:style-name="highlight_nu0">3</text:span><text:span text:style-name="highlight_sy0">,</text:span> tmp<text:span text:style-name="highlight_br0">)</text:span><text:span text:style-name="highlight_sy0">;</text:span><text:line-break/><text:tab/><text:tab/><text:tab/><text:tab/><text:span text:style-name="highlight_co1">//</text:span><text:line-break/><text:tab/><text:tab/><text:tab/><text:tab/>GetFieldData<text:span text:style-name="highlight_br0">(</text:span>buf<text:span text:style-name="highlight_sy0">,</text:span> <text:span text:style-name="highlight_nu0">7</text:span><text:span text:style-name="highlight_sy0">,</text:span> tmp<text:span text:style-name="highlight_br0">)</text:span><text:span text:style-name="highlight_sy0">;</text:span><text:tab/><text:span text:style-name="highlight_co1">//GPSクオリティの表示 </text:span><text:line-break/><text:tab/><text:tab/><text:tab/><text:tab/>Lcd_Custom_Out<text:span text:style-name="highlight_br0">(</text:span><text:span text:style-name="highlight_nu0">1</text:span><text:span text:style-name="highlight_sy0">,</text:span> <text:span text:style-name="highlight_nu0">16</text:span><text:span text:style-name="highlight_sy0">,</text:span> tmp<text:span text:style-name="highlight_br0">)</text:span><text:span text:style-name="highlight_sy0">;</text:span><text:line-break/><text:tab/><text:tab/><text:tab/><text:tab/><text:span text:style-name="highlight_co1">//</text:span><text:line-break/><text:tab/><text:tab/><text:tab/><text:tab/>GetFieldData<text:span text:style-name="highlight_br0">(</text:span>buf<text:span text:style-name="highlight_sy0">,</text:span> <text:span text:style-name="highlight_nu0">8</text:span><text:span text:style-name="highlight_sy0">,</text:span> tmp<text:span text:style-name="highlight_br0">)</text:span><text:span text:style-name="highlight_sy0">;</text:span><text:tab/><text:span text:style-name="highlight_co1">//受信衛星数 </text:span><text:line-break/><text:tab/><text:tab/><text:tab/><text:tab/>Lcd_Custom_Out<text:span text:style-name="highlight_br0">(</text:span><text:span text:style-name="highlight_nu0">2</text:span><text:span text:style-name="highlight_sy0">,</text:span> <text:span text:style-name="highlight_nu0">15</text:span><text:span text:style-name="highlight_sy0">,</text:span> tmp<text:span text:style-name="highlight_br0">)</text:span><text:span text:style-name="highlight_sy0">;</text:span><text:line-break/><text:tab/><text:tab/><text:tab/><text:span text:style-name="highlight_br0">}</text:span><text:line-break/><text:tab/><text:tab/><text:tab/>cnt <text:span text:style-name="highlight_sy0">=</text:span> <text:span text:style-name="highlight_nu0">0</text:span><text:span text:style-name="highlight_sy0">;</text:span><text:line-break/><text:tab/><text:tab/><text:tab/><text:span text:style-name="highlight_kw1">if</text:span> <text:span text:style-name="highlight_br0">(</text:span>mode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tab/>Usart_Write_String<text:span text:style-name="highlight_br0">(</text:span><text:span text:style-name="highlight_st0">"$PSRF106,21*0F<text:span text:style-name="highlight_es1">\r</text:span><text:span text:style-name="highlight_es1">\n</text:span>"</text:span><text:span text:style-name="highlight_br0">)</text:span><text:span text:style-name="highlight_sy0">;</text:span><text:tab/><text:span text:style-name="highlight_co1">//測地系：WGS-84に設定 </text:span><text:line-break/><text:tab/><text:tab/><text:tab/><text:tab/>mode <text:span text:style-name="highlight_sy0">=</text:span> <text:span text:style-name="highlight_nu0">1</text:span><text:span text:style-name="highlight_sy0">;</text:span><text:line-break/><text:tab/><text:tab/><text:tab/><text:span text:style-name="highlight_br0">}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GPS-52Dの下部には、銅テープやアルミ箔でGND層を形成することが推奨されていましたので、手持ちの銅板
を使いました。
<draw:frame draw:style-name="media" draw:name="3" text:anchor-type="as-char" draw:z-index="3" svg:width="9.525cm" style:rel-width="100%" svg:height="7.14375cm" style:rel-height="scale"><draw:image xlink:href="Pictures/7fb7e81be19d6ab22158d7fe7c2a2ec6.png" xlink:type="simple" xlink:show="embed" xlink:actuate="onLoad"/></draw:frame><draw:frame draw:style-name="media" draw:name="4" text:anchor-type="as-char" draw:z-index="4" svg:width="9.525cm" style:rel-width="100%" svg:height="7.14375cm" style:rel-height="scale"><draw:image xlink:href="Pictures/41d7d47a3b2a4492f107ba222aa5c727.png" xlink:type="simple" xlink:show="embed" xlink:actuate="onLoad"/></draw:frame>
左側から順に、3.3Vの3端子レギュレータ、圧電スピーカ、LED、PIC16F88、LCD周りの結線です。
<draw:frame draw:style-name="media" draw:name="5" text:anchor-type="as-char" draw:z-index="5" svg:width="13.229166666667cm" svg:height="9.921875cm"><draw:image xlink:href="Pictures/20cb608cae7f64dd027937eb8018b88c.png" xlink:type="simple" xlink:show="embed" xlink:actuate="onLoad"/></draw:frame>
左上:緯度
左下:経度
右上:受信クオリティ
右下:受信衛星数(最高8を示しました)
表示された値が正しいかどうかを確認する方法の一つとして、住所やランドマーク名から経度、緯度を検索可能
な「<text:a xlink:type="simple" xlink:href="http://www.geocoding.jp/" text:style-name="Internet_20_link" text:visited-style-name="Visited_20_Internet_20_Link">Geocoding</text:a>(世界測地系(WGS84)に対応)」で値を入力してみてください。
<draw:frame draw:style-name="media" draw:name="6" text:anchor-type="as-char" draw:z-index="6" svg:width="13.229166666667cm" svg:height="9.921875cm"><draw:image xlink:href="Pictures/11a42a68f19c893899b7963de19cba9f.png" xlink:type="simple" xlink:show="embed" xlink:actuate="onLoad"/></draw:frame>
如何ですか?
これをコンパクトに組み立て、持ち歩き可能にすれば、自分の歩行軌跡がわかりますね。{<draw:frame draw:style-name="media" draw:name="7" text:anchor-type="as-char" draw:z-index="7" svg:width="" svg:rel-width="100%" svg:height="0cm"><draw:image xlink:href="Pictures/cb908b0fa886f04bb60ce270e7b76ba7.svg" xlink:type="simple" xlink:show="embed" xlink:actuate="onLoad"/></draw:frame>}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10::02:52</meta:creation-date>
    <dc:creator>Generated</dc:creator>
    <dc:date>2026-09-14T10::02:52</dc:date>
    <dc:language>en-US</dc:language>
    <meta:editing-cycles>1</meta:editing-cycles>
    <meta:editing-duration>PT0S</meta:editing-duration>
    <dc:title>elechobby:picdic:pic16f88:90</dc:title>
  </office:meta>
</office:document-meta>
</file>