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843a5a7934e89e0da9498766639f90.png"/>
  <manifest:file-entry manifest:media-type="image/png" manifest:full-path="Pictures/c194ba8775d51187174a530660afa9b8.png"/>
  <manifest:file-entry manifest:media-type="image/png" manifest:full-path="Pictures/2d185de18eac3682594f7dc4a68385d2.png"/>
  <manifest:file-entry manifest:media-type="image/png" manifest:full-path="Pictures/174d0360221cad35c68144906efad4f1.png"/>
  <manifest:file-entry manifest:media-type="image/png" manifest:full-path="Pictures/c2fa48e023caf5dd0f0596de95eb5a73.png"/>
  <manifest:file-entry manifest:media-type="image/png" manifest:full-path="Pictures/5d6d0829461ef63756e4083f0616bf76.png"/>
  <manifest:file-entry manifest:media-type="image/png" manifest:full-path="Pictures/c0b85d42a1fcca8ef9bcb09035410450.png"/>
  <manifest:file-entry manifest:media-type="image/png" manifest:full-path="Pictures/74ef6348940ba44cf66eedebcb8377f0.png"/>
  <manifest:file-entry manifest:media-type="image/png" manifest:full-path="Pictures/605bd18a7c966c197af78d6ae016266e.png"/>
  <manifest:file-entry manifest:media-type="image/png" manifest:full-path="Pictures/4ef909929d095dad2372ecfbf3fe08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6"/><text:bookmark-start text:name="__RefHeading___簡易照度計_自動レンジ切り替え_1"/><text:bookmark-start text:name="簡易照度計_自動レンジ切り替え"/>簡易照度計(自動レンジ切り替え)<text:bookmark-end text:name="__RefHeading___簡易照度計_自動レンジ切り替え_1"/><text:bookmark-end text:name="簡易照度計_自動レンジ切り替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照度センサー(NJL7502L)が、格安の価格(2個で100円)で手に入りましたので、早速、照度計を製作してみま
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NJL7502Lは、分光感度特性が人間の視感度特性に近いフォトトランジスタで、照度に応じて、光電流が流れ
ます。(光電流 33μA 標準 条件:白色LED, 100Lux)
この電流を抵抗を利用して電圧に変換し、PICにA/D変換で取り込み、照度に換算し、LCDへ表示します。
<draw:frame draw:style-name="media" draw:name="0" text:anchor-type="as-char" draw:z-index="0" svg:width="13.229166666667cm" svg:height="12.268073361823cm"><draw:image xlink:href="Pictures/90843a5a7934e89e0da9498766639f90.png" xlink:type="simple" xlink:show="embed" xlink:actuate="onLoad"/></draw:frame>
精度を高めるために、NJL7502Lの出力の大きさ(照度)に応じてレンジを自動で切り替える方式にしました。
出力が小さいときは、オペアンプで増幅した電圧を使用する。
出力が大きいときは、NJL7502Lの出力をそのまま使用する。</text:p>
      <text:list text:style-name="Numbering_20_1" text:continue-numbering="false">
        <text:list-item>
          <text:p text:style-name="Numbering_20_1_Content_First"> NJL7502Lの出力(光電流)を抵抗で電圧V1に変換する。</text:p>
        </text:list-item>
        <text:list-item>
          <text:p text:style-name="Numbering_20_1_Content"> 電圧V1をオペアンプで11倍に増幅する。電圧V2</text:p>
        </text:list-item>
        <text:list-item>
          <text:p text:style-name="Numbering_20_1_Content"> V1をA/D変換でPICに取り込む。</text:p>
        </text:list-item>
        <text:list-item>
          <text:p text:style-name="Numbering_20_1_Content"> V2をA/D変換でPICに取り込む。</text:p>
        </text:list-item>
        <text:list-item>
          <text:p text:style-name="Numbering_20_1_Content"> V2が2V(約5500Lux)未満なら、V2をLux換算しLCDへ表示する。<text:line-break/>V2÷(11倍×((33μA×100Ω)÷100Lux))</text:p>
        </text:list-item>
        <text:list-item>
          <text:p text:style-name="Numbering_20_1_Content_Last"> V2が2V以上なら、V1をLux換算しLCDへ表示する。<text:line-break/>V1÷(((33μA×100Ω)÷100Lux))</text:p>
        </text:list-item>
      </text:list>
      <text:p text:style-name="Text_20_body">&lt;概観&gt;
<draw:frame draw:style-name="media" draw:name="1" text:anchor-type="as-char" draw:z-index="1" svg:width="9.525cm" style:rel-width="100%" svg:height="7.5141666666667cm" style:rel-height="scale"><draw:image xlink:href="Pictures/c194ba8775d51187174a530660afa9b8.png" xlink:type="simple" xlink:show="embed" xlink:actuate="onLoad"/></draw:frame></text:p>
      <text:p text:style-name="Text_20_body">&lt;特性&gt;</text:p>
      <text:list text:style-name="List_20_1" text:continue-numbering="false">
        <text:list-item>
          <text:p text:style-name="LastListParagraph_List_20_1_Content_First"> ピ-ク感度波長 560 nm</text:p>
        </text:list-item>
      </text:list>
      <text:p text:style-name="Text_20_body"><draw:frame draw:style-name="media" draw:name="2" text:anchor-type="as-char" draw:z-index="2" svg:width="11.006666666667cm" svg:height="9.5514583333333cm"><draw:image xlink:href="Pictures/2d185de18eac3682594f7dc4a68385d2.png" xlink:type="simple" xlink:show="embed" xlink:actuate="onLoad"/></draw:frame>
<draw:frame draw:style-name="media" draw:name="3" text:anchor-type="as-char" draw:z-index="3" svg:width="13.229166666667cm" svg:height="5.5121527777778cm"><draw:image xlink:href="Pictures/174d0360221cad35c68144906efad4f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6.933333333333cm" svg:height="11.90625cm"><draw:image xlink:href="Pictures/c2fa48e023caf5dd0f0596de95eb5a73.png" xlink:type="simple" xlink:show="embed" xlink:actuate="onLoad"/></draw:frame>
※R3(1kΩ)、R4(10kΩ)は、出来るだけ精度の高い抵抗を使用してください。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照度計＞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1010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6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tmp <text:span text:style-name="highlight_sy0">&lt;</text:span> <text:span text:style-name="highlight_nu0">2000</text:span><text:span text:style-name="highlight_br0">)</text:span> <text:span text:style-name="highlight_br0">{</text:span><text:line-break/><text:tab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 <text:span text:style-name="highlight_sy0">/</text:span> <text:span text:style-name="highlight_br0">(</text:span><text:span text:style-name="highlight_nu16">11.0</text:span> <text:span text:style-name="highlight_sy0">*</text:span> <text:span text:style-name="highlight_nu16">0.033</text:span><text:span text:style-name="highlight_br0">)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Lux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ad <text:span text:style-name="highlight_sy0">=</text:span> measurement<text:span text:style-name="highlight_br0">(</text:span><text:span text:style-name="highlight_nu0">4</text:span><text:span text:style-name="highlight_br0">)</text:span><text:span text:style-name="highlight_sy0">;</text:span><text:line-break/><text:tab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tmp <text:span text:style-name="highlight_sy0">/</text:span> <text:span text:style-name="highlight_nu16">0.033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Lux"</text:span>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5d6d0829461ef63756e4083f0616bf76.png" xlink:type="simple" xlink:show="embed" xlink:actuate="onLoad"/></draw:frame>
左側:A/D変換用の基準電圧(2.5V)を発生させる部分です。
右側:オペアンプで11倍に増幅する部分です。
<draw:frame draw:style-name="media" draw:name="6" text:anchor-type="as-char" draw:z-index="6" svg:width="9.525cm" style:rel-width="100%" svg:height="7.14375cm" style:rel-height="scale"><draw:image xlink:href="Pictures/c0b85d42a1fcca8ef9bcb09035410450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74ef6348940ba44cf66eedebcb8377f0.png" xlink:type="simple" xlink:show="embed" xlink:actuate="onLoad"/></draw:frame>
うす曇の時の庭の照度です。
<draw:frame draw:style-name="media" draw:name="8" text:anchor-type="as-char" draw:z-index="8" svg:width="13.229166666667cm" svg:height="9.921875cm"><draw:image xlink:href="Pictures/605bd18a7c966c197af78d6ae016266e.png" xlink:type="simple" xlink:show="embed" xlink:actuate="onLoad"/></draw:frame>
如何ですか?
今回は、データシートに記載された内容(光電流 33μA 標準 条件:白色LED, 100Lux)でプログラミングしました
が、NJL7502Lによっては、光電流のばらつきがありますので、基準となる光源(例えば、JIS照度基準規定の
光源)で校正することにより精度を高めることが出来ます。</text:p>
      <text:p text:style-name="Text_20_body">&lt;JIS照度基準&gt;
<draw:frame draw:style-name="media" draw:name="9" text:anchor-type="as-char" draw:z-index="9" svg:width="13.229166666667cm" svg:height="17.547019675926cm"><draw:image xlink:href="Pictures/4ef909929d095dad2372ecfbf3fe08c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28</meta:creation-date>
    <dc:creator>Generated</dc:creator>
    <dc:date>2026-09-14T10::03:28</dc:date>
    <dc:language>en-US</dc:language>
    <meta:editing-cycles>1</meta:editing-cycles>
    <meta:editing-duration>PT0S</meta:editing-duration>
    <dc:title>elechobby:picdic:pic16f88:86</dc:title>
  </office:meta>
</office:document-meta>
</file>