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9350defd072d5353216f5901579681.png"/>
  <manifest:file-entry manifest:media-type="image/png" manifest:full-path="Pictures/99cdf323438a4ab44b796128fa4905eb.png"/>
  <manifest:file-entry manifest:media-type="image/png" manifest:full-path="Pictures/a81269bcc7c9cdb9e54a64baeb34b094.png"/>
  <manifest:file-entry manifest:media-type="image/png" manifest:full-path="Pictures/43cbe7277274f2e461ed91258c921bd2.png"/>
  <manifest:file-entry manifest:media-type="image/png" manifest:full-path="Pictures/128bb2460ce008b1799e8795061dcb82.png"/>
  <manifest:file-entry manifest:media-type="image/png" manifest:full-path="Pictures/f85d9c713cb0a15b6af3889737f10cc3.png"/>
  <manifest:file-entry manifest:media-type="image/png" manifest:full-path="Pictures/b9bca6628309bd1bf55553f8a1d53adc.png"/>
  <manifest:file-entry manifest:media-type="image/png" manifest:full-path="Pictures/9d5077d05014aac8653a2afdb77a1096.png"/>
  <manifest:file-entry manifest:media-type="image/png" manifest:full-path="Pictures/531374d7b473525afd165d6d8b153723.png"/>
  <manifest:file-entry manifest:media-type="image/png" manifest:full-path="Pictures/6ed353c550f272300f09f12b171c4d4c.png"/>
  <manifest:file-entry manifest:media-type="image/png" manifest:full-path="Pictures/3ec0352b4da81c9c68f7224fd3d462f2.png"/>
  <manifest:file-entry manifest:media-type="image/png" manifest:full-path="Pictures/83565b5ff057a01bea1b044c0d9e0a96.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4"/><text:bookmark-start text:name="__RefHeading___マップメータ_電子物差し_1"/><text:bookmark-start text:name="マップメータ_電子物差し"/>マップメータ(電子物差し)<text:bookmark-end text:name="__RefHeading___マップメータ_電子物差し_1"/><text:bookmark-end text:name="マップメータ_電子物差し"/></text:h>
      <text:h text:style-name="Heading_20_2" text:outline-level="2"><text:bookmark-start text:name="__RefHeading___概要_2"/><text:bookmark-start text:name="概要"/>概要<text:bookmark-end text:name="__RefHeading___概要_2"/><text:bookmark-end text:name="概要"/></text:h>
      <text:p text:style-name="Text_20_body">地図を見るときに目的地までの距離を知りたくなるときがあります。
今回は、地図の上をなぞることによって、その距離を測定し、結果を表示させてみました。
この値を尺度換算すると実際の距離がわかり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地図の上をなぞる方法は、ロータりエンコードを使うことにしました。
古いマウスが手元にありましたので、その内部で使用されているロータリエンコーダが使えないかと考えました。</text:p>
      <text:p text:style-name="Text_20_body">取り外して、調べてみると、次のような仕様なので何とか使えそうです。</text:p>
      <text:list text:style-name="List_20_1" text:continue-numbering="false">
        <text:list-item>
          <text:p text:style-name="List_20_1_Content_First"> 1回転で48の変化(A相、B相の信号)※回路図上の図Bを参照してください。</text:p>
        </text:list-item>
        <text:list-item>
          <text:p text:style-name="List_20_1_Content_Last"> ローラの直径が22mm(1回転で約69mm)</text:p>
        </text:list-item>
      </text:list>
      <text:p text:style-name="Text_20_body">この仕様より、距離を求める式は、次のようになります。</text:p>
      <text:list text:style-name="List_20_1" text:continue-numbering="false">
        <text:list-item>
          <text:p text:style-name="LastListParagraph_List_20_1_Content_First"> 距離=(22mm÷48)×ロータリエンコーダの変化数×3.14159</text:p>
        </text:list-item>
      </text:list>
      <text:p text:style-name="Text_20_body">マウスのふたを外してみました。
<draw:frame draw:style-name="media" draw:name="0" text:anchor-type="as-char" draw:z-index="0" svg:width="9.525cm" style:rel-width="100%" svg:height="7.14375cm" style:rel-height="scale"><draw:image xlink:href="Pictures/b49350defd072d5353216f5901579681.png" xlink:type="simple" xlink:show="embed" xlink:actuate="onLoad"/></draw:frame><draw:frame draw:style-name="media" draw:name="1" text:anchor-type="as-char" draw:z-index="1" svg:width="9.525cm" style:rel-width="100%" svg:height="7.14375cm" style:rel-height="scale"><draw:image xlink:href="Pictures/99cdf323438a4ab44b796128fa4905eb.png" xlink:type="simple" xlink:show="embed" xlink:actuate="onLoad"/></draw:frame>
小さなロータリエンコーダが使われていました。
<draw:frame draw:style-name="media" draw:name="2" text:anchor-type="as-char" draw:z-index="2" svg:width="9.525cm" style:rel-width="100%" svg:height="7.14375cm" style:rel-height="scale"><draw:image xlink:href="Pictures/a81269bcc7c9cdb9e54a64baeb34b094.png" xlink:type="simple" xlink:show="embed" xlink:actuate="onLoad"/></draw:frame><draw:frame draw:style-name="media" draw:name="3" text:anchor-type="as-char" draw:z-index="3" svg:width="9.525cm" style:rel-width="100%" svg:height="7.14375cm" style:rel-height="scale"><draw:image xlink:href="Pictures/43cbe7277274f2e461ed91258c921bd2.png" xlink:type="simple" xlink:show="embed" xlink:actuate="onLoad"/></draw:frame>
基板から外しました。
<draw:frame draw:style-name="media" draw:name="4" text:anchor-type="as-char" draw:z-index="4" svg:width="9.525cm" style:rel-width="100%" svg:height="7.14375cm" style:rel-height="scale"><draw:image xlink:href="Pictures/128bb2460ce008b1799e8795061dcb82.png" xlink:type="simple" xlink:show="embed" xlink:actuate="onLoad"/></draw:frame><draw:frame draw:style-name="media" draw:name="5" text:anchor-type="as-char" draw:z-index="5" svg:width="9.525cm" style:rel-width="100%" svg:height="7.14375cm" style:rel-height="scale"><draw:image xlink:href="Pictures/f85d9c713cb0a15b6af3889737f10cc3.png" xlink:type="simple" xlink:show="embed" xlink:actuate="onLoad"/></draw:frame>
小さな基板に組み直しました。
<draw:frame draw:style-name="media" draw:name="6" text:anchor-type="as-char" draw:z-index="6" svg:width="9.525cm" style:rel-width="100%" svg:height="7.14375cm" style:rel-height="scale"><draw:image xlink:href="Pictures/b9bca6628309bd1bf55553f8a1d53adc.png" xlink:type="simple" xlink:show="embed" xlink:actuate="onLoad"/></draw:frame><draw:frame draw:style-name="media" draw:name="7" text:anchor-type="as-char" draw:z-index="7" svg:width="9.525cm" style:rel-width="100%" svg:height="7.14375cm" style:rel-height="scale"><draw:image xlink:href="Pictures/9d5077d05014aac8653a2afdb77a1096.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8" text:anchor-type="as-char" draw:z-index="8" svg:width="14.44625cm" svg:height="16.933333333333cm"><draw:image xlink:href="Pictures/531374d7b473525afd165d6d8b15372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ロータリエンコーダの回転の有無および正転逆転の向きを知る方法
1msec毎の割り込み処理の中で、図Bの表で示す変化を検出し判断します。</text:p>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マップメータ（電子物差し）＞<text:line-break/>　■機能概要<text:line-break/>　　・ロータリエンコーダ<text:line-break/>　　　　分解能（１２ステップ／１回転）<text:line-break/>　　　　直径２２ｍｍ <text:line-break/>　■表示内容<text:line-break/>　　・距離（ｍｍ単位） <text:line-break/>　■ＣＯＮＦＩＧの設定 <text:line-break/><text:tab/>・LVP_OFF<text:line-break/>　　・MCLR_OFF<text:line-break/>　　・WDT_OFF<text:line-break/>　　・INTRC_IO<text:line-break/>*/</text:span><text:line-break/><text:span text:style-name="highlight_co1">//********************************************************************** </text:span><text:line-break/> <text:line-break/><text:span text:style-name="highlight_co2">#define<text:tab/><text:tab/>SW0<text:tab/><text:tab/><text:tab/>PORTA.F5</text:span><text:line-break/><text:span text:style-name="highlight_co2">#define<text:tab/><text:tab/>SW1<text:tab/><text:tab/><text:tab/>PORTB.F0</text:span><text:line-break/><text:span text:style-name="highlight_co2">#define<text:tab/><text:tab/>SW2<text:tab/><text:tab/><text:tab/>PORTB.F1</text:span><text:line-break/> <text:line-break/><text:span text:style-name="highlight_co2">#define<text:tab/><text:tab/>LED1<text:tab/><text:tab/>PORTB.F2</text:span><text:line-break/><text:span text:style-name="highlight_co2">#define<text:tab/><text:tab/>LED2<text:tab/><text:tab/>PORTB.F3</text:span><text:line-break/> <text:line-break/><text:span text:style-name="highlight_co1">//********************************************************************** </text:span><text:line-break/> <text:line-break/><text:span text:style-name="highlight_kw4">static</text:span><text:tab/><text:span text:style-name="highlight_kw4">unsigned</text:span><text:tab/><text:span text:style-name="highlight_kw4">char</text:span><text:tab/>RE_dat<text:span text:style-name="highlight_sy0">,</text:span> RE_tmp<text:span text:style-name="highlight_sy0">;</text:span><text:line-break/><text:span text:style-name="highlight_kw4">static</text:span><text:tab/><text:span text:style-name="highlight_kw4">int</text:span><text:tab/><text:tab/><text:tab/><text:tab/><text:tab/>RE_val<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co1">//　１ｍｓｅｃの割り込み処理 </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RE_tmp <text:span text:style-name="highlight_sy0">=</text:span> PORTB <text:span text:style-name="highlight_sy0">&amp;</text:span> <text:span text:style-name="highlight_nu12">0x03</text:span><text:span text:style-name="highlight_sy0">;</text:span><text:line-break/><text:tab/><text:tab/><text:span text:style-name="highlight_co1">//前回の値との変化でロータリエンコンダの回転の有無を判断 </text:span><text:line-break/><text:tab/><text:tab/><text:span text:style-name="highlight_kw1">switch</text:span> <text:span text:style-name="highlight_br0">(</text:span>RE_dat<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br0">}</text:span><text:line-break/><text:tab/><text:tab/>RE_dat <text:span text:style-name="highlight_sy0">=</text:span> RE_tmp<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int</text:span><text:tab/><text:tab/><text:tab/><text:tab/><text:tab/>length<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アナログの設定</text:span><text:line-break/><text:tab/>ANSEL<text:s text:c="2"/><text:span text:style-name="highlight_sy0">=</text:span> <text:span text:style-name="highlight_nu6">0b00000000</text:span><text:span text:style-name="highlight_sy0">;</text:span><text:tab/><text:span text:style-name="highlight_co1">// Ａ／Ｄ変換は使用しない。</text:span><text:line-break/><text:tab/><text:span text:style-name="highlight_co1">// ポートの設定</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00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Bをプルアップする。 </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D0</text:span><text:span text:style-name="highlight_sy0">;</text:span><text:tab/><text:span text:style-name="highlight_co1">// 0.001sec...(1÷8000000)*4*2000</text:span><text:line-break/><text:tab/>CCPR1H <text:span text:style-name="highlight_sy0">=</text:span> <text:span text:style-name="highlight_nu12">0x07</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変数の初期化</text:span><text:line-break/><text:tab/>RE_dat <text:span text:style-name="highlight_sy0">=</text:span> <text:span text:style-name="highlight_nu0">0</text:span><text:span text:style-name="highlight_sy0">;</text:span><text:line-break/><text:tab/>RE_val <text:span text:style-name="highlight_sy0">=</text:span> <text:span text:style-name="highlight_nu0">0</text:span><text:span text:style-name="highlight_sy0">;</text:span><text:line-break/><text:tab/><text:span text:style-name="highlight_co1">// ＬＣＤ（液晶モニタ）の初期化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MapMeter V1"</text:span><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長さの換算 </text:span><text:line-break/><text:tab/><text:tab/>length <text:span text:style-name="highlight_sy0">=</text:span> <text:span text:style-name="highlight_br0">(</text:span><text:span text:style-name="highlight_nu16">22.0</text:span> <text:span text:style-name="highlight_sy0">/</text:span> <text:span text:style-name="highlight_nu16">48.0</text:span><text:span text:style-name="highlight_br0">)</text:span> <text:span text:style-name="highlight_sy0">*</text:span> <text:span text:style-name="highlight_br0">(</text:span><text:span text:style-name="highlight_kw4">float</text:span><text:span text:style-name="highlight_br0">)</text:span>RE_val <text:span text:style-name="highlight_sy0">*</text:span> <text:span text:style-name="highlight_nu16">3.1415926535897932384626433832795</text:span><text:span text:style-name="highlight_sy0">;</text:span><text:line-break/><text:tab/><text:tab/><text:span text:style-name="highlight_co1">//長さの表示 </text:span><text:line-break/><text:tab/><text:tab/>IntToStr<text:span text:style-name="highlight_br0">(</text:span>length<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mm"</text:span><text:span text:style-name="highlight_br0">)</text:span><text:span text:style-name="highlight_sy0">;</text:span><text:line-break/><text:tab/><text:tab/><text:span text:style-name="highlight_co1">//カウント値の表示 </text:span><text:line-break/><text:tab/><text:tab/>IntToStr<text:span text:style-name="highlight_br0">(</text:span>RE_val<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0</text:span><text:span text:style-name="highlight_sy0">,</text:span> buf<text:span text:style-name="highlight_br0">)</text:span><text:span text:style-name="highlight_sy0">;</text:span><text:line-break/><text:tab/><text:tab/><text:span text:style-name="highlight_co1">//スリープ（１００ｍｓｅｃ） </text:span><text:line-break/><text:tab/><text:tab/>Delay_ms<text:span text:style-name="highlight_br0">(</text:span><text:span text:style-name="highlight_nu0">100</text:span><text:span text:style-name="highlight_br0">)</text:span><text:span text:style-name="highlight_sy0">;</text:span><text:line-break/><text:tab/><text:tab/><text:span text:style-name="highlight_co1">//ゼロクリア </text:span><text:line-break/><text:tab/><text:tab/><text:span text:style-name="highlight_kw1">if</text:span> <text:span text:style-name="highlight_br0">(</text:span>SW0 <text:span text:style-name="highlight_sy0">==</text:span> <text:span text:style-name="highlight_nu0">0</text:span><text:span text:style-name="highlight_br0">)</text:span> <text:span text:style-name="highlight_br0">{</text:span><text:line-break/><text:tab/><text:tab/><text:tab/>RE_val <text:span text:style-name="highlight_sy0">=</text:span> <text:span text:style-name="highlight_nu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16"/>"</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てみました。
左側の黄色のスイッチは、ゼロクリア用です。
<draw:frame draw:style-name="media" draw:name="9" text:anchor-type="as-char" draw:z-index="9" svg:width="13.229166666667cm" svg:height="9.921875cm"><draw:image xlink:href="Pictures/6ed353c550f272300f09f12b171c4d4c.png" xlink:type="simple" xlink:show="embed" xlink:actuate="onLoad"/></draw:frame>
ロータリエンコーダを取り付けた基板を手で持って転がします。
ここはもう少し工夫したいところですね。
<draw:frame draw:style-name="media" draw:name="10" text:anchor-type="as-char" draw:z-index="10" svg:width="13.229166666667cm" svg:height="9.921875cm"><draw:image xlink:href="Pictures/3ec0352b4da81c9c68f7224fd3d462f2.png" xlink:type="simple" xlink:show="embed" xlink:actuate="onLoad"/></draw:frame>
30cmの物差しを測ってみました。まあまあの精度です。
<draw:frame draw:style-name="media" draw:name="11" text:anchor-type="as-char" draw:z-index="11" svg:width="13.229166666667cm" svg:height="9.921875cm"><draw:image xlink:href="Pictures/83565b5ff057a01bea1b044c0d9e0a96.png" xlink:type="simple" xlink:show="embed" xlink:actuate="onLoad"/></draw:frame>
如何ですか?
ロータリエンコーダも工夫次第でいろいろな使い方が出来ますね!{<draw:frame draw:style-name="media" draw:name="12" text:anchor-type="as-char" draw:z-index="12"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08:50</meta:creation-date>
    <dc:creator>Generated</dc:creator>
    <dc:date>2026-09-14T08::08:50</dc:date>
    <dc:language>en-US</dc:language>
    <meta:editing-cycles>1</meta:editing-cycles>
    <meta:editing-duration>PT0S</meta:editing-duration>
    <dc:title>elechobby:picdic:pic16f88:84</dc:title>
  </office:meta>
</office:document-meta>
</file>