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d92e0f6b7fc4b758771b34e27744f7.png"/>
  <manifest:file-entry manifest:media-type="image/png" manifest:full-path="Pictures/2bf20857d23709742b39cd7f505b31f1.png"/>
  <manifest:file-entry manifest:media-type="image/png" manifest:full-path="Pictures/075bf38cd26a4431478ea56177eb179f.png"/>
  <manifest:file-entry manifest:media-type="image/png" manifest:full-path="Pictures/fbc6bbca454003b30df06fea9b505cc8.png"/>
  <manifest:file-entry manifest:media-type="image/png" manifest:full-path="Pictures/294fea70588c695775d1389940256df9.png"/>
  <manifest:file-entry manifest:media-type="image/png" manifest:full-path="Pictures/7a1c0a5c06384c77d28b8b21a257a113.png"/>
  <manifest:file-entry manifest:media-type="image/png" manifest:full-path="Pictures/94e2596b6582624060f68b5d583f8658.png"/>
  <manifest:file-entry manifest:media-type="image/png" manifest:full-path="Pictures/2acc4b0a89dad443fa071e98d82ab982.png"/>
  <manifest:file-entry manifest:media-type="image/png" manifest:full-path="Pictures/a0f8006c1dece1c0c1bba90350f919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0"/><text:bookmark-start text:name="__RefHeading___hfeテスターv2_1"/><text:bookmark-start text:name="hfeテスターv2"/>hFEテスターV2<text:bookmark-end text:name="__RefHeading___hfeテスターv2_1"/><text:bookmark-end text:name="hfeテスター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hFEの測定の実験をしたことがあります。
今回は、もう少し実用的になるように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原理は、hFEの測定の実験と同様です。
改良のポイントは、</text:p>
      <text:list text:style-name="List_20_1" text:continue-numbering="false">
        <text:list-item>
          <text:p text:style-name="List_20_1_Content_First"> PNPトランジスタ(例えば、2SA1015等)の測定も可能とする。</text:p>
        </text:list-item>
        <text:list-item>
          <text:p text:style-name="List_20_1_Content_Last"> ベース電流の微調整(FineTune)が出来るようにす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SW1がOFFでNPN、ONでPNPが測定できます。
<draw:frame draw:style-name="media" draw:name="0" text:anchor-type="as-char" draw:z-index="0" svg:width="16.933333333333cm" svg:height="15.875cm"><draw:image xlink:href="Pictures/16d92e0f6b7fc4b758771b34e27744f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float</text:span><text:tab/>v1<text:span text:style-name="highlight_sy0">,</text:span> v2<text:span text:style-name="highlight_sy0">,</text:span> v3<text:span text:style-name="highlight_sy0">,</text:span> v4<text:span text:style-name="highlight_sy0">,</text:span> ib<text:span text:style-name="highlight_sy0">,</text:span> ic<text:span text:style-name="highlight_sy0">;</text:span><text:line-break/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11000011</text:span><text:span text:style-name="highlight_sy0">;</text:span><text:tab/><text:tab/><text:span text:style-name="highlight_co1">// A/D変換を使用する。 </text:span><text:line-break/><text:tab/>TRISA<text:s text:c="2"/><text:span text:style-name="highlight_sy0">=</text:span> <text:span text:style-name="highlight_nu6">0b11100011</text:span><text:span text:style-name="highlight_sy0">;</text:span><text:line-break/><text:tab/>TRISB<text:s text:c="2"/><text:span text:style-name="highlight_sy0">=</text:span> <text:span text:style-name="highlight_nu6">0b11110000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sy0">&amp;</text:span>PORTA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nu0">4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ORTA.<text:span text:style-name="highlight_me1">F5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"(NPN)"</text:span><text:span text:style-name="highlight_br0">)</text:span><text:span text:style-name="highlight_sy0">;</text:span><text:line-break/><text:tab/><text:tab/><text:tab/>v1 <text:span text:style-name="highlight_sy0">=</text:span> Adc_Read<text:span text:style-name="highlight_br0">(</text:span><text:span text:style-name="highlight_nu0">1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2 <text:span text:style-name="highlight_sy0">=</text:span> Adc_Read<text:span text:style-name="highlight_br0">(</text:span><text:span text:style-name="highlight_nu0">0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3 <text:span text:style-name="highlight_sy0">=</text:span> Adc_Read<text:span text:style-name="highlight_br0">(</text:span><text:span text:style-name="highlight_nu0">5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<text:span text:style-name="highlight_co1">//</text:span><text:line-break/><text:tab/><text:tab/><text:tab/>ic <text:span text:style-name="highlight_sy0">=</text:span> <text:span text:style-name="highlight_br0">(</text:span><text:span text:style-name="highlight_nu16">5000.0</text:span> <text:span text:style-name="highlight_sy0">-</text:span> v3<text:span text:style-name="highlight_br0">)</text:span> <text:span text:style-name="highlight_sy0">*</text:span> <text:span text:style-name="highlight_nu0">10</text:span><text:span text:style-name="highlight_sy0">;</text:span><text:tab/><text:span text:style-name="highlight_co1">//μAに換算する。 </text:span><text:line-break/><text:tab/><text:tab/><text:tab/>ib <text:span text:style-name="highlight_sy0">=</text:span> v1 <text:span text:style-name="highlight_sy0">-</text:span> v2<text:span text:style-name="highlight_sy0">;</text:span><text:tab/><text:tab/><text:tab/><text:tab/><text:span text:style-name="highlight_co1">//μAに換算する。</text:span><text:line-break/><text:tab/><text:tab/><text:span text:style-name="highlight_br0">}</text:span> <text:span text:style-name="highlight_kw1">else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"(PNP)"</text:span><text:span text:style-name="highlight_br0">)</text:span><text:span text:style-name="highlight_sy0">;</text:span><text:line-break/><text:tab/><text:tab/><text:tab/>v1 <text:span text:style-name="highlight_sy0">=</text:span> Adc_Read<text:span text:style-name="highlight_br0">(</text:span><text:span text:style-name="highlight_nu0">1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2 <text:span text:style-name="highlight_sy0">=</text:span> Adc_Read<text:span text:style-name="highlight_br0">(</text:span><text:span text:style-name="highlight_nu0">0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4 <text:span text:style-name="highlight_sy0">=</text:span> Adc_Read<text:span text:style-name="highlight_br0">(</text:span><text:span text:style-name="highlight_nu0">6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<text:span text:style-name="highlight_co1">//</text:span><text:line-break/><text:tab/><text:tab/><text:tab/>ic <text:span text:style-name="highlight_sy0">=</text:span> V4 <text:span text:style-name="highlight_sy0">*</text:span> <text:span text:style-name="highlight_nu0">10</text:span><text:span text:style-name="highlight_sy0">;</text:span><text:tab/><text:tab/><text:tab/><text:tab/><text:span text:style-name="highlight_co1">//μAに換算する。 </text:span><text:line-break/><text:tab/><text:tab/><text:tab/>ib <text:span text:style-name="highlight_sy0">=</text:span> V2 <text:span text:style-name="highlight_sy0">-</text:span> v1<text:span text:style-name="highlight_sy0">;</text:span><text:tab/><text:tab/><text:tab/><text:tab/><text:span text:style-name="highlight_co1">//μAに換算する。</text:span><text:line-break/><text:tab/><text:tab/><text:span text:style-name="highlight_br0">}</text:span><text:line-break/><text:tab/><text:tab/><text:span text:style-name="highlight_co1">//</text:span><text:line-break/><text:tab/><text:tab/>WordToStr<text:span text:style-name="highlight_br0">(</text:span>ib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Ib=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ic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Ic=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ic <text:span text:style-name="highlight_sy0">/</text:span> ib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FE="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5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<draw:frame draw:style-name="media" draw:name="1" text:anchor-type="as-char" draw:z-index="1" svg:width="13.229166666667cm" svg:height="9.921875cm"><draw:image xlink:href="Pictures/2bf20857d23709742b39cd7f505b31f1.png" xlink:type="simple" xlink:show="embed" xlink:actuate="onLoad"/></draw:frame>
ベース電流調整用の半固定ボリュームです。
<draw:frame draw:style-name="media" draw:name="2" text:anchor-type="as-char" draw:z-index="2" svg:width="13.229166666667cm" svg:height="9.921875cm"><draw:image xlink:href="Pictures/075bf38cd26a4431478ea56177eb179f.png" xlink:type="simple" xlink:show="embed" xlink:actuate="onLoad"/></draw:frame>
左側:2SC1815
右側:2SA1015
<draw:frame draw:style-name="media" draw:name="3" text:anchor-type="as-char" draw:z-index="3" svg:width="9.525cm" style:rel-width="100%" svg:height="7.14375cm" style:rel-height="scale"><draw:image xlink:href="Pictures/fbc6bbca454003b30df06fea9b505cc8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294fea70588c695775d1389940256df9.png" xlink:type="simple" xlink:show="embed" xlink:actuate="onLoad"/></draw:frame>
<draw:frame draw:style-name="media" draw:name="5" text:anchor-type="as-char" draw:z-index="5" svg:width="13.229166666667cm" svg:height="9.921875cm"><draw:image xlink:href="Pictures/7a1c0a5c06384c77d28b8b21a257a113.png" xlink:type="simple" xlink:show="embed" xlink:actuate="onLoad"/></draw:frame>
左側:2SC4408
右側:2SA1680
<draw:frame draw:style-name="media" draw:name="6" text:anchor-type="as-char" draw:z-index="6" svg:width="9.525cm" style:rel-width="100%" svg:height="7.14375cm" style:rel-height="scale"><draw:image xlink:href="Pictures/94e2596b6582624060f68b5d583f865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2acc4b0a89dad443fa071e98d82ab982.png" xlink:type="simple" xlink:show="embed" xlink:actuate="onLoad"/></draw:frame>
<draw:frame draw:style-name="media" draw:name="8" text:anchor-type="as-char" draw:z-index="8" svg:width="13.229166666667cm" svg:height="9.921875cm"><draw:image xlink:href="Pictures/a0f8006c1dece1c0c1bba90350f91962.png" xlink:type="simple" xlink:show="embed" xlink:actuate="onLoad"/></draw:frame>
流石にコンプリペア(極性が逆でほぼ同じ特性のトランジスタ)は、ほぼ同じ値になります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10:43</meta:creation-date>
    <dc:creator>Generated</dc:creator>
    <dc:date>2026-09-15T09::10:43</dc:date>
    <dc:language>en-US</dc:language>
    <meta:editing-cycles>1</meta:editing-cycles>
    <meta:editing-duration>PT0S</meta:editing-duration>
    <dc:title>elechobby:picdic:pic16f88:80</dc:title>
  </office:meta>
</office:document-meta>
</file>