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878875576c8be7007ca22e81dddef38.png"/>
  <manifest:file-entry manifest:media-type="image/png" manifest:full-path="Pictures/898929e4c38dab78892328db62ece023.png"/>
  <manifest:file-entry manifest:media-type="image/png" manifest:full-path="Pictures/18b6286c85c07b3b3f57c0bfa0695621.png"/>
  <manifest:file-entry manifest:media-type="image/png" manifest:full-path="Pictures/db71d0bbaa6e7265fcada265274558f2.png"/>
  <manifest:file-entry manifest:media-type="image/png" manifest:full-path="Pictures/f2d9abbc5c3dea3be085bd70683f0e01.png"/>
  <manifest:file-entry manifest:media-type="image/png" manifest:full-path="Pictures/4314c29e65b8791d5c07b84de3d68bda.png"/>
  <manifest:file-entry manifest:media-type="image/png" manifest:full-path="Pictures/19be6023903adde233ad318025dec031.png"/>
  <manifest:file-entry manifest:media-type="image/png" manifest:full-path="Pictures/d0a72b86c3270b9a6f4d567f8d51dc70.png"/>
  <manifest:file-entry manifest:media-type="image/png" manifest:full-path="Pictures/543b28a0e3612e9238bfca26f95c0a9e.png"/>
  <manifest:file-entry manifest:media-type="image/png" manifest:full-path="Pictures/f69663753d75663c58bc9a160ec7f9db.png"/>
  <manifest:file-entry manifest:media-type="image/png" manifest:full-path="Pictures/a746f33cbda3ab0570a48cdea8244d6d.png"/>
  <manifest:file-entry manifest:media-type="image/png" manifest:full-path="Pictures/85e354e39d515cc1e8ae15a110575790.png"/>
  <manifest:file-entry manifest:media-type="image/png" manifest:full-path="Pictures/a553f024f808a1fec8da2f46b72977cf.png"/>
  <manifest:file-entry manifest:media-type="image/png" manifest:full-path="Pictures/0e4748a77911851f72037cdc46722df1.png"/>
  <manifest:file-entry manifest:media-type="image/png" manifest:full-path="Pictures/cb600e9748ba7cb0e7c770eace5a8531.png"/>
  <manifest:file-entry manifest:media-type="image/png" manifest:full-path="Pictures/4d55f13dab6d0aabb634daf6e3a074ba.png"/>
  <manifest:file-entry manifest:media-type="image/png" manifest:full-path="Pictures/c679bd5dae3d768b12d3375637421e03.png"/>
  <manifest:file-entry manifest:media-type="image/png" manifest:full-path="Pictures/927f8f969853b6f9cb22bce5b0880a92.png"/>
  <manifest:file-entry manifest:media-type="image/png" manifest:full-path="Pictures/db8071a01d8e4c8d629b14688217f9f2.png"/>
  <manifest:file-entry manifest:media-type="image/png" manifest:full-path="Pictures/19a43b84c659dc2d274ec674c899d99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79"/><text:bookmark-start text:name="__RefHeading___スピーカのインピーダンス測定アダプタ_1"/><text:bookmark-start text:name="スピーカのインピーダンス測定アダプタ"/>スピーカのインピーダンス測定アダプタ<text:bookmark-end text:name="__RefHeading___スピーカのインピーダンス測定アダプタ_1"/><text:bookmark-end text:name="スピーカのインピーダンス測定アダプタ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スピーカーのインピーダンスは、Ω(オーム)という単位で表示されています。
インピーダンスとは、回路に交流電流を流した際に生じる抵抗(交流抵抗)のことで、スピーカー・ユニットのよう
にコイルを持つ回路に交流電流(音の信号)を流した際に生ずる抵抗値を表します。</text:p>
      <text:p text:style-name="Text_20_body">またコイルの抵抗値は、周波数が高い方が大きくなります。
つまり、実際のスピーカのインピーダンスが、常に8Ωあるいは16Ωというわけではありません。周波数によって
かなり変化し、そのインピーダンスは一定ではありません。</text:p>
      <text:p text:style-name="Text_20_body">そこで周波数によって、どれくらい変化するかを測定するアダプタを製作してみ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そう難しい原理ではありません。
オームの法則で求めることが出来ます。
オームの法則では、電圧を V 、電流を I 、抵抗を R とすると、次のように表されます。
V=R×I
I=V÷R
R=V÷I
ですから、今回のようにインピーダンス(つまりR)を求めるには、Rに加わる電圧VとRを流れる
電流Iが分かれば良いということになります。</text:p>
      <text:p text:style-name="Text_20_body">電圧計と電流計があれば手っ取り早いのですが、電流計が無くても、電圧計が2台と既知の抵抗(例え
ば、50Ω)があれば求めることが出来ます。</text:p>
      <text:p text:style-name="Text_20_body">図Bで説明します。
既知の抵抗R1の両端の電位差(V1-V2)をR1で割るとR1を流れる電流Iが求まります。
次にV2をIで割るとR2を求めることが出来ます。
<draw:frame draw:style-name="media" draw:name="0" text:anchor-type="as-char" draw:z-index="0" svg:width="16.933333333333cm" svg:height="10.583333333333cm"><draw:image xlink:href="Pictures/d878875576c8be7007ca22e81dddef38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発振器は手持ちの既製品を使いました。これは出力インピーダンスが600Ωと高いので、LM386でインピーダ
ンス変換しました。もしも発振器の出力インピーダンスが低いのであれば、この部分は必要ありません。
<draw:frame draw:style-name="media" draw:name="1" text:anchor-type="as-char" draw:z-index="1" svg:width="16.933333333333cm" svg:height="11.90625cm"><draw:image xlink:href="Pictures/898929e4c38dab78892328db62ece023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『インピーダンスメーター』 <text:line-break/>*/</text:span><text:line-break/><text:span text:style-name="highlight_co1">//********************************************************************** </text:span><text:line-break/> <text:line-break/><text:span text:style-name="highlight_kw4">unsigned</text:span><text:tab/><text:span text:style-name="highlight_kw4">int</text:span><text:tab/>measurement<text:span text:style-name="highlight_br0">(</text:span><text:span text:style-name="highlight_kw4">unsigned</text:span> <text:span text:style-name="highlight_kw4">short</text:span> channel<text:span text:style-name="highlight_br0">)</text:span><text:line-break/><text:span text:style-name="highlight_br0">{</text:span><text:line-break/><text:tab/><text:span text:style-name="highlight_kw4">unsigned</text:span><text:tab/><text:span text:style-name="highlight_kw4">int</text:span><text:tab/><text:tab/>ad<text:span text:style-name="highlight_sy0">,</text:span> max<text:span text:style-name="highlight_sy0">,</text:span> min<text:span text:style-name="highlight_sy0">;</text:span><text:line-break/><text:tab/><text:span text:style-name="highlight_kw4">unsigned</text:span><text:tab/><text:span text:style-name="highlight_kw4">char</text:span><text:tab/>cnt<text:span text:style-name="highlight_sy0">;</text:span><text:line-break/><text:tab/><text:span text:style-name="highlight_co1">//</text:span><text:line-break/><text:tab/>max <text:span text:style-name="highlight_sy0">=</text:span> <text:span text:style-name="highlight_nu0">0</text:span><text:span text:style-name="highlight_sy0">;</text:span><text:line-break/><text:tab/>min <text:span text:style-name="highlight_sy0">=</text:span> <text:span text:style-name="highlight_nu0">1024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ad <text:span text:style-name="highlight_sy0">=</text:span> Adc_Read<text:span text:style-name="highlight_br0">(</text:span>channel<text:span text:style-name="highlight_br0">)</text:span><text:span text:style-name="highlight_sy0">;</text:span><text:line-break/><text:tab/><text:tab/>max <text:span text:style-name="highlight_sy0">=</text:span> max <text:span text:style-name="highlight_sy0">&lt;</text:span> ad <text:span text:style-name="highlight_sy0">?</text:span> ad <text:span text:style-name="highlight_sy0">:</text:span> max<text:span text:style-name="highlight_sy0">;</text:span><text:line-break/><text:tab/><text:tab/>min <text:span text:style-name="highlight_sy0">=</text:span> min <text:span text:style-name="highlight_sy0">&gt;</text:span> ad <text:span text:style-name="highlight_sy0">?</text:span> ad <text:span text:style-name="highlight_sy0">:</text:span> min<text:span text:style-name="highlight_sy0">;</text:span><text:line-break/><text:tab/><text:tab/>Delay_us<text:span text:style-name="highlight_br0">(</text:span><text:span text:style-name="highlight_nu0">100</text:span><text:span text:style-name="highlight_br0">)</text:span><text:span text:style-name="highlight_sy0">;</text:span><text:line-break/><text:tab/><text:span text:style-name="highlight_br0">}</text:span><text:line-break/><text:tab/>ad <text:span text:style-name="highlight_sy0">=</text:span> max <text:span text:style-name="highlight_sy0">-</text:span> min<text:span text:style-name="highlight_sy0">;</text:span><text:line-break/><text:tab/><text:span text:style-name="highlight_kw1">return</text:span> <text:span text:style-name="highlight_br0">(</text:span>ad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char</text:span><text:tab/>buf<text:span text:style-name="highlight_br0">[</text:span><text:span text:style-name="highlight_nu0">8</text:span><text:span text:style-name="highlight_br0">]</text:span><text:span text:style-name="highlight_sy0">,</text:span> cnt<text:span text:style-name="highlight_sy0">;</text:span><text:line-break/><text:tab/><text:span text:style-name="highlight_kw4">double</text:span><text:tab/><text:tab/><text:tab/><text:tab/>V1<text:span text:style-name="highlight_sy0">,</text:span> V2<text:span text:style-name="highlight_sy0">,</text:span> R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tab/><text:span text:style-name="highlight_co1">// クロックは8Mhz </text:span><text:line-break/><text:tab/>CMCON<text:s text:c="2"/><text:span text:style-name="highlight_sy0">=</text:span> <text:span text:style-name="highlight_nu6">0b00000111</text:span><text:span text:style-name="highlight_sy0">;</text:span><text:tab/><text:tab/><text:span text:style-name="highlight_co1">// コンパレータは使用しない。</text:span><text:line-break/><text:tab/><text:span text:style-name="highlight_co1">// Ａ／Ｄ変換を使用する。 </text:span><text:line-break/><text:tab/>ANSEL<text:s text:c="2"/><text:span text:style-name="highlight_sy0">=</text:span> <text:span text:style-name="highlight_nu6">0b00001100</text:span><text:span text:style-name="highlight_sy0">;</text:span><text:line-break/><text:tab/><text:span text:style-name="highlight_co1">// ポートを初期化する。 </text:span><text:line-break/><text:tab/>TRISA<text:s text:c="2"/><text:span text:style-name="highlight_sy0">=</text:span> <text:span text:style-name="highlight_nu6">0b00111110</text:span><text:span text:style-name="highlight_sy0">;</text:span><text:line-break/><text:tab/>TRISB<text:s text:c="2"/><text:span text:style-name="highlight_sy0">=</text:span> <text:span text:style-name="highlight_nu6">0b00001111</text:span><text:span text:style-name="highlight_sy0">;</text:span><text:line-break/><text:tab/>OPTION_REG.<text:span text:style-name="highlight_me1">F7</text:span> <text:span text:style-name="highlight_sy0">=</text:span> <text:span text:style-name="highlight_nu0">0</text:span><text:span text:style-name="highlight_sy0">;</text:span><text:line-break/><text:tab/><text:span text:style-name="highlight_co1">// ＬＣＤを初期化する。 </text:span><text:line-break/><text:tab/>Lcd_Custom_Config<text:span text:style-name="highlight_br0">(</text:span><text:span text:style-name="highlight_sy0">&amp;</text:span>PORTB<text:span text:style-name="highlight_sy0">,</text:span><text:span text:style-name="highlight_nu0">4</text:span><text:span text:style-name="highlight_sy0">,</text:span><text:span text:style-name="highlight_nu0">5</text:span><text:span text:style-name="highlight_sy0">,</text:span><text:span text:style-name="highlight_nu0">6</text:span><text:span text:style-name="highlight_sy0">,</text:span><text:span text:style-name="highlight_nu0">7</text:span><text:span text:style-name="highlight_sy0">,&amp;</text:span>PORTA<text:span text:style-name="highlight_sy0">,</text:span><text:span text:style-name="highlight_nu0">0</text:span><text:span text:style-name="highlight_sy0">,</text:span><text:span text:style-name="highlight_nu0">7</text:span><text:span text:style-name="highlight_sy0">,</text:span><text:span text:style-name="highlight_nu0">6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Ｖ１の測定と表示 </text:span><text:line-break/><text:tab/><text:tab/>V1 <text:span text:style-name="highlight_sy0">=</text:span> <text:span text:style-name="highlight_nu16">0.0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V1 <text:span text:style-name="highlight_sy0">+=</text:span> measurement<text:span text:style-name="highlight_br0">(</text:span><text:span text:style-name="highlight_nu0">2</text:span><text:span text:style-name="highlight_br0">)</text:span><text:span text:style-name="highlight_sy0">;</text:span><text:line-break/><text:tab/><text:tab/><text:span text:style-name="highlight_br0">}</text:span><text:line-break/><text:tab/><text:tab/>V1 <text:span text:style-name="highlight_sy0">=</text:span> <text:span text:style-name="highlight_br0">(</text:span>V1 <text:span text:style-name="highlight_sy0">*</text:span> <text:span text:style-name="highlight_nu16">4.8828125</text:span><text:span text:style-name="highlight_br0">)</text:span> <text:span text:style-name="highlight_sy0">/</text:span> <text:span text:style-name="highlight_nu16">100.0</text:span><text:span text:style-name="highlight_sy0">;</text:span><text:line-break/><text:tab/><text:tab/>WordToStr<text:span text:style-name="highlight_br0">(</text:span><text:span text:style-name="highlight_br0">(</text:span><text:span text:style-name="highlight_kw4">unsigned</text:span> <text:span text:style-name="highlight_kw4">int</text:span><text:span text:style-name="highlight_br0">)</text:span>V1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6</text:span><text:span text:style-name="highlight_sy0">,</text:span> <text:span text:style-name="highlight_st0">"mV"</text:span><text:span text:style-name="highlight_br0">)</text:span><text:span text:style-name="highlight_sy0">;</text:span><text:line-break/><text:tab/><text:tab/><text:span text:style-name="highlight_co1">//Ｖ２の測定と表示</text:span><text:line-break/><text:tab/><text:tab/>V2 <text:span text:style-name="highlight_sy0">=</text:span> <text:span text:style-name="highlight_nu16">0.0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V2 <text:span text:style-name="highlight_sy0">+=</text:span> measurement<text:span text:style-name="highlight_br0">(</text:span><text:span text:style-name="highlight_nu0">3</text:span><text:span text:style-name="highlight_br0">)</text:span><text:span text:style-name="highlight_sy0">;</text:span><text:line-break/><text:tab/><text:tab/><text:span text:style-name="highlight_br0">}</text:span><text:line-break/><text:tab/><text:tab/>V2 <text:span text:style-name="highlight_sy0">=</text:span> <text:span text:style-name="highlight_br0">(</text:span>V2 <text:span text:style-name="highlight_sy0">*</text:span> <text:span text:style-name="highlight_nu16">4.8828125</text:span><text:span text:style-name="highlight_br0">)</text:span> <text:span text:style-name="highlight_sy0">/</text:span> <text:span text:style-name="highlight_nu16">100.0</text:span><text:span text:style-name="highlight_sy0">;</text:span><text:line-break/><text:tab/><text:tab/>WordToStr<text:span text:style-name="highlight_br0">(</text:span><text:span text:style-name="highlight_br0">(</text:span><text:span text:style-name="highlight_kw4">unsigned</text:span> <text:span text:style-name="highlight_kw4">int</text:span><text:span text:style-name="highlight_br0">)</text:span>V2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9</text:span>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14</text:span><text:span text:style-name="highlight_sy0">,</text:span> <text:span text:style-name="highlight_st0">"mV"</text:span><text:span text:style-name="highlight_br0">)</text:span><text:span text:style-name="highlight_sy0">;</text:span><text:line-break/><text:tab/><text:tab/><text:span text:style-name="highlight_co1">//インピーダンスの計算と表示 </text:span><text:line-break/><text:tab/><text:tab/>R <text:span text:style-name="highlight_sy0">=</text:span> V2 <text:span text:style-name="highlight_sy0">/</text:span> <text:span text:style-name="highlight_br0">(</text:span><text:span text:style-name="highlight_br0">(</text:span>V1 <text:span text:style-name="highlight_sy0">-</text:span> V2<text:span text:style-name="highlight_br0">)</text:span> <text:span text:style-name="highlight_sy0">/</text:span> <text:span text:style-name="highlight_nu16">51.0</text:span><text:span text:style-name="highlight_br0">)</text:span><text:span text:style-name="highlight_sy0">;</text:span><text:line-break/><text:tab/><text:tab/>R <text:span text:style-name="highlight_sy0">=</text:span> R <text:span text:style-name="highlight_sy0">*</text:span> <text:span text:style-name="highlight_nu16">1000.0</text:span><text:span text:style-name="highlight_sy0">;</text:span><text:line-break/><text:tab/><text:tab/>WordToStr<text:span text:style-name="highlight_br0">(</text:span><text:span text:style-name="highlight_br0">(</text:span><text:span text:style-name="highlight_kw4">unsigned</text:span> <text:span text:style-name="highlight_kw4">int</text:span><text:span text:style-name="highlight_br0">)</text:span>R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buf<text:span text:style-name="highlight_br0">[</text:span><text:span text:style-name="highlight_nu0">0</text:span><text:span text:style-name="highlight_br0">]</text:span> <text:span text:style-name="highlight_sy0">=</text:span> <text:span text:style-name="highlight_st0">'m'</text:span><text:span text:style-name="highlight_sy0">;</text:span><text:line-break/><text:tab/><text:tab/>buf<text:span text:style-name="highlight_br0">[</text:span><text:span text:style-name="highlight_nu0">1</text:span><text:span text:style-name="highlight_br0">]</text:span> <text:span text:style-name="highlight_sy0">=</text:span> <text:span text:style-name="highlight_nu12">0xF4</text:span><text:span text:style-name="highlight_sy0">;</text:span><text:line-break/><text:tab/><text:tab/>buf<text:span text:style-name="highlight_br0">[</text:span><text:span text:style-name="highlight_nu0">2</text:span><text:span text:style-name="highlight_br0">]</text:span> <text:span text:style-name="highlight_sy0">=</text:span> <text:span text:style-name="highlight_nu12">0x00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6</text:span><text:span text:style-name="highlight_sy0">,</text:span> buf<text:span text:style-name="highlight_br0">)</text:span><text:span text:style-name="highlight_sy0">;</text:span><text:line-break/><text:tab/><text:tab/><text:span text:style-name="highlight_co1">//</text:span><text:line-break/><text:tab/><text:tab/>Delay_ms<text:span text:style-name="highlight_br0">(</text:span><text:span text:style-name="highlight_nu0">500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2" text:anchor-type="as-char" draw:z-index="2" svg:width="13.229166666667cm" svg:height="9.921875cm"><draw:image xlink:href="Pictures/18b6286c85c07b3b3f57c0bfa0695621.png" xlink:type="simple" xlink:show="embed" xlink:actuate="onLoad"/></draw:frame>
LM386のアンプ部です。
写真では、1番ピンと8番ピンを接続して、増幅率を200倍にしていますが、外して20倍でも十分です。
<draw:frame draw:style-name="media" draw:name="3" text:anchor-type="as-char" draw:z-index="3" svg:width="13.229166666667cm" svg:height="9.921875cm"><draw:image xlink:href="Pictures/db71d0bbaa6e7265fcada265274558f2.png" xlink:type="simple" xlink:show="embed" xlink:actuate="onLoad"/></draw:frame>
PIC16F88周辺です。
<draw:frame draw:style-name="media" draw:name="4" text:anchor-type="as-char" draw:z-index="4" svg:width="13.229166666667cm" svg:height="9.921875cm"><draw:image xlink:href="Pictures/f2d9abbc5c3dea3be085bd70683f0e01.png" xlink:type="simple" xlink:show="embed" xlink:actuate="onLoad"/></draw:frame>
手持ちの4Ωのスピーかを測定しました。
<draw:frame draw:style-name="media" draw:name="5" text:anchor-type="as-char" draw:z-index="5" svg:width="13.229166666667cm" svg:height="9.921875cm"><draw:image xlink:href="Pictures/4314c29e65b8791d5c07b84de3d68bda.png" xlink:type="simple" xlink:show="embed" xlink:actuate="onLoad"/></draw:frame>
左上:10Hzの時に約3.9Ωです。
右上:100Hzの時に約4.6Ωです。
左下:1kHzの時に約4.0Ωです。
右下:10kHzの時に約6.9Ωです。
<draw:frame draw:style-name="media" draw:name="6" text:anchor-type="as-char" draw:z-index="6" svg:width="9.525cm" style:rel-width="100%" svg:height="7.14375cm" style:rel-height="scale"><draw:image xlink:href="Pictures/19be6023903adde233ad318025dec031.png" xlink:type="simple" xlink:show="embed" xlink:actuate="onLoad"/></draw:frame><draw:frame draw:style-name="media" draw:name="7" text:anchor-type="as-char" draw:z-index="7" svg:width="9.525cm" style:rel-width="100%" svg:height="7.14375cm" style:rel-height="scale"><draw:image xlink:href="Pictures/d0a72b86c3270b9a6f4d567f8d51dc70.png" xlink:type="simple" xlink:show="embed" xlink:actuate="onLoad"/></draw:frame>
<draw:frame draw:style-name="media" draw:name="8" text:anchor-type="as-char" draw:z-index="8" svg:width="9.525cm" style:rel-width="100%" svg:height="7.14375cm" style:rel-height="scale"><draw:image xlink:href="Pictures/543b28a0e3612e9238bfca26f95c0a9e.png" xlink:type="simple" xlink:show="embed" xlink:actuate="onLoad"/></draw:frame><draw:frame draw:style-name="media" draw:name="9" text:anchor-type="as-char" draw:z-index="9" svg:width="9.525cm" style:rel-width="100%" svg:height="7.14375cm" style:rel-height="scale"><draw:image xlink:href="Pictures/f69663753d75663c58bc9a160ec7f9db.png" xlink:type="simple" xlink:show="embed" xlink:actuate="onLoad"/></draw:frame>
手持ちの20Ωのスピーかを測定しました。
<draw:frame draw:style-name="media" draw:name="10" text:anchor-type="as-char" draw:z-index="10" svg:width="13.229166666667cm" svg:height="9.921875cm"><draw:image xlink:href="Pictures/a746f33cbda3ab0570a48cdea8244d6d.png" xlink:type="simple" xlink:show="embed" xlink:actuate="onLoad"/></draw:frame>
左上:10Hzの時に約16.0Ωです。
右上:100Hzの時に約16.4Ωです。
左下:1kHzの時に約17.3Ωです。
右下:10kHzの時に約29.3Ωです。
<draw:frame draw:style-name="media" draw:name="11" text:anchor-type="as-char" draw:z-index="11" svg:width="9.525cm" style:rel-width="100%" svg:height="7.14375cm" style:rel-height="scale"><draw:image xlink:href="Pictures/85e354e39d515cc1e8ae15a110575790.png" xlink:type="simple" xlink:show="embed" xlink:actuate="onLoad"/></draw:frame><draw:frame draw:style-name="media" draw:name="12" text:anchor-type="as-char" draw:z-index="12" svg:width="9.525cm" style:rel-width="100%" svg:height="7.14375cm" style:rel-height="scale"><draw:image xlink:href="Pictures/a553f024f808a1fec8da2f46b72977cf.png" xlink:type="simple" xlink:show="embed" xlink:actuate="onLoad"/></draw:frame>
<draw:frame draw:style-name="media" draw:name="13" text:anchor-type="as-char" draw:z-index="13" svg:width="9.525cm" style:rel-width="100%" svg:height="7.14375cm" style:rel-height="scale"><draw:image xlink:href="Pictures/0e4748a77911851f72037cdc46722df1.png" xlink:type="simple" xlink:show="embed" xlink:actuate="onLoad"/></draw:frame><draw:frame draw:style-name="media" draw:name="14" text:anchor-type="as-char" draw:z-index="14" svg:width="9.525cm" style:rel-width="100%" svg:height="7.14375cm" style:rel-height="scale"><draw:image xlink:href="Pictures/cb600e9748ba7cb0e7c770eace5a8531.png" xlink:type="simple" xlink:show="embed" xlink:actuate="onLoad"/></draw:frame>
手持ちの8Ωのセメント抵抗を測定しました。
<draw:frame draw:style-name="media" draw:name="15" text:anchor-type="as-char" draw:z-index="15" svg:width="13.229166666667cm" svg:height="9.921875cm"><draw:image xlink:href="Pictures/4d55f13dab6d0aabb634daf6e3a074ba.png" xlink:type="simple" xlink:show="embed" xlink:actuate="onLoad"/></draw:frame>
左上:10Hzの時に約7.5Ωです。
右上:100Hzの時に約7.7Ωです。
左下:1kHzの時に約7.8Ωです。
右下:10kHzの時に約7.8Ωです。
<draw:frame draw:style-name="media" draw:name="16" text:anchor-type="as-char" draw:z-index="16" svg:width="9.525cm" style:rel-width="100%" svg:height="7.14375cm" style:rel-height="scale"><draw:image xlink:href="Pictures/c679bd5dae3d768b12d3375637421e03.png" xlink:type="simple" xlink:show="embed" xlink:actuate="onLoad"/></draw:frame><draw:frame draw:style-name="media" draw:name="17" text:anchor-type="as-char" draw:z-index="17" svg:width="9.525cm" style:rel-width="100%" svg:height="7.14375cm" style:rel-height="scale"><draw:image xlink:href="Pictures/927f8f969853b6f9cb22bce5b0880a92.png" xlink:type="simple" xlink:show="embed" xlink:actuate="onLoad"/></draw:frame>
<draw:frame draw:style-name="media" draw:name="18" text:anchor-type="as-char" draw:z-index="18" svg:width="9.525cm" style:rel-width="100%" svg:height="7.14375cm" style:rel-height="scale"><draw:image xlink:href="Pictures/db8071a01d8e4c8d629b14688217f9f2.png" xlink:type="simple" xlink:show="embed" xlink:actuate="onLoad"/></draw:frame><draw:frame draw:style-name="media" draw:name="19" text:anchor-type="as-char" draw:z-index="19" svg:width="9.525cm" style:rel-width="100%" svg:height="7.14375cm" style:rel-height="scale"><draw:image xlink:href="Pictures/19a43b84c659dc2d274ec674c899d99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9::17:20</meta:creation-date>
    <dc:creator>Generated</dc:creator>
    <dc:date>2026-09-14T09::17:20</dc:date>
    <dc:language>en-US</dc:language>
    <meta:editing-cycles>1</meta:editing-cycles>
    <meta:editing-duration>PT0S</meta:editing-duration>
    <dc:title>elechobby:picdic:pic16f88:79</dc:title>
  </office:meta>
</office:document-meta>
</file>