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6a42c24524c37cfdcc39064e28ad07.png"/>
  <manifest:file-entry manifest:media-type="image/png" manifest:full-path="Pictures/6e833699399a022f2ea830af829d113d.png"/>
  <manifest:file-entry manifest:media-type="image/png" manifest:full-path="Pictures/3d4cdb8c7e51b4268136eb2aa4e8c07b.png"/>
  <manifest:file-entry manifest:media-type="image/png" manifest:full-path="Pictures/4fc2cc4d7cf6406a314b8ee8bf565dd6.png"/>
  <manifest:file-entry manifest:media-type="image/png" manifest:full-path="Pictures/8e9b5affa5d0ca41ce04a42a2afb5f88.png"/>
  <manifest:file-entry manifest:media-type="image/png" manifest:full-path="Pictures/596e1c191441d9a17fd035058f3892c3.png"/>
  <manifest:file-entry manifest:media-type="image/png" manifest:full-path="Pictures/98756bfc62c5b9fe6ac4d1ef9d9a89ff.png"/>
  <manifest:file-entry manifest:media-type="image/png" manifest:full-path="Pictures/ee689b3efe1f964cf6d4c0f2cd87b9df.png"/>
  <manifest:file-entry manifest:media-type="image/png" manifest:full-path="Pictures/b794f5c4d3bcccf99546f4c18836210a.png"/>
  <manifest:file-entry manifest:media-type="image/png" manifest:full-path="Pictures/88c1ebe7edbc09e4bc9270eb48fb0af5.png"/>
  <manifest:file-entry manifest:media-type="image/png" manifest:full-path="Pictures/1e45d6b7ad26f96463e329d452ddfc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78"/><text:bookmark-start text:name="__RefHeading___簡易電卓_ps_2テンキー_1"/><text:bookmark-start text:name="簡易電卓_ps_2テンキー"/>簡易電卓(PS/2テンキー)<text:bookmark-end text:name="__RefHeading___簡易電卓_ps_2テンキー_1"/><text:bookmark-end text:name="簡易電卓_ps_2テンキー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S/2テンキーは、数値を入力するインターフェイスとして優れています。
例えば、</text:p>
      <text:list text:style-name="List_20_1" text:continue-numbering="false">
        <text:list-item>
          <text:p text:style-name="List_20_1_Content_First"> 発振器を作った場合に、「1000000」+「Enter」と入力すれば、1MHzを発振する。</text:p>
        </text:list-item>
        <text:list-item>
          <text:p text:style-name="List_20_1_Content_Last"> 可変電源を作った場合に、「12.5」+「Enter」と入力すれば、12.5Vを出力する。</text:p>
        </text:list-item>
      </text:list>
      <text:p text:style-name="Text_20_body">等の用途には打って付けだと思います。
<draw:frame draw:style-name="media" draw:name="0" text:anchor-type="as-char" draw:z-index="0" svg:width="9.525cm" style:rel-width="100%" svg:height="7.14375cm" style:rel-height="scale"><draw:image xlink:href="Pictures/0d6a42c24524c37cfdcc39064e28ad07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ハードウエアとしては、PICとPS/2テンキーとは、CLOCK信号とDATA信号の2本を接続するだけです。
ソフトウエアとしては、今回は一桁の数値の四則演算に限定しましたので、とても簡単です。</text:p>
      <text:list text:style-name="List_20_1" text:continue-numbering="false">
        <text:list-item>
          <text:p text:style-name="List_20_1_Content_First"> PS/2テンキーからのデータを受信する。</text:p>
        </text:list-item>
        <text:list-item>
          <text:p text:style-name="List_20_1_Content"> 受信したデータをLCDに表示させる。</text:p>
        </text:list-item>
        <text:list-item>
          <text:p text:style-name="List_20_1_Content"> Delキーが押下されると、最後に押されたデータを削除する。</text:p>
        </text:list-item>
        <text:list-item>
          <text:p text:style-name="List_20_1_Content_Last"> Enterキーが押下されると、計算をして結果をLCDに表示させる。</text:p>
        </text:list-item>
      </text:list>
      <text:p text:style-name="Text_20_body">&lt;Mini-DIN(6Pin)ピン配置&gt;
1:DATA
2:
3:GND
4:+5V
5:CLOCK
6:
<draw:frame draw:style-name="media" draw:name="1" text:anchor-type="as-char" draw:z-index="1" svg:width="7.9375cm" style:rel-width="100%" svg:height="5.4504166666667cm" style:rel-height="scale"><draw:image xlink:href="Pictures/6e833699399a022f2ea830af829d113d.png" xlink:type="simple" xlink:show="embed" xlink:actuate="onLoad"/></draw:frame><draw:frame draw:style-name="media" draw:name="2" text:anchor-type="as-char" draw:z-index="2" svg:width="7.9375cm" style:rel-width="100%" svg:height="5.4504166666667cm" style:rel-height="scale"><draw:image xlink:href="Pictures/3d4cdb8c7e51b4268136eb2aa4e8c07b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0.583333333333cm"><draw:image xlink:href="Pictures/4fc2cc4d7cf6406a314b8ee8bf565dd6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簡易電卓（四則演算）』 <text:line-break/>*/</text:span><text:line-break/><text:span text:style-name="highlight_co1">//********************************************************************** </text:span><text:line-break/> <text:line-break/><text:span text:style-name="highlight_kw4">short</text:span><text:tab/>ShortToStrEx<text:span text:style-name="highlight_br0">(</text:span><text:span text:style-name="highlight_kw4">short</text:span> s<text:span text:style-name="highlight_sy0">,</text:span> <text:span text:style-name="highlight_kw4">char</text:span><text:span text:style-name="highlight_sy0">*</text:span> buf<text:span text:style-name="highlight_br0">)</text:span><text:line-break/><text:span text:style-name="highlight_br0">{</text:span><text:line-break/><text:tab/><text:span text:style-name="highlight_kw4">static</text:span><text:tab/><text:span text:style-name="highlight_kw4">char</text:span><text:tab/>d1<text:span text:style-name="highlight_sy0">,</text:span> d2<text:span text:style-name="highlight_sy0">;</text:span><text:line-break/><text:tab/><text:span text:style-name="highlight_kw1">if</text:span> <text:span text:style-name="highlight_br0">(</text:span>s <text:span text:style-name="highlight_sy0">&gt;=</text:span> <text:span text:style-name="highlight_nu0">0</text:span><text:span text:style-name="highlight_br0">)</text:span> <text:span text:style-name="highlight_br0">{</text:span><text:line-break/><text:tab/><text:tab/>d2 <text:span text:style-name="highlight_sy0">=</text:span> s <text:span text:style-name="highlight_sy0">/</text:span> <text:span text:style-name="highlight_nu0">10</text:span><text:span text:style-name="highlight_sy0">;</text:span><text:line-break/><text:tab/><text:tab/>d1 <text:span text:style-name="highlight_sy0">=</text:span> s <text:span text:style-name="highlight_sy0">-</text:span> <text:span text:style-name="highlight_br0">(</text:span>d2 <text:span text:style-name="highlight_sy0">*</text:span> <text:span text:style-name="highlight_nu0">10</text:span>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d2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d1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return</text:span>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s <text:span text:style-name="highlight_sy0">=</text:span> <text:span text:style-name="highlight_nu0">0</text:span> <text:span text:style-name="highlight_sy0">-</text:span> s<text:span text:style-name="highlight_sy0">;</text:span><text:line-break/><text:tab/><text:tab/>d2 <text:span text:style-name="highlight_sy0">=</text:span> s <text:span text:style-name="highlight_sy0">/</text:span> <text:span text:style-name="highlight_nu0">10</text:span><text:span text:style-name="highlight_sy0">;</text:span><text:line-break/><text:tab/><text:tab/>d1 <text:span text:style-name="highlight_sy0">=</text:span> s <text:span text:style-name="highlight_sy0">-</text:span> <text:span text:style-name="highlight_br0">(</text:span>d2 <text:span text:style-name="highlight_sy0">*</text:span> <text:span text:style-name="highlight_nu0">10</text:span><text:span text:style-name="highlight_br0">)</text:span><text:span text:style-name="highlight_sy0">;</text:span><text:line-break/><text:tab/><text:tab/>buf<text:span text:style-name="highlight_br0">[</text:span><text:span text:style-name="highlight_nu0">0</text:span><text:span text:style-name="highlight_br0">]</text:span> <text:span text:style-name="highlight_sy0">=</text:span> d2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1</text:span><text:span text:style-name="highlight_br0">]</text:span> <text:span text:style-name="highlight_sy0">=</text:span> d1 <text:span text:style-name="highlight_sy0">+</text:span> <text:span text:style-name="highlight_st0">'0'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<text:span text:style-name="highlight_kw1">return</text:span>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keydata<text:span text:style-name="highlight_sy0">,</text:span> special<text:span text:style-name="highlight_sy0">,</text:span> down<text:span text:style-name="highlight_sy0">;</text:span><text:line-break/><text:tab/><text:span text:style-name="highlight_kw4">unsigned</text:span><text:tab/><text:span text:style-name="highlight_kw4">char</text:span><text:tab/>buf<text:span text:style-name="highlight_br0">[</text:span><text:span text:style-name="highlight_nu0">8</text:span><text:span text:style-name="highlight_br0">]</text:span><text:span text:style-name="highlight_sy0">,</text:span> len<text:span text:style-name="highlight_sy0">;</text:span><text:line-break/><text:tab/><text:span text:style-name="highlight_kw4">signed</text:span><text:tab/><text:tab/><text:span text:style-name="highlight_kw4">short</text:span><text:tab/>dat1<text:span text:style-name="highlight_sy0">,</text:span> dat2<text:span text:style-name="highlight_sy0">,</text:span> kotae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0011111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4</text:span>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sy0">,&amp;</text:span>PORTA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Calculator V1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Ps2_Config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br0">)</text:span><text:span text:style-name="highlight_sy0">;</text:span><text:line-break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co1">//</text:span><text:line-break/><text:tab/>len <text:span text:style-name="highlight_sy0">=</text:span> <text:span text:style-name="highlight_nu0">0</text:span><text:span text:style-name="highlight_sy0">;</text:span><text:line-break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0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s2_Key_Read<text:span text:style-name="highlight_br0">(</text:span><text:span text:style-name="highlight_sy0">&amp;</text:span>keydata<text:span text:style-name="highlight_sy0">,</text:span> <text:span text:style-name="highlight_sy0">&amp;</text:span>special<text:span text:style-name="highlight_sy0">,</text:span> <text:span text:style-name="highlight_sy0">&amp;</text:span>down<text:span text:style-name="highlight_br0">)</text:span><text:tab/>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down <text:span text:style-name="highlight_sy0">&amp;&amp;</text:span> <text:span text:style-name="highlight_sy0">!</text:span>special <text:span text:style-name="highlight_sy0">&amp;&amp;</text:span> keydata<text:span text:style-name="highlight_br0">)</text:span> <text:span text:style-name="highlight_br0">{</text:span><text:line-break/><text:tab/><text:tab/><text:tab/><text:tab/><text:span text:style-name="highlight_kw1">switch</text:span> <text:span text:style-name="highlight_br0">(</text:span>keydata<text:span text:style-name="highlight_br0">)</text:span> <text:span text:style-name="highlight_br0">{</text:span><text:line-break/><text:tab/><text:tab/><text:tab/><text:tab/><text:span text:style-name="highlight_kw1">case</text:span> <text:span text:style-name="highlight_st0">'#'</text:span><text:span text:style-name="highlight_sy0">: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default</text:span><text:span text:style-name="highlight_sy0">:</text:span><text:line-break/><text:tab/><text:tab/><text:tab/><text:tab/><text:tab/><text:span text:style-name="highlight_kw1">if</text:span> <text:span text:style-name="highlight_br0">(</text:span>keydata <text:span text:style-name="highlight_sy0">==</text:span> <text:span text:style-name="highlight_st0">'.'</text:span><text:span text:style-name="highlight_br0">)</text:span> <text:span text:style-name="highlight_br0">{</text:span><text:line-break/><text:tab/><text:tab/><text:tab/><text:tab/><text:tab/><text:tab/>len <text:span text:style-name="highlight_sy0">=</text:span> <text:span text:style-name="highlight_br0">(</text:span>len <text:span text:style-name="highlight_sy0">&gt;</text:span> <text:span text:style-name="highlight_nu0">0</text:span><text:span text:style-name="highlight_br0">)</text:span> <text:span text:style-name="highlight_sy0">?</text:span> <text:span text:style-name="highlight_br0">(</text:span>len <text:span text:style-name="highlight_sy0">-</text:span> <text:span text:style-name="highlight_nu0">1</text:span><text:span text:style-name="highlight_br0">)</text:span> <text:span text:style-name="highlight_sy0">:</text:span> len<text:span text:style-name="highlight_sy0">;</text:span><text:line-break/><text:tab/><text:tab/><text:tab/><text:tab/><text:tab/><text:tab/>buf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tab/><text:span text:style-name="highlight_br0">}</text:span> <text:span text:style-name="highlight_kw1">else</text:span> <text:span text:style-name="highlight_br0">{</text:span><text:line-break/><text:tab/><text:tab/><text:tab/><text:tab/><text:tab/><text:tab/>buf<text:span text:style-name="highlight_br0">[</text:span>len<text:span text:style-name="highlight_br0">]</text:span> <text:span text:style-name="highlight_sy0">=</text:span> keydata<text:span text:style-name="highlight_sy0">;</text:span><text:line-break/><text:tab/><text:tab/><text:tab/><text:tab/><text:tab/><text:tab/>len<text:span text:style-name="highlight_sy0">++;</text:span><text:line-break/><text:tab/><text:tab/><text:tab/><text:tab/><text:tab/><text:tab/>buf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tab/><text:span text:style-name="highlight_br0">}</text:span><text:line-break/><text:tab/><text:tab/><text:tab/><text:tab/><text:tab/>Lcd_Custom_Cmd<text:span text:style-name="highlight_br0">(</text:span>LCD_CLEAR<text:span text:style-name="highlight_br0">)</text:span><text:span text:style-name="highlight_sy0">;</text:span><text:line-break/><text:tab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down <text:span text:style-name="highlight_sy0">&amp;&amp;</text:span> special <text:span text:style-name="highlight_sy0">&amp;&amp;</text:span> <text:span text:style-name="highlight_br0">(</text:span>keydata <text:span text:style-name="highlight_sy0">==</text:span> <text:span text:style-name="highlight_nu0">13</text:span><text:span text:style-name="highlight_br0">)</text:span><text:span text:style-name="highlight_br0">)</text:span> <text:span text:style-name="highlight_br0">{</text:span><text:tab/><text:span text:style-name="highlight_co1">// enter-key</text:span><text:line-break/><text:tab/><text:tab/><text:tab/><text:tab/>dat1 <text:span text:style-name="highlight_sy0">=</text:span> buf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<text:tab/>dat2 <text:span text:style-name="highlight_sy0">=</text:span> buf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<text:tab/><text:tab/><text:span text:style-name="highlight_kw1">switch</text:span> 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 <text:span text:style-name="highlight_br0">{</text:span><text:line-break/><text:tab/><text:tab/><text:tab/><text:tab/><text:span text:style-name="highlight_kw1">case</text:span> <text:span text:style-name="highlight_st0">'+'</text:span><text:span text:style-name="highlight_sy0">:</text:span><text:line-break/><text:tab/><text:tab/><text:tab/><text:tab/><text:tab/>kotae <text:span text:style-name="highlight_sy0">=</text:span> dat1 <text:span text:style-name="highlight_sy0">+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case</text:span> <text:span text:style-name="highlight_st0">'-'</text:span><text:span text:style-name="highlight_sy0">:</text:span><text:line-break/><text:tab/><text:tab/><text:tab/><text:tab/><text:tab/>kotae <text:span text:style-name="highlight_sy0">=</text:span> dat1 <text:span text:style-name="highlight_sy0">-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case</text:span> <text:span text:style-name="highlight_st0">'*'</text:span><text:span text:style-name="highlight_sy0">:</text:span><text:line-break/><text:tab/><text:tab/><text:tab/><text:tab/><text:tab/>kotae <text:span text:style-name="highlight_sy0">=</text:span> dat1 <text:span text:style-name="highlight_sy0">*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kw1">case</text:span> <text:span text:style-name="highlight_st0">'/'</text:span><text:span text:style-name="highlight_sy0">:</text:span><text:line-break/><text:tab/><text:tab/><text:tab/><text:tab/><text:tab/>kotae <text:span text:style-name="highlight_sy0">=</text:span> dat1 <text:span text:style-name="highlight_sy0">/</text:span> dat2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kw1">if</text:span> <text:span text:style-name="highlight_br0">(</text:span>ShortToStrEx<text:span text:style-name="highlight_br0">(</text:span>kotae<text:span text:style-name="highlight_sy0">,</text:span> buf<text:span text:style-name="highlight_br0">)</text:span> <text:span text:style-name="highlight_sy0">==</text:span> <text:span text:style-name="highlight_sy0">-</text:span><text:span text:style-name="highlight_nu0">1</text:span><text:span text:style-name="highlight_br0">)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-"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t0">" "</text:span><text:span text:style-name="highlight_br0">)</text:span><text:span text:style-name="highlight_sy0">;</text:span><text:line-break/><text:tab/><text:tab/><text:tab/><text:tab/><text:span text:style-name="highlight_kw1">if</text:span> <text:span text:style-name="highlight_br0">(</text:span>buf<text:span text:style-name="highlight_br0">[</text:span><text:span text:style-name="highlight_nu0">0</text:span><text:span text:style-name="highlight_br0">]</text:span> <text:span text:style-name="highlight_sy0">==</text:span> <text:span text:style-name="highlight_st0">'0'</text:span><text:span text:style-name="highlight_br0">)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Lcd_Custom_Out<text:span text:style-name="highlight_br0">(</text:span><text:span text:style-name="highlight_nu0">2</text:span><text:span text:style-name="highlight_sy0">,</text:span> <text:span text:style-name="highlight_nu0">2</text:span><text:span text:style-name="highlight_sy0">,</text:span> buf<text:span text:style-name="highlight_br0">)</text:span><text:span text:style-name="highlight_sy0">;</text:span><text:line-break/><text:tab/><text:tab/><text:tab/><text:tab/><text:span text:style-name="highlight_co1">//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8e9b5affa5d0ca41ce04a42a2afb5f88.png" xlink:type="simple" xlink:show="embed" xlink:actuate="onLoad"/></draw:frame></text:p>
      <text:p text:style-name="Text_20_body">PS/2テンキーへの配線は、4本だけです。
黒色:GND
赤色:+5V
黄色:CLOCK信号
白色:DATA信号
<draw:frame draw:style-name="media" draw:name="5" text:anchor-type="as-char" draw:z-index="5" svg:width="9.525cm" style:rel-width="100%" svg:height="7.14375cm" style:rel-height="scale"><draw:image xlink:href="Pictures/596e1c191441d9a17fd035058f3892c3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98756bfc62c5b9fe6ac4d1ef9d9a89ff.png" xlink:type="simple" xlink:show="embed" xlink:actuate="onLoad"/></draw:frame></text:p>
      <text:p text:style-name="Text_20_body">実際に四則演算をしてみました。
<draw:frame draw:style-name="media" draw:name="7" text:anchor-type="as-char" draw:z-index="7" svg:width="9.525cm" style:rel-width="100%" svg:height="7.14375cm" style:rel-height="scale"><draw:image xlink:href="Pictures/ee689b3efe1f964cf6d4c0f2cd87b9df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b794f5c4d3bcccf99546f4c18836210a.png" xlink:type="simple" xlink:show="embed" xlink:actuate="onLoad"/></draw:frame>
<draw:frame draw:style-name="media" draw:name="9" text:anchor-type="as-char" draw:z-index="9" svg:width="9.525cm" style:rel-width="100%" svg:height="7.14375cm" style:rel-height="scale"><draw:image xlink:href="Pictures/88c1ebe7edbc09e4bc9270eb48fb0af5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1e45d6b7ad26f96463e329d452ddfcf7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8:52</meta:creation-date>
    <dc:creator>Generated</dc:creator>
    <dc:date>2026-09-15T09::08:52</dc:date>
    <dc:language>en-US</dc:language>
    <meta:editing-cycles>1</meta:editing-cycles>
    <meta:editing-duration>PT0S</meta:editing-duration>
    <dc:title>elechobby:picdic:pic16f88:78</dc:title>
  </office:meta>
</office:document-meta>
</file>