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1fea23531117403d7dd4b49741b20.png"/>
  <manifest:file-entry manifest:media-type="image/png" manifest:full-path="Pictures/01703066bcab30077871e54dfd52ccb1.png"/>
  <manifest:file-entry manifest:media-type="image/png" manifest:full-path="Pictures/4a508ce29b4f0cd6c8079854427cafd6.png"/>
  <manifest:file-entry manifest:media-type="image/png" manifest:full-path="Pictures/31251feb53d778f3db6e619003408b1b.png"/>
  <manifest:file-entry manifest:media-type="image/png" manifest:full-path="Pictures/5f735ffc201c7868831f8c7ec795aa3c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4"/><text:bookmark-start text:name="__RefHeading___オシロ文字_1"/><text:bookmark-start text:name="オシロ文字"/>オシロ文字<text:bookmark-end text:name="__RefHeading___オシロ文字_1"/><text:bookmark-end text:name="オシロ文字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実用性はとても低いと思われるのですが、オシロスコープの画面に文字を表示させて見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オシロスコープの「X-Y」機能を利用し、PICからX軸用のアナログデータとY軸用のアナログデータを高速に出力することにより、オシロスコープの画面に文字を表示させるものです。</text:p>
      <text:list text:style-name="List_20_1" text:continue-numbering="false">
        <text:list-item>
          <text:p text:style-name="List_20_1_Content_First"> X軸用には、R-2R型抵抗ラダーを使用したD/A変換を使用します。(5ビット精度)</text:p>
        </text:list-item>
        <text:list-item>
          <text:p text:style-name="List_20_1_Content_Last"> Y軸用には、PIC内臓のCVR(Comparator Voltage Reference)モジュールを使用します。(4ビット精度)</text:p>
        </text:list-item>
      </text:list>
      <text:p text:style-name="Text_20_body">画面に私のコールサインを出してみました。
その時の点灯させるドットの位置は次の図のようになります。
<draw:frame draw:style-name="media" draw:name="0" text:anchor-type="as-char" draw:z-index="0" svg:width="11.086041666667cm" svg:height="8.5989583333333cm"><draw:image xlink:href="Pictures/d6d1fea23531117403d7dd4b49741b2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01703066bcab30077871e54dfd52ccb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オシロ文字』 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DotSet<text:span text:style-name="highlight_br0">(</text:span><text:span text:style-name="highlight_kw4">unsigned</text:span> <text:span text:style-name="highlight_kw4">char</text:span> X<text:span text:style-name="highlight_sy0">,</text:span> <text:span text:style-name="highlight_kw4">unsigned</text:span> <text:span text:style-name="highlight_kw4">char</text:span> Y<text:span text:style-name="highlight_br0">)</text:span><text:line-break/><text:span text:style-name="highlight_br0">{</text:span><text:line-break/><text:tab/>PORTB <text:span text:style-name="highlight_sy0">=</text:span> X<text:span text:style-name="highlight_sy0">;</text:span><text:line-break/><text:tab/>CVRCON <text:span text:style-name="highlight_sy0">=</text:span> <text:span text:style-name="highlight_nu12">0xE0</text:span> <text:span text:style-name="highlight_sy0">|</text:span> Y<text:span text:style-name="highlight_sy0">;</text:span><text:tab/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未使用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は未使用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CVRCON <text:span text:style-name="highlight_sy0">=</text:span> <text:span text:style-name="highlight_nu12">0xE0</text:span><text:span text:style-name="highlight_sy0">;</text:span><text:line-break/><text:tab/>PORTB <text:span text:style-name="highlight_sy0">=</text:span> <text:span text:style-name="highlight_nu12">0x0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DotSet<text:span text:style-name="highlight_br0">(</text:span><text:span text:style-name="highlight_nu0">2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4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0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5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15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4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4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4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3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3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13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12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2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3</text:span><text:span text:style-name="highlight_sy0">,</text:span> <text:span text:style-name="highlight_nu0">11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1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11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10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10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1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9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9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1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4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0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7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6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6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6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6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5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5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5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5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1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7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8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9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4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4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4</text:span><text:span text:style-name="highlight_sy0">,</text:span> <text:span text:style-name="highlight_nu0">3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3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3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3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4</text:span><text:span text:style-name="highlight_sy0">,</text:span> <text:span text:style-name="highlight_nu0">2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2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2</text:span><text:span text:style-name="highlight_br0">)</text:span><text:span text:style-name="highlight_sy0">;</text:span><text:line-break/><text:tab/><text:tab/>DotSet<text:span text:style-name="highlight_br0">(</text:span><text:span text:style-name="highlight_nu0">16</text:span><text:span text:style-name="highlight_sy0">,</text:span> <text:span text:style-name="highlight_nu0">2</text:span><text:span text:style-name="highlight_br0">)</text:span><text:span text:style-name="highlight_sy0">;</text:span><text:line-break/><text:tab/><text:tab/><text:span text:style-name="highlight_co1">//</text:span><text:line-break/><text:tab/><text:tab/>DotSet<text:span text:style-name="highlight_br0">(</text:span><text:span text:style-name="highlight_nu0">0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2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3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6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2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3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4</text:span><text:span text:style-name="highlight_sy0">,</text:span> <text:span text:style-name="highlight_nu0">1</text:span><text:span text:style-name="highlight_br0">)</text:span><text:span text:style-name="highlight_sy0">;</text:span><text:line-break/><text:tab/><text:tab/>DotSet<text:span text:style-name="highlight_br0">(</text:span><text:span text:style-name="highlight_nu0">15</text:span><text:span text:style-name="highlight_sy0">,</text:span> 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D/Aモジュールは、10ビット精度のものですが、5ビット分だけを使用しています。
<draw:frame draw:style-name="media" draw:name="2" text:anchor-type="as-char" draw:z-index="2" svg:width="13.229166666667cm" svg:height="9.921875cm"><draw:image xlink:href="Pictures/4a508ce29b4f0cd6c8079854427cafd6.png" xlink:type="simple" xlink:show="embed" xlink:actuate="onLoad"/></draw:frame></text:p>
      <text:p text:style-name="Text_20_body">コールサインを表示させてみました。
<draw:frame draw:style-name="media" draw:name="3" text:anchor-type="as-char" draw:z-index="3" svg:width="9.525cm" style:rel-width="100%" svg:height="7.14375cm" style:rel-height="scale"><draw:image xlink:href="Pictures/31251feb53d778f3db6e619003408b1b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5f735ffc201c7868831f8c7ec795aa3c.png" xlink:type="simple" xlink:show="embed" xlink:actuate="onLoad"/></draw:frame></text:p>
      <text:p text:style-name="Text_20_body">如何ですか?
応用すれば何か面白いものが作れるかも。。。 <draw:frame draw:style-name="media" draw:name="5" text:anchor-type="as-char" draw:z-index="5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19:51</meta:creation-date>
    <dc:creator>Generated</dc:creator>
    <dc:date>2026-09-14T06::19:51</dc:date>
    <dc:language>en-US</dc:language>
    <meta:editing-cycles>1</meta:editing-cycles>
    <meta:editing-duration>PT0S</meta:editing-duration>
    <dc:title>elechobby:picdic:pic16f88:74</dc:title>
  </office:meta>
</office:document-meta>
</file>