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39234c5f41a1c61de1325ff04ab3aff.png"/>
  <manifest:file-entry manifest:media-type="image/png" manifest:full-path="Pictures/abeda8fb8bf77c31307d9515cb6dc8c3.png"/>
  <manifest:file-entry manifest:media-type="image/png" manifest:full-path="Pictures/1d3bea7d40ce6f69788db1eabac1137f.png"/>
  <manifest:file-entry manifest:media-type="image/png" manifest:full-path="Pictures/cb1d72a0b0fcf890c303394cbc917336.png"/>
  <manifest:file-entry manifest:media-type="image/png" manifest:full-path="Pictures/ec23838760bfad520d2e02ba37364f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71"/><text:bookmark-start text:name="__RefHeading___d_a変換_ad557_1"/><text:bookmark-start text:name="d_a変換_ad557"/>D/A変換(AD557)<text:bookmark-end text:name="__RefHeading___d_a変換_ad557_1"/><text:bookmark-end text:name="d_a変換_ad557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8ビットのD/A変換をする場合には、通常は廉価な、R-2R型抵抗ラダーをコアとしたディスクリートD/Aコンバ
ータを使用しますが、今回は、全機能内蔵型のAD557を使用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AD557は、出力アンプ、完全なマイクロプロセッサ・インターフェース、高精度の電圧リファレンスを1つのモノリ
シック・チップ上に集積化する全機能内蔵型の電圧出力8ビットD/Aコンバータ(DAC)です。
部品の外付け、外部調整は不要で、完全な精度で8ビット・データ・バスとアナログ・システムとのインターフェー
ス動作を実行します。
PICから見ると単純に、8ビットのデータを出力するだけで済みます。今回は、256精度の鋸波(0~255)を
出力(0V~2.56V)させて見ました。
<draw:frame draw:style-name="media" draw:name="0" text:anchor-type="as-char" draw:z-index="0" svg:width="15.875cm" svg:height="9.36625cm"><draw:image xlink:href="Pictures/739234c5f41a1c61de1325ff04ab3aff.png" xlink:type="simple" xlink:show="embed" xlink:actuate="onLoad"/></draw:frame></text:p>
      <text:p text:style-name="Text_20_body">&lt;AD557JNの規格&gt;</text:p>
      <text:list text:style-name="List_20_1" text:continue-numbering="false">
        <text:list-item>
          <text:p text:style-name="List_20_1_Content_First"> アナデバ8ビット1chD/Aコンバータ</text:p>
        </text:list-item>
        <text:list-item>
          <text:p text:style-name="List_20_1_Content"> 電圧出力:0~+2.56V</text:p>
        </text:list-item>
        <text:list-item>
          <text:p text:style-name="List_20_1_Content"> 単一電源:5V</text:p>
        </text:list-item>
        <text:list-item>
          <text:p text:style-name="List_20_1_Content"> 高精度バンドギャップ・リファレンス内蔵</text:p>
        </text:list-item>
        <text:list-item>
          <text:p text:style-name="List_20_1_Content"> DACセトリングタイム:800ns(1.25MSPS)</text:p>
        </text:list-item>
        <text:list-item>
          <text:p text:style-name="List_20_1_Content_Last"> 16ピンDIP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図Aは、AD557を使用したD/A変換です。
図Bは、R-2R型抵抗ラダーを使用したD/A変換です。
PICから見ると双方同じに見えます。
<draw:frame draw:style-name="media" draw:name="1" text:anchor-type="as-char" draw:z-index="1" svg:width="16.933333333333cm" svg:height="15.875cm"><draw:image xlink:href="Pictures/abeda8fb8bf77c31307d9515cb6dc8c3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<text:s text:c="2"/><text:span text:style-name="highlight_sy0">=</text:span> <text:span text:style-name="highlight_nu6">0b00000000</text:span><text:span text:style-name="highlight_sy0">;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<text:span text:style-name="highlight_co1">//</text:span><text:line-break/><text:tab/>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PORTB <text:span text:style-name="highlight_sy0">=</text:span> cnt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確認しました。
<draw:frame draw:style-name="media" draw:name="2" text:anchor-type="as-char" draw:z-index="2" svg:width="13.229166666667cm" svg:height="9.921875cm"><draw:image xlink:href="Pictures/1d3bea7d40ce6f69788db1eabac1137f.png" xlink:type="simple" xlink:show="embed" xlink:actuate="onLoad"/></draw:frame>
<draw:frame draw:style-name="media" draw:name="3" text:anchor-type="as-char" draw:z-index="3" svg:width="13.229166666667cm" svg:height="9.921875cm"><draw:image xlink:href="Pictures/cb1d72a0b0fcf890c303394cbc917336.png" xlink:type="simple" xlink:show="embed" xlink:actuate="onLoad"/></draw:frame>
電圧出力が、0~+2.56Vと少し物足りないのですが精度はまあまあです。
<draw:frame draw:style-name="media" draw:name="4" text:anchor-type="as-char" draw:z-index="4" svg:width="13.229166666667cm" svg:height="9.921875cm"><draw:image xlink:href="Pictures/ec23838760bfad520d2e02ba37364fe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47:34</meta:creation-date>
    <dc:creator>Generated</dc:creator>
    <dc:date>2026-09-14T07::47:34</dc:date>
    <dc:language>en-US</dc:language>
    <meta:editing-cycles>1</meta:editing-cycles>
    <meta:editing-duration>PT0S</meta:editing-duration>
    <dc:title>elechobby:picdic:pic16f88:71</dc:title>
  </office:meta>
</office:document-meta>
</file>