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d914e2045053fc90d3bd6266f15d1f.png"/>
  <manifest:file-entry manifest:media-type="image/png" manifest:full-path="Pictures/5336d37a4d6f78c703568e1b532d3c29.png"/>
  <manifest:file-entry manifest:media-type="image/png" manifest:full-path="Pictures/6b027b1d5a75cbbe304f18cc91835d4c.png"/>
  <manifest:file-entry manifest:media-type="image/png" manifest:full-path="Pictures/ece7bf86cd6e54a416952197bf3b854a.png"/>
  <manifest:file-entry manifest:media-type="image/png" manifest:full-path="Pictures/6c636354f539f2ed7cf9bd8406da2902.png"/>
  <manifest:file-entry manifest:media-type="image/png" manifest:full-path="Pictures/7d91ea841335aa0276f46891b587f51e.png"/>
  <manifest:file-entry manifest:media-type="image/png" manifest:full-path="Pictures/23250bf9950759e929d3129bd7c441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9"/><text:bookmark-start text:name="__RefHeading___動的半田ごてセラミックヒータ抵抗測定ユニット_1"/><text:bookmark-start text:name="動的半田ごてセラミックヒータ抵抗測定ユニット"/>動的半田ごてセラミックヒータ抵抗測定ユニット<text:bookmark-end text:name="__RefHeading___動的半田ごてセラミックヒータ抵抗測定ユニット_1"/><text:bookmark-end text:name="動的半田ごてセラミックヒータ抵抗測定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半田ごてのヒータにはニクロムヒータとセラミックヒータがあります。
セラミックヒータの温度と抵抗値の特性は、温度が上昇すると抵抗値が高くなります。
手持ちの半田ごて(20W)を実際に調べてみますと、OFF時には、約170Ω、ON時(半田付けが出来るくらいに温まった状態)には、約500Ωありました。
この温度による抵抗の変化を動的(通常に半田ごてにAC100Vを通電しながら)に測定するユニットを作成してみました。
これを応用すると精度の高い“半田ごて温度調整器“が出来そう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半田ごてには、AC100Vをブリッジダイオードで正弦波を全波に変換した電圧V0を加えます。</text:p>
        </text:list-item>
        <text:list-item>
          <text:p text:style-name="List_20_1_Content"> 半田ごてには、更にVdd(+5V)からダイオードを経由して約4.4Vの電圧V1も同様に加えます。</text:p>
        </text:list-item>
        <text:list-item>
          <text:p text:style-name="List_20_1_Content"> 電圧V0が0Vになるタイミングをブリッジダイオードとフォトカプラで得ます。(PICの割り込み信号に使用)</text:p>
        </text:list-item>
        <text:list-item>
          <text:p text:style-name="List_20_1_Content"> 電圧V0が0Vになるタイミングでは、電圧V1が半田ごてのセラミックヒータ抵抗R0+1Ωの抵抗R1に加えられます。</text:p>
        </text:list-item>
        <text:list-item>
          <text:p text:style-name="List_20_1_Content"> 抵抗R1の両端電圧V2をオペアンプで約101倍に増幅します。</text:p>
        </text:list-item>
        <text:list-item>
          <text:p text:style-name="List_20_1_Content"> PICのA/D変換でこの増幅された電圧V2を取り込みます。</text:p>
        </text:list-item>
        <text:list-item>
          <text:p text:style-name="List_20_1_Content"> PIC内部でV2を換算します。<text:line-break/>V2=(V2×(5V÷1024))÷101</text:p>
        </text:list-item>
        <text:list-item>
          <text:p text:style-name="List_20_1_Content"> この電圧V2と抵抗R1より電流I1を求めます。<text:line-break/>I1=V2÷R1</text:p>
        </text:list-item>
        <text:list-item>
          <text:p text:style-name="List_20_1_Content_Last"> 電圧V1と電圧V2と電流I1より、セラミックヒータ抵抗R0を求めます。<text:line-break/>R0=(V1-V2)÷I1</text:p>
        </text:list-item>
      </text:list>
      <text:p text:style-name="Text_20_body"><draw:frame draw:style-name="media" draw:name="0" text:anchor-type="as-char" draw:z-index="0" svg:width="9.4720833333333cm" style:rel-width="100%" svg:height="4.8683333333333cm" style:rel-height="scale"><draw:image xlink:href="Pictures/ded914e2045053fc90d3bd6266f15d1f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1.90625cm"><draw:image xlink:href="Pictures/5336d37a4d6f78c703568e1b532d3c2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動的半田ごてヒータ抵抗測定ユニット』 <text:line-break/> <text:line-break/>　※半田ごてに電圧を加えたままで、ヒータ抵抗が測定できます。 <text:line-break/>　※ヒータ抵抗は温度が上昇すると抵抗値が上がっていきます。<text:line-break/>　※これを応用することにより、半田ごての温度を調整することが出来そうです。 <text:line-break/> <text:line-break/>*/</text:span>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PORTA.<text:span text:style-name="highlight_me1">F2</text:span> <text:span text:style-name="highlight_sy0">=</text:span> ~PORTA.<text:span text:style-name="highlight_me1">F2</text:span><text:span text:style-name="highlight_sy0">;</text:span><text:line-break/><text:tab/><text:tab/>FLAG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max<text:span text:style-name="highlight_sy0">,</text:span> min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max <text:span text:style-name="highlight_sy0">=</text:span> <text:span text:style-name="highlight_nu0">0</text:span><text:span text:style-name="highlight_sy0">;</text:span><text:line-break/><text:tab/>min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max <text:span text:style-name="highlight_sy0">=</text:span> ad <text:span text:style-name="highlight_sy0">&gt;</text:span> max <text:span text:style-name="highlight_sy0">?</text:span> ad <text:span text:style-name="highlight_sy0">:</text:span> max<text:span text:style-name="highlight_sy0">;</text:span><text:line-break/><text:tab/><text:tab/>min <text:span text:style-name="highlight_sy0">=</text:span> ad <text:span text:style-name="highlight_sy0">&lt;</text:span> min <text:span text:style-name="highlight_sy0">?</text:span> ad <text:span text:style-name="highlight_sy0">:</text:span> min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max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<text:tab/>v1<text:span text:style-name="highlight_sy0">,</text:span> r1<text:span text:style-name="highlight_sy0">,</text:span> i1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eaterResistance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FLAG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FLAG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tab/>ad <text:span text:style-name="highlight_sy0">+=</text:span> measurement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30</text:span><text:span text:style-name="highlight_sy0">;</text:span><text:line-break/><text:tab/><text:tab/>v1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1.0</text:span><text:span text:style-name="highlight_sy0">;</text:span><text:line-break/><text:tab/><text:tab/>i1 <text:span text:style-name="highlight_sy0">=</text:span> v1 <text:span text:style-name="highlight_sy0">/</text:span> <text:span text:style-name="highlight_nu16">1.0</text:span><text:span text:style-name="highlight_sy0">;</text:span><text:line-break/><text:tab/><text:tab/>r1 <text:span text:style-name="highlight_sy0">=</text:span> <text:span text:style-name="highlight_br0">(</text:span><text:span text:style-name="highlight_nu0">4400</text:span> <text:span text:style-name="highlight_sy0">-</text:span> v1<text:span text:style-name="highlight_br0">)</text:span> <text:span text:style-name="highlight_sy0">/</text:span> i1<text:span text:style-name="highlight_sy0">;</text:span><text:line-break/><text:tab/><text:tab/><text:span text:style-name="highlight_co1">//</text:span><text:line-break/><text:tab/><text:tab/>WordToStr<text:span text:style-name="highlight_br0">(</text:span>r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4</text:span><text:span text:style-name="highlight_sy0">;</text:span><text:tab/><text:span text:style-name="highlight_co1">// Ω 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mA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。
AC100Vを使用しますので取り扱いにはご注意ください。
<draw:frame draw:style-name="media" draw:name="2" text:anchor-type="as-char" draw:z-index="2" svg:width="13.229166666667cm" svg:height="9.921875cm"><draw:image xlink:href="Pictures/6b027b1d5a75cbbe304f18cc91835d4c.png" xlink:type="simple" xlink:show="embed" xlink:actuate="onLoad"/></draw:frame></text:p>
      <text:p text:style-name="Text_20_body">フォトカプラの入力電圧と出力電圧の波形です。
電圧が0Vになるタイミングをこれで得ることができます。
<draw:frame draw:style-name="media" draw:name="3" text:anchor-type="as-char" draw:z-index="3" svg:width="13.229166666667cm" svg:height="9.921875cm"><draw:image xlink:href="Pictures/ece7bf86cd6e54a416952197bf3b854a.png" xlink:type="simple" xlink:show="embed" xlink:actuate="onLoad"/></draw:frame></text:p>
      <text:p text:style-name="Text_20_body">半田ごてに通電していないときのセラミックヒータ抵抗の値です。
<draw:frame draw:style-name="media" draw:name="4" text:anchor-type="as-char" draw:z-index="4" svg:width="13.229166666667cm" svg:height="9.921875cm"><draw:image xlink:href="Pictures/6c636354f539f2ed7cf9bd8406da2902.png" xlink:type="simple" xlink:show="embed" xlink:actuate="onLoad"/></draw:frame></text:p>
      <text:p text:style-name="Text_20_body">半田ごてに通電し始めた時のセラミックヒータ抵抗の値です。
<draw:frame draw:style-name="media" draw:name="5" text:anchor-type="as-char" draw:z-index="5" svg:width="13.229166666667cm" svg:height="9.921875cm"><draw:image xlink:href="Pictures/7d91ea841335aa0276f46891b587f51e.png" xlink:type="simple" xlink:show="embed" xlink:actuate="onLoad"/></draw:frame></text:p>
      <text:p text:style-name="Text_20_body">半田ごてに通電し、十分温まった時のセラミックヒータ抵抗の値です。
<draw:frame draw:style-name="media" draw:name="6" text:anchor-type="as-char" draw:z-index="6" svg:width="13.229166666667cm" svg:height="9.921875cm"><draw:image xlink:href="Pictures/23250bf9950759e929d3129bd7c44144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6:28</meta:creation-date>
    <dc:creator>Generated</dc:creator>
    <dc:date>2026-09-14T08::26:28</dc:date>
    <dc:language>en-US</dc:language>
    <meta:editing-cycles>1</meta:editing-cycles>
    <meta:editing-duration>PT0S</meta:editing-duration>
    <dc:title>elechobby:picdic:pic16f88:69</dc:title>
  </office:meta>
</office:document-meta>
</file>