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c72d323507137ffba32fe4c16e2e53.png"/>
  <manifest:file-entry manifest:media-type="image/png" manifest:full-path="Pictures/9348fd058515f6a0164b19a705cfe81f.png"/>
  <manifest:file-entry manifest:media-type="image/png" manifest:full-path="Pictures/d9dda75d8a2c75e4fc26499d27286cec.png"/>
  <manifest:file-entry manifest:media-type="image/png" manifest:full-path="Pictures/6824953a18561150c0805e8d11de55bc.png"/>
  <manifest:file-entry manifest:media-type="image/png" manifest:full-path="Pictures/530691355e6b72ee9dbe2ce7613d77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60"/><text:bookmark-start text:name="__RefHeading___ステレオレベルメータ_lcd_1"/><text:bookmark-start text:name="ステレオレベルメータ_lcd"/>ステレオレベルメータ(LCD)<text:bookmark-end text:name="__RefHeading___ステレオレベルメータ_lcd_1"/><text:bookmark-end text:name="ステレオレベルメータ_lcd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10点LEDの簡易レベルメータを作成しましたが、今回はステレオに対応し、表示はLCD(16文字2行)を
使用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信号を増幅する&gt;</text:p>
      <text:list text:style-name="List_20_1" text:continue-numbering="false">
        <text:list-item>
          <text:p text:style-name="List_20_1_Content_First"> 入力される信号(交流:AC)をトランジスタで増幅(約5倍)します。</text:p>
        </text:list-item>
        <text:list-item>
          <text:p text:style-name="List_20_1_Content_Last"> この時、コレクタ電圧は、約2.5Vを中心に±と振幅します。</text:p>
        </text:list-item>
      </text:list>
      <text:p text:style-name="Text_20_body">&lt;信号の大きさを求める&gt;</text:p>
      <text:list text:style-name="List_20_1" text:continue-numbering="false">
        <text:list-item>
          <text:p text:style-name="List_20_1_Content_First"> PICのA/D変換機能を利用して、増幅されたRチャンネルとLチャンネルの信号を各々100回取り込みます。</text:p>
        </text:list-item>
        <text:list-item>
          <text:p text:style-name="List_20_1_Content"> その間の最大値と最小値を求めます。</text:p>
        </text:list-item>
        <text:list-item>
          <text:p text:style-name="List_20_1_Content_Last"> そして最大値と最小値の差より信号の大きさを求めます。</text:p>
        </text:list-item>
      </text:list>
      <text:p text:style-name="Text_20_body">&lt;信号の大きさをLCDにバー表示する&gt;</text:p>
      <text:list text:style-name="List_20_1" text:continue-numbering="false">
        <text:list-item>
          <text:p text:style-name="List_20_1_Content_First"> 求めたRチャンネルおよびLチャンネルの信号を16段階に階調します。</text:p>
        </text:list-item>
        <text:list-item>
          <text:p text:style-name="List_20_1_Content_Last"> LCDの1行目にRチャンネル、2行目にLチャンネルをバー表示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3.758333333333cm"><draw:image xlink:href="Pictures/05c72d323507137ffba32fe4c16e2e53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 <text:line-break/><text:tab/><text:tab/>＜ステレオレベルメーター（１６点）＞ <text:line-break/>*/</text:span> 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<text:tab/>adR<text:span text:style-name="highlight_sy0">,</text:span> adL<text:span text:style-name="highlight_sy0">;</text:span><text:line-break/> <text:line-break/><text:span text:style-name="highlight_kw4">void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maxR<text:span text:style-name="highlight_sy0">,</text:span> minR<text:span text:style-name="highlight_sy0">,</text:span> maxL<text:span text:style-name="highlight_sy0">,</text:span> minL<text:span text:style-name="highlight_sy0">;</text:span><text:line-break/><text:tab/><text:span text:style-name="highlight_kw4">unsigned</text:span><text:tab/><text:span text:style-name="highlight_kw4">char</text:span><text:tab/>cnt<text:span text:style-name="highlight_sy0">;</text:span><text:line-break/><text:tab/><text:span text:style-name="highlight_co1">//</text:span><text:line-break/><text:tab/>maxR <text:span text:style-name="highlight_sy0">=</text:span> <text:span text:style-name="highlight_nu0">0</text:span><text:span text:style-name="highlight_sy0">;</text:span><text:line-break/><text:tab/>minR <text:span text:style-name="highlight_sy0">=</text:span> <text:span text:style-name="highlight_nu0">1024</text:span><text:span text:style-name="highlight_sy0">;</text:span><text:line-break/><text:tab/>maxL <text:span text:style-name="highlight_sy0">=</text:span> <text:span text:style-name="highlight_nu0">0</text:span><text:span text:style-name="highlight_sy0">;</text:span><text:line-break/><text:tab/>minL <text:span text:style-name="highlight_sy0">=</text:span> <text:span text:style-name="highlight_nu0">1024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R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adL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maxR <text:span text:style-name="highlight_sy0">=</text:span> maxR <text:span text:style-name="highlight_sy0">&lt;</text:span> adR <text:span text:style-name="highlight_sy0">?</text:span> adR <text:span text:style-name="highlight_sy0">:</text:span> maxR<text:span text:style-name="highlight_sy0">;</text:span><text:line-break/><text:tab/><text:tab/>minR <text:span text:style-name="highlight_sy0">=</text:span> minR <text:span text:style-name="highlight_sy0">&gt;</text:span> adR <text:span text:style-name="highlight_sy0">?</text:span> adR <text:span text:style-name="highlight_sy0">:</text:span> minR<text:span text:style-name="highlight_sy0">;</text:span><text:line-break/><text:tab/><text:tab/>maxL <text:span text:style-name="highlight_sy0">=</text:span> maxL <text:span text:style-name="highlight_sy0">&lt;</text:span> adL <text:span text:style-name="highlight_sy0">?</text:span> adL <text:span text:style-name="highlight_sy0">:</text:span> maxL<text:span text:style-name="highlight_sy0">;</text:span><text:line-break/><text:tab/><text:tab/>minL <text:span text:style-name="highlight_sy0">=</text:span> minL <text:span text:style-name="highlight_sy0">&gt;</text:span> adL <text:span text:style-name="highlight_sy0">?</text:span> adL <text:span text:style-name="highlight_sy0">:</text:span> minL<text:span text:style-name="highlight_sy0">;</text:span><text:line-break/><text:tab/><text:span text:style-name="highlight_br0">}</text:span><text:line-break/><text:tab/>adR <text:span text:style-name="highlight_sy0">=</text:span> maxR <text:span text:style-name="highlight_sy0">-</text:span> minR<text:span text:style-name="highlight_sy0">;</text:span><text:line-break/><text:tab/>adL <text:span text:style-name="highlight_sy0">=</text:span> maxL <text:span text:style-name="highlight_sy0">-</text:span> minL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,</text:span> cnt<text:span text:style-name="highlight_sy0">,</text:span> tmpR<text:span text:style-name="highlight_sy0">,</text:span> tmpL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00000110</text:span><text:span text:style-name="highlight_sy0">;</text:span><text:tab/><text:tab/><text:span text:style-name="highlight_co1">// AD1,2を使用する。 </text:span><text:line-break/><text:tab/>TRISA<text:s text:c="2"/><text:span text:style-name="highlight_sy0">=</text:span> <text:span text:style-name="highlight_nu6">0b001111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4</text:span>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sy0">&amp;</text:span>PORTA<text:span text:style-name="highlight_sy0">,</text:span> <text:span text:style-name="highlight_nu0">0</text:span><text:span text:style-name="highlight_sy0">,</text:span> <text:span text:style-name="highlight_nu0">7</text:span><text:span text:style-name="highlight_sy0">,</text:span> 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LevelMeterV2<text:s text:c="4"/>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<text:s text:c="2"/>JF3SFB 2007.12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measurement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tmpR <text:span text:style-name="highlight_sy0">=</text:span> adR <text:span text:style-name="highlight_sy0">/</text:span> <text:span text:style-name="highlight_nu0">54</text:span><text:span text:style-name="highlight_sy0">;</text:span><text:line-break/><text:tab/><text:tab/>tmpL <text:span text:style-name="highlight_sy0">=</text:span> adL <text:span text:style-name="highlight_sy0">/</text:span> <text:span text:style-name="highlight_nu0">54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tmpR <text:span text:style-name="highlight_sy0">&gt;</text:span> cnt<text:span text:style-name="highlight_br0">)</text:span><text:line-break/><text:tab/><text:tab/><text:tab/><text:tab/>Lcd_Custom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Lcd_Custom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tmpL <text:span text:style-name="highlight_sy0">&gt;</text:span> cnt<text:span text:style-name="highlight_br0">)</text:span><text:line-break/><text:tab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動作確認しました。
<draw:frame draw:style-name="media" draw:name="1" text:anchor-type="as-char" draw:z-index="1" svg:width="13.229166666667cm" svg:height="9.921875cm"><draw:image xlink:href="Pictures/9348fd058515f6a0164b19a705cfe81f.png" xlink:type="simple" xlink:show="embed" xlink:actuate="onLoad"/></draw:frame>
PICとLCD周りの配線です。制御信号は7本だけです。
<draw:frame draw:style-name="media" draw:name="2" text:anchor-type="as-char" draw:z-index="2" svg:width="13.229166666667cm" svg:height="9.921875cm"><draw:image xlink:href="Pictures/d9dda75d8a2c75e4fc26499d27286cec.png" xlink:type="simple" xlink:show="embed" xlink:actuate="onLoad"/></draw:frame>
トランジスタによるアンプ周りの配線です。
<draw:frame draw:style-name="media" draw:name="3" text:anchor-type="as-char" draw:z-index="3" svg:width="13.229166666667cm" svg:height="9.921875cm"><draw:image xlink:href="Pictures/6824953a18561150c0805e8d11de55bc.png" xlink:type="simple" xlink:show="embed" xlink:actuate="onLoad"/></draw:frame>
実際にMDウォークマンから信号を入力してみました。
<draw:frame draw:style-name="media" draw:name="4" text:anchor-type="as-char" draw:z-index="4" svg:width="13.229166666667cm" svg:height="9.921875cm"><draw:image xlink:href="Pictures/530691355e6b72ee9dbe2ce7613d770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7:04</meta:creation-date>
    <dc:creator>Generated</dc:creator>
    <dc:date>2026-09-14T09::17:04</dc:date>
    <dc:language>en-US</dc:language>
    <meta:editing-cycles>1</meta:editing-cycles>
    <meta:editing-duration>PT0S</meta:editing-duration>
    <dc:title>elechobby:picdic:pic16f88:60</dc:title>
  </office:meta>
</office:document-meta>
</file>