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527fae7a988d4c5ad66b25c4fe3ae6.png"/>
  <manifest:file-entry manifest:media-type="image/png" manifest:full-path="Pictures/2262c36cfabba40f2d93ee6a34ec0195.png"/>
  <manifest:file-entry manifest:media-type="image/png" manifest:full-path="Pictures/f56c0c6ae10c22caaafe33616a0b3674.png"/>
  <manifest:file-entry manifest:media-type="image/png" manifest:full-path="Pictures/ba9ea2a330b61e3b850ec604c4b59862.png"/>
  <manifest:file-entry manifest:media-type="image/png" manifest:full-path="Pictures/b33ffcf99e18b420453c3212377b5f83.png"/>
  <manifest:file-entry manifest:media-type="image/png" manifest:full-path="Pictures/b27c6b1f76f8f6a13ad22ae9771205f4.png"/>
  <manifest:file-entry manifest:media-type="image/png" manifest:full-path="Pictures/76d184c15cf41f80007da6ac177d85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7"/><text:bookmark-start text:name="__RefHeading___温度計_温度制御機能付き_1"/><text:bookmark-start text:name="温度計_温度制御機能付き"/>温度計(温度制御機能付き)<text:bookmark-end text:name="__RefHeading___温度計_温度制御機能付き_1"/><text:bookmark-end text:name="温度計_温度制御機能付き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温度センサー(LM35DZ)を利用した温度計を製作しました。温度表示だけでは面白くありませんので、
以下のような機能を実装しました。</text:p>
      <text:list text:style-name="List_20_1" text:continue-numbering="false">
        <text:list-item>
          <text:p text:style-name="List_20_1_Content_First"> 現在温度、最小温度、最大温度、平均温度を表示する。</text:p>
        </text:list-item>
        <text:list-item>
          <text:p text:style-name="List_20_1_Content_Last"> 温度制御機能を実装する。(設定した閾値を上回ると制御出力が出る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温度センサーにはLM35DZを使用します。</text:p>
        </text:list-item>
        <text:list-item>
          <text:p text:style-name="List_20_1_Content"> その出力を増幅せずにPIC入力とします。(10倍程度に増幅するのが一般的のようですが…)</text:p>
        </text:list-item>
        <text:list-item>
          <text:p text:style-name="List_20_1_Content"> PICのA/D変換のVref+を+2.5Vとします。</text:p>
        </text:list-item>
        <text:list-item>
          <text:p text:style-name="List_20_1_Content"> これで精度が2.44mV(2.5V÷1024)になります。</text:p>
        </text:list-item>
        <text:list-item>
          <text:p text:style-name="List_20_1_Content"> LM35DZの出力は、温度係数が10.0mV/℃ なので約0.25℃単位の測定が出来ます。(充分ですね)</text:p>
        </text:list-item>
        <text:list-item>
          <text:p text:style-name="List_20_1_Content"> 温度表示画面では、現在温度、最小温度、最大温度、平均温度を計算し1秒周期で表示します。</text:p>
        </text:list-item>
        <text:list-item>
          <text:p text:style-name="List_20_1_Content_Last"> 温度制御画面では、閾値(threshold)の変更や、温度制御(上限制御のみ実装)をするか否かの設定が出来</text:p>
        </text:list-item>
      </text:list>
      <text:p text:style-name="Text_20_body">ます。</text:p>
      <text:list text:style-name="List_20_1" text:continue-numbering="false">
        <text:list-item>
          <text:p text:style-name="List_20_1_Content_First"> 閾値を上回ると、ブザー音(0.1秒)、LED(点滅周期が短くなる)、リレーONを出力します。</text:p>
        </text:list-item>
        <text:list-item>
          <text:p text:style-name="List_20_1_Content"> 閾値を下回ると、ブザー音(0.1秒)、LED(点滅周期が遅くなる)、リレーOFFを出力します。<text:line-break/>ヒステリシス制御します。例えば、閾値が22℃である場合、<text:line-break/>リレーがONとなるのは、現在温度が23℃以上になったときです。<text:line-break/>リレーがOFFとなるのは、現在温度が21℃以下になったときです。</text:p>
        </text:list-item>
        <text:list-item>
          <text:p text:style-name="List_20_1_Content_Last"> 閾値は、PICのEEPROMに記憶しますので電源をOFFにしても、次回ON時には閾値を再設定する必要はあり</text:p>
        </text:list-item>
      </text:list>
      <text:p text:style-name="Text_20_body">ません。</text:p>
      <text:p text:style-name="Text_20_body">※温度制御には、制御の安定化のために、ヒステリシス制御を採用したかったのですが、mikro-Cのフリー
制限(2Kワード)を超えてしまい諦めました。￫何とか実装できました。
※同様に、温度制御(下限制御)も実装を諦め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4.552083333333cm"><draw:image xlink:href="Pictures/39527fae7a988d4c5ad66b25c4fe3ae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スイッチ入力、平均温度等の見直しをした最終版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RELAY<text:tab/><text:tab/>PORTB.F4</text:span><text:line-break/> <text:line-break/><text:span text:style-name="highlight_co2">#define<text:tab/><text:tab/>SW1<text:tab/><text:tab/><text:tab/>PORTA.F5</text:span><text:line-break/><text:span text:style-name="highlight_co2">#define<text:tab/><text:tab/>SW2<text:tab/><text:tab/><text:tab/>PORTB.F0</text:span><text:line-break/><text:span text:style-name="highlight_co2">#define<text:tab/><text:tab/>SW3<text:tab/><text:tab/><text:tab/>PORTB.F1</text:span><text:line-break/><text:span text:style-name="highlight_co2">#define<text:tab/><text:tab/>SW4<text:tab/><text:tab/><text:tab/>PORTB.F2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int</text:span><text:tab/><text:tab/>nowData<text:span text:style-name="highlight_sy0">,</text:span> maxData<text:span text:style-name="highlight_sy0">,</text:span> minData<text:span text:style-name="highlight_sy0">,</text:span> aveData<text:span text:style-name="highlight_sy0">,</text:span> thresholdData<text:span text:style-name="highlight_sy0">;</text:span><text:line-break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sw3<text:span text:style-name="highlight_sy0">,</text:span> sw4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PORTA.<text:span text:style-name="highlight_me1">F4</text:span> <text:span text:style-name="highlight_sy0">=</text:span> ~PORTA.<text:span text:style-name="highlight_me1">F4</text:span><text:span text:style-name="highlight_sy0">;</text:span><text:line-break/><text:tab/><text:tab/><text:span text:style-name="highlight_kw1">if</text:span> <text:span text:style-name="highlight_br0">(</text:span>sw3 <text:span text:style-name="highlight_sy0">==</text:span> <text:span text:style-name="highlight_nu0">0</text:span><text:span text:style-name="highlight_br0">)</text:span><text:line-break/><text:tab/><text:tab/><text:tab/>sw3 <text:span text:style-name="highlight_sy0">=</text:span> <text:span text:style-name="highlight_br0">(</text:span>SW3 <text:span text:style-name="highlight_sy0">==</text:span> <text:span text:style-name="highlight_nu0">0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tab/><text:span text:style-name="highlight_kw1">if</text:span> <text:span text:style-name="highlight_br0">(</text:span>sw4 <text:span text:style-name="highlight_sy0">==</text:span> <text:span text:style-name="highlight_nu0">0</text:span><text:span text:style-name="highlight_br0">)</text:span><text:line-break/><text:tab/><text:tab/><text:tab/>sw4 <text:span text:style-name="highlight_sy0">=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ToStrEx<text:span text:style-name="highlight_br0">(</text:span><text:span text:style-name="highlight_kw4">int</text:span> number<text:span text:style-name="highlight_sy0">,</text:span> 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tab/>IntToStr<text:span text:style-name="highlight_br0">(</text:span>number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uzzer<text:span text:style-name="highlight_br0">(</text:span><text:span text:style-name="highlight_br0">)</text:span><text:line-break/><text:span text:style-name="highlight_br0">{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ThermoCntl<text:span text:style-name="highlight_br0">(</text:span><text:span text:style-name="highlight_br0">)</text:span><text:line-break/><text:span text:style-name="highlight_br0">{</text:span><text:line-break/><text:tab/><text:span text:style-name="highlight_co1">// 温度制御をするかしないかを判断する。</text:span><text:line-break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&lt;-----&gt;"</text:span><text:span text:style-name="highlight_br0">)</text:span><text:span text:style-name="highlight_sy0">;</text:span><text:tab/><text:span text:style-name="highlight_co1">// 温度制御しない。</text:span><text:line-break/><text:tab/><text:tab/>RELAY <text:span text:style-name="highlight_sy0">=</text:span> <text:span text:style-name="highlight_nu0">0</text:span><text:span text:style-name="highlight_sy0">;</text:span><text:line-break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&lt;Upper&gt;"</text:span><text:span text:style-name="highlight_br0">)</text:span><text:span text:style-name="highlight_sy0">;</text:span><text:tab/><text:span text:style-name="highlight_co1">// 温度制御する。</text:span><text:line-break/><text:tab/><text:tab/><text:span text:style-name="highlight_co1">// 制御出力をONにするかを判断する。</text:span><text:line-break/><text:tab/><text:tab/><text:span text:style-name="highlight_kw1">if</text:span> <text:span text:style-name="highlight_br0">(</text:span><text:span text:style-name="highlight_br0">(</text:span>nowData <text:span text:style-name="highlight_sy0">&gt;</text:span> thresholdData<text:span text:style-name="highlight_br0">)</text:span> <text:span text:style-name="highlight_sy0">&amp;&amp;</text:span> <text:span text:style-name="highlight_br0">(</text:span>RELAY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buzzer<text:span text:style-name="highlight_br0">(</text:span><text:span text:style-name="highlight_br0">)</text:span><text:span text:style-name="highlight_sy0">;</text:span><text:line-break/><text:tab/><text:tab/><text:tab/>RELAY <text:span text:style-name="highlight_sy0">=</text:span> <text:span text:style-name="highlight_nu0">1</text:span><text:span text:style-name="highlight_sy0">;</text:span><text:line-break/><text:tab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co1">// 制御出力をOFFにするかを判断する。ヒステリシス制御！ </text:span><text:line-break/><text:tab/><text:tab/><text:span text:style-name="highlight_kw1">if</text:span> <text:span text:style-name="highlight_br0">(</text:span><text:span text:style-name="highlight_br0">(</text:span>nowData <text:span text:style-name="highlight_sy0">&lt;</text:span> <text:span text:style-name="highlight_br0">(</text:span>thresholdData <text:span text:style-name="highlight_sy0">-</text:span> <text:span text:style-name="highlight_nu0">10</text:span><text:span text:style-name="highlight_br0">)</text:span><text:span text:style-name="highlight_br0">)</text:span> <text:span text:style-name="highlight_sy0">&amp;&amp;</text:span> <text:span text:style-name="highlight_br0">(</text:span>RELAY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<text:tab/>buzzer<text:span text:style-name="highlight_br0">(</text:span><text:span text:style-name="highlight_br0">)</text:span><text:span text:style-name="highlight_sy0">;</text:span><text:line-break/><text:tab/><text:tab/><text:tab/>RELAY <text:span text:style-name="highlight_sy0">=</text:span> <text:span text:style-name="highlight_nu0">0</text:span><text:span text:style-name="highlight_sy0">;</text:span><text:line-break/><text:tab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sw3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 閾値を＋１する。 </text:span><text:line-break/><text:tab/><text:tab/>sw3 <text:span text:style-name="highlight_sy0">=</text:span> <text:span text:style-name="highlight_nu0">0</text:span><text:span text:style-name="highlight_sy0">;</text:span><text:line-break/><text:tab/><text:tab/><text:span text:style-name="highlight_kw1">if</text:span> <text:span text:style-name="highlight_br0">(</text:span>thresholdData <text:span text:style-name="highlight_sy0">&lt;</text:span> <text:span text:style-name="highlight_nu0">990</text:span><text:span text:style-name="highlight_br0">)</text:span><text:line-break/><text:tab/><text:tab/><text:tab/>thresholdData <text:span text:style-name="highlight_sy0">=</text:span> <text:span text:style-name="highlight_br0">(</text:span><text:span text:style-name="highlight_br0">(</text:span>thresholdData <text:span text:style-name="highlight_sy0">/</text:span> <text:span text:style-name="highlight_nu0">10</text:span><text:span text:style-name="highlight_br0">)</text:span> <text:span text:style-name="highlight_sy0">+</text:span> <text:span text:style-name="highlight_nu0">1</text:span><text:span text:style-name="highlight_br0">)</text:span> <text:span text:style-name="highlight_sy0">*</text:span> <text:span text:style-name="highlight_nu0">10</text:span><text:span text:style-name="highlight_sy0">;</text:span><text:line-break/><text:tab/><text:tab/>Eeprom_Write<text:span text:style-name="highlight_br0">(</text:span><text:span text:style-name="highlight_nu0">0</text:span><text:span text:style-name="highlight_sy0">,</text:span> thresholdData <text:span text:style-name="highlight_sy0">&amp;</text:span> <text:span text:style-name="highlight_nu12">0xFF</text:span><text:span text:style-name="highlight_br0">)</text:span><text:span text:style-name="highlight_sy0">;</text:span><text:line-break/><text:tab/><text:tab/>Eeprom_Write<text:span text:style-name="highlight_br0">(</text:span><text:span text:style-name="highlight_nu0">1</text:span><text:span text:style-name="highlight_sy0">,</text:span> <text:span text:style-name="highlight_br0">(</text:span><text:span text:style-name="highlight_br0">(</text:span>thresholdData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sw4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 閾値をー１する。 </text:span><text:line-break/><text:tab/><text:tab/>sw4 <text:span text:style-name="highlight_sy0">=</text:span> <text:span text:style-name="highlight_nu0">0</text:span><text:span text:style-name="highlight_sy0">;</text:span><text:line-break/><text:tab/><text:tab/><text:span text:style-name="highlight_kw1">if</text:span> <text:span text:style-name="highlight_br0">(</text:span>thresholdData <text:span text:style-name="highlight_sy0">&gt;</text:span> <text:span text:style-name="highlight_nu0">0</text:span><text:span text:style-name="highlight_br0">)</text:span><text:line-break/><text:tab/><text:tab/><text:tab/>thresholdData <text:span text:style-name="highlight_sy0">=</text:span> <text:span text:style-name="highlight_br0">(</text:span><text:span text:style-name="highlight_br0">(</text:span>thresholdData <text:span text:style-name="highlight_sy0">/</text:span> <text:span text:style-name="highlight_nu0">10</text:span><text:span text:style-name="highlight_br0">)</text:span> <text:span text:style-name="highlight_sy0">-</text:span> <text:span text:style-name="highlight_nu0">1</text:span><text:span text:style-name="highlight_br0">)</text:span> <text:span text:style-name="highlight_sy0">*</text:span> <text:span text:style-name="highlight_nu0">10</text:span><text:span text:style-name="highlight_sy0">;</text:span><text:line-break/><text:tab/><text:tab/>Eeprom_Write<text:span text:style-name="highlight_br0">(</text:span><text:span text:style-name="highlight_nu0">0</text:span><text:span text:style-name="highlight_sy0">,</text:span> thresholdData <text:span text:style-name="highlight_sy0">&amp;</text:span> <text:span text:style-name="highlight_nu12">0xFF</text:span><text:span text:style-name="highlight_br0">)</text:span><text:span text:style-name="highlight_sy0">;</text:span><text:line-break/><text:tab/><text:tab/>Eeprom_Write<text:span text:style-name="highlight_br0">(</text:span><text:span text:style-name="highlight_nu0">1</text:span><text:span text:style-name="highlight_sy0">,</text:span> <text:span text:style-name="highlight_br0">(</text:span><text:span text:style-name="highlight_br0">(</text:span>thresholdData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 閾値温度を表示する。</text:span><text:line-break/><text:tab/>IntToStrEx<text:span text:style-name="highlight_br0">(</text:span>thresholdData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threshold-&gt;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2<text:span text:style-name="highlight_sy0">,</text:span> tmp<text:span text:style-name="highlight_sy0">;</text:span><text:line-break/><text:tab/><text:span text:style-name="highlight_kw4">unsigned</text:span><text:tab/><text:span text:style-name="highlight_kw4">char</text:span><text:tab/>cnt<text:span text:style-name="highlight_sy0">,</text:span> flg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内臓クロックを8Mhzに設定する。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100</text:span><text:span text:style-name="highlight_sy0">;</text:span><text:tab/><text:tab/><text:span text:style-name="highlight_co1">// A/D変換はAN2を使用する。</text:span><text:line-break/><text:tab/>TRISA <text:span text:style-name="highlight_sy0">=</text:span> <text:span text:style-name="highlight_nu6">0b00101100</text:span><text:span text:style-name="highlight_sy0">;</text:span><text:line-break/><text:tab/>TRISB <text:span text:style-name="highlight_sy0">=</text:span> <text:span text:style-name="highlight_nu6">0b00000111</text:span><text:span text:style-name="highlight_sy0">;</text:span><text:line-break/><text:tab/><text:span text:style-name="highlight_co1">// タイマー１を設定する。 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5000</text:span><text:span text:style-name="highlight_br0">)</text:span><text:span text:style-name="highlight_sy0">;</text:span><text:tab/><text:tab/><text:span text:style-name="highlight_co1">// 5Khz</text:span><text:line-break/><text:tab/>tmp <text:span text:style-name="highlight_sy0">=</text:span> <text:span text:style-name="highlight_br0">(</text:span>PR2 <text:span text:style-name="highlight_sy0">&lt;&lt;</text:span> <text:span text:style-name="highlight_nu0">2</text:span><text:span text:style-name="highlight_br0">)</text:span> <text:span text:style-name="highlight_sy0">/</text:span> <text:span text:style-name="highlight_nu0">2</text:span><text:span text:style-name="highlight_sy0">;</text:span><text:line-break/><text:tab/>CCPR1L <text:span text:style-name="highlight_sy0">=</text:span> tmp <text:span text:style-name="highlight_sy0">&gt;&gt;</text:span> <text:span text:style-name="highlight_nu0">2</text:span><text:span text:style-name="highlight_sy0">;</text:span><text:line-break/><text:tab/>CCP1CON.<text:span text:style-name="highlight_me1">F6</text:span> <text:span text:style-name="highlight_sy0">=</text:span> tmp <text:span text:style-name="highlight_sy0">&amp;</text:span> <text:span text:style-name="highlight_nu6">0b00000001</text:span><text:span text:style-name="highlight_sy0">;</text:span><text:line-break/><text:tab/>CCP1CON.<text:span text:style-name="highlight_me1">F7</text:span> <text:span text:style-name="highlight_sy0">=</text:span> <text:span text:style-name="highlight_br0">(</text:span>tmp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tab/>buzzer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RELAY <text:span text:style-name="highlight_sy0">=</text:span> <text:span text:style-name="highlight_nu0">0</text:span><text:span text:style-name="highlight_sy0">;</text:span><text:line-break/><text:tab/>nowData <text:span text:style-name="highlight_sy0">=</text:span> <text:span text:style-name="highlight_nu0">0</text:span><text:span text:style-name="highlight_sy0">;</text:span><text:line-break/><text:tab/>maxData <text:span text:style-name="highlight_sy0">=</text:span> <text:span text:style-name="highlight_nu0">0</text:span><text:span text:style-name="highlight_sy0">;</text:span><text:tab/><text:tab/><text:tab/><text:span text:style-name="highlight_co1">// 0℃ </text:span><text:line-break/><text:tab/>minData <text:span text:style-name="highlight_sy0">=</text:span> <text:span text:style-name="highlight_nu0">1000</text:span><text:span text:style-name="highlight_sy0">;</text:span><text:tab/><text:tab/><text:span text:style-name="highlight_co1">// 100℃ </text:span><text:line-break/><text:tab/>aveData <text:span text:style-name="highlight_sy0">=</text:span> <text:span text:style-name="highlight_nu0">0</text:span><text:span text:style-name="highlight_sy0">;</text:span><text:tab/><text:tab/><text:tab/><text:span text:style-name="highlight_co1">// 0℃ </text:span><text:line-break/><text:tab/>thresholdData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tab/>thresholdData <text:span text:style-name="highlight_sy0">=</text:span> thresholdData <text:span text:style-name="highlight_sy0">&lt;&lt;</text:span> <text:span text:style-name="highlight_nu0">8</text:span><text:span text:style-name="highlight_sy0">;</text:span><text:line-break/><text:tab/>thresholdData <text:span text:style-name="highlight_sy0">=</text:span> thresholdData <text:span text:style-name="highlight_sy0">|</text:span> Eeprom_Read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thresholdData <text:span text:style-name="highlight_sy0">&lt;</text:span> <text:span text:style-name="highlight_nu0">0</text:span><text:span text:style-name="highlight_br0">)</text:span> <text:span text:style-name="highlight_sy0">||</text:span> <text:span text:style-name="highlight_br0">(</text:span>thresholdData <text:span text:style-name="highlight_sy0">&gt;</text:span> <text:span text:style-name="highlight_nu0">990</text:span><text:span text:style-name="highlight_br0">)</text:span><text:span text:style-name="highlight_br0">)</text:span><text:line-break/><text:tab/><text:tab/>thresholdData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sw3 <text:span text:style-name="highlight_sy0">=</text:span> sw4 <text:span text:style-name="highlight_sy0">=</text:span> <text:span text:style-name="highlight_nu0">0</text:span><text:span text:style-name="highlight_sy0">;</text:span><text:line-break/><text:tab/>flg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2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tab/>nowData <text:span text:style-name="highlight_sy0">=</text:span> <text:span text:style-name="highlight_br0">(</text:span><text:span text:style-name="highlight_kw4">int</text:span><text:span text:style-name="highlight_br0">)</text:span><text:span text:style-name="highlight_br0">(</text:span><text:span text:style-name="highlight_br0">(</text:span><text:span text:style-name="highlight_kw4">double</text:span><text:span text:style-name="highlight_br0">)</text:span>ad2 <text:span text:style-name="highlight_sy0">*</text:span> <text:span text:style-name="highlight_nu16">2.44</text:span><text:span text:style-name="highlight_br0">)</text:span><text:span text:style-name="highlight_sy0">;</text:span><text:line-break/><text:tab/><text:tab/><text:tab/>maxData <text:span text:style-name="highlight_sy0">=</text:span> maxData <text:span text:style-name="highlight_sy0">&lt;</text:span> nowData <text:span text:style-name="highlight_sy0">?</text:span> nowData <text:span text:style-name="highlight_sy0">:</text:span> maxData<text:span text:style-name="highlight_sy0">;</text:span><text:line-break/><text:tab/><text:tab/><text:tab/>minData <text:span text:style-name="highlight_sy0">=</text:span> minData <text:span text:style-name="highlight_sy0">&gt;</text:span> nowData <text:span text:style-name="highlight_sy0">?</text:span> nowData <text:span text:style-name="highlight_sy0">:</text:span> minData<text:span text:style-name="highlight_sy0">;</text:span><text:line-break/><text:tab/><text:tab/><text:tab/>aveData <text:span text:style-name="highlight_sy0">+=</text:span> nowData<text:span text:style-name="highlight_sy0">;</text:span><text:line-break/><text:tab/><text:tab/><text:tab/><text:span text:style-name="highlight_co1">// 画面をクリアする。</text:span><text:line-break/><text:span text:style-name="highlight_co1">//<text:tab/><text:tab/><text:tab/>Lcd_Custom_Cmd(Lcd_Clear);</text:span><text:line-break/><text:tab/><text:tab/><text:tab/><text:span text:style-name="highlight_co1">// 現在温度を表示する。</text:span><text:line-break/><text:tab/><text:tab/><text:tab/>IntToStrEx<text:span text:style-name="highlight_br0">(</text:span>nowData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now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span text:style-name="highlight_co1">// 温度制御画面に切り替えるかをチェックする。 </text:span><text:line-break/><text:tab/><text:tab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ThermoCntl<text:span text:style-name="highlight_br0">(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co1">// 最大温度を表示する。</text:span><text:line-break/><text:tab/><text:tab/><text:tab/>IntToStrEx<text:span text:style-name="highlight_br0">(</text:span>maxData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<text:span text:style-name="highlight_st0">" max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span text:style-name="highlight_co1">// 最小温度を表示する。</text:span><text:line-break/><text:tab/><text:tab/><text:tab/>IntToStrEx<text:span text:style-name="highlight_br0">(</text:span>minData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min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span text:style-name="highlight_co1">// 平均温度を表示する。</text:span><text:line-break/><text:tab/><text:tab/><text:tab/><text:span text:style-name="highlight_kw1">if</text:span> <text:span text:style-name="highlight_br0">(</text:span>flg <text:span text:style-name="highlight_sy0">==</text:span> <text:span text:style-name="highlight_nu0">0</text:span><text:span text:style-name="highlight_br0">)</text:span><text:line-break/><text:tab/><text:tab/><text:tab/><text:tab/>tmp <text:span text:style-name="highlight_sy0">=</text:span> aveData <text:span text:style-name="highlight_sy0">/</text:span> <text:span text:style-name="highlight_br0">(</text:span>cnt <text:span text:style-name="highlight_sy0">+</text:span> <text:span text:style-name="highlight_nu0">1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tmp <text:span text:style-name="highlight_sy0">=</text:span> aveData <text:span text:style-name="highlight_sy0">/</text:span> <text:span text:style-name="highlight_br0">(</text:span>cnt <text:span text:style-name="highlight_sy0">+</text:span> <text:span text:style-name="highlight_nu0">2</text:span><text:span text:style-name="highlight_br0">)</text:span><text:span text:style-name="highlight_sy0">;</text:span><text:tab/><text:tab/><text:span text:style-name="highlight_co1">// 前回の平均温度を考慮する。</text:span><text:line-break/><text:tab/><text:tab/><text:tab/>IntToStrEx<text:span text:style-name="highlight_br0">(</text:span>tmp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ave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br0">}</text:span><text:line-break/><text:tab/><text:tab/>aveData <text:span text:style-name="highlight_sy0">=</text:span> aveData <text:span text:style-name="highlight_sy0">/</text:span> <text:span text:style-name="highlight_nu0">60</text:span><text:span text:style-name="highlight_sy0">;</text:span><text:tab/><text:tab/><text:span text:style-name="highlight_co1">// 前回の平均温度を考慮する。（引き継ぐ） </text:span><text:line-break/><text:tab/><text:tab/>flg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(旧版)
ヒステリシス制御に対応した版です。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RELAY<text:tab/><text:tab/>PORTB.F4</text:span><text:line-break/> <text:line-break/><text:span text:style-name="highlight_co2">#define<text:tab/><text:tab/>SW1<text:tab/><text:tab/><text:tab/>PORTA.F5</text:span><text:line-break/><text:span text:style-name="highlight_co2">#define<text:tab/><text:tab/>SW2<text:tab/><text:tab/><text:tab/>PORTB.F0</text:span><text:line-break/><text:span text:style-name="highlight_co2">#define<text:tab/><text:tab/>SW3<text:tab/><text:tab/><text:tab/>PORTB.F1</text:span><text:line-break/><text:span text:style-name="highlight_co2">#define<text:tab/><text:tab/>SW4<text:tab/><text:tab/><text:tab/>PORTB.F2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<text:tab/>nowData<text:span text:style-name="highlight_sy0">,</text:span> maxData<text:span text:style-name="highlight_sy0">,</text:span> minData<text:span text:style-name="highlight_sy0">,</text:span> aveData<text:span text:style-name="highlight_sy0">,</text:span> thresholdData<text:span text:style-name="highlight_sy0">;</text:span><text:line-break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PORTA.<text:span text:style-name="highlight_me1">F4</text:span> <text:span text:style-name="highlight_sy0">=</text:span> ~PORTA.<text:span text:style-name="highlight_me1">F4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<text:span text:style-name="highlight_coMULTI">/*<text:line-break/>void<text:tab/>Pwm_Change_DutyEx(unsigned int duty_ratio)<text:line-break/>{<text:line-break/><text:s text:c="4"/>CCPR1L = duty_ratio &gt;&gt; 2;<text:line-break/><text:s text:c="4"/>CCP1CON.F6 = duty_ratio &amp; 0b00000001;<text:line-break/><text:s text:c="4"/>CCP1CON.F7 = (duty_ratio &amp; 0b00000010) &gt;&gt; 1; <text:line-break/>}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IntToStrEx<text:span text:style-name="highlight_br0">(</text:span><text:span text:style-name="highlight_kw4">int</text:span> number<text:span text:style-name="highlight_sy0">,</text:span> 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tab/>IntToStr<text:span text:style-name="highlight_br0">(</text:span>number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uzzer<text:span text:style-name="highlight_br0">(</text:span><text:span text:style-name="highlight_br0">)</text:span><text:line-break/><text:span text:style-name="highlight_br0">{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ThermoCntl<text:span text:style-name="highlight_br0">(</text:span><text:span text:style-name="highlight_br0">)</text:span><text:line-break/><text:span text:style-name="highlight_br0">{</text:span><text:line-break/><text:tab/><text:span text:style-name="highlight_co1">// 温度制御をするかしないかを判断する。</text:span><text:line-break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&lt;-----&gt;"</text:span><text:span text:style-name="highlight_br0">)</text:span><text:span text:style-name="highlight_sy0">;</text:span><text:tab/><text:span text:style-name="highlight_co1">// 温度制御しない。</text:span><text:line-break/><text:tab/><text:tab/>RELAY <text:span text:style-name="highlight_sy0">=</text:span> <text:span text:style-name="highlight_nu0">0</text:span><text:span text:style-name="highlight_sy0">;</text:span><text:line-break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&lt;Upper&gt;"</text:span><text:span text:style-name="highlight_br0">)</text:span><text:span text:style-name="highlight_sy0">;</text:span><text:tab/><text:span text:style-name="highlight_co1">// 温度制御する。</text:span><text:line-break/><text:tab/><text:tab/><text:span text:style-name="highlight_co1">// 制御出力をONにするかを判断する。</text:span><text:line-break/><text:tab/><text:tab/><text:span text:style-name="highlight_kw1">if</text:span> <text:span text:style-name="highlight_br0">(</text:span><text:span text:style-name="highlight_br0">(</text:span>nowData <text:span text:style-name="highlight_sy0">&gt;</text:span> thresholdData<text:span text:style-name="highlight_br0">)</text:span> <text:span text:style-name="highlight_sy0">&amp;&amp;</text:span> <text:span text:style-name="highlight_br0">(</text:span>RELAY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buzzer<text:span text:style-name="highlight_br0">(</text:span><text:span text:style-name="highlight_br0">)</text:span><text:span text:style-name="highlight_sy0">;</text:span><text:line-break/><text:tab/><text:tab/><text:tab/>RELAY <text:span text:style-name="highlight_sy0">=</text:span> <text:span text:style-name="highlight_nu0">1</text:span><text:span text:style-name="highlight_sy0">;</text:span><text:line-break/><text:tab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 制御出力をOFFにするかを判断する。ヒステリシス制御！ </text:span><text:line-break/><text:tab/><text:tab/><text:span text:style-name="highlight_kw1">if</text:span> <text:span text:style-name="highlight_br0">(</text:span><text:span text:style-name="highlight_br0">(</text:span>nowData <text:span text:style-name="highlight_sy0">&lt;</text:span> <text:span text:style-name="highlight_br0">(</text:span>thresholdData <text:span text:style-name="highlight_sy0">-</text:span> <text:span text:style-name="highlight_nu0">10</text:span><text:span text:style-name="highlight_br0">)</text:span><text:span text:style-name="highlight_br0">)</text:span> <text:span text:style-name="highlight_sy0">&amp;&amp;</text:span> <text:span text:style-name="highlight_br0">(</text:span>RELAY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<text:tab/>buzzer<text:span text:style-name="highlight_br0">(</text:span><text:span text:style-name="highlight_br0">)</text:span><text:span text:style-name="highlight_sy0">;</text:span><text:line-break/><text:tab/><text:tab/><text:tab/>RELAY <text:span text:style-name="highlight_sy0">=</text:span> <text:span text:style-name="highlight_nu0">0</text:span><text:span text:style-name="highlight_sy0">;</text:span><text:line-break/><text:tab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SW3 <text:span text:style-name="highlight_sy0">==</text:span> <text:span text:style-name="highlight_nu0">0</text:span><text:span text:style-name="highlight_br0">)</text:span> <text:span text:style-name="highlight_br0">{</text:span><text:tab/><text:span text:style-name="highlight_co1">// 閾値を＋１する。 </text:span><text:line-break/><text:tab/><text:tab/><text:span text:style-name="highlight_kw1">if</text:span> <text:span text:style-name="highlight_br0">(</text:span>thresholdData <text:span text:style-name="highlight_sy0">&lt;</text:span> <text:span text:style-name="highlight_nu0">990</text:span><text:span text:style-name="highlight_br0">)</text:span><text:line-break/><text:tab/><text:tab/><text:tab/>thresholdData <text:span text:style-name="highlight_sy0">=</text:span> <text:span text:style-name="highlight_br0">(</text:span><text:span text:style-name="highlight_br0">(</text:span>thresholdData <text:span text:style-name="highlight_sy0">/</text:span> <text:span text:style-name="highlight_nu0">10</text:span><text:span text:style-name="highlight_br0">)</text:span> <text:span text:style-name="highlight_sy0">+</text:span> <text:span text:style-name="highlight_nu0">1</text:span><text:span text:style-name="highlight_br0">)</text:span> <text:span text:style-name="highlight_sy0">*</text:span> <text:span text:style-name="highlight_nu0">10</text:span><text:span text:style-name="highlight_sy0">;</text:span><text:line-break/><text:tab/><text:tab/>Eeprom_Write<text:span text:style-name="highlight_br0">(</text:span><text:span text:style-name="highlight_nu0">0</text:span><text:span text:style-name="highlight_sy0">,</text:span> thresholdData <text:span text:style-name="highlight_sy0">&amp;</text:span> <text:span text:style-name="highlight_nu12">0xFF</text:span><text:span text:style-name="highlight_br0">)</text:span><text:span text:style-name="highlight_sy0">;</text:span><text:line-break/><text:tab/><text:tab/>Eeprom_Write<text:span text:style-name="highlight_br0">(</text:span><text:span text:style-name="highlight_nu0">1</text:span><text:span text:style-name="highlight_sy0">,</text:span> <text:span text:style-name="highlight_br0">(</text:span><text:span text:style-name="highlight_br0">(</text:span>thresholdData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tab/><text:span text:style-name="highlight_co1">// 閾値をー１する。 </text:span><text:line-break/><text:tab/><text:tab/><text:span text:style-name="highlight_kw1">if</text:span> <text:span text:style-name="highlight_br0">(</text:span>thresholdData <text:span text:style-name="highlight_sy0">&gt;</text:span> <text:span text:style-name="highlight_nu0">0</text:span><text:span text:style-name="highlight_br0">)</text:span><text:line-break/><text:tab/><text:tab/><text:tab/>thresholdData <text:span text:style-name="highlight_sy0">=</text:span> <text:span text:style-name="highlight_br0">(</text:span><text:span text:style-name="highlight_br0">(</text:span>thresholdData <text:span text:style-name="highlight_sy0">/</text:span> <text:span text:style-name="highlight_nu0">10</text:span><text:span text:style-name="highlight_br0">)</text:span> <text:span text:style-name="highlight_sy0">-</text:span> <text:span text:style-name="highlight_nu0">1</text:span><text:span text:style-name="highlight_br0">)</text:span> <text:span text:style-name="highlight_sy0">*</text:span> <text:span text:style-name="highlight_nu0">10</text:span><text:span text:style-name="highlight_sy0">;</text:span><text:line-break/><text:tab/><text:tab/>Eeprom_Write<text:span text:style-name="highlight_br0">(</text:span><text:span text:style-name="highlight_nu0">0</text:span><text:span text:style-name="highlight_sy0">,</text:span> thresholdData <text:span text:style-name="highlight_sy0">&amp;</text:span> <text:span text:style-name="highlight_nu12">0xFF</text:span><text:span text:style-name="highlight_br0">)</text:span><text:span text:style-name="highlight_sy0">;</text:span><text:line-break/><text:tab/><text:tab/>Eeprom_Write<text:span text:style-name="highlight_br0">(</text:span><text:span text:style-name="highlight_nu0">1</text:span><text:span text:style-name="highlight_sy0">,</text:span> <text:span text:style-name="highlight_br0">(</text:span><text:span text:style-name="highlight_br0">(</text:span>thresholdData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 閾値温度を表示する。</text:span><text:line-break/><text:tab/>IntToStrEx<text:span text:style-name="highlight_br0">(</text:span>thresholdData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threshold-&gt;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2<text:span text:style-name="highlight_sy0">,</text:span> tmp<text:span text:style-name="highlight_sy0">;</text:span><text:line-break/><text:tab/><text:span text:style-name="highlight_kw4">unsigned</text:span><text:tab/><text:span text:style-name="highlight_kw4">char</text:span><text:tab/>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内臓クロックを8Mhzに設定する。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100</text:span><text:span text:style-name="highlight_sy0">;</text:span><text:tab/><text:tab/><text:span text:style-name="highlight_co1">// A/D変換はAN2を使用する。</text:span><text:line-break/><text:tab/>TRISA <text:span text:style-name="highlight_sy0">=</text:span> <text:span text:style-name="highlight_nu6">0b00101100</text:span><text:span text:style-name="highlight_sy0">;</text:span><text:line-break/><text:tab/>TRISB <text:span text:style-name="highlight_sy0">=</text:span> <text:span text:style-name="highlight_nu6">0b00000111</text:span><text:span text:style-name="highlight_sy0">;</text:span><text:line-break/><text:tab/><text:span text:style-name="highlight_co1">// タイマー１を設定する。 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span text:style-name="highlight_co1">//<text:tab/>Lcd_Custom_Cmd(Lcd_Clear);</text:span><text:line-break/><text:tab/><text:span text:style-name="highlight_co1">//</text:span><text:line-break/><text:tab/>Pwm_Init<text:span text:style-name="highlight_br0">(</text:span><text:span text:style-name="highlight_nu0">5000</text:span><text:span text:style-name="highlight_br0">)</text:span><text:span text:style-name="highlight_sy0">;</text:span><text:tab/><text:span text:style-name="highlight_co1">// 5Khz</text:span><text:line-break/><text:tab/>tmp <text:span text:style-name="highlight_sy0">=</text:span> <text:span text:style-name="highlight_br0">(</text:span>PR2 <text:span text:style-name="highlight_sy0">&lt;&lt;</text:span> <text:span text:style-name="highlight_nu0">2</text:span><text:span text:style-name="highlight_br0">)</text:span> <text:span text:style-name="highlight_sy0">/</text:span> <text:span text:style-name="highlight_nu0">2</text:span><text:span text:style-name="highlight_sy0">;</text:span><text:line-break/><text:tab/>CCPR1L <text:span text:style-name="highlight_sy0">=</text:span> tmp <text:span text:style-name="highlight_sy0">&gt;&gt;</text:span> <text:span text:style-name="highlight_nu0">2</text:span><text:span text:style-name="highlight_sy0">;</text:span><text:line-break/><text:tab/>CCP1CON.<text:span text:style-name="highlight_me1">F6</text:span> <text:span text:style-name="highlight_sy0">=</text:span> tmp <text:span text:style-name="highlight_sy0">&amp;</text:span> <text:span text:style-name="highlight_nu6">0b00000001</text:span><text:span text:style-name="highlight_sy0">;</text:span><text:line-break/><text:tab/>CCP1CON.<text:span text:style-name="highlight_me1">F7</text:span> <text:span text:style-name="highlight_sy0">=</text:span> <text:span text:style-name="highlight_br0">(</text:span>tmp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tab/>buzzer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RELAY <text:span text:style-name="highlight_sy0">=</text:span> <text:span text:style-name="highlight_nu0">0</text:span><text:span text:style-name="highlight_sy0">;</text:span><text:line-break/><text:tab/>nowData <text:span text:style-name="highlight_sy0">=</text:span> <text:span text:style-name="highlight_nu0">0</text:span><text:span text:style-name="highlight_sy0">;</text:span><text:line-break/><text:tab/>maxData <text:span text:style-name="highlight_sy0">=</text:span> <text:span text:style-name="highlight_nu0">0</text:span><text:span text:style-name="highlight_sy0">;</text:span><text:line-break/><text:tab/>minData <text:span text:style-name="highlight_sy0">=</text:span> <text:span text:style-name="highlight_nu0">1000</text:span><text:span text:style-name="highlight_sy0">;</text:span><text:line-break/><text:tab/>thresholdData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tab/>thresholdData <text:span text:style-name="highlight_sy0">=</text:span> thresholdData <text:span text:style-name="highlight_sy0">&lt;&lt;</text:span> <text:span text:style-name="highlight_nu0">8</text:span><text:span text:style-name="highlight_sy0">;</text:span><text:line-break/><text:tab/>thresholdData <text:span text:style-name="highlight_sy0">=</text:span> thresholdData <text:span text:style-name="highlight_sy0">|</text:span> Eeprom_Read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thresholdData <text:span text:style-name="highlight_sy0">&lt;</text:span> <text:span text:style-name="highlight_nu0">0</text:span><text:span text:style-name="highlight_br0">)</text:span> <text:span text:style-name="highlight_sy0">||</text:span> <text:span text:style-name="highlight_br0">(</text:span>thresholdData <text:span text:style-name="highlight_sy0">&gt;</text:span> <text:span text:style-name="highlight_nu0">990</text:span><text:span text:style-name="highlight_br0">)</text:span><text:span text:style-name="highlight_br0">)</text:span><text:line-break/><text:tab/><text:tab/>thresholdData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veData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ad2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tab/>nowData <text:span text:style-name="highlight_sy0">=</text:span> <text:span text:style-name="highlight_br0">(</text:span><text:span text:style-name="highlight_kw4">int</text:span><text:span text:style-name="highlight_br0">)</text:span><text:span text:style-name="highlight_br0">(</text:span><text:span text:style-name="highlight_br0">(</text:span><text:span text:style-name="highlight_kw4">double</text:span><text:span text:style-name="highlight_br0">)</text:span>ad2 <text:span text:style-name="highlight_sy0">*</text:span> <text:span text:style-name="highlight_nu16">2.44</text:span><text:span text:style-name="highlight_br0">)</text:span><text:span text:style-name="highlight_sy0">;</text:span><text:line-break/><text:tab/><text:tab/><text:tab/>maxData <text:span text:style-name="highlight_sy0">=</text:span> maxData <text:span text:style-name="highlight_sy0">&lt;</text:span> nowData <text:span text:style-name="highlight_sy0">?</text:span> nowData <text:span text:style-name="highlight_sy0">:</text:span> maxData<text:span text:style-name="highlight_sy0">;</text:span><text:line-break/><text:tab/><text:tab/><text:tab/>minData <text:span text:style-name="highlight_sy0">=</text:span> minData <text:span text:style-name="highlight_sy0">&gt;</text:span> nowData <text:span text:style-name="highlight_sy0">?</text:span> nowData <text:span text:style-name="highlight_sy0">:</text:span> minData<text:span text:style-name="highlight_sy0">;</text:span><text:line-break/><text:tab/><text:tab/><text:tab/>aveData <text:span text:style-name="highlight_sy0">+=</text:span> nowData<text:span text:style-name="highlight_sy0">;</text:span><text:line-break/><text:tab/><text:tab/><text:tab/><text:span text:style-name="highlight_co1">// 現在温度を表示する。</text:span><text:line-break/><text:tab/><text:tab/><text:tab/>IntToStrEx<text:span text:style-name="highlight_br0">(</text:span>nowData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now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span text:style-name="highlight_co1">// 温度制御をするかをチェックする。 </text:span><text:line-break/><text:tab/><text:tab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ThermoCntl<text:span text:style-name="highlight_br0">(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co1">// 最大温度を表示する。</text:span><text:line-break/><text:tab/><text:tab/><text:tab/>IntToStrEx<text:span text:style-name="highlight_br0">(</text:span>maxData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max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span text:style-name="highlight_co1">// 最小温度を表示する。</text:span><text:line-break/><text:tab/><text:tab/><text:tab/>IntToStrEx<text:span text:style-name="highlight_br0">(</text:span>minData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min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span text:style-name="highlight_co1">// 平均温度を表示する。</text:span><text:line-break/><text:tab/><text:tab/><text:tab/>IntToStrEx<text:span text:style-name="highlight_br0">(</text:span>aveData <text:span text:style-name="highlight_sy0">/</text:span> <text:span text:style-name="highlight_br0">(</text:span>cnt <text:span text:style-name="highlight_sy0">+</text:span> <text:span text:style-name="highlight_nu0">1</text:span><text:span text:style-name="highlight_br0">)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ave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ヒステリシス制御に対応する前の版です。
(編者注：保管されておらず、復元不可でした）</text:p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全体構成です。制御部、スイッチ部、表示部より構成されます。
<draw:frame draw:style-name="media" draw:name="1" text:anchor-type="as-char" draw:z-index="1" svg:width="13.229166666667cm" svg:height="9.921875cm"><draw:image xlink:href="Pictures/2262c36cfabba40f2d93ee6a34ec0195.png" xlink:type="simple" xlink:show="embed" xlink:actuate="onLoad"/></draw:frame>
制御部です。
上側が低電圧電源、リレー(125VAC、1A)、中央右側がLM35DZ(温度センサー)、下側がPIC16F88です。
<draw:frame draw:style-name="media" draw:name="2" text:anchor-type="as-char" draw:z-index="2" svg:width="13.229166666667cm" svg:height="9.921875cm"><draw:image xlink:href="Pictures/f56c0c6ae10c22caaafe33616a0b3674.png" xlink:type="simple" xlink:show="embed" xlink:actuate="onLoad"/></draw:frame>
スイッチ部です。
左側から、画面切り替え、温度制御ON/OFF、閾値UP、閾値DOWN、黒い丸い物が圧電スピーカです。
右上の青いボリュームは、LCD(液晶)の輝度調整用の物です。
<draw:frame draw:style-name="media" draw:name="3" text:anchor-type="as-char" draw:z-index="3" svg:width="13.229166666667cm" svg:height="9.921875cm"><draw:image xlink:href="Pictures/ba9ea2a330b61e3b850ec604c4b59862.png" xlink:type="simple" xlink:show="embed" xlink:actuate="onLoad"/></draw:frame>
LCD(液晶表示)です。16文字2列の物です。
現在温度(now)、最小温度(min)、最大温度(max)、平均温度(ave)を0.5秒周期で表示しています。
<draw:frame draw:style-name="media" draw:name="4" text:anchor-type="as-char" draw:z-index="4" svg:width="13.229166666667cm" svg:height="9.921875cm"><draw:image xlink:href="Pictures/b33ffcf99e18b420453c3212377b5f83.png" xlink:type="simple" xlink:show="embed" xlink:actuate="onLoad"/></draw:frame>
温度制御画面です。
現在温度が、20.7℃、閾値(threshold)が22.0度、温度制御OFFの状態です。
<draw:frame draw:style-name="media" draw:name="5" text:anchor-type="as-char" draw:z-index="5" svg:width="13.229166666667cm" svg:height="9.921875cm"><draw:image xlink:href="Pictures/b27c6b1f76f8f6a13ad22ae9771205f4.png" xlink:type="simple" xlink:show="embed" xlink:actuate="onLoad"/></draw:frame>
温度制御画面です。
現在温度が、20.7℃、閾値(threshold)が22.0度、温度制御ONの状態です。
<draw:frame draw:style-name="media" draw:name="6" text:anchor-type="as-char" draw:z-index="6" svg:width="13.229166666667cm" svg:height="9.921875cm"><draw:image xlink:href="Pictures/76d184c15cf41f80007da6ac177d8564.png" xlink:type="simple" xlink:show="embed" xlink:actuate="onLoad"/></draw:frame>
画像では紹介できませんが、現在温度が閾値を上回ると、ブザー音(0.1秒)、LED(点滅周期が短くなる)、
リレーONとなり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3:30</meta:creation-date>
    <dc:creator>Generated</dc:creator>
    <dc:date>2026-09-15T09::03:30</dc:date>
    <dc:language>en-US</dc:language>
    <meta:editing-cycles>1</meta:editing-cycles>
    <meta:editing-duration>PT0S</meta:editing-duration>
    <dc:title>elechobby:picdic:pic16f88:57</dc:title>
  </office:meta>
</office:document-meta>
</file>