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1a94cf245663b0a8213acc8dbc326b.png"/>
  <manifest:file-entry manifest:media-type="image/png" manifest:full-path="Pictures/9578462f0164a3d49bb74f655d6ce04d.png"/>
  <manifest:file-entry manifest:media-type="image/png" manifest:full-path="Pictures/9703a1e69499573af7733505a2ac9dcd.png"/>
  <manifest:file-entry manifest:media-type="image/png" manifest:full-path="Pictures/54f65ac56b25a6621660bf563bd156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3"/><text:bookmark-start text:name="__RefHeading___デジタル電圧計_真空管b電圧用_1"/><text:bookmark-start text:name="デジタル電圧計_真空管b電圧用"/>デジタル電圧計(真空管B電圧用)<text:bookmark-end text:name="__RefHeading___デジタル電圧計_真空管b電圧用_1"/><text:bookmark-end text:name="デジタル電圧計_真空管b電圧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真空管アンプ用別電源を作成しましたが、電圧計が付いていないので、今回、高電圧を測定可能な
デジタル電圧計を作成しました。測定範囲は0V~999Vとしましたので、大概の真空管装置(ラジオ、アンプ等)
で使用可能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回路図を見ても分かりますように、とても簡単な構成としました。
先ずは、入力電圧を抵抗で分圧(約1/200)します。
つまり、1000V￫5Vにします。
その分圧した電圧をPICでA/D変換し、7セグメントLEDで3桁表示します。
使用したLEDは、秋月電子通商で200円で購入しました、7セグLED 超高輝度赤色3文字(カソードコモン)
です。
PICの能力上は、1023Vまでいけるのですが、4桁目は使用していません。
ソフトウエアでは、A/D変換を100usec周期で10回取り込みその平均を求めます。
そして求めた結果を7セグメントLEDでダイナミック点灯させます。点灯の周期は約1msecにしましたので殆ど
ちらつきはありません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591a94cf245663b0a8213acc8dbc326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 <text:line-break/>*/</text:span><text:line-break/> <text:line-break/><text:span text:style-name="highlight_co1">//********************************************************************** </text:span><text:line-break/> <text:line-break/><text:span text:style-name="highlight_co2">#define<text:tab/><text:tab/><text:tab/>DATA1<text:tab/><text:tab/>PORTB.F1</text:span><text:line-break/><text:span text:style-name="highlight_co2">#define<text:tab/><text:tab/><text:tab/>DATA2<text:tab/><text:tab/>PORTB.F2</text:span><text:line-break/><text:span text:style-name="highlight_co2">#define<text:tab/><text:tab/><text:tab/>DATA3<text:tab/><text:tab/>PORTB.F3</text:span><text:line-break/> <text:line-break/><text:span text:style-name="highlight_co2">#define<text:tab/><text:tab/><text:tab/>SEGA<text:tab/><text:tab/>PORTA.F0</text:span><text:line-break/><text:span text:style-name="highlight_co2">#define<text:tab/><text:tab/><text:tab/>SEGB<text:tab/><text:tab/>PORTA.F6</text:span><text:line-break/><text:span text:style-name="highlight_co2">#define<text:tab/><text:tab/><text:tab/>SEGC<text:tab/><text:tab/>PORTB.F5</text:span><text:line-break/><text:span text:style-name="highlight_co2">#define<text:tab/><text:tab/><text:tab/>SEGD<text:tab/><text:tab/>PORTB.F7</text:span><text:line-break/><text:span text:style-name="highlight_co2">#define<text:tab/><text:tab/><text:tab/>SEGE<text:tab/><text:tab/>PORTA.F1</text:span><text:line-break/><text:span text:style-name="highlight_co2">#define<text:tab/><text:tab/><text:tab/>SEGF<text:tab/><text:tab/>PORTA.F7</text:span><text:line-break/><text:span text:style-name="highlight_co2">#define<text:tab/><text:tab/><text:tab/>SEGG<text:tab/><text:tab/>PORTB.F4</text:span><text:line-break/><text:span text:style-name="highlight_co2">#define<text:tab/><text:tab/><text:tab/>SEGH<text:tab/><text:tab/>PORTB.F6</text:span><text:line-break/> <text:line-break/><text:span text:style-name="highlight_kw4">void</text:span><text:tab/>data_0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1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0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1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0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0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0</text:span><text:span text:style-name="highlight_sy0">;</text:span><text:line-break/><text:tab/>SEGG <text:span text:style-name="highlight_sy0">=</text:span> <text:span text:style-name="highlight_nu0">0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2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0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1</text:span><text:span text:style-name="highlight_sy0">;</text:span><text:line-break/><text:tab/>SEGF <text:span text:style-name="highlight_sy0">=</text:span> <text:span text:style-name="highlight_nu0">0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3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0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4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0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0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5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0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6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0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1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7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0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0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8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1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9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1</text:span><text:span text:style-name="highlight_sy0">;</text:span><text:line-break/><text:tab/>SEGB <text:span text:style-name="highlight_sy0">=</text:span> <text:span text:style-name="highlight_nu0">1</text:span><text:span text:style-name="highlight_sy0">;</text:span><text:line-break/><text:tab/>SEGC <text:span text:style-name="highlight_sy0">=</text:span> <text:span text:style-name="highlight_nu0">1</text:span><text:span text:style-name="highlight_sy0">;</text:span><text:line-break/><text:tab/>SEGD <text:span text:style-name="highlight_sy0">=</text:span> <text:span text:style-name="highlight_nu0">1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1</text:span><text:span text:style-name="highlight_sy0">;</text:span><text:line-break/><text:tab/>SEGG <text:span text:style-name="highlight_sy0">=</text:span> <text:span text:style-name="highlight_nu0">1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null<text:span text:style-name="highlight_br0">(</text:span><text:span text:style-name="highlight_br0">)</text:span><text:line-break/><text:span text:style-name="highlight_br0">{</text:span><text:line-break/><text:tab/>SEGA <text:span text:style-name="highlight_sy0">=</text:span> <text:span text:style-name="highlight_nu0">0</text:span><text:span text:style-name="highlight_sy0">;</text:span><text:line-break/><text:tab/>SEGB <text:span text:style-name="highlight_sy0">=</text:span> <text:span text:style-name="highlight_nu0">0</text:span><text:span text:style-name="highlight_sy0">;</text:span><text:line-break/><text:tab/>SEGC <text:span text:style-name="highlight_sy0">=</text:span> <text:span text:style-name="highlight_nu0">0</text:span><text:span text:style-name="highlight_sy0">;</text:span><text:line-break/><text:tab/>SEGD <text:span text:style-name="highlight_sy0">=</text:span> <text:span text:style-name="highlight_nu0">0</text:span><text:span text:style-name="highlight_sy0">;</text:span><text:line-break/><text:tab/>SEGE <text:span text:style-name="highlight_sy0">=</text:span> <text:span text:style-name="highlight_nu0">0</text:span><text:span text:style-name="highlight_sy0">;</text:span><text:line-break/><text:tab/>SEGF <text:span text:style-name="highlight_sy0">=</text:span> <text:span text:style-name="highlight_nu0">0</text:span><text:span text:style-name="highlight_sy0">;</text:span><text:line-break/><text:tab/>SEGG <text:span text:style-name="highlight_sy0">=</text:span> <text:span text:style-name="highlight_nu0">0</text:span><text:span text:style-name="highlight_sy0">;</text:span><text:line-break/><text:tab/>SEGH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data_set<text:span text:style-name="highlight_br0">(</text:span><text:span text:style-name="highlight_kw4">char</text:span><text:tab/>c<text:span text:style-name="highlight_br0">)</text:span><text:line-break/><text:span text:style-name="highlight_br0">{</text:span><text:line-break/><text:tab/><text:span text:style-name="highlight_kw1">switch</text:span> <text:span text:style-name="highlight_br0">(</text:span>c<text:span text:style-name="highlight_br0">)</text:span> <text:span text:style-name="highlight_br0">{</text:span><text:line-break/><text:tab/><text:span text:style-name="highlight_kw1">case</text:span> <text:span text:style-name="highlight_st0">'0'</text:span><text:span text:style-name="highlight_sy0">:</text:span><text:line-break/><text:tab/><text:tab/>data_0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1'</text:span><text:span text:style-name="highlight_sy0">:</text:span><text:line-break/><text:tab/><text:tab/>data_1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2'</text:span><text:span text:style-name="highlight_sy0">:</text:span><text:line-break/><text:tab/><text:tab/>data_2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3'</text:span><text:span text:style-name="highlight_sy0">:</text:span><text:line-break/><text:tab/><text:tab/>data_3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4'</text:span><text:span text:style-name="highlight_sy0">:</text:span><text:line-break/><text:tab/><text:tab/>data_4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5'</text:span><text:span text:style-name="highlight_sy0">:</text:span><text:line-break/><text:tab/><text:tab/>data_5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6'</text:span><text:span text:style-name="highlight_sy0">:</text:span><text:line-break/><text:tab/><text:tab/>data_6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7'</text:span><text:span text:style-name="highlight_sy0">:</text:span><text:line-break/><text:tab/><text:tab/>data_7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8'</text:span><text:span text:style-name="highlight_sy0">:</text:span><text:line-break/><text:tab/><text:tab/>data_8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9'</text:span><text:span text:style-name="highlight_sy0">:</text:span><text:line-break/><text:tab/><text:tab/>data_9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default</text:span><text:span text:style-name="highlight_sy0">:</text:span><text:line-break/><text:tab/><text:tab/>data_null<text:span text:style-name="highlight_br0">(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ad1<text:span text:style-name="highlight_sy0">,</text:span> cnt<text:span text:style-name="highlight_sy0">;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100</text:span><text:span text:style-name="highlight_sy0">;</text:span><text:line-break/><text:tab/>TRISA <text:span text:style-name="highlight_sy0">=</text:span> <text:span text:style-name="highlight_nu6">0b00000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PORTA <text:span text:style-name="highlight_sy0">=</text:span> <text:span text:style-name="highlight_nu6">0b00000000</text:span><text:span text:style-name="highlight_sy0">;</text:span><text:line-break/><text:tab/>PORTB 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0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0 <text:span text:style-name="highlight_sy0">+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ad0 <text:span text:style-name="highlight_sy0">=</text:span> ad0 <text:span text:style-name="highlight_sy0">/</text:span> <text:span text:style-name="highlight_nu0">10</text:span><text:span text:style-name="highlight_sy0">;</text:span><text:line-break/><text:tab/><text:tab/>IntToStr<text:span text:style-name="highlight_br0">(</text:span>ad0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data_set<text:span text:style-name="highlight_br0">(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DATA1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DATA1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data_set<text:span text:style-name="highlight_br0">(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tab/><text:tab/><text:tab/>DATA2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DATA2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data_set<text:span text:style-name="highlight_br0">(</text:span>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tab/><text:tab/><text:tab/>DATA3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DATA3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電源がOFFの状態です。0Vです。
<draw:frame draw:style-name="media" draw:name="1" text:anchor-type="as-char" draw:z-index="1" svg:width="13.229166666667cm" svg:height="9.921875cm"><draw:image xlink:href="Pictures/9578462f0164a3d49bb74f655d6ce04d.png" xlink:type="simple" xlink:show="embed" xlink:actuate="onLoad"/></draw:frame>
電源がONの状態です。無負荷状態では338Vでした。
<draw:frame draw:style-name="media" draw:name="2" text:anchor-type="as-char" draw:z-index="2" svg:width="13.229166666667cm" svg:height="9.921875cm"><draw:image xlink:href="Pictures/9703a1e69499573af7733505a2ac9dcd.png" xlink:type="simple" xlink:show="embed" xlink:actuate="onLoad"/></draw:frame>
<draw:frame draw:style-name="media" draw:name="3" text:anchor-type="as-char" draw:z-index="3" svg:width="13.229166666667cm" svg:height="9.921875cm"><draw:image xlink:href="Pictures/54f65ac56b25a6621660bf563bd1567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30</meta:creation-date>
    <dc:creator>Generated</dc:creator>
    <dc:date>2026-09-15T09::06:30</dc:date>
    <dc:language>en-US</dc:language>
    <meta:editing-cycles>1</meta:editing-cycles>
    <meta:editing-duration>PT0S</meta:editing-duration>
    <dc:title>elechobby:picdic:pic16f88:53</dc:title>
  </office:meta>
</office:document-meta>
</file>