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a137a0c13175a9c362a7dc5fdab00e.png"/>
  <manifest:file-entry manifest:media-type="image/png" manifest:full-path="Pictures/56c9b0c1513aac715d1ea33e3f27c366.png"/>
  <manifest:file-entry manifest:media-type="image/png" manifest:full-path="Pictures/110e45f4f8fd1b511a11af0fe7100a7c.png"/>
  <manifest:file-entry manifest:media-type="image/png" manifest:full-path="Pictures/8a96999b07e0f1898823fe0487162cb2.png"/>
  <manifest:file-entry manifest:media-type="image/png" manifest:full-path="Pictures/49fd3168e9f22316aedca72e90272b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44"/><text:bookmark-start text:name="__RefHeading___lcdモニター_1"/><text:bookmark-start text:name="lcdモニター"/>LCDモニター<text:bookmark-end text:name="__RefHeading___lcdモニター_1"/><text:bookmark-end text:name="lcdモニター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RS232C(±12V)経由でデータを受信しLCDに表示します。
TTLレベルでも可能ですので、PICと直接接続することが出来ます。
以下の制御コードを受け付けます。</text:p>
      <text:list text:style-name="List_20_1" text:continue-numbering="false">
        <text:list-item>
          <text:p text:style-name="List_20_1_Content_First"> %:ブザーを100msec間だけ鳴らせる。</text:p>
        </text:list-item>
        <text:list-item>
          <text:p text:style-name="List_20_1_Content"> &amp;:画面をオールクリアする。</text:p>
        </text:list-item>
        <text:list-item>
          <text:p text:style-name="List_20_1_Content"> &lt;:1行目にカーソルを移動させる。</text:p>
        </text:list-item>
        <text:list-item>
          <text:p text:style-name="List_20_1_Content_Last"> &gt;:2行目にカーソルを移動させる。</text:p>
        </text:list-item>
      </text:list>
      <text:p text:style-name="Text_20_body"><draw:frame draw:style-name="media" draw:name="0" text:anchor-type="as-char" draw:z-index="0" svg:width="13.229166666667cm" svg:height="9.921875cm"><draw:image xlink:href="Pictures/1ca137a0c13175a9c362a7dc5fdab00e.png" xlink:type="simple" xlink:show="embed" xlink:actuate="onLoad"/></draw:frame>
<draw:frame draw:style-name="media" draw:name="1" text:anchor-type="as-char" draw:z-index="1" svg:width="13.229166666667cm" svg:height="9.921875cm"><draw:image xlink:href="Pictures/56c9b0c1513aac715d1ea33e3f27c366.png" xlink:type="simple" xlink:show="embed" xlink:actuate="onLoad"/></draw:frame>
<draw:frame draw:style-name="media" draw:name="2" text:anchor-type="as-char" draw:z-index="2" svg:width="13.229166666667cm" svg:height="9.921875cm"><draw:image xlink:href="Pictures/110e45f4f8fd1b511a11af0fe7100a7c.png" xlink:type="simple" xlink:show="embed" xlink:actuate="onLoad"/></draw:frame></text:p>
      <text:h text:style-name="Heading_20_2" text:outline-level="2"><text:bookmark-start text:name="__RefHeading___回路図_3"/><text:bookmark-start text:name="回路図"/>回路図<text:bookmark-end text:name="__RefHeading___回路図_3"/><text:bookmark-end text:name="回路図"/></text:h>
      <text:p text:style-name="Text_20_body"><draw:frame draw:style-name="media" draw:name="3" text:anchor-type="as-char" draw:z-index="3" svg:width="16.933333333333cm" svg:height="14.552083333333cm"><draw:image xlink:href="Pictures/8a96999b07e0f1898823fe0487162cb2.png" xlink:type="simple" xlink:show="embed" xlink:actuate="onLoad"/></draw:frame></text:p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MULTI">/*<text:line-break/>;　　　　　　　　　　　　　　　　　　　　　　　　　2006.12.31　JF3SFB<text:line-break/>;<text:line-break/>;　【液晶表示器（LCD モジュールSC1602BS*B）を利用した簡易モニタ】<text:line-break/>;<text:line-break/>;　RS232C（9600bps）からデータを受信し表示する。<text:line-break/>;　パソコンとの接続やPIC同士の直結（TTLレベル）が可能です。<text:line-break/>;<text:line-break/>;　■制御コード<text:line-break/>;　　％：ブザーを100msec間だけ鳴らせる。<text:line-break/>;　　＆：画面をオールクリアする。<text:line-break/>;　　＜：1行目にカーソルを移動させる。<text:line-break/>;　　＞：2行目にカーソルを移動させる。<text:line-break/>;<text:line-break/>;　■履歴<text:line-break/>;　　R1.00　2006.09.22<text:tab/>ASM<text:line-break/>;　　R2.00　2006.12.31<text:tab/>MikroC<text:line-break/>;<text:line-break/>*/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ORTB.<text:span text:style-name="highlight_me1">F3</text:span> <text:span text:style-name="highlight_sy0">=</text:span> ~PORTB.<text:span text:style-name="highlight_me1">F3</text:span><text:span text:style-name="highlight_sy0">;</text:span><text:line-break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ing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static</text:span><text:tab/><text:span text:style-name="highlight_kw4">int</text:span><text:tab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Us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rd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 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A/D変換は使用しない。 </text:span><text:line-break/><text:tab/>TRISA <text:span text:style-name="highlight_sy0">=</text:span> <text:span text:style-name="highlight_nu6">0b01111100</text:span><text:span text:style-name="highlight_sy0">;</text:span><text:line-break/><text:tab/>TRISB <text:span text:style-name="highlight_sy0">=</text:span> <text:span text:style-name="highlight_nu6">0b00000100</text:span><text:span text:style-name="highlight_sy0">;</text:span><text:line-break/><text:tab/>OPTION_REG <text:span text:style-name="highlight_sy0">=</text:span> <text:span text:style-name="highlight_nu6">0b10000111</text:span><text:span text:style-name="highlight_sy0">;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 <text:span text:style-name="highlight_sy0">=</text:span> <text:span text:style-name="highlight_nu6">0b00110001</text:span><text:span text:style-name="highlight_sy0">;</text:span><text:line-break/><text:tab/>INTCON <text:span text:style-name="highlight_sy0">=</text:span> <text:span text:style-name="highlight_nu6">0b01100000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3000</text:span><text:span text:style-name="highlight_br0">)</text:span><text:span text:style-name="highlight_sy0">;</text:span><text:tab/><text:span text:style-name="highlight_co1">// 3Khz</text:span><text:line-break/><text:tab/>Pwm_Change_DutyEx<text:span text:style-name="highlight_br0">(</text:span><text:span text:style-name="highlight_nu0">1024</text:span> <text:span text:style-name="highlight_sy0">/</text:span> <text:span text:style-name="highlight_nu0">2</text:span><text:span text:style-name="highlight_br0">)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4</text:span><text:span text:style-name="highlight_sy0">,</text:span> <text:span text:style-name="highlight_nu0">6</text:span><text:span text:style-name="highlight_sy0">,</text:span> <text:span text:style-name="highlight_nu0">7</text:span><text:span text:style-name="highlight_sy0">,</text:span> <text:span text:style-name="highlight_nu0">1</text:span><text:span text:style-name="highlight_sy0">,</text:span> <text:span text:style-name="highlight_sy0">&amp;</text:span>PORTA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nu0">7</text:span><text:span text:style-name="highlight_br0">)</text:span><text:span text:style-name="highlight_sy0">;</text:span><text:line-break/><text:tab/>TRISA <text:span text:style-name="highlight_sy0">=</text:span> <text:span text:style-name="highlight_nu6">0b01111100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LcdMonit"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or<text:s text:c="2"/>R2.0"</text:span><text:span text:style-name="highlight_br0">)</text:span><text:span text:style-name="highlight_sy0">;</text:span><text:line-break/><text:tab/><text:tab/>Pwm_Start<text:span text:style-name="highlight_br0">(</text:span><text:span text:style-name="highlight_br0">)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tab/><text:line-break/><text:tab/><text:tab/>Pwm_Stop<text:span text:style-name="highlight_br0">(</text:span><text:span text:style-name="highlight_br0">)</text:span><text:span text:style-name="highlight_sy0">;</text:span><text:line-break/><text:tab/><text:tab/>Lcd_Custom_Cmd<text:span text:style-name="highlight_br0">(</text:span>LCD_CLEAR<text:span text:style-name="highlight_br0">)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<text:span text:style-name="highlight_co1">//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<text:span text:style-name="highlight_co1">//</text:span><text:line-break/><text:tab/>Pwm_Start<text:span text:style-name="highlight_br0">(</text:span><text:span text:style-name="highlight_br0">)</text:span><text:span text:style-name="highlight_sy0">;</text:span><text:line-break/><text:tab/>Delay_ms<text:span text:style-name="highlight_br0">(</text:span><text:span text:style-name="highlight_nu0">300</text:span><text:span text:style-name="highlight_br0">)</text:span><text:span text:style-name="highlight_sy0">;</text:span><text:tab/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Usart_Data_Ready<text:span text:style-name="highlight_br0">(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span text:style-name="highlight_kw1">continue</text:span><text:span text:style-name="highlight_sy0">;</text:span><text:line-break/><text:tab/><text:tab/>rd <text:span text:style-name="highlight_sy0">=</text:span> Usart_Read<text:span text:style-name="highlight_br0">(</text:span><text:span text:style-name="highlight_br0">)</text:span><text:span text:style-name="highlight_sy0">;</text:span><text:line-break/><text:tab/><text:tab/><text:span text:style-name="highlight_kw1">switch</text:span><text:span text:style-name="highlight_br0">(</text:span>rd<text:span text:style-name="highlight_br0">)</text:span> <text:span text:style-name="highlight_br0">{</text:span><text:line-break/><text:tab/><text:tab/><text:span text:style-name="highlight_kw1">case</text:span> <text:span text:style-name="highlight_st0">'%'</text:span><text:span text:style-name="highlight_sy0">:</text:span><text:line-break/><text:tab/><text:tab/><text:tab/>Pwm_Start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300</text:span><text:span text:style-name="highlight_br0">)</text:span><text:span text:style-name="highlight_sy0">;</text:span><text:tab/><text:line-break/><text:tab/><text:tab/><text:tab/>Pwm_Stop<text:span text:style-name="highlight_br0">(</text:span>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st0">'&amp;'</text:span><text:span text:style-name="highlight_sy0">:</text:span><text:line-break/><text:tab/><text:tab/><text:tab/>Lcd_Custom_Cmd<text:span text:style-name="highlight_br0">(</text:span>LCD_CLEAR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st0">'&lt;'</text:span><text:span text:style-name="highlight_sy0">:</text:span><text:line-break/><text:tab/><text:tab/><text:tab/>Lcd_Custom_Cmd<text:span text:style-name="highlight_br0">(</text:span>LCD_FIRST_ROW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st0">'&gt;'</text:span><text:span text:style-name="highlight_sy0">:</text:span><text:line-break/><text:tab/><text:tab/><text:tab/>Lcd_Custom_Cmd<text:span text:style-name="highlight_br0">(</text:span>LCD_SECOND_ROW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st0">'?'</text:span><text:span text:style-name="highlight_sy0">: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LcdMonit"</text:span>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or<text:s text:c="2"/>R2.0"</text:span>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default</text:span><text:span text:style-name="highlight_sy0">:</text:span><text:line-break/><text:tab/><text:tab/><text:tab/>Lcd_Custom_Chr_Cp<text:span text:style-name="highlight_br0">(</text:span>rd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PCのハイパータミナルよりデータを入力し動作確認をしました。
<draw:frame draw:style-name="media" draw:name="4" text:anchor-type="as-char" draw:z-index="4" svg:width="13.229166666667cm" svg:height="9.921875cm"><draw:image xlink:href="Pictures/49fd3168e9f22316aedca72e90272bb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0::03:38</meta:creation-date>
    <dc:creator>Generated</dc:creator>
    <dc:date>2026-09-14T10::03:38</dc:date>
    <dc:language>en-US</dc:language>
    <meta:editing-cycles>1</meta:editing-cycles>
    <meta:editing-duration>PT0S</meta:editing-duration>
    <dc:title>elechobby:picdic:pic16f88:44</dc:title>
  </office:meta>
</office:document-meta>
</file>