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c9a8612e5d6cab5b2b178d7f9f2ea0.png"/>
  <manifest:file-entry manifest:media-type="image/png" manifest:full-path="Pictures/d5730baddf01f5466ac9fc0a0a2d3112.png"/>
  <manifest:file-entry manifest:media-type="image/png" manifest:full-path="Pictures/89f5fa2f42408ad4ebf351d95d4e9449.png"/>
  <manifest:file-entry manifest:media-type="image/png" manifest:full-path="Pictures/a73929ad44234b4f5d8d0ba0a59b883c.png"/>
  <manifest:file-entry manifest:media-type="image/png" manifest:full-path="Pictures/009c0476ac69456b4f38068f6baee2c2.png"/>
  <manifest:file-entry manifest:media-type="image/png" manifest:full-path="Pictures/5f41604da488dedda63c807f4a2faa80.png"/>
  <manifest:file-entry manifest:media-type="image/png" manifest:full-path="Pictures/498e624df23750551f93f5dec5a65036.png"/>
  <manifest:file-entry manifest:media-type="image/png" manifest:full-path="Pictures/3c7c9829fa22f67153dd054218859796.png"/>
  <manifest:file-entry manifest:media-type="image/png" manifest:full-path="Pictures/532eac9acfad7afce45b02c6b3f61ebe.png"/>
  <manifest:file-entry manifest:media-type="image/png" manifest:full-path="Pictures/05ebf9f9667bda40a132b082a0f3a78c.png"/>
  <manifest:file-entry manifest:media-type="image/png" manifest:full-path="Pictures/cab0c23719abf1380798b73db1d76d04.png"/>
  <manifest:file-entry manifest:media-type="image/png" manifest:full-path="Pictures/b9cd83b903759b54d94e8f37f9fa31e0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4"/><text:bookmark-start text:name="__RefHeading___簡易可変型安定化電源_1"/><text:bookmark-start text:name="簡易可変型安定化電源"/>簡易可変型安定化電源<text:bookmark-end text:name="__RefHeading___簡易可変型安定化電源_1"/><text:bookmark-end text:name="簡易可変型安定化電源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も手っ取り早く、可変型の安定化電源を製作するのであれば、可変型三端子レギュレータ(LM317等)を使用
するのが安易、且つ廉価です。</text:p>
      <text:p text:style-name="Text_20_body"><draw:frame draw:style-name="media" draw:name="0" text:anchor-type="as-char" draw:z-index="0" svg:width="8.5989583333333cm" style:rel-width="100%" svg:height="5.794375cm" style:rel-height="scale"><draw:image xlink:href="Pictures/85c9a8612e5d6cab5b2b178d7f9f2ea0.png" xlink:type="simple" xlink:show="embed" xlink:actuate="onLoad"/></draw:frame>
【参考回路】</text:p>
      <text:p text:style-name="Text_20_body">しかし、実際に使用してみると、次のような問題があり、あまり使い勝手が良くありません。</text:p>
      <text:list text:style-name="List_20_1" text:continue-numbering="false">
        <text:list-item>
          <text:p text:style-name="List_20_1_Content_First"> 出力電圧の最低が、1.2Vである。つまり、1V、0.5Vなどの設定が出来ない。</text:p>
        </text:list-item>
        <text:list-item>
          <text:p text:style-name="List_20_1_Content_Last"> ボリュームで調整するため、0.1V単位で出力電圧を設定するのが難しい。</text:p>
        </text:list-item>
      </text:list>
      <text:p text:style-name="Text_20_body">そこで、今回は、これらの問題を解決した、「簡易可変型安定化電源」を製作してみました。</text:p>
      <text:p text:style-name="Text_20_body">&lt;仕様&gt;</text:p>
      <text:list text:style-name="List_20_1" text:continue-numbering="false">
        <text:list-item>
          <text:p text:style-name="List_20_1_Content_First"> 出力電圧範囲￫0V~15Vを、0.1V単位で設定可能。</text:p>
        </text:list-item>
        <text:list-item>
          <text:p text:style-name="List_20_1_Content"> 出力電流￫約500mA</text:p>
        </text:list-item>
        <text:list-item>
          <text:p text:style-name="List_20_1_Content"> 電圧設定方法￫アップとダウンのプッシュスイッチによる設定。</text:p>
        </text:list-item>
        <text:list-item>
          <text:p text:style-name="List_20_1_Content"> リセット機能￫出力電圧を“0V“に強制設定。</text:p>
        </text:list-item>
        <text:list-item>
          <text:p text:style-name="List_20_1_Content"> 設定電圧保持機能￫設定値をEEPROMに記録し、再起動での再設定の手間を省く。</text:p>
        </text:list-item>
        <text:list-item>
          <text:p text:style-name="List_20_1_Content_Last"> 表示内容￫設定電圧値、出力電圧値、出力電圧バー、D/A設定バー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設定電圧(V1)をスイッチで設定し、定電圧回路の基準電圧(V2)に、D/A変換の出力電圧を使用し、定電圧回路
の出力電圧(V3)をA/D変換で取り込み、設定電圧(V1)と出力電圧(V3)が等しくなるように、基準電圧(V2)の値を
制御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定電圧回路(オペアンプ+トランジスタ)</text:p>
      <text:list text:style-name="List_20_1" text:continue-numbering="false">
        <text:list-item>
          <text:p text:style-name="List_20_1_Content_First"> 定電圧回路の基本形である、出力電圧を抵抗で分圧して、それと基準電圧を比べる方式を採用しました。</text:p>
          <text:list text:style-name="List_20_1">
            <text:list-item>
              <text:p text:style-name="List_20_1_Content"> 分圧部￫2kΩと10kΩで1/6に分圧、つまり基準電圧の6倍が出力電圧になります。</text:p>
            </text:list-item>
            <text:list-item>
              <text:p text:style-name="List_20_1_Content"> 比較部￫オペアンプで比較</text:p>
            </text:list-item>
          </text:list>
        </text:list-item>
        <text:list-item>
          <text:p text:style-name="List_20_1_Content"> 出力電流を増強するために、トランジスタ(2SD1828)を用いて電流ブーストします。</text:p>
        </text:list-item>
        <text:list-item>
          <text:p text:style-name="List_20_1_Content_Last"> 出力短絡保護回路￫トランジスタ(2SC1815)部分</text:p>
        </text:list-item>
      </text:list>
      <text:p text:style-name="Text_20_body">◎D/A変換(MCP4922)</text:p>
      <text:list text:style-name="List_20_1" text:continue-numbering="false">
        <text:list-item>
          <text:p text:style-name="List_20_1_Content_First"> 定電圧回路の基準電圧に使用する12ビット(4096)D/A変換モジュールです。</text:p>
        </text:list-item>
        <text:list-item>
          <text:p text:style-name="List_20_1_Content"> 基準電圧(2495mV)を使用し、0mV~2495mVを出力します。(分解能≒0.6mV)</text:p>
        </text:list-item>
        <text:list-item>
          <text:p text:style-name="List_20_1_Content_Last"> 詳細は、以前に実験した、D/A変換モジュール(MCP4922/12ビット精度)を参照してください。</text:p>
        </text:list-item>
      </text:list>
      <text:p text:style-name="Text_20_body">◎A/D変換(PIC内蔵モジュール)</text:p>
      <text:list text:style-name="List_20_1" text:continue-numbering="false">
        <text:list-item>
          <text:p text:style-name="List_20_1_Content_First"> 出力電圧の測定に使用する10ビット(1024)A/D変換モジュールです。</text:p>
        </text:list-item>
        <text:list-item>
          <text:p text:style-name="List_20_1_Content_Last"> 基準電圧(2495mV)を使用し、0mV~2495mVの入力電圧を変換します。(分解能≒2.4mV)</text:p>
        </text:list-item>
      </text:list>
      <text:p text:style-name="Text_20_body">◎基準電圧発生回路(TL431)</text:p>
      <text:list text:style-name="List_20_1" text:continue-numbering="false">
        <text:list-item>
          <text:p text:style-name="LastListParagraph_List_20_1_Content_First"> D/A変換およびA/D変換の基準電圧(2495mV)に使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内蔵A/D変換モジュールの初期化</text:p>
      <text:list text:style-name="List_20_1" text:continue-numbering="false">
        <text:list-item>
          <text:p text:style-name="LastListParagraph_List_20_1_Content_First"> 変換に必要な基準電圧は、外部(TL431)から供給するように設定します。</text:p>
        </text:list-item>
      </text:list>
      <text:p text:style-name="Text_20_body">◎外付D/A変換モジュール(MCP4922)の初期化</text:p>
      <text:list text:style-name="List_20_1" text:continue-numbering="false">
        <text:list-item>
          <text:p text:style-name="List_20_1_Content_First"> 内蔵のSPIモジュールを使用して制御を行うため、SPIモジュールを初期化します。</text:p>
        </text:list-item>
        <text:list-item>
          <text:p text:style-name="List_20_1_Content_Last"> チップセレクトとデータラッチのためのポートを割り当てます。</text:p>
        </text:list-item>
      </text:list>
      <text:p text:style-name="Text_20_body">◎設定電圧のEEPROMからの取得</text:p>
      <text:list text:style-name="List_20_1" text:continue-numbering="false">
        <text:list-item>
          <text:p text:style-name="List_20_1_Content_First"> EEPROMから設定電圧の値(0V~15000mV)を取得します。</text:p>
        </text:list-item>
        <text:list-item>
          <text:p text:style-name="List_20_1_Content_Last"> この範囲以外の値であれば、0Vとします。</text:p>
        </text:list-item>
      </text:list>
      <text:p text:style-name="Text_20_body">◎出力電圧の測定、換算、表示</text:p>
      <text:list text:style-name="List_20_1" text:continue-numbering="false">
        <text:list-item>
          <text:p text:style-name="List_20_1_Content_First"> A/D変換を50回行いその平均値を求めます。</text:p>
        </text:list-item>
        <text:list-item>
          <text:p text:style-name="List_20_1_Content"> 変換用の基準電圧(2495mV)および分圧比率(1/11)より、次式で換算を行い出力電圧を求めます。<text:line-break/>v_out = v_out * 2.4365234375 * 11.0;</text:p>
        </text:list-item>
        <text:list-item>
          <text:p text:style-name="List_20_1_Content_Last"> 求めた出力電圧の、100mV未満を四捨五入し、LCDに表示します。</text:p>
        </text:list-item>
      </text:list>
      <text:p text:style-name="Text_20_body">◎リセット処理</text:p>
      <text:list text:style-name="List_20_1" text:continue-numbering="false">
        <text:list-item>
          <text:p text:style-name="LastListParagraph_List_20_1_Content_First"> スイッチ(SW_RESET)が押下されると、設定電圧を“0V”にし、D/A変換モジュールの出力を“0“にします。</text:p>
        </text:list-item>
      </text:list>
      <text:p text:style-name="Text_20_body">◎設定電圧の変更</text:p>
      <text:list text:style-name="List_20_1" text:continue-numbering="false">
        <text:list-item>
          <text:p text:style-name="List_20_1_Content_First"> スイッチ(SW_UP)が押下されると、設定電圧を0.1V上げます。(最大15000mV)</text:p>
        </text:list-item>
        <text:list-item>
          <text:p text:style-name="List_20_1_Content"> スイッチ(SW_DOWN)が押下されると、設定電圧を0.1V下げます。(最小0mV)</text:p>
        </text:list-item>
        <text:list-item>
          <text:p text:style-name="List_20_1_Content_Last"> 変更された設定電圧はEEPROMに保存されます。</text:p>
        </text:list-item>
      </text:list>
      <text:p text:style-name="Text_20_body">◎ホールド処理</text:p>
      <text:list text:style-name="List_20_1" text:continue-numbering="false">
        <text:list-item>
          <text:p text:style-name="List_20_1_Content_First"> スイッチ(SW_HOLD)がOFF“1”のとき、出力電圧制御処理を行います。LCDに“*“を表示します。</text:p>
        </text:list-item>
        <text:list-item>
          <text:p text:style-name="List_20_1_Content_Last"> スイッチ(SW_HOLD)がON“0”のとき、出力電圧制御処理は行いません。LCDに“-“を表示します。</text:p>
        </text:list-item>
      </text:list>
      <text:p text:style-name="Text_20_body">◎出力電圧制御処理</text:p>
      <text:list text:style-name="List_20_1" text:continue-numbering="false">
        <text:list-item>
          <text:p text:style-name="List_20_1_Content_First"> 出力電圧が設定値になるようにD/A変換モジュールへの設定値を調整します。</text:p>
          <text:list text:style-name="List_20_1">
            <text:list-item>
              <text:p text:style-name="List_20_1_Content"> 出力電圧が設定値よりも小さい場合、D/A変換モジュールへの設定値を大きくします。</text:p>
            </text:list-item>
            <text:list-item>
              <text:p text:style-name="List_20_1_Content_Last"> 出力電圧が設定値よりも大きい場合、D/A変換モジュールへの設定値を小さくします。</text:p>
            </text:list-item>
          </text:list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1" text:anchor-type="as-char" draw:z-index="1" svg:width="19.05cm" style:rel-width="100%" svg:height="18.520833333333cm" style:rel-height="scale"><draw:image xlink:href="Pictures/d5730baddf01f5466ac9fc0a0a2d3112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ext:p text:style-name="Text_20_body">定電圧回路部分は、ユニバーサル基板に実装しました。
<draw:frame draw:style-name="media" draw:name="2" text:anchor-type="as-char" draw:z-index="2" svg:width="9.525cm" style:rel-width="100%" svg:height="7.14375cm" style:rel-height="scale"><draw:image xlink:href="Pictures/89f5fa2f42408ad4ebf351d95d4e9449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a73929ad44234b4f5d8d0ba0a59b883c.png" xlink:type="simple" xlink:show="embed" xlink:actuate="onLoad"/></draw:frame></text:p>
      <text:p text:style-name="Text_20_body">左上:設定電圧
左下:出力電圧
中央上:D/A変換の設定値の表示バー(0~4096を40ポイントで表示)
中央下:出力電圧値の表示バー(0~15000mVを40ポイントで表示)
右上:ホールドマーク(“*“は、制御ON【ホールド解除】、“-“は、制御OFF【ホールド状態】)
<draw:frame draw:style-name="media" draw:name="4" text:anchor-type="as-char" draw:z-index="4" svg:width="9.525cm" style:rel-width="100%" svg:height="7.14375cm" style:rel-height="scale"><draw:image xlink:href="Pictures/009c0476ac69456b4f38068f6baee2c2.png" xlink:type="simple" xlink:show="embed" xlink:actuate="onLoad"/></draw:frame></text:p>
      <text:p text:style-name="Text_20_body">ホールド状態にして、設定電圧を12Vにします。(出力電圧は変化しません)
ホールド解除状態でも、設定電圧を変更することが可能です。(出力電圧は設定電圧に準じて変化します)
<draw:frame draw:style-name="media" draw:name="5" text:anchor-type="as-char" draw:z-index="5" svg:width="9.525cm" style:rel-width="100%" svg:height="7.14375cm" style:rel-height="scale"><draw:image xlink:href="Pictures/5f41604da488dedda63c807f4a2faa80.png" xlink:type="simple" xlink:show="embed" xlink:actuate="onLoad"/></draw:frame></text:p>
      <text:p text:style-name="Text_20_body">左側:ホールド状態を解除すると、設定電圧=出力電圧となるように制御が働きます。
右側:リセットすると、設定電圧、出力電圧共に、“0V”になります。
<draw:frame draw:style-name="media" draw:name="6" text:anchor-type="as-char" draw:z-index="6" svg:width="9.525cm" style:rel-width="100%" svg:height="7.14375cm" style:rel-height="scale"><draw:image xlink:href="Pictures/498e624df23750551f93f5dec5a65036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3c7c9829fa22f67153dd054218859796.png" xlink:type="simple" xlink:show="embed" xlink:actuate="onLoad"/></draw:frame></text:p>
      <text:p text:style-name="Text_20_body">0.1V、0.2V、0.3V、15Vと設定電圧を変えてみます。
<draw:frame draw:style-name="media" draw:name="8" text:anchor-type="as-char" draw:z-index="8" svg:width="9.525cm" style:rel-width="100%" svg:height="7.14375cm" style:rel-height="scale"><draw:image xlink:href="Pictures/532eac9acfad7afce45b02c6b3f61eb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05ebf9f9667bda40a132b082a0f3a78c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cab0c23719abf1380798b73db1d76d04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b9cd83b903759b54d94e8f37f9fa31e0.png" xlink:type="simple" xlink:show="embed" xlink:actuate="onLoad"/></draw:frame></text:p>
      <text:p text:style-name="Text_20_body">如何ですか?
ちょっとした実験をする際には、結構、重宝すると思いますよ!{<draw:frame draw:style-name="media" draw:name="12" text:anchor-type="as-char" draw:z-index="12" svg:width="" svg:rel-width="100%" svg:height="0cm"><draw:image xlink:href="Pictures/cb908b0fa886f04bb60ce270e7b76ba7.svg" xlink:type="simple" xlink:show="embed" xlink:actuate="onLoad"/></draw:frame>}!</text:p>
      <text:p text:style-name="Text_20_body">※出力電流を増加させるには、2SC1815のベース・エミッタ間の抵抗(1Ω)を小さくします。例えば、0.2Ωにすることにより、出力電流を約3Aまで増加させることが出来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01:43</meta:creation-date>
    <dc:creator>Generated</dc:creator>
    <dc:date>2026-09-14T09::01:43</dc:date>
    <dc:language>en-US</dc:language>
    <meta:editing-cycles>1</meta:editing-cycles>
    <meta:editing-duration>PT0S</meta:editing-duration>
    <dc:title>elechobby:picdic:pic16f88:154</dc:title>
  </office:meta>
</office:document-meta>
</file>