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bca7ddb015b447b53095b957658dda.png"/>
  <manifest:file-entry manifest:media-type="image/png" manifest:full-path="Pictures/7b173a82280678c362ef84cd238ed1a8.png"/>
  <manifest:file-entry manifest:media-type="image/png" manifest:full-path="Pictures/a31fbdb0b4ce9c5cd00109c4329780f1.png"/>
  <manifest:file-entry manifest:media-type="image/png" manifest:full-path="Pictures/6c5a8fc8e16ebe0ece3b225e3800e0b9.png"/>
  <manifest:file-entry manifest:media-type="image/png" manifest:full-path="Pictures/a5e128d8976cb8c226a5a412052b31f4.png"/>
  <manifest:file-entry manifest:media-type="image/png" manifest:full-path="Pictures/7b2c2264db57def20f1805e6896f5b3e.png"/>
  <manifest:file-entry manifest:media-type="image/png" manifest:full-path="Pictures/dcd23ae708dcdfba40e8665be9f8a8c3.png"/>
  <manifest:file-entry manifest:media-type="image/png" manifest:full-path="Pictures/0cf1133411df9f2e68ad77627098db4f.png"/>
  <manifest:file-entry manifest:media-type="image/png" manifest:full-path="Pictures/b67b0ac46d5efbf924e8f5a8c069280d.png"/>
  <manifest:file-entry manifest:media-type="image/png" manifest:full-path="Pictures/99c8c1da7b7ae5eb750793600b781b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3"/><text:bookmark-start text:name="__RefHeading___簡易湿度計_lm74_1"/><text:bookmark-start text:name="簡易湿度計_lm74"/>簡易湿度計(LM74)<text:bookmark-end text:name="__RefHeading___簡易湿度計_lm74_1"/><text:bookmark-end text:name="簡易湿度計_lm7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センサーには、LM35、LM60、LM61などの、温度に比例した電圧が出力されるタイプの物が、よく使用され
ています。</text:p>
      <text:p text:style-name="Text_20_body">そして、このようなセンサーを使用した温度計の仕組み(流れ)は、概ね次のようになります。
【センサー】￫【オペアンプ】￫【A/D変換+基準電圧】￫【マイコン】￫【LCD】
また、精度を高めるためには、特にオペアンプ、A/D変換、基準電圧の回路設計に留意する必要があります。</text:p>
      <text:p text:style-name="Text_20_body">そこで今回は、回路設計の手間を省いて、尚且つ、高い精度の得られる温度計を製作してみます。
センサーには、-55 ℃~+150 ℃の動作温度範囲に対して、12ビット+サインの温度分解能 ( LSB 当たり、
0.0625 ℃ ) を備えたナショナル セミコンダクター社の「LM74」を使用します。</text:p>
      <text:p text:style-name="Text_20_body">&lt;簡易温度計(LM74)の仕様&gt;</text:p>
      <text:list text:style-name="List_20_1" text:continue-numbering="false">
        <text:list-item>
          <text:p text:style-name="List_20_1_Content_First"> 測定範囲:-55℃~150℃</text:p>
        </text:list-item>
        <text:list-item>
          <text:p text:style-name="List_20_1_Content"> 温度分解能:0.0625 ℃</text:p>
        </text:list-item>
        <text:list-item>
          <text:p text:style-name="List_20_1_Content_Last"> 表示内容:現在温度、最高温度、最低温度、測定経過時間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に温度センサーをシリアル接続し、周期的に温度を測定し、結果をLCDに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温度センサー</text:p>
      <text:list text:style-name="List_20_1" text:continue-numbering="false">
        <text:list-item>
          <text:p text:style-name="LastListParagraph_List_20_1_Content_First"> ナショナル セミコンダクター社の「LM74」を使用します。</text:p>
        </text:list-item>
      </text:list>
      <text:p text:style-name="Text_20_body">&lt;LM74の仕様&gt;</text:p>
      <text:list text:style-name="List_20_1" text:continue-numbering="false">
        <text:list-item>
          <text:p text:style-name="List_20_1_Content_First"> 0.0625 ℃の温度分解能</text:p>
        </text:list-item>
        <text:list-item>
          <text:p text:style-name="List_20_1_Content"> シャットダウン・モードによる温度読み出し間の節電</text:p>
        </text:list-item>
        <text:list-item>
          <text:p text:style-name="List_20_1_Content"> SPI およびMICROWIRE バス・インタフェースを装備</text:p>
        </text:list-item>
        <text:list-item>
          <text:p text:style-name="List_20_1_Content"> 電源電圧3.0V あるいは2.65V ~ 5.5V</text:p>
        </text:list-item>
        <text:list-item>
          <text:p text:style-name="List_20_1_Content_Last"> 電源電流通常動作時265μA ( 代表値)、520μA ( 最大)、シャットダウン時3μA ( 代表値)</text:p>
        </text:list-item>
      </text:list>
      <text:p text:style-name="Text_20_body">&lt;LM74の概観と変換基板への実装例&gt;
<draw:frame draw:style-name="media" draw:name="0" text:anchor-type="as-char" draw:z-index="0" svg:width="6.35cm" style:rel-width="100%" svg:height="4.7625cm" style:rel-height="scale"><draw:image xlink:href="Pictures/44bca7ddb015b447b53095b957658dda.png" xlink:type="simple" xlink:show="embed" xlink:actuate="onLoad"/></draw:frame><draw:frame draw:style-name="media" draw:name="1" text:anchor-type="as-char" draw:z-index="1" svg:width="6.35cm" style:rel-width="100%" svg:height="4.7625cm" style:rel-height="scale"><draw:image xlink:href="Pictures/7b173a82280678c362ef84cd238ed1a8.png" xlink:type="simple" xlink:show="embed" xlink:actuate="onLoad"/></draw:frame></text:p>
      <text:p text:style-name="Text_20_body">◎LM74の制御線</text:p>
      <text:list text:style-name="List_20_1" text:continue-numbering="false">
        <text:list-item>
          <text:p text:style-name="List_20_1_Content_First"> スレーブ出力(SI/O):シリアルバス双方向データライン(PIC￩￫LM74)</text:p>
        </text:list-item>
        <text:list-item>
          <text:p text:style-name="List_20_1_Content"> スレーブクロック(SC):シリアルバス用クロック(PIC￫LM74)</text:p>
        </text:list-item>
        <text:list-item>
          <text:p text:style-name="List_20_1_Content_Last"> チップセレクト(CS):チップセレクト用の信号(PIC￫LM74)</text:p>
        </text:list-item>
      </text:list>
      <text:p text:style-name="Text_20_body">&lt;LM74のブロックダイアグラム&gt;
<draw:frame draw:style-name="media" draw:name="2" text:anchor-type="as-char" draw:z-index="2" svg:width="10.345208333333cm" svg:height="8.0433333333333cm"><draw:image xlink:href="Pictures/a31fbdb0b4ce9c5cd00109c4329780f1.png" xlink:type="simple" xlink:show="embed" xlink:actuate="onLoad"/></draw:frame>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温度の測定</text:p>
      <text:list text:style-name="List_20_1" text:continue-numbering="false">
        <text:list-item>
          <text:p text:style-name="List_20_1_Content_First"> LM74のタイミングチャートに従って、温度レジスタ(16ビット)の内容を取得します。</text:p>
        </text:list-item>
        <text:list-item>
          <text:p text:style-name="List_20_1_Content"> 温度レジスタの、D15~D3の13ビットを使用します。</text:p>
        </text:list-item>
        <text:list-item>
          <text:p text:style-name="List_20_1_Content_Last"> LM74の温度とデータの関係より、温度値を求めます。</text:p>
        </text:list-item>
      </text:list>
      <text:p text:style-name="Text_20_body">&lt;LM74のタイミングチャート&gt;
<draw:frame draw:style-name="media" draw:name="3" text:anchor-type="as-char" draw:z-index="3" svg:width="13.229166666667cm" svg:height="3.6480429292929cm"><draw:image xlink:href="Pictures/6c5a8fc8e16ebe0ece3b225e3800e0b9.png" xlink:type="simple" xlink:show="embed" xlink:actuate="onLoad"/></draw:frame></text:p>
      <text:p text:style-name="Text_20_body">&lt;LM74の温度レジスタ&gt;
<draw:frame draw:style-name="media" draw:name="4" text:anchor-type="as-char" draw:z-index="4" svg:width="13.229166666667cm" svg:height="1.0561099439776cm"><draw:image xlink:href="Pictures/a5e128d8976cb8c226a5a412052b31f4.png" xlink:type="simple" xlink:show="embed" xlink:actuate="onLoad"/></draw:frame>
※D15~D3の13ビットを使用します。</text:p>
      <text:p text:style-name="Text_20_body">&lt;LM74の温度とデータの関係(1)&gt;
<draw:frame draw:style-name="media" draw:name="5" text:anchor-type="as-char" draw:z-index="5" svg:width="13.229166666667cm" svg:height="11.97742733457cm"><draw:image xlink:href="Pictures/7b2c2264db57def20f1805e6896f5b3e.png" xlink:type="simple" xlink:show="embed" xlink:actuate="onLoad"/></draw:frame></text:p>
      <text:p text:style-name="Text_20_body">&lt;LM74の温度とデータの関係(2)&gt;
<draw:frame draw:style-name="media" draw:name="6" text:anchor-type="as-char" draw:z-index="6" svg:width="13.229166666667cm" svg:height="8.0700283243888cm"><draw:image xlink:href="Pictures/dcd23ae708dcdfba40e8665be9f8a8c3.png" xlink:type="simple" xlink:show="embed" xlink:actuate="onLoad"/></draw:frame></text:p>
      <text:p text:style-name="Text_20_body">◎最高温度、最低温度の算出</text:p>
      <text:list text:style-name="List_20_1" text:continue-numbering="false">
        <text:list-item>
          <text:p text:style-name="List_20_1_Content_First"> 現在温度と前回までの最高温度を比較し、最高温度および最低温度を求めます。</text:p>
        </text:list-item>
        <text:list-item>
          <text:p text:style-name="List_20_1_Content_Last"> スイッチ(SW)が押下されると、最高温度および最低温度をリセットします。</text:p>
        </text:list-item>
      </text:list>
      <text:p text:style-name="Text_20_body">◎測定経過時間の算出</text:p>
      <text:list text:style-name="List_20_1" text:continue-numbering="false">
        <text:list-item>
          <text:p text:style-name="List_20_1_Content_First"> 100msec周期の割り込みを発生させ、それを測定経過時間(時分秒)を計る基準クロックとします。</text:p>
        </text:list-item>
        <text:list-item>
          <text:p text:style-name="List_20_1_Content_Last"> スイッチ(SW)が押下されると、測定経過時間をリセットします。</text:p>
        </text:list-item>
      </text:list>
      <text:p text:style-name="Text_20_body">◎測定結果の表示</text:p>
      <text:list text:style-name="List_20_1" text:continue-numbering="false">
        <text:list-item>
          <text:p text:style-name="LastListParagraph_List_20_1_Content_First"> 現在温度、最高温度、最低温度、測定経過時間をLCDに表示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7" text:anchor-type="as-char" draw:z-index="7" svg:width="19.05cm" style:rel-width="100%" svg:height="10.583333333333cm" style:rel-height="scale"><draw:image xlink:href="Pictures/0cf1133411df9f2e68ad77627098db4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湿度計（LM74）＞ <text:line-break/>*/</text:span><text:line-break/><text:span text:style-name="highlight_co1">//********************************************************************** </text:span><text:line-break/><text:span text:style-name="highlight_co1">//LCD</text:span><text:line-break/>sbit LCD_RS at RA6_bit<text:span text:style-name="highlight_sy0">;</text:span><text:line-break/>sbit LCD_EN at RA7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sbit LCD_RS_Direction at TRISA6_bit<text:span text:style-name="highlight_sy0">;</text:span><text:line-break/>sbit LCD_EN_Direction at TRISA7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<text:span text:style-name="highlight_co1">//LM74</text:span><text:line-break/>sbit LM74_CS at RA1_bit<text:span text:style-name="highlight_sy0">;</text:span><text:line-break/>sbit LM74_SO at RA2_bit<text:span text:style-name="highlight_sy0">;</text:span><text:line-break/>sbit LM74_SC at RA3_bit<text:span text:style-name="highlight_sy0">;</text:span><text:line-break/>sbit LM74_CS_Direction at TRISA1_bit<text:span text:style-name="highlight_sy0">;</text:span><text:line-break/>sbit LM74_SO_Direction at TRISA2_bit<text:span text:style-name="highlight_sy0">;</text:span><text:line-break/>sbit LM74_SC_Direction at TRISA3_bit<text:span text:style-name="highlight_sy0">;</text:span><text:line-break/><text:span text:style-name="highlight_co1">//</text:span><text:line-break/>sbit SW at RA5_bit<text:span text:style-name="highlight_sy0">;</text:span><text:line-break/><text:span text:style-name="highlight_co1">//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int</text:span><text:s text:c="5"/>measurem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int</text:span><text:s text:c="5"/>convert<text:span text:style-name="highlight_br0">(</text:span><text:span text:style-name="highlight_kw4">int</text:span> thermo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isplay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int</text:span> thermo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tim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trigg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get_clock<text:span text:style-name="highlight_br0">(</text:span><text:span text:style-name="highlight_kw4">char</text:span> <text:span text:style-name="highlight_sy0">*</text:span>msg<text:span text:style-name="highlight_br0">)</text:span><text:span text:style-name="highlight_sy0">;</text:span><text:line-break/><text:span text:style-name="highlight_kw2">extern</text:span><text:s text:c="2"/>DWORD<text:s text:c="3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pan text:style-name="highlight_kw2">extern</text:span><text:s text:c="2"/><text:span text:style-name="highlight_kw4">short</text:span><text:s text:c="3"/>start_flg<text:span text:style-name="highlight_sy0">;</text:span><text:line-break/><text:span text:style-name="highlight_co1">//********************************************************************** </text:span><text:line-break/><text:span text:style-name="highlight_kw4">static</text:span><text:s text:c="2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thermo<text:span text:style-name="highlight_sy0">,</text:span> max<text:span text:style-name="highlight_sy0">,</text:span> min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00111111</text:span><text:span text:style-name="highlight_sy0">;</text:span><text:line-break/><text:s text:c="8"/>TRISB<text:s text:c="2"/><text:span text:style-name="highlight_sy0">=</text:span> <text:span text:style-name="highlight_nu6">0b00000110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ermometer LM74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ﾟC"</text:span><text:span text:style-name="highlight_br0">)</text:span><text:span text:style-name="highlight_sy0">;</text:span><text:line-break/><text:s text:c="8"/><text:span text:style-name="highlight_co1">//</text:span><text:line-break/><text:s text:c="8"/>LM74_CS_Direction <text:span text:style-name="highlight_sy0">=</text:span> <text:span text:style-name="highlight_nu0">0</text:span><text:span text:style-name="highlight_sy0">;</text:span><text:line-break/><text:s text:c="8"/>LM74_SO_Direction <text:span text:style-name="highlight_sy0">=</text:span> <text:span text:style-name="highlight_nu0">1</text:span><text:span text:style-name="highlight_sy0">;</text:span><text:line-break/><text:s text:c="8"/>LM74_SC_Direction <text:span text:style-name="highlight_sy0">=</text:span> <text:span text:style-name="highlight_nu0">0</text:span><text:span text:style-name="highlight_sy0">;</text:span> <text:line-break/><text:s text:c="8"/>LM74_SC <text:span text:style-name="highlight_sy0">=</text:span> <text:span text:style-name="highlight_nu0">0</text:span><text:span text:style-name="highlight_sy0">;</text:span><text:line-break/><text:s text:c="8"/>LM74_CS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max <text:span text:style-name="highlight_sy0">=</text:span> <text:span text:style-name="highlight_nu0">0</text:span><text:span text:style-name="highlight_sy0">;</text:span><text:line-break/><text:s text:c="8"/>min <text:span text:style-name="highlight_sy0">=</text:span> <text:span text:style-name="highlight_nu0">1000</text:span><text:span text:style-name="highlight_sy0">;</text:span><text:line-break/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8"/>start_flg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温度の測定と表示（現在値、最高値、最低値） </text:span><text:line-break/><text:s text:c="16"/>thermo <text:span text:style-name="highlight_sy0">=</text:span> measurement<text:span text:style-name="highlight_br0">(</text:span><text:span text:style-name="highlight_br0">)</text:span><text:span text:style-name="highlight_sy0">;</text:span><text:line-break/><text:s text:c="16"/>thermo <text:span text:style-name="highlight_sy0">=</text:span> convert<text:span text:style-name="highlight_br0">(</text:span>thermo<text:span text:style-name="highlight_br0">)</text:span><text:span text:style-name="highlight_sy0">;</text:span><text:line-break/><text:s text:c="16"/>max <text:span text:style-name="highlight_sy0">=</text:span> <text:span text:style-name="highlight_br0">(</text:span>thermo <text:span text:style-name="highlight_sy0">&lt;</text:span> max<text:span text:style-name="highlight_br0">)</text:span> <text:span text:style-name="highlight_sy0">?</text:span> max <text:span text:style-name="highlight_sy0">:</text:span> thermo<text:span text:style-name="highlight_sy0">;</text:span><text:line-break/><text:s text:c="16"/>min <text:span text:style-name="highlight_sy0">=</text:span> <text:span text:style-name="highlight_br0">(</text:span>thermo <text:span text:style-name="highlight_sy0">&gt;</text:span> min<text:span text:style-name="highlight_br0">)</text:span> <text:span text:style-name="highlight_sy0">?</text:span> min <text:span text:style-name="highlight_sy0">:</text:span> thermo<text:span text:style-name="highlight_sy0">;</text:span><text:line-break/><text:s text:c="16"/>display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thermo<text:span text:style-name="highlight_br0">)</text:span><text:span text:style-name="highlight_sy0">;</text:span><text:line-break/><text:s text:c="16"/>display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ax<text:span text:style-name="highlight_br0">)</text:span><text:span text:style-name="highlight_sy0">;</text:span><text:line-break/><text:s text:c="16"/>display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min<text:span text:style-name="highlight_br0">)</text:span><text:span text:style-name="highlight_sy0">;</text:span><text:line-break/><text:s text:c="16"/><text:span text:style-name="highlight_co1">//経過時間の取得と表示 </text:span><text:line-break/><text:s text:c="16"/>get_clock<text:span text:style-name="highlight_br0">(</text:span>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24"/>start_flg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24"/>max <text:span text:style-name="highlight_sy0">=</text:span> <text:span text:style-name="highlight_nu0">0</text:span><text:span text:style-name="highlight_sy0">;</text:span><text:line-break/><text:s text:c="24"/>min <text:span text:style-name="highlight_sy0">=</text:span> <text:span text:style-name="highlight_nu0">1000</text:span><text:span text:style-name="highlight_sy0">;</text:span><text:line-break/><text:s text:c="24"/>start_fl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温度換算関数 </text:span><text:line-break/><text:span text:style-name="highlight_kw4">void</text:span><text:s text:c="4"/>display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int</text:span> thermo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thermo <text:span text:style-name="highlight_sy0">&gt;=</text:span> <text:span text:style-name="highlight_nu0">0</text:span><text:span text:style-name="highlight_br0">)</text:span> <text:span text:style-name="highlight_br0">{</text:span><text:line-break/><text:s text:c="16"/>IntToStr<text:span text:style-name="highlight_br0">(</text:span>thermo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st0">' '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IntToStr<text:span text:style-name="highlight_br0">(</text:span>thermo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st0">'-'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<text:span text:style-name="highlight_br0">)</text:span> <text:span text:style-name="highlight_sy0">?</text:span> <text:span text:style-name="highlight_st0">' '</text:span> <text:span text:style-name="highlight_sy0">:</text:span> buf<text:span text:style-name="highlight_br0">[</text:span><text:span text:style-name="highlight_nu0">3</text:span><text:span text:style-name="highlight_br0">]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-'</text:span><text:span text:style-name="highlight_br0">)</text:span> <text:span text:style-name="highlight_sy0">?</text:span> <text:span text:style-name="highlight_st0">' '</text:span> <text:span text:style-name="highlight_sy0">: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8"/><text:span text:style-name="highlight_br0">}</text:span><text:line-break/><text:s text:c="8"/>Lcd_Out<text:span text:style-name="highlight_br0">(</text:span>row<text:span text:style-name="highlight_sy0">,</text:span> column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int</text:span><text:s text:c="5"/>convert<text:span text:style-name="highlight_br0">(</text:span><text:span text:style-name="highlight_kw4">int</text:span> thermo<text:span text:style-name="highlight_br0">)</text:span><text:line-break/><text:span text:style-name="highlight_br0">{</text:span><text:line-break/><text:s text:c="8"/><text:span text:style-name="highlight_kw4">double</text:span><text:s text:c="2"/>d<text:span text:style-name="highlight_sy0">;</text:span><text:line-break/><text:s text:c="8"/><text:span text:style-name="highlight_kw4">int</text:span><text:s text:c="5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<text:span text:style-name="highlight_br0">(</text:span>thermo <text:span text:style-name="highlight_sy0">&amp;</text:span> <text:span text:style-name="highlight_nu6">0b1000000000000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16"/>d <text:span text:style-name="highlight_sy0">=</text:span> thermo <text:span text:style-name="highlight_sy0">&gt;&gt;</text:span> <text:span text:style-name="highlight_nu0">3</text:span><text:span text:style-name="highlight_sy0">;</text:span><text:line-break/><text:s text:c="16"/>d <text:span text:style-name="highlight_sy0">=</text:span> d <text:span text:style-name="highlight_sy0">*</text:span> <text:span text:style-name="highlight_nu16">0.0625</text:span> <text:span text:style-name="highlight_sy0">*</text:span> <text:span text:style-name="highlight_nu0">10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d <text:span text:style-name="highlight_sy0">=</text:span> <text:span text:style-name="highlight_br0">(</text:span>thermo <text:span text:style-name="highlight_sy0">&gt;&gt;</text:span> <text:span text:style-name="highlight_nu0">3</text:span><text:span text:style-name="highlight_br0">)</text:span> <text:span text:style-name="highlight_sy0">&amp;</text:span> <text:span text:style-name="highlight_nu12">0x0FFF</text:span><text:span text:style-name="highlight_sy0">;</text:span><text:line-break/><text:s text:c="16"/>d <text:span text:style-name="highlight_sy0">=</text:span> <text:span text:style-name="highlight_br0">(</text:span>d <text:span text:style-name="highlight_sy0">-</text:span> <text:span text:style-name="highlight_nu0">4096</text:span><text:span text:style-name="highlight_br0">)</text:span> <text:span text:style-name="highlight_sy0">*</text:span> <text:span text:style-name="highlight_nu16">0.0625</text:span> <text:span text:style-name="highlight_sy0">*</text:span> <text:span text:style-name="highlight_nu0">10</text:span><text:span text:style-name="highlight_sy0">;</text:span><text:line-break/><text:s text:c="8"/><text:span text:style-name="highlight_br0">}</text:span><text:line-break/><text:s text:c="8"/>tmp <text:span text:style-name="highlight_sy0">=</text:span> d<text:span text:style-name="highlight_sy0">;</text:span><text:line-break/><text:s text:c="8"/><text:span text:style-name="highlight_kw1">return</text:span> <text:span text:style-name="highlight_br0">(</text:span>tmp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温度測定関数 </text:span>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DWORD<text:s text:c="3"/>thermo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thermo <text:span text:style-name="highlight_sy0">=</text:span> <text:span text:style-name="highlight_nu0">0</text:span><text:span text:style-name="highlight_sy0">;</text:span><text:line-break/><text:s text:c="8"/>LM74_CS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M74_SC <text:span text:style-name="highlight_sy0">=</text:span> <text:span text:style-name="highlight_nu0">1</text:span><text:span text:style-name="highlight_sy0">;</text:span><text:line-break/><text:s text:c="16"/><text:span text:style-name="highlight_kw1">if</text:span> <text:span text:style-name="highlight_br0">(</text:span>LM74_SO <text:span text:style-name="highlight_sy0">==</text:span> <text:span text:style-name="highlight_nu0">1</text:span><text:span text:style-name="highlight_br0">)</text:span> <text:span text:style-name="highlight_br0">{</text:span><text:line-break/><text:s text:c="24"/>thermo <text:span text:style-name="highlight_sy0">|=</text:span> <text:span text:style-name="highlight_nu0">1</text:span><text:span text:style-name="highlight_sy0">;</text:span><text:line-break/><text:s text:c="24"/>thermo <text:span text:style-name="highlight_sy0">&lt;&lt;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thermo <text:span text:style-name="highlight_sy0">|=</text:span> <text:span text:style-name="highlight_nu0">0</text:span><text:span text:style-name="highlight_sy0">;</text:span><text:line-break/><text:s text:c="24"/>thermo <text:span text:style-name="highlight_sy0">&lt;&lt;=</text:span> <text:span text:style-name="highlight_nu0">1</text:span><text:span text:style-name="highlight_sy0">;</text:span><text:line-break/><text:s text:c="16"/><text:span text:style-name="highlight_br0">}</text:span><text:line-break/><text:s text:c="16"/>LM74_SC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LM74_CS <text:span text:style-name="highlight_sy0">=</text:span> <text:span text:style-name="highlight_nu0">1</text:span><text:span text:style-name="highlight_sy0">;</text:span><text:line-break/><text:s text:c="8"/>thermo <text:span text:style-name="highlight_sy0">&gt;&gt;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thermo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100msecの周期割り込みを発生させる関数です。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A8</text:span><text:span text:style-name="highlight_sy0">;</text:span><text:s text:c="8"/><text:span text:style-name="highlight_co1">// 100msec...クロックが8Mhzの時</text:span><text:line-break/><text:s text:c="8"/>CCPR1H <text:span text:style-name="highlight_sy0">=</text:span> <text:span text:style-name="highlight_nu12">0x61</text:span><text:span text:style-name="highlight_sy0">;</text:span><text:s text:c="8"/><text:span text:style-name="highlight_co1">// 100msec...(1÷16000000)*4*8*25000(0x61A8)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MR1CS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割り込み関数です。 </text:span><text:line-break/>DWORD<text:s text:c="3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pan text:style-name="highlight_kw4">short</text:span><text:s text:c="3"/>start_flg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tart_flg <text:span text:style-name="highlight_sy0">==</text:span> 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測定タイミングをチェックする関数です。</text:span><text:line-break/><text:span text:style-name="highlight_kw4">void</text:span><text:s text:c="4"/>trigger<text:span text:style-name="highlight_br0">(</text:span><text:span text:style-name="highlight_br0">)</text:span><text:line-break/><text:span text:style-name="highlight_br0">{</text:span><text:line-break/><text:s text:c="8"/>DWORD<text:s text:c="3"/>tmp<text:span text:style-name="highlight_sy0">;</text:span><text:line-break/><text:s text:c="8"/><text:span text:style-name="highlight_co1">//</text:span><text:line-break/><text:s text:c="8"/>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<text:span text:style-name="highlight_kw1">while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16"/>Delay_ms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s text:c="8"/>ByteToStr<text:span text:style-name="highlight_br0">(</text:span>number<text:span text:style-name="highlight_sy0">,</text:span> output<text:span text:style-name="highlight_br0">)</text:span><text:span text:style-name="highlight_sy0">;</text:span><text:line-break/><text:s text:c="8"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s text:c="8"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s text:c="8"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経過時間取得関数 </text:span><text:line-break/><text:span text:style-name="highlight_kw4">void</text:span><text:s text:c="4"/>get_clock<text:span text:style-name="highlight_br0">(</text:span><text:span text:style-name="highlight_kw4">char</text:span> <text:span text:style-name="highlight_sy0">*</text:span>msg<text:span text:style-name="highlight_br0">)</text:span><text:line-break/><text:span text:style-name="highlight_br0">{</text:span><text:line-break/><text:s text:c="8"/>DWORD<text:s text:c="3"/>tmp<text:span text:style-name="highlight_sy0">;</text:span><text:line-break/><text:s text:c="8"/>BYTE<text:s text:c="4"/>hh<text:span text:style-name="highlight_sy0">,</text:span> mm<text:span text:style-name="highlight_sy0">,</text:span> ss<text:span text:style-name="highlight_sy0">;</text:span><text:line-break/><text:s text:c="8"/><text:span text:style-name="highlight_co1">//</text:span><text:line-break/><text:s text:c="8"/>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tmp <text:span text:style-name="highlight_sy0">/=</text:span> <text:span text:style-name="highlight_nu0">10</text:span><text:span text:style-name="highlight_sy0">;</text:span><text:line-break/><text:s text:c="8"/>hh <text:span text:style-name="highlight_sy0">=</text:span> tmp <text:span text:style-name="highlight_sy0">/</text:span> <text:span text:style-name="highlight_nu0">3600</text:span><text:span text:style-name="highlight_sy0">;</text:span><text:line-break/><text:s text:c="8"/>mm <text:span text:style-name="highlight_sy0">=</text:span> <text:span text:style-name="highlight_br0">(</text:span>tmp <text:span text:style-name="highlight_sy0">%</text:span> <text:span text:style-name="highlight_nu0">3600</text:span><text:span text:style-name="highlight_br0">)</text:span> <text:span text:style-name="highlight_sy0">/</text:span> <text:span text:style-name="highlight_nu0">60</text:span><text:span text:style-name="highlight_sy0">;</text:span><text:line-break/><text:s text:c="8"/>ss <text:span text:style-name="highlight_sy0">=</text:span> <text:span text:style-name="highlight_br0">(</text:span>tmp <text:span text:style-name="highlight_sy0">%</text:span> <text:span text:style-name="highlight_nu0">3600</text:span><text:span text:style-name="highlight_br0">)</text:span> <text:span text:style-name="highlight_sy0">%</text:span> <text:span text:style-name="highlight_nu0">60</text:span><text:span text:style-name="highlight_sy0">;</text:span><text:line-break/><text:s text:c="8"/>ByteToStr2<text:span text:style-name="highlight_br0">(</text:span>hh<text:span text:style-name="highlight_sy0">,</text:span> buf<text:span text:style-name="highlight_br0">)</text:span><text:span text:style-name="highlight_sy0">;</text:span><text:line-break/><text:s text:c="8"/>buf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2<text:span text:style-name="highlight_br0">(</text:span>mm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8"/>buf<text:span text:style-name="highlight_br0">[</text:span><text:span text:style-name="highlight_nu0">5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2<text:span text:style-name="highlight_br0">(</text:span>ss<text:span text:style-name="highlight_sy0">,</text:span> <text:span text:style-name="highlight_sy0">&amp;</text:span>buf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s text:c="8"/>buf<text:span text:style-name="highlight_br0">[</text:span><text:span text:style-name="highlight_nu0">8</text:span><text:span text:style-name="highlight_br0">]</text:span> <text:span text:style-name="highlight_sy0">=</text:span> <text:span text:style-name="highlight_st0">' '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8" text:anchor-type="as-char" draw:z-index="8" svg:width="13.229166666667cm" svg:height="9.921875cm"><draw:image xlink:href="Pictures/b67b0ac46d5efbf924e8f5a8c069280d.png" xlink:type="simple" xlink:show="embed" xlink:actuate="onLoad"/></draw:frame></text:p>
      <text:p text:style-name="Text_20_body">左上:現在温度、右上:測定経過時間
左下:最高温度、右下:最低温度
<draw:frame draw:style-name="media" draw:name="9" text:anchor-type="as-char" draw:z-index="9" svg:width="13.229166666667cm" svg:height="9.921875cm"><draw:image xlink:href="Pictures/99c8c1da7b7ae5eb750793600b781b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01:29</meta:creation-date>
    <dc:creator>Generated</dc:creator>
    <dc:date>2026-09-14T09::01:29</dc:date>
    <dc:language>en-US</dc:language>
    <meta:editing-cycles>1</meta:editing-cycles>
    <meta:editing-duration>PT0S</meta:editing-duration>
    <dc:title>elechobby:picdic:pic16f88:153</dc:title>
  </office:meta>
</office:document-meta>
</file>