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46faf88d602c26e5dd327171f38ad9.png"/>
  <manifest:file-entry manifest:media-type="image/png" manifest:full-path="Pictures/976bafa58d5bb4bf2d81b88f212b23e3.png"/>
  <manifest:file-entry manifest:media-type="image/png" manifest:full-path="Pictures/1beb6631ae5a338edb8cd515a95b570f.png"/>
  <manifest:file-entry manifest:media-type="image/png" manifest:full-path="Pictures/8521c8d61554e8f5b2ff4e7facf0e490.png"/>
  <manifest:file-entry manifest:media-type="image/png" manifest:full-path="Pictures/62bfda26eca2f4b2bfcc3e8a6fd01403.png"/>
  <manifest:file-entry manifest:media-type="image/png" manifest:full-path="Pictures/b06222bfd8a67226e5d8c2408953b3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52"/><text:bookmark-start text:name="__RefHeading___簡易多チャネルロガー_複数pic_35チャネル_1"/><text:bookmark-start text:name="簡易多チャネルロガー_複数pic_35チャネル"/>簡易多チャネルロガー(複数PIC/35チャネル)<text:bookmark-end text:name="__RefHeading___簡易多チャネルロガー_複数pic_35チャネル_1"/><text:bookmark-end text:name="簡易多チャネルロガー_複数pic_35チャネル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製作した、アナログデータロガー(複数PIC使用)は、多チャネルロガーを複数のPICをデイジーチェーン
で接続する方式で実現しました。</text:p>
      <text:p text:style-name="Text_20_body">今回は、1個のPICからシリアル通信(ソフトウエア方式)が複数可能かどうかを確認する意味も含めて、
スター接続する方式で動作確認してみました。
<draw:frame draw:style-name="media" draw:name="0" text:anchor-type="as-char" draw:z-index="0" svg:width="13.229166666667cm" svg:height="21.129918981481cm"><draw:image xlink:href="Pictures/0a46faf88d602c26e5dd327171f38ad9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1個のマスターPICに5個のスレーブPICをスター接続し、最大35チャネルのアナログデータを測定し、その結果を、
マスターに接続したパソコンにデータ転送(9600bps)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マスターPIC</text:p>
      <text:list text:style-name="List_20_1" text:continue-numbering="false">
        <text:list-item>
          <text:p text:style-name="List_20_1_Content_First"> パソコンとの接続<text:line-break/>PIC内蔵のUSARTモジュールを使用して、パソコンとの通信を行います。(9600bps、8ビット、ノンパリティ)</text:p>
        </text:list-item>
        <text:list-item>
          <text:p text:style-name="List_20_1_Content_Last"> スレーブPICとの接続<text:line-break/>I/Oポートを使用して、ソフトウエア的にUSART通信を行います。(9600bps、8ビット、ノンパリティ)<text:line-break/>スレーブPICを5個接続するために、10個のI/Oポートを使用します。(Rx1~Rx5、Tx1~Tx5)</text:p>
        </text:list-item>
      </text:list>
      <text:p text:style-name="Text_20_body">◎スレーブPIC</text:p>
      <text:list text:style-name="List_20_1" text:continue-numbering="false">
        <text:list-item>
          <text:p text:style-name="List_20_1_Content_First"> アナログ入力<text:line-break/>内蔵のA/D変換モジュールのAN0~AN6までの、7チャネルを使用します。<text:line-break/>入力電圧範囲は、0V~5Vで、分解能は、約4.9mVになります。</text:p>
        </text:list-item>
        <text:list-item>
          <text:p text:style-name="List_20_1_Content_Last"> マスターPICとの接続<text:line-break/>PIC内蔵のUSARTモジュールを使用して、マスターPICとの通信を行います。(9600bps、8ビット、ノンパリティ)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マスターモードとスレーブモードの切り替え</text:p>
      <text:list text:style-name="List_20_1" text:continue-numbering="false">
        <text:list-item>
          <text:p text:style-name="LastListParagraph_List_20_1_Content_First"> 起動時に、スイッチ(SW_MODE)をオンにするとマスターモードとなり、オフにするとスレーブモードとなります。</text:p>
        </text:list-item>
      </text:list>
      <text:p text:style-name="Text_20_body">◎マスター処理</text:p>
      <text:list text:style-name="List_20_1" text:continue-numbering="false">
        <text:list-item>
          <text:p text:style-name="List_20_1_Content_First"> パソコン接続用にUSARTモジュールを初期化します。</text:p>
        </text:list-item>
        <text:list-item>
          <text:p text:style-name="List_20_1_Content"> アナログチャネルを全て未使用に設定します。</text:p>
        </text:list-item>
        <text:list-item>
          <text:p text:style-name="List_20_1_Content"> スイッチ(SW_START_STOP)が押下されるのを待ちます。</text:p>
        </text:list-item>
        <text:list-item>
          <text:p text:style-name="List_20_1_Content"> スレーブ接続用のポートをシリアルポートとして初期化します。</text:p>
        </text:list-item>
        <text:list-item>
          <text:p text:style-name="List_20_1_Content"> スレーブ(1)にデータ‘!'を送信します。</text:p>
        </text:list-item>
        <text:list-item>
          <text:p text:style-name="List_20_1_Content"> スレーブ(1)からのデータを受信します。(データの終端は、0x00です)</text:p>
        </text:list-item>
        <text:list-item>
          <text:p text:style-name="List_20_1_Content"> 受信したデータをパソコン側にデータ転送します。</text:p>
        </text:list-item>
        <text:list-item>
          <text:p text:style-name="List_20_1_Content_Last"> スレーブ(2)~(5)も、(1)同様の処理を行います。</text:p>
        </text:list-item>
      </text:list>
      <text:p text:style-name="Text_20_body"><draw:frame draw:style-name="media" draw:name="1" text:anchor-type="as-char" draw:z-index="1" svg:width="9.8689583333333cm" style:rel-width="100%" svg:height="6.4558333333333cm" style:rel-height="scale"><draw:image xlink:href="Pictures/976bafa58d5bb4bf2d81b88f212b23e3.png" xlink:type="simple" xlink:show="embed" xlink:actuate="onLoad"/></draw:frame></text:p>
      <text:p text:style-name="Text_20_body">◎スレーブ処理</text:p>
      <text:list text:style-name="List_20_1" text:continue-numbering="false">
        <text:list-item>
          <text:p text:style-name="List_20_1_Content_First"> マスター接続用にUSARTモジュールを初期化します。</text:p>
        </text:list-item>
        <text:list-item>
          <text:p text:style-name="List_20_1_Content"> アナログチャネルを全て使用に設定します。</text:p>
        </text:list-item>
        <text:list-item>
          <text:p text:style-name="List_20_1_Content"> マスターからのデータ‘!'を受信します。</text:p>
        </text:list-item>
        <text:list-item>
          <text:p text:style-name="List_20_1_Content"> 全てのアナログチャネルのデータをA/D変換して取り込み、電圧値に換算し、文字列変換します。</text:p>
        </text:list-item>
        <text:list-item>
          <text:p text:style-name="List_20_1_Content_Last"> 文字列変換されたデータをマスターに送信し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2" text:anchor-type="as-char" draw:z-index="2" svg:width="19.05cm" style:rel-width="100%" svg:height="22.489583333333cm" style:rel-height="scale"><draw:image xlink:href="Pictures/1beb6631ae5a338edb8cd515a95b570f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多チャネルロガー（複数PIC／35チャネル）＞ <text:line-break/>*/</text:span><text:line-break/><text:span text:style-name="highlight_co1">//********************************************************************** </text:span><text:line-break/>sbit<text:s text:c="2"/>SW_MODE<text:s text:c="8"/>at<text:s text:c="2"/>RA5_bit<text:span text:style-name="highlight_sy0">;</text:span><text:line-break/>sbit<text:s text:c="2"/>SW_START_STOP<text:s text:c="2"/>at<text:s text:c="2"/>RA6_bit<text:span text:style-name="highlight_sy0">;</text:span><text:line-break/>sbit<text:s text:c="2"/>LED<text:s text:c="12"/>at<text:s text:c="2"/>RA7_bit<text:span text:style-name="highlight_sy0">;</text:span><text:line-break/><text:span text:style-name="highlight_co2">#define CR<text:s text:c="2"/>0x0D</text:span><text:line-break/><text:span text:style-name="highlight_co2">#define LF<text:s text:c="2"/>0x0A</text:span><text:line-break/><text:span text:style-name="highlight_co1">//**********************************************************************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maste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lav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UART1_Write_Text_Ex<text:span text:style-name="highlight_br0">(</text:span><text:span text:style-name="highlight_kw4">char</text:span> <text:span text:style-name="highlight_sy0">*</text:span> UART_tex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collection<text:span text:style-name="highlight_br0">(</text:span><text:span text:style-name="highlight_kw4">char</text:span> <text:span text:style-name="highlight_sy0">*</text:span>msg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kw4">char</text:span><text:s text:c="4"/>error<text:span text:style-name="highlight_sy0">,</text:span> rdt<text:span text:style-name="highlight_sy0">,</text:span> sdt<text:span text:style-name="highlight_sy0">,</text:span> buf<text:span text:style-name="highlight_br0">[</text:span><text:span text:style-name="highlight_nu0">40</text:span><text:span text:style-name="highlight_br0">]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メイン関数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TRISA<text:s text:c="2"/><text:span text:style-name="highlight_sy0">=</text:span> <text:span text:style-name="highlight_nu6">0b01111111</text:span><text:span text:style-name="highlight_sy0">;</text:span><text:line-break/><text:s text:c="8"/>TRISB<text:s text:c="2"/><text:span text:style-name="highlight_sy0">=</text:span> <text:span text:style-name="highlight_nu6">0b11111111</text:span><text:span text:style-name="highlight_sy0">;</text:span><text:line-break/><text:s text:c="8"/><text:span text:style-name="highlight_co1">//</text:span><text:line-break/><text:s text:c="8"/>UART1_Init<text:span text:style-name="highlight_br0">(</text:span><text:span text:style-name="highlight_nu0">9600</text:span><text:span text:style-name="highlight_br0">)</text:span><text:span text:style-name="highlight_sy0">;</text:span><text:line-break/><text:s text:c="8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line-break/><text:s text:c="16"/>ANSEL<text:s text:c="2"/><text:span text:style-name="highlight_sy0">=</text:span> <text:span text:style-name="highlight_nu6">0b00000000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ANSEL<text:s text:c="2"/><text:span text:style-name="highlight_sy0">=</text:span> <text:span text:style-name="highlight_nu6">0b01111111</text:span><text:span text:style-name="highlight_sy0">;</text:span><text:line-break/><text:s text:c="16"/>ADC_Init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line-break/><text:s text:c="24"/>master<text:span text:style-name="highlight_br0">(</text:span>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slave<text:span text:style-name="highlight_br0">(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master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mode<text:span text:style-name="highlight_sy0">;</text:span><text:line-break/><text:s text:c="8"/><text:span text:style-name="highlight_co1">//</text:span><text:line-break/><text:s text:c="8"/>mode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<text:span text:style-name="highlight_br0">(</text:span>SW_START_STOP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ode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mode <text:span text:style-name="highlight_sy0">=</text:span> <text:span text:style-name="highlight_nu0">1</text:span><text:span text:style-name="highlight_sy0">;</text:span><text:line-break/><text:s text:c="24"/>LED <text:span text:style-name="highlight_sy0">=</text:span> <text:span text:style-name="highlight_nu0">1</text:span><text:span text:style-name="highlight_sy0">;</text:span><text:line-break/><text:s text:c="24"/><text:span text:style-name="highlight_kw1">while</text:span> <text:span text:style-name="highlight_br0">(</text:span>SW_START_STOP <text:span text:style-name="highlight_sy0">==</text:span> <text:span text:style-name="highlight_nu0">0</text:span><text:span text:style-name="highlight_br0">)</text:span> <text:span text:style-name="highlight_br0">{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<text:span text:style-name="highlight_br0">(</text:span>SW_START_STOP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ode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24"/>mode <text:span text:style-name="highlight_sy0">=</text:span> <text:span text:style-name="highlight_nu0">0</text:span><text:span text:style-name="highlight_sy0">;</text:span><text:line-break/><text:s text:c="24"/>LED <text:span text:style-name="highlight_sy0">=</text:span> <text:span text:style-name="highlight_nu0">0</text:span><text:span text:style-name="highlight_sy0">;</text:span><text:line-break/><text:s text:c="24"/><text:span text:style-name="highlight_kw1">while</text:span> <text:span text:style-name="highlight_br0">(</text:span>SW_START_STOP <text:span text:style-name="highlight_sy0">==</text:span> <text:span text:style-name="highlight_nu0">0</text:span><text:span text:style-name="highlight_br0">)</text:span> <text:span text:style-name="highlight_br0">{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error <text:span text:style-name="highlight_sy0">=</text:span> Soft_UART_Init<text:span text:style-name="highlight_br0">(</text:span><text:span text:style-name="highlight_sy0">&amp;</text:span>PORTA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16"/>collection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<text:span text:style-name="highlight_co1">//</text:span><text:line-break/><text:s text:c="16"/>error <text:span text:style-name="highlight_sy0">=</text:span> Soft_UART_Init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3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16"/>collection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<text:span text:style-name="highlight_co1">//</text:span><text:line-break/><text:s text:c="16"/>error <text:span text:style-name="highlight_sy0">=</text:span> Soft_UART_Init<text:span text:style-name="highlight_br0">(</text:span><text:span text:style-name="highlight_sy0">&amp;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16"/>collection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<text:span text:style-name="highlight_co1">//</text:span><text:line-break/><text:s text:c="16"/>error <text:span text:style-name="highlight_sy0">=</text:span> Soft_UART_Init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4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16"/>collection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<text:span text:style-name="highlight_co1">//</text:span><text:line-break/><text:s text:c="16"/>error <text:span text:style-name="highlight_sy0">=</text:span> Soft_UART_Init<text:span text:style-name="highlight_br0">(</text:span><text:span text:style-name="highlight_sy0">&amp;</text:span>PORTB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16"/>collection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slave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kw4">int</text:span><text:s text:c="5"/>ad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UART1_Data_Ready<text:span text:style-name="highlight_br0">(</text:span><text:span text:style-name="highlight_br0">)</text:span> <text:span text:style-name="highlight_sy0">!=</text:span> <text:span text:style-name="highlight_nu0">1</text:span><text:span text:style-name="highlight_br0">)</text:span> <text:span text:style-name="highlight_br0">{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rdt <text:span text:style-name="highlight_sy0">=</text:span> UART1_Read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rdt <text:span text:style-name="highlight_sy0">!=</text:span> <text:span text:style-name="highlight_st0">'!'</text:span><text:span text:style-name="highlight_br0">)</text:span> <text:span text:style-name="highlight_br0">{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LED <text:span text:style-name="highlight_sy0">=</text:span> <text:span text:style-name="highlight_nu0">1</text:span><text:span text:style-name="highlight_sy0">;</text:span><text:line-break/><text:s text:c="16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7</text:span><text:span text:style-name="highlight_sy0">;</text:span> cnt<text:span text:style-name="highlight_sy0">++</text:span><text:span text:style-name="highlight_br0">)</text:span> <text:span text:style-name="highlight_br0">{</text:span><text:line-break/><text:s text:c="24"/>ad <text:span text:style-name="highlight_sy0">=</text:span> ADC_Get_Sample<text:span text:style-name="highlight_br0">(</text:span>cnt<text:span text:style-name="highlight_br0">)</text:span><text:span text:style-name="highlight_sy0">;</text:span><text:line-break/><text:s text:c="24"/>ad <text:span text:style-name="highlight_sy0">*=</text:span> <text:span text:style-name="highlight_nu16">4.8828125</text:span><text:span text:style-name="highlight_sy0">;</text:span><text:line-break/><text:s text:c="24"/>WordToStr<text:span text:style-name="highlight_br0">(</text:span>ad<text:span text:style-name="highlight_sy0">,</text:span> <text:span text:style-name="highlight_sy0">&amp;</text:span>buf<text:span text:style-name="highlight_br0">[</text:span>cnt <text:span text:style-name="highlight_sy0">*</text:span> <text:span text:style-name="highlight_nu0">5</text:span><text:span text:style-name="highlight_br0">]</text:span><text:span text:style-name="highlight_br0">)</text:span><text:span text:style-name="highlight_sy0">;</text:span><text:line-break/><text:s text:c="16"/><text:span text:style-name="highlight_br0">}</text:span><text:line-break/><text:s text:c="16"/>LED <text:span text:style-name="highlight_sy0">=</text:span> <text:span text:style-name="highlight_nu0">0</text:span><text:span text:style-name="highlight_sy0">;</text:span><text:line-break/><text:s text:c="16"/>buf<text:span text:style-name="highlight_br0">[</text:span><text:span text:style-name="highlight_nu0">35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UART1_Write_Text_Ex<text:span text:style-name="highlight_br0">(</text:span>buf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UART1_Write_Text_Ex<text:span text:style-name="highlight_br0">(</text:span><text:span text:style-name="highlight_kw4">char</text:span> <text:span text:style-name="highlight_sy0">*</text:span> UART_text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UART_text <text:span text:style-name="highlight_sy0">!=</text:span> <text:span text:style-name="highlight_nu12">0x00</text:span><text:span text:style-name="highlight_br0">)</text:span> <text:span text:style-name="highlight_br0">{</text:span><text:line-break/><text:s text:c="16"/>UART1_Write<text:span text:style-name="highlight_br0">(</text:span><text:span text:style-name="highlight_sy0">*</text:span>UART_text<text:span text:style-name="highlight_br0">)</text:span><text:span text:style-name="highlight_sy0">;</text:span><text:line-break/><text:s text:c="16"/>UART_text<text:span text:style-name="highlight_sy0">++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UART1_Write<text:span text:style-name="highlight_br0">(</text:span><text:span text:style-name="highlight_nu12">0x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collection<text:span text:style-name="highlight_br0">(</text:span><text:span text:style-name="highlight_kw4">char</text:span> <text:span text:style-name="highlight_sy0">*</text:span>msg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Soft_UART_Write<text:span text:style-name="highlight_br0">(</text:span><text:span text:style-name="highlight_st0">'!'</text:span><text:span text:style-name="highlight_br0">)</text:span><text:span text:style-name="highlight_sy0">;</text:span><text:line-break/><text:s text:c="8"/>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msg<text:span text:style-name="highlight_br0">[</text:span>cnt<text:span text:style-name="highlight_br0">]</text:span> <text:span text:style-name="highlight_sy0">=</text:span> Soft_UART_Read<text:span text:style-name="highlight_br0">(</text:span><text:span text:style-name="highlight_sy0">&amp;</text:span>error<text:span text:style-name="highlight_br0">)</text:span><text:span text:style-name="highlight_sy0">;</text:span><text:line-break/><text:s text:c="16"/><text:span text:style-name="highlight_kw1">if</text:span> <text:span text:style-name="highlight_br0">(</text:span>msg<text:span text:style-name="highlight_br0">[</text:span>cnt<text:span text:style-name="highlight_br0">]</text:span> <text:span text:style-name="highlight_sy0">==</text:span> <text:span text:style-name="highlight_nu12">0x00</text:span><text:span text:style-name="highlight_br0">)</text:span> <text:span text:style-name="highlight_br0">{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16"/>cnt<text:span text:style-name="highlight_sy0">++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中央のPICがマスターです。下部の5個のPICがスレーブです。
上側の小さな基板(トランジスタ+抵抗)でRS232Cのレベル変換を行いパソコンに接続します。
<draw:frame draw:style-name="media" draw:name="3" text:anchor-type="as-char" draw:z-index="3" svg:width="13.229166666667cm" svg:height="9.921875cm"><draw:image xlink:href="Pictures/8521c8d61554e8f5b2ff4e7facf0e490.png" xlink:type="simple" xlink:show="embed" xlink:actuate="onLoad"/></draw:frame></text:p>
      <text:p text:style-name="Text_20_body">Windows標準の通信ソフト(ハイパーターミナル)でデータを受信します。
1件分のデータが長いので、ハイパーターミナル上は、1件3行で表示されます。
テキストキャプチャしたログファイル上は、1件1行になります。
<draw:frame draw:style-name="media" draw:name="4" text:anchor-type="as-char" draw:z-index="4" svg:width="13.229166666667cm" svg:height="9.921875cm"><draw:image xlink:href="Pictures/62bfda26eca2f4b2bfcc3e8a6fd01403.png" xlink:type="simple" xlink:show="embed" xlink:actuate="onLoad"/></draw:frame></text:p>
      <text:p text:style-name="Text_20_body">受信したデータを、Excelでグラフ表示させて見ました。
<draw:frame draw:style-name="media" draw:name="5" text:anchor-type="as-char" draw:z-index="5" svg:width="13.229166666667cm" svg:height="9.6194666182874cm"><draw:image xlink:href="Pictures/b06222bfd8a67226e5d8c2408953b39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2::00:54</meta:creation-date>
    <dc:creator>Generated</dc:creator>
    <dc:date>2026-09-15T12::00:54</dc:date>
    <dc:language>en-US</dc:language>
    <meta:editing-cycles>1</meta:editing-cycles>
    <meta:editing-duration>PT0S</meta:editing-duration>
    <dc:title>elechobby:picdic:pic16f88:152</dc:title>
  </office:meta>
</office:document-meta>
</file>