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c75cfaace80eb121c84fb3991fc99.png"/>
  <manifest:file-entry manifest:media-type="image/png" manifest:full-path="Pictures/d208461f6e5816c8d35b409eee3ff58e.png"/>
  <manifest:file-entry manifest:media-type="image/png" manifest:full-path="Pictures/0933215d3de89b120e3517e55b526a34.png"/>
  <manifest:file-entry manifest:media-type="image/png" manifest:full-path="Pictures/d3a986f43385f20b343afe778f6885c6.png"/>
  <manifest:file-entry manifest:media-type="image/png" manifest:full-path="Pictures/c61626d45b2b0438ec50757b1dddf361.png"/>
  <manifest:file-entry manifest:media-type="image/png" manifest:full-path="Pictures/f0f3e6d72c6fbdd60d096a2e53a50653.png"/>
  <manifest:file-entry manifest:media-type="image/png" manifest:full-path="Pictures/b48644ed22078cdf3f4c29eece4f2558.png"/>
  <manifest:file-entry manifest:media-type="image/png" manifest:full-path="Pictures/0ec469359528224b6d021b387f4ae7ec.png"/>
  <manifest:file-entry manifest:media-type="image/png" manifest:full-path="Pictures/610079dfb5329f7411499269929bd39f.png"/>
  <manifest:file-entry manifest:media-type="image/png" manifest:full-path="Pictures/0b7efbbfafcf7b7095ffc8ef30b8da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44"/><text:bookmark-start text:name="__RefHeading___ワイヤレスlcd_赤外線データ通信_1"/><text:bookmark-start text:name="ワイヤレスlcd_赤外線データ通信"/>ワイヤレスLCD(赤外線データ通信)<text:bookmark-end text:name="__RefHeading___ワイヤレスlcd_赤外線データ通信_1"/><text:bookmark-end text:name="ワイヤレスlcd_赤外線データ通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LCDは製作する装置に内蔵して利用するのが一般的です。
しかし、離れた場所に設置するような装置では、常時LCDに表示する必要はありません。
つまり、確認する必要が生じた時のみ、LCDを持って行き接続し、データを表示をさせれば良い事になります。
そうすることにより、装置の小型化や低消費電力化を図ることが出来ます。</text:p>
      <text:p text:style-name="Text_20_body">通常は、装置とLCDの接続は、コネクタ(ケーブル)で行いますが、今回は、赤外線を利用(ワイヤレス)して、
非接触でデータ通信を行い、LCDにデータを表示させました。</text:p>
      <text:p text:style-name="Text_20_body">非接触のメリットは、</text:p>
      <text:list text:style-name="List_20_1" text:continue-numbering="false">
        <text:list-item>
          <text:p text:style-name="List_20_1_Content_First"> コネクタの抜き差しの手間が省ける。</text:p>
        </text:list-item>
        <text:list-item>
          <text:p text:style-name="List_20_1_Content_Last"> 雨天であっても、装置に近づけるだけでデータが表示できる。(つまり装置の蓋を開ける必要がない)</text:p>
        </text:list-item>
      </text:list>
      <text:p text:style-name="Text_20_body">等が考えられます。</text:p>
      <text:p text:style-name="Text_20_body"><draw:frame draw:style-name="media" draw:name="0" text:anchor-type="as-char" draw:z-index="0" svg:width="13.229166666667cm" svg:height="8.2682291666667cm"><draw:image xlink:href="Pictures/825c75cfaace80eb121c84fb3991fc99.png" xlink:type="simple" xlink:show="embed" xlink:actuate="onLoad"/></draw:frame></text:p>
      <text:p text:style-name="Text_20_body">クライアント側に実装する、ユーザアプリケーションのために、「ワイヤレスLCD制御ライブラリ」を提供します。
ライブラリの仕様は、mikroCコンパチブルとしました。従って、関数名さえ変更すれば、どちらのライブラリでも
同じように動作させることが出来ます。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ikroC版LCD制御ライブラリ  </text:p>
          </table:table-cell>
          <table:table-cell office:value-type="string" table:style-name="tableheader">
            <text:p text:style-name="Table_20_Heading"> ワイヤレスLCD制御ライブラリ<text:line-break/>&lt;ユーザアプリケーションより呼び出します&gt;  </text:p>
          </table:table-cell>
        </table:table-row>
        <table:table-row>
          <table:table-cell office:value-type="string" table:style-name="tablecell">
            <text:p text:style-name="tablealignleft"> Lcd_Init           </text:p>
          </table:table-cell>
          <table:table-cell office:value-type="string" table:style-name="tablecell">
            <text:p text:style-name="tablealignleft"> Lcd_Init_Remote                          </text:p>
          </table:table-cell>
        </table:table-row>
        <table:table-row>
          <table:table-cell office:value-type="string" table:style-name="tablecell">
            <text:p text:style-name="tablealignleft"> Lcd_Out            </text:p>
          </table:table-cell>
          <table:table-cell office:value-type="string" table:style-name="tablecell">
            <text:p text:style-name="tablealignleft"> Lcd_Out_Remote                           </text:p>
          </table:table-cell>
        </table:table-row>
        <table:table-row>
          <table:table-cell office:value-type="string" table:style-name="tablecell">
            <text:p text:style-name="tablealignleft"> Lcd_Out_Cp         </text:p>
          </table:table-cell>
          <table:table-cell office:value-type="string" table:style-name="tablecell">
            <text:p text:style-name="tablealignleft"> Lcd_Out_Cp_Remote                        </text:p>
          </table:table-cell>
        </table:table-row>
        <table:table-row>
          <table:table-cell office:value-type="string" table:style-name="tablecell">
            <text:p text:style-name="tablealignleft"> Lcd_Chr            </text:p>
          </table:table-cell>
          <table:table-cell office:value-type="string" table:style-name="tablecell">
            <text:p text:style-name="tablealignleft"> Lcd_Chr_Remote                           </text:p>
          </table:table-cell>
        </table:table-row>
        <table:table-row>
          <table:table-cell office:value-type="string" table:style-name="tablecell">
            <text:p text:style-name="tablealignleft"> Lcd_Chr_Cp         </text:p>
          </table:table-cell>
          <table:table-cell office:value-type="string" table:style-name="tablecell">
            <text:p text:style-name="tablealignleft"> Lcd_Chr_Cp_Remote                        </text:p>
          </table:table-cell>
        </table:table-row>
        <table:table-row>
          <table:table-cell office:value-type="string" table:style-name="tablecell">
            <text:p text:style-name="tablealignleft"> Lcd_Cmd            </text:p>
          </table:table-cell>
          <table:table-cell office:value-type="string" table:style-name="tablecell">
            <text:p text:style-name="tablealignleft"> Lcd_Cmd_Remote                           </text:p>
          </table:table-cell>
        </table:table-row>
      </table:table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ワイヤレスLCDは、</text:p>
      <text:list text:style-name="List_20_1" text:continue-numbering="false">
        <text:list-item>
          <text:p text:style-name="List_20_1_Content_First"> LCDのサービス(機能)を提供する側【サーバ(Server)】</text:p>
        </text:list-item>
        <text:list-item>
          <text:p text:style-name="List_20_1_Content_Last"> LCDのサービスを利用する側【クライアント(Client)】</text:p>
        </text:list-item>
      </text:list>
      <text:p text:style-name="Text_20_body">より構成されます。(クライアント・サーバ方式)
<draw:frame draw:style-name="media" draw:name="1" text:anchor-type="as-char" draw:z-index="1" svg:width="13.229166666667cm" svg:height="16.536458333333cm"><draw:image xlink:href="Pictures/d208461f6e5816c8d35b409eee3ff58e.png" xlink:type="simple" xlink:show="embed" xlink:actuate="onLoad"/></draw:frame></text:p>
      <text:h text:style-name="Heading_20_2" text:outline-level="2"><text:bookmark-start text:name="__RefHeading___動作原理_ハードウェア_4"/><text:bookmark-start text:name="動作原理_ハードウェア"/>動作原理（ハードウェア）<text:bookmark-end text:name="__RefHeading___動作原理_ハードウェア_4"/><text:bookmark-end text:name="動作原理_ハードウェア"/></text:h>
      <text:p text:style-name="Text_20_body">◎赤外線の送信
高輝度赤外線LED(OSIR5113A)を使用します。</text:p>
      <text:p text:style-name="Text_20_body">&lt;赤外線LED(OSIR5113A)&gt;
<draw:frame draw:style-name="media" draw:name="2" text:anchor-type="as-char" draw:z-index="2" svg:width="9.525cm" style:rel-width="100%" svg:height="7.14375cm" style:rel-height="scale"><draw:image xlink:href="Pictures/0933215d3de89b120e3517e55b526a34.png" xlink:type="simple" xlink:show="embed" xlink:actuate="onLoad"/></draw:frame></text:p>
      <text:p text:style-name="Text_20_body">◎赤外線の受信
テレビ・ビデオ等のリモコンに使用されている受光モジュール(SPS-443)を使用します。
ピンフォトダイオード、アンプ、フイルター回路が内蔵されています。
38kHzの副搬送波で振幅変調された赤外線のみを検出する事(ノイズ対策)が出来ます。</text:p>
      <text:p text:style-name="Text_20_body">&lt;赤外線リモコン受信モジュール(SPS-443)&gt;
<draw:frame draw:style-name="media" draw:name="3" text:anchor-type="as-char" draw:z-index="3" svg:width="9.525cm" style:rel-width="100%" svg:height="7.14375cm" style:rel-height="scale"><draw:image xlink:href="Pictures/d3a986f43385f20b343afe778f6885c6.png" xlink:type="simple" xlink:show="embed" xlink:actuate="onLoad"/></draw:frame></text:p>
      <text:p text:style-name="Text_20_body">◎副搬送波(38kHz)の発生
PIC内蔵のCCPモジュールをPWMモードで使用し、38kHzを発生させます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提供関数(クライアント側)</text:p>
      <text:list text:style-name="List_20_1" text:continue-numbering="false">
        <text:list-item>
          <text:p text:style-name="List_20_1_Content_First"> Lcd_Init_Remote();<text:line-break/>LCDを初期化します。</text:p>
        </text:list-item>
        <text:list-item>
          <text:p text:style-name="List_20_1_Content"> Lcd_Out_Remote(char row, char column, char *text);<text:line-break/>行(row)と列(column)を指定して、LCDに文字列(text)を表示します。</text:p>
        </text:list-item>
        <text:list-item>
          <text:p text:style-name="List_20_1_Content"> Lcd_Out_Cp_Remote(char *text);<text:line-break/>カレントカーソルに、LCDに文字列(text)を表示します。</text:p>
        </text:list-item>
        <text:list-item>
          <text:p text:style-name="List_20_1_Content"> Lcd_Chr_Remote(char row, char column, char out_char);<text:line-break/>行(row)と列(column)を指定して、LCDに文字(out_char)を表示します。</text:p>
        </text:list-item>
        <text:list-item>
          <text:p text:style-name="List_20_1_Content"> Lcd_Chr_Cp_Remote(char out_char);<text:line-break/>カレントカーソルに、LCDに文字(out_char)を表示します。</text:p>
        </text:list-item>
        <text:list-item>
          <text:p text:style-name="List_20_1_Content_Last"> Lcd_Cmd_Remote(char out_char);<text:line-break/>LCDにコマンド(out_char)を送信します。</text:p>
        </text:list-item>
      </text:list>
      <text:p text:style-name="Text_20_body">※mikroCコンパチブルにしましたので、詳細については、其方(HELP)を参照してください。
※動作確認のため、クライアント側には、PIC16F88を使用しましたが、他のPICでも同様に動作します。</text:p>
      <text:p text:style-name="Text_20_body">◎メイン処理
スイッチ(SW1)の設定により、サーバ側、クライアント側を切り替え、各処理を呼び出します。
SW1=GND￫サーバ側(Lcd_Server関数)
SW1=Vdd￫クライアント側(Lcd_Client関数)</text:p>
      <text:p text:style-name="Text_20_body">◎クライアント処理
副搬送波(38kHz)を発生させるために、CCPモジュールをPWMモードで初期化します。
A/D変換を行い、サーバ側に表示データを送信します。</text:p>
      <text:p text:style-name="Text_20_body">※ユーザアプリケーションは、このクライアント処理を修正して、実装します。</text:p>
      <text:p text:style-name="Text_20_body">◎サーバ処理
LCDおよびUSARTを初期化します。
クライアントからのデータを受信します。
受信データを解析し、LCDを制御します。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4" text:anchor-type="as-char" draw:z-index="4" svg:width="19.05cm" style:rel-width="100%" svg:height="22.489583333333cm" style:rel-height="scale"><draw:image xlink:href="Pictures/c61626d45b2b0438ec50757b1dddf361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ワイヤレスＬＣＤ（赤外線データ通信）＞ <text:line-break/>*/</text:span><text:line-break/><text:span text:style-name="highlight_co1">//********************************************************************** </text:span><text:line-break/><text:span text:style-name="highlight_co1">//■マクロ定義 </text:span><text:line-break/><text:span text:style-name="highlight_co2">#define BYTE<text:s text:c="8"/>unsigned short</text:span><text:line-break/><text:span text:style-name="highlight_co2">#define WORD<text:s text:c="8"/>unsigned int</text:span><text:line-break/><text:span text:style-name="highlight_co2">#define DWORD<text:s text:c="7"/>unsigned long</text:span><text:line-break/><text:span text:style-name="highlight_co1">//</text:span><text:line-break/>sbit SW<text:s text:c="5"/>at RA5_bit<text:span text:style-name="highlight_sy0">;</text:span><text:line-break/><text:span text:style-name="highlight_co2">#define EOF<text:s text:c="9"/>0x00</text:span><text:line-break/><text:span text:style-name="highlight_co1">//</text:span><text:line-break/>sbit LED<text:s text:c="4"/>at RB1_bit<text:span text:style-name="highlight_sy0">;</text:span><text:line-break/><text:span text:style-name="highlight_co2">#define ON<text:s text:c="10"/>1</text:span><text:line-break/><text:span text:style-name="highlight_co2">#define OFF<text:s text:c="9"/>0</text:span><text:line-break/><text:span text:style-name="highlight_co1">//LCD</text:span><text:line-break/>sbit LCD_RS at RB6_bit<text:span text:style-name="highlight_sy0">;</text:span><text:line-break/>sbit LCD_EN at RB7_bit<text:span text:style-name="highlight_sy0">;</text:span><text:line-break/>sbit LCD_D7 at RA1_bit<text:span text:style-name="highlight_sy0">;</text:span><text:line-break/>sbit LCD_D6 at RA0_bit<text:span text:style-name="highlight_sy0">;</text:span><text:line-break/>sbit LCD_D5 at RA7_bit<text:span text:style-name="highlight_sy0">;</text:span><text:line-break/>sbit LCD_D4 at RA6_bit<text:span text:style-name="highlight_sy0">;</text:span><text:line-break/>sbit LCD_RS_Direction at TRISB6_bit<text:span text:style-name="highlight_sy0">;</text:span><text:line-break/>sbit LCD_EN_Direction at TRISB7_bit<text:span text:style-name="highlight_sy0">;</text:span><text:line-break/>sbit LCD_D7_Direction at TRISA1_bit<text:span text:style-name="highlight_sy0">;</text:span><text:line-break/>sbit LCD_D6_Direction at TRISA0_bit<text:span text:style-name="highlight_sy0">;</text:span><text:line-break/>sbit LCD_D5_Direction at TRISA7_bit<text:span text:style-name="highlight_sy0">;</text:span><text:line-break/>sbit LCD_D4_Direction at TRISA6_bit<text:span text:style-name="highlight_sy0">;</text:span><text:line-break/><text:span text:style-name="highlight_co1">//********************************************************************** </text:span><text:line-break/><text:span text:style-name="highlight_co1">//■関数宣言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Serv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lien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Init_Remot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Out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<text:span text:style-name="highlight_sy0">*</text:span>tex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Out_Cp_Remote<text:span text:style-name="highlight_br0">(</text:span><text:span text:style-name="highlight_kw4">char</text:span> <text:span text:style-name="highlight_sy0">*</text:span>tex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hr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out_ch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hr_Cp_Remote<text:span text:style-name="highlight_br0">(</text:span><text:span text:style-name="highlight_kw4">char</text:span> out_ch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Cmd_Remote<text:span text:style-name="highlight_br0">(</text:span><text:span text:style-name="highlight_kw4">char</text:span> out_ch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Send_Chr<text:span text:style-name="highlight_br0">(</text:span><text:span text:style-name="highlight_kw4">unsigned</text:span> <text:span text:style-name="highlight_kw4">short</text:span> d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_Send_Str<text:span text:style-name="highlight_br0">(</text:span><text:span text:style-name="highlight_kw4">unsigned</text:span> <text:span text:style-name="highlight_kw4">short</text:span><text:span text:style-name="highlight_sy0">*</text:span> pData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line-break/><text:s text:c="8"/>TRISA<text:s text:c="2"/><text:span text:style-name="highlight_sy0">=</text:span> <text:span text:style-name="highlight_nu6">0b11111111</text:span><text:span text:style-name="highlight_sy0">;</text:span><text:line-break/><text:s text:c="8"/>TRISB<text:s text:c="2"/><text:span text:style-name="highlight_sy0">=</text:span> <text:span text:style-name="highlight_nu6">0b00001100</text:span><text:span text:style-name="highlight_sy0">;</text:span><text:line-break/><text:s text:c="8"/><text:span text:style-name="highlight_co1">//</text:span><text:line-break/><text:s text:c="8"/>LED <text:span text:style-name="highlight_sy0">=</text:span> OFF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 <text:span text:style-name="highlight_sy0">==</text:span> <text:span text:style-name="highlight_nu0">1</text:span><text:span text:style-name="highlight_br0">)</text:span> <text:span text:style-name="highlight_br0">{</text:span><text:line-break/><text:s text:c="16"/>Lcd_Client<text:span text:style-name="highlight_br0">(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Lcd_Server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サーバ関数 </text:span><text:line-break/><text:span text:style-name="highlight_kw4">void</text:span><text:s text:c="4"/>Lcd_Serve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dt<text:span text:style-name="highlight_sy0">,</text:span> cnt<text:span text:style-name="highlight_sy0">,</text:span> buf<text:span text:style-name="highlight_br0">[</text:span><text:span text:style-name="highlight_nu0">32</text:span><text:span text:style-name="highlight_br0">]</text:span><text:span text:style-name="highlight_sy0">;</text:span><text:line-break/><text:s text:c="8"/><text:span text:style-name="highlight_co1">//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Uart1_Init<text:span text:style-name="highlight_br0">(</text:span><text:span text:style-name="highlight_nu0">120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s text:c="16"/>cnt <text:span text:style-name="highlight_sy0">=</text:span> <text:span text:style-name="highlight_nu0">0</text:span><text:span text:style-name="highlight_sy0">;</text:span><text:line-break/><text:s text:c="16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24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!=</text:span> <text:span text:style-name="highlight_nu0">1</text:span><text:span text:style-name="highlight_br0">)</text:span> <text:span text:style-name="highlight_br0">{</text:span><text:line-break/><text:s text:c="32"/><text:span text:style-name="highlight_kw1">continue</text:span><text:span text:style-name="highlight_sy0">;</text:span><text:line-break/><text:s text:c="24"/><text:span text:style-name="highlight_br0">}</text:span><text:line-break/><text:s text:c="24"/><text:span text:style-name="highlight_co1">//</text:span><text:line-break/><text:s text:c="24"/>dt <text:span text:style-name="highlight_sy0">=</text:span> Uart1_Read<text:span text:style-name="highlight_br0">(</text:span><text:span text:style-name="highlight_br0">)</text:span><text:span text:style-name="highlight_sy0">;</text:span><text:line-break/><text:s text:c="24"/><text:span text:style-name="highlight_kw1">if</text:span> <text:span text:style-name="highlight_br0">(</text:span>dt <text:span text:style-name="highlight_sy0">!=</text:span> EOF<text:span text:style-name="highlight_br0">)</text:span> <text:span text:style-name="highlight_br0">{</text:span><text:line-break/><text:s text:c="32"/>buf<text:span text:style-name="highlight_br0">[</text:span>cnt<text:span text:style-name="highlight_br0">]</text:span> <text:span text:style-name="highlight_sy0">=</text:span> dt<text:span text:style-name="highlight_sy0">;</text:span><text:line-break/><text:s text:c="32"/>cnt<text:span text:style-name="highlight_sy0">++;</text:span><text:line-break/><text:s text:c="24"/><text:span text:style-name="highlight_br0">}</text:span> <text:span text:style-name="highlight_kw1">else</text:span> <text:span text:style-name="highlight_br0">{</text:span><text:line-break/><text:s text:c="32"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s text:c="32"/>LED <text:span text:style-name="highlight_sy0">=</text:span> ~LED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24"/><text:span text:style-name="highlight_co1">//</text:span><text:line-break/><text:s text:c="24"/><text:span text:style-name="highlight_kw1">if</text:span> <text:span text:style-name="highlight_br0">(</text:span>cnt <text:span text:style-name="highlight_sy0">==</text:span> <text:span text:style-name="highlight_nu0">32</text:span><text:span text:style-name="highlight_br0">)</text:span> <text:span text:style-name="highlight_br0">{</text:span><text:line-break/><text:s text:c="32"/>cnt <text:span text:style-name="highlight_sy0">=</text:span> <text:span text:style-name="highlight_nu0">0</text:span><text:span text:style-name="highlight_sy0">;</text:span><text:line-break/><text:s text:c="32"/><text:span text:style-name="highlight_kw1">continue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switch</text:span> <text:span text:style-name="highlight_br0">(</text:span>buf<text:span text:style-name="highlight_br0">[</text:span><text:span text:style-name="highlight_nu0">0</text:span><text:span text:style-name="highlight_br0">]</text:span><text:span text:style-name="highlight_br0">)</text:span> <text:span text:style-name="highlight_br0">{</text:span><text:line-break/><text:s text:c="16"/><text:span text:style-name="highlight_kw1">case</text:span> <text:span text:style-name="highlight_st0">'A'</text:span><text:span text:style-name="highlight_sy0">:</text:span><text:line-break/><text:s text:c="24"/>Lcd_Out<text:span text:style-name="highlight_br0">(</text:span>buf<text:span text:style-name="highlight_br0">[</text:span><text:span text:style-name="highlight_nu0">1</text:span><text:span text:style-name="highlight_br0">]</text:span><text:span text:style-name="highlight_sy0">,</text:span> buf<text:span text:style-name="highlight_br0">[</text:span><text:span text:style-name="highlight_nu0">2</text:span><text:span text:style-name="highlight_br0">]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B'</text:span><text:span text:style-name="highlight_sy0">:</text:span><text:line-break/><text:s text:c="24"/>Lcd_Out_Cp<text:span text:style-name="highlight_br0">(</text:span>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C'</text:span><text:span text:style-name="highlight_sy0">:</text:span><text:line-break/><text:s text:c="24"/>Lcd_Chr<text:span text:style-name="highlight_br0">(</text:span>buf<text:span text:style-name="highlight_br0">[</text:span><text:span text:style-name="highlight_nu0">1</text:span><text:span text:style-name="highlight_br0">]</text:span><text:span text:style-name="highlight_sy0">,</text:span> buf<text:span text:style-name="highlight_br0">[</text:span><text:span text:style-name="highlight_nu0">2</text:span><text:span text:style-name="highlight_br0">]</text:span><text:span text:style-name="highlight_sy0">,</text:span> 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D'</text:span><text:span text:style-name="highlight_sy0">:</text:span><text:line-break/><text:s text:c="24"/>Lcd_Chr_Cp<text:span text:style-name="highlight_br0">(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E'</text:span><text:span text:style-name="highlight_sy0">:</text:span><text:line-break/><text:s text:c="24"/>Lcd_Cmd<text:span text:style-name="highlight_br0">(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クライアント関数 </text:span><text:line-break/><text:span text:style-name="highlight_kw4">void</text:span><text:s text:c="4"/>Lcd_Client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WORD<text:s text:c="4"/>ad<text:span text:style-name="highlight_sy0">;</text:span><text:line-break/><text:s text:c="8"/><text:span text:style-name="highlight_co1">//</text:span><text:line-break/><text:s text:c="8"/>ANSEL<text:s text:c="2"/><text:span text:style-name="highlight_sy0">=</text:span> <text:span text:style-name="highlight_nu6">0b00001111</text:span><text:span text:style-name="highlight_sy0">;</text:span><text:line-break/><text:s text:c="8"/><text:span text:style-name="highlight_co1">//</text:span><text:line-break/><text:s text:c="8"/>Lcd_Init_Remote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ad <text:span text:style-name="highlight_sy0">=</text:span> Adc_Read<text:span text:style-name="highlight_br0">(</text:span><text:span text:style-name="highlight_nu0">3</text:span><text:span text:style-name="highlight_br0">)</text:span><text:span text:style-name="highlight_sy0">;</text:span><text:line-break/><text:s text:c="16"/>ad <text:span text:style-name="highlight_sy0">=</text:span> ad <text:span text:style-name="highlight_sy0">*</text:span> <text:span text:style-name="highlight_nu16">4.8828125</text:span><text:span text:style-name="highlight_sy0">;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_Out_Remote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s text:c="16"/>Lcd_Out_Cp_Remote<text:span text:style-name="highlight_br0">(</text:span><text:span text:style-name="highlight_st0">"mV"</text:span><text:span text:style-name="highlight_br0">)</text:span><text:span text:style-name="highlight_sy0">;</text:span><text:line-break/><text:s text:c="16"/><text:span text:style-name="highlight_co1">//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初期化関数 </text:span><text:line-break/><text:span text:style-name="highlight_kw4">void</text:span><text:s text:c="4"/>Lcd_Init_Remote<text:span text:style-name="highlight_br0">(</text:span><text:span text:style-name="highlight_br0">)</text:span><text:line-break/><text:span text:style-name="highlight_br0">{</text:span><text:line-break/><text:s text:c="8"/>Pwm1_Init<text:span text:style-name="highlight_br0">(</text:span><text:span text:style-name="highlight_nu0">38000</text:span><text:span text:style-name="highlight_br0">)</text:span><text:span text:style-name="highlight_sy0">;</text:span><text:s text:c="7"/><text:span text:style-name="highlight_co1">// 38kHz duty=50% </text:span><text:line-break/><text:s text:c="8"/>Pwm1_Set_Duty<text:span text:style-name="highlight_br0">(</text:span>PR2 <text:span text:style-name="highlight_sy0">/</text:span> <text:span text:style-name="highlight_nu0">2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列出力（行列指定）関数 </text:span><text:line-break/><text:span text:style-name="highlight_kw4">void</text:span><text:s text:c="4"/>Lcd_Out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A'</text:span><text:span text:style-name="highlight_br0">)</text:span><text:span text:style-name="highlight_sy0">;</text:span><text:line-break/><text:s text:c="8"/>Lcd_Send_Chr<text:span text:style-name="highlight_br0">(</text:span>row<text:span text:style-name="highlight_br0">)</text:span><text:span text:style-name="highlight_sy0">;</text:span><text:line-break/><text:s text:c="8"/>Lcd_Send_Chr<text:span text:style-name="highlight_br0">(</text:span>column<text:span text:style-name="highlight_br0">)</text:span><text:span text:style-name="highlight_sy0">;</text:span><text:line-break/><text:s text:c="8"/>Lcd_Send_Str<text:span text:style-name="highlight_br0">(</text:span>text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列出力（カレント位置）関数 </text:span><text:line-break/><text:span text:style-name="highlight_kw4">void</text:span><text:s text:c="4"/>Lcd_Out_Cp_Remote<text:span text:style-name="highlight_br0">(</text:span><text:span text:style-name="highlight_kw4">char</text:span> <text:span text:style-name="highlight_sy0">*</text:span>text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B'</text:span><text:span text:style-name="highlight_br0">)</text:span><text:span text:style-name="highlight_sy0">;</text:span><text:line-break/><text:s text:c="8"/>Lcd_Send_Str<text:span text:style-name="highlight_br0">(</text:span>text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出力（行列指定）関数 </text:span><text:line-break/><text:span text:style-name="highlight_kw4">void</text:span><text:s text:c="4"/>Lcd_Chr_Remote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char</text:span> out_char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C'</text:span><text:span text:style-name="highlight_br0">)</text:span><text:span text:style-name="highlight_sy0">;</text:span><text:line-break/><text:s text:c="8"/>Lcd_Send_Chr<text:span text:style-name="highlight_br0">(</text:span>row<text:span text:style-name="highlight_br0">)</text:span><text:span text:style-name="highlight_sy0">;</text:span><text:line-break/><text:s text:c="8"/>Lcd_Send_Chr<text:span text:style-name="highlight_br0">(</text:span>column<text:span text:style-name="highlight_br0">)</text:span><text:span text:style-name="highlight_sy0">;</text:span><text:line-break/><text:s text:c="8"/>Lcd_Send_Chr<text:span text:style-name="highlight_br0">(</text:span>out_char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文字出力（カレント位置）関数 </text:span><text:line-break/><text:span text:style-name="highlight_kw4">void</text:span><text:s text:c="4"/>Lcd_Chr_Cp_Remote<text:span text:style-name="highlight_br0">(</text:span><text:span text:style-name="highlight_kw4">char</text:span> out_char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D'</text:span><text:span text:style-name="highlight_br0">)</text:span><text:span text:style-name="highlight_sy0">;</text:span><text:line-break/><text:s text:c="8"/>Lcd_Send_Chr<text:span text:style-name="highlight_br0">(</text:span>out_char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コマンド出力関数 </text:span><text:line-break/><text:span text:style-name="highlight_kw4">void</text:span><text:s text:c="4"/>Lcd_Cmd_Remote<text:span text:style-name="highlight_br0">(</text:span><text:span text:style-name="highlight_kw4">char</text:span> out_char<text:span text:style-name="highlight_br0">)</text:span><text:line-break/><text:span text:style-name="highlight_br0">{</text:span><text:line-break/><text:s text:c="8"/>Lcd_Send_Chr<text:span text:style-name="highlight_br0">(</text:span><text:span text:style-name="highlight_st0">'E'</text:span><text:span text:style-name="highlight_br0">)</text:span><text:span text:style-name="highlight_sy0">;</text:span><text:line-break/><text:s text:c="8"/>Lcd_Send_Chr<text:span text:style-name="highlight_br0">(</text:span>out_char<text:span text:style-name="highlight_br0">)</text:span><text:span text:style-name="highlight_sy0">;</text:span><text:line-break/><text:s text:c="8"/>Lcd_Send_Chr<text:span text:style-name="highlight_br0">(</text:span>EO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データ送信（１文字）関数 </text:span><text:line-break/><text:span text:style-name="highlight_kw4">void</text:span><text:s text:c="4"/>Lcd_Send_Chr<text:span text:style-name="highlight_br0">(</text:span><text:span text:style-name="highlight_kw4">unsigned</text:span> <text:span text:style-name="highlight_kw4">short</text:span> dt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start-bit</text:span><text:line-break/><text:s text:c="8"/>Pwm1_Start<text:span text:style-name="highlight_br0">(</text:span><text:span text:style-name="highlight_br0">)</text:span><text:span text:style-name="highlight_sy0">;</text:span><text:line-break/><text:s text:c="8"/>Delay_us<text:span text:style-name="highlight_br0">(</text:span><text:span text:style-name="highlight_nu0">833</text:span><text:span text:style-name="highlight_br0">)</text:span><text:span text:style-name="highlight_sy0">;</text:span><text:line-break/><text:s text:c="8"/>Pwm1_Stop<text:span text:style-name="highlight_br0">(</text:span><text:span text:style-name="highlight_br0">)</text:span><text:span text:style-name="highlight_sy0">;</text:span><text:line-break/><text:s text:c="8"/><text:span text:style-name="highlight_co1">//data-bit(LSB.....MSB)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dt <text:span text:style-name="highlight_sy0">&amp;</text:span> <text:span text:style-name="highlight_nu6">0b00000001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elay_us<text:span text:style-name="highlight_br0">(</text:span><text:span text:style-name="highlight_nu0">833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Pwm1_Start<text:span text:style-name="highlight_br0">(</text:span><text:span text:style-name="highlight_br0">)</text:span><text:span text:style-name="highlight_sy0">;</text:span><text:line-break/><text:s text:c="24"/>Delay_us<text:span text:style-name="highlight_br0">(</text:span><text:span text:style-name="highlight_nu0">833</text:span><text:span text:style-name="highlight_br0">)</text:span><text:span text:style-name="highlight_sy0">;</text:span><text:line-break/><text:s text:c="24"/>Pwm1_Stop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dt <text:span text:style-name="highlight_sy0">&gt;&gt;=</text:span> <text:span text:style-name="highlight_nu0">1</text:span><text:span text:style-name="highlight_sy0">;</text:span><text:line-break/><text:s text:c="8"/><text:span text:style-name="highlight_br0">}</text:span><text:line-break/><text:s text:c="8"/><text:span text:style-name="highlight_co1">//stop-bit</text:span><text:line-break/><text:s text:c="8"/>Delay_us<text:span text:style-name="highlight_br0">(</text:span><text:span text:style-name="highlight_nu0">833</text:span><text:span text:style-name="highlight_br0">)</text:span><text:span text:style-name="highlight_sy0">;</text:span><text:line-break/><text:s text:c="8"/><text:span text:style-name="highlight_co1">//</text:span><text:line-break/><text:s text:c="8"/>Delay_ms<text:span text:style-name="highlight_br0">(</text:span><text:span text:style-name="highlight_nu0">1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ワイヤレスＬＣＤデータ送信（文字列）関数 </text:span><text:line-break/><text:span text:style-name="highlight_kw4">void</text:span><text:s text:c="4"/>Lcd_Send_Str<text:span text:style-name="highlight_br0">(</text:span><text:span text:style-name="highlight_kw4">unsigned</text:span> <text:span text:style-name="highlight_kw4">short</text:span><text:span text:style-name="highlight_sy0">*</text:span> pData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s text:c="16"/>Lcd_Send_Chr<text:span text:style-name="highlight_br0">(</text:span><text:span text:style-name="highlight_sy0">*</text:span>pData<text:span text:style-name="highlight_br0">)</text:span><text:span text:style-name="highlight_sy0">;</text:span><text:line-break/><text:s text:c="16"/>pData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下側:ワイヤレスLCD(クライアント)です。※左下が、赤外線LEDです。
上側:ワイヤレスLCD(サーバ)です。※左上が、赤外線リモコン受信モジュールです。
<draw:frame draw:style-name="media" draw:name="5" text:anchor-type="as-char" draw:z-index="5" svg:width="13.229166666667cm" svg:height="9.921875cm"><draw:image xlink:href="Pictures/f0f3e6d72c6fbdd60d096a2e53a50653.png" xlink:type="simple" xlink:show="embed" xlink:actuate="onLoad"/></draw:frame></text:p>
      <text:p text:style-name="Text_20_body">左側:ワイヤレスLCD(クライアント)です。
右側:ワイヤレスLCD(サーバ)です。
<draw:frame draw:style-name="media" draw:name="6" text:anchor-type="as-char" draw:z-index="6" svg:width="9.525cm" style:rel-width="100%" svg:height="7.14375cm" style:rel-height="scale"><draw:image xlink:href="Pictures/b48644ed22078cdf3f4c29eece4f255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0ec469359528224b6d021b387f4ae7ec.png" xlink:type="simple" xlink:show="embed" xlink:actuate="onLoad"/></draw:frame></text:p>
      <text:p text:style-name="Text_20_body">ワイヤレスLCD(クライアント)から送信された表示データを、ワイヤレスLCD(サーバ)でLCDに表示します。
<draw:frame draw:style-name="media" draw:name="8" text:anchor-type="as-char" draw:z-index="8" svg:width="9.525cm" style:rel-width="100%" svg:height="7.14375cm" style:rel-height="scale"><draw:image xlink:href="Pictures/610079dfb5329f7411499269929bd39f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0b7efbbfafcf7b7095ffc8ef30b8da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9:52</meta:creation-date>
    <dc:creator>Generated</dc:creator>
    <dc:date>2026-09-15T08::09:52</dc:date>
    <dc:language>en-US</dc:language>
    <meta:editing-cycles>1</meta:editing-cycles>
    <meta:editing-duration>PT0S</meta:editing-duration>
    <dc:title>elechobby:picdic:pic16f88:144</dc:title>
  </office:meta>
</office:document-meta>
</file>