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b529011b9da5e202dc5e79ee8004af.png"/>
  <manifest:file-entry manifest:media-type="image/png" manifest:full-path="Pictures/f2b06b5fa5b92e1b65fc125cda72d6a5.png"/>
  <manifest:file-entry manifest:media-type="image/png" manifest:full-path="Pictures/538cf477d83af42271d7bb636aa74918.png"/>
  <manifest:file-entry manifest:media-type="image/png" manifest:full-path="Pictures/3951ae13ab48253a4b55eea0f3a5f628.png"/>
  <manifest:file-entry manifest:media-type="image/png" manifest:full-path="Pictures/db4fef7eb9999a8d2ae62b658c8d45fe.png"/>
  <manifest:file-entry manifest:media-type="image/png" manifest:full-path="Pictures/e17fe183b99a87d0dbc3cb0d095038af.png"/>
  <manifest:file-entry manifest:media-type="image/png" manifest:full-path="Pictures/6fa210154e5f3ddc5959868dc4c20b5e.png"/>
  <manifest:file-entry manifest:media-type="image/png" manifest:full-path="Pictures/e08939ccdb61c8c68f22e366d21a5d0a.png"/>
  <manifest:file-entry manifest:media-type="image/png" manifest:full-path="Pictures/c861693cd7502b65c12f52d1be085a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3"/><text:bookmark-start text:name="__RefHeading___簡易電源タイマー_切り忘れ防止_1"/><text:bookmark-start text:name="簡易電源タイマー_切り忘れ防止"/>簡易電源タイマー(切り忘れ防止)<text:bookmark-end text:name="__RefHeading___簡易電源タイマー_切り忘れ防止_1"/><text:bookmark-end text:name="簡易電源タイマー_切り忘れ防止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半田ごてを使用していて、うっかり電源を切り忘れてしまい、翌日にヒヤッとしたときが、過去に幾度かあります。
そこで今回は、電源の切り忘れを防止するための“電源タイマー“を製作しみました。</text:p>
      <text:p text:style-name="Text_20_body">&lt;仕様&gt;</text:p>
      <text:list text:style-name="List_20_1" text:continue-numbering="false">
        <text:list-item>
          <text:p text:style-name="List_20_1_Content_First"> タイマーの設定値は、1分~999分まで設定出来ます。(EEPROMに記憶)</text:p>
        </text:list-item>
        <text:list-item>
          <text:p text:style-name="List_20_1_Content"> 商用電源(100V)をSSR(ソリッドステートリレー)を使用してON/OFFさせます。</text:p>
        </text:list-item>
        <text:list-item>
          <text:p text:style-name="List_20_1_Content"> スタートスイッチを押下すると、設定した時間だけSSRをONします。</text:p>
        </text:list-item>
        <text:list-item>
          <text:p text:style-name="List_20_1_Content"> 動作中に、スタートスイッチを押下すると、再スタートします。</text:p>
        </text:list-item>
        <text:list-item>
          <text:p text:style-name="List_20_1_Content"> ストップスイッチを押下するとSSRをOFFします。</text:p>
        </text:list-item>
        <text:list-item>
          <text:p text:style-name="List_20_1_Content_Last"> タイムアウト直前の1分間は、1秒周期でブザーを鳴らせます。</text:p>
        </text:list-item>
      </text:list>
      <text:p text:style-name="Text_20_body">&lt;タイミングチャート&gt;
<draw:frame draw:style-name="media" draw:name="0" text:anchor-type="as-char" draw:z-index="0" svg:width="13.229166666667cm" svg:height="12.40234375cm"><draw:image xlink:href="Pictures/b4b529011b9da5e202dc5e79ee8004af.png" xlink:type="simple" xlink:show="embed" xlink:actuate="onLoad"/></draw:frame></text:p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◎タイマー値の表示
3桁の7セグLED(カソードコモン)を簡易接続方式で使用します。
※通常はトランジスタなどを利用して制御します)</text:p>
      <text:p text:style-name="Text_20_body">◎商用電源(100V)のON/OFF
秋月電子で販売している、「ソリッド・ステート・リレー(SSR)キット」を使用します。</text:p>
      <text:h text:style-name="Heading_20_2" text:outline-level="2"><text:bookmark-start text:name="__RefHeading___動作原理_ソフトウェア_4"/><text:bookmark-start text:name="動作原理_ソフトウェア"/>動作原理（ソフトウェア）<text:bookmark-end text:name="__RefHeading___動作原理_ソフトウェア_4"/><text:bookmark-end text:name="動作原理_ソフトウェア"/></text:h>
      <text:p text:style-name="Text_20_body">◎メイン処理(タイマーモード)</text:p>
      <text:list text:style-name="List_20_1" text:continue-numbering="false">
        <text:list-item>
          <text:p text:style-name="List_20_1_Content_First"> スタートスイッチ(SW1)が、押下されると、SSRをONにし、カウント変数(count_msec)に、設定値(set_up_count)をセットします。ドットフラグ(dot_flg)をONにします。</text:p>
        </text:list-item>
        <text:list-item>
          <text:p text:style-name="List_20_1_Content"> ストップスイッチ(SW2)が、押下されると、SSRをOFFにします。ドットフラグ(dot_flg)をOFFにします。</text:p>
        </text:list-item>
        <text:list-item>
          <text:p text:style-name="List_20_1_Content"> カウント変数(count_msec)が、“0”になると、SSRをOFFにします。ドットフラグ(dot_flg)をOFFにします。</text:p>
        </text:list-item>
        <text:list-item>
          <text:p text:style-name="List_20_1_Content_Last"> タイムアウト直前の1分間は、1秒周期でブザーを鳴らせます。</text:p>
        </text:list-item>
      </text:list>
      <text:p text:style-name="Text_20_body">◎メイン処理(設定値変更モード)</text:p>
      <text:list text:style-name="List_20_1" text:continue-numbering="false">
        <text:list-item>
          <text:p text:style-name="List_20_1_Content_First"> “分“インクリメントスイッチ(SW1)が、押下されると設定値(set_up_count)を“1分”インクリメントします。</text:p>
        </text:list-item>
        <text:list-item>
          <text:p text:style-name="List_20_1_Content_Last"> “分“デクリメントスイッチ(SW2)が、押下されると設定値(set_up_count)を“1分”デクリメントします。</text:p>
        </text:list-item>
      </text:list>
      <text:p text:style-name="Text_20_body">◎メイン処理(その他)</text:p>
      <text:list text:style-name="List_20_1" text:continue-numbering="false">
        <text:list-item>
          <text:p text:style-name="LastListParagraph_List_20_1_Content_First"> カウント変数(count_msec)から、“分“を求め、表示データ(seg_data)に設定します。</text:p>
        </text:list-item>
      </text:list>
      <text:p text:style-name="Text_20_body">◎割り込み処理</text:p>
      <text:list text:style-name="List_20_1" text:continue-numbering="false">
        <text:list-item>
          <text:p text:style-name="List_20_1_Content_First"> TIMER2を使用して、1msecの割り込みを発生させます。</text:p>
        </text:list-item>
        <text:list-item>
          <text:p text:style-name="List_20_1_Content"> ダイナミック点灯処理を呼び出します。</text:p>
        </text:list-item>
        <text:list-item>
          <text:p text:style-name="List_20_1_Content"> カウント変数(count_msec)をデクリメントします。</text:p>
        </text:list-item>
        <text:list-item>
          <text:p text:style-name="List_20_1_Content_Last"> ブザー用のビットをON/OFFします。</text:p>
        </text:list-item>
      </text:list>
      <text:p text:style-name="Text_20_body">◎ダイナミック点灯処理</text:p>
      <text:list text:style-name="List_20_1" text:continue-numbering="false">
        <text:list-item>
          <text:p text:style-name="List_20_1_Content_First"> 呼び出される毎に、7セグLEDの桁を順次切り替えて、表示データ(seg_data)の値を点灯させます。</text:p>
        </text:list-item>
        <text:list-item>
          <text:p text:style-name="List_20_1_Content_Last"> 1桁目のドットをON/OFFします。</text:p>
        </text:list-item>
      </text:list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1" text:anchor-type="as-char" draw:z-index="1" svg:width="19.05cm" style:rel-width="100%" svg:height="19.84375cm" style:rel-height="scale"><draw:image xlink:href="Pictures/f2b06b5fa5b92e1b65fc125cda72d6a5.png" xlink:type="simple" xlink:show="embed" xlink:actuate="onLoad"/></draw:frame>
<draw:frame draw:style-name="media" draw:name="2" text:anchor-type="as-char" draw:z-index="2" svg:width="16.933333333333cm" svg:height="15.875cm"><draw:image xlink:href="Pictures/538cf477d83af42271d7bb636aa74918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＜電源タイマー＞ <text:line-break/>*/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7SEG-SELECT</text:span><text:line-break/><text:span text:style-name="highlight_co2">#define<text:s text:c="5"/>SEG_ON<text:s text:c="14"/>0</text:span><text:line-break/><text:span text:style-name="highlight_co2">#define<text:s text:c="5"/>SEG_OFF<text:s text:c="13"/>1</text:span><text:line-break/>sbit<text:s text:c="8"/>SEG1<text:s text:c="16"/>at<text:s text:c="8"/>PORTA.<text:span text:style-name="highlight_me1">B6</text:span><text:span text:style-name="highlight_sy0">;</text:span><text:line-break/>sbit<text:s text:c="8"/>SEG1_Direction<text:s text:c="6"/>at<text:s text:c="8"/>TRISA.<text:span text:style-name="highlight_me1">B6</text:span><text:span text:style-name="highlight_sy0">;</text:span><text:line-break/><text:span text:style-name="highlight_co2">#define<text:s text:c="5"/>SEG1_ON<text:s text:c="13"/>SEG1 = SEG_ON</text:span><text:line-break/><text:span text:style-name="highlight_co2">#define<text:s text:c="5"/>SEG1_OFF<text:s text:c="12"/>SEG1 = SEG_OFF</text:span><text:line-break/>sbit<text:s text:c="8"/>SEG2<text:s text:c="16"/>at<text:s text:c="8"/>PORTA.<text:span text:style-name="highlight_me1">B7</text:span><text:span text:style-name="highlight_sy0">;</text:span><text:line-break/>sbit<text:s text:c="8"/>SEG2_Direction<text:s text:c="6"/>at<text:s text:c="8"/>TRISA.<text:span text:style-name="highlight_me1">B7</text:span><text:span text:style-name="highlight_sy0">;</text:span><text:line-break/><text:span text:style-name="highlight_co2">#define<text:s text:c="5"/>SEG2_ON<text:s text:c="13"/>SEG2 = SEG_ON</text:span><text:line-break/><text:span text:style-name="highlight_co2">#define<text:s text:c="5"/>SEG2_OFF<text:s text:c="12"/>SEG2 = SEG_OFF</text:span><text:line-break/>sbit<text:s text:c="8"/>SEG3<text:s text:c="16"/>at<text:s text:c="8"/>PORTA.<text:span text:style-name="highlight_me1">B0</text:span><text:span text:style-name="highlight_sy0">;</text:span><text:line-break/>sbit<text:s text:c="8"/>SEG3_Direction<text:s text:c="6"/>at<text:s text:c="8"/>TRISA.<text:span text:style-name="highlight_me1">B0</text:span><text:span text:style-name="highlight_sy0">;</text:span><text:line-break/><text:span text:style-name="highlight_co2">#define<text:s text:c="5"/>SEG3_ON<text:s text:c="13"/>SEG3 = SEG_ON</text:span><text:line-break/><text:span text:style-name="highlight_co2">#define<text:s text:c="5"/>SEG3_OFF<text:s text:c="12"/>SEG3 = SEG_OFF</text:span><text:line-break/><text:span text:style-name="highlight_co1">//7SEG-DATA</text:span><text:line-break/><text:span text:style-name="highlight_co2">#define<text:s text:c="5"/>SEG_DOT_ON<text:s text:c="10"/>1</text:span><text:line-break/><text:span text:style-name="highlight_co2">#define<text:s text:c="5"/>SEG_DOT_OFF<text:s text:c="9"/>0</text:span><text:line-break/><text:span text:style-name="highlight_co2">#define<text:s text:c="5"/>SEG_DATA<text:s text:c="12"/>PORTB</text:span><text:line-break/><text:span text:style-name="highlight_co2">#define<text:s text:c="5"/>SEG_DATA_DOT<text:s text:c="8"/>PORTB.B7</text:span><text:line-break/><text:span text:style-name="highlight_co2">#define<text:s text:c="5"/>SEG_DATA_Direction<text:s text:c="2"/>TRISB</text:span><text:line-break/><text:span text:style-name="highlight_co1">//switch</text:span><text:line-break/>sbit<text:s text:c="8"/>SW_START<text:s text:c="12"/>at<text:s text:c="8"/>PORTA.<text:span text:style-name="highlight_me1">B3</text:span><text:span text:style-name="highlight_sy0">;</text:span><text:line-break/>sbit<text:s text:c="8"/>SW_STOP<text:s text:c="13"/>at<text:s text:c="8"/>PORTA.<text:span text:style-name="highlight_me1">B4</text:span><text:span text:style-name="highlight_sy0">;</text:span><text:line-break/>sbit<text:s text:c="8"/>SW_UP<text:s text:c="15"/>at<text:s text:c="8"/>PORTA.<text:span text:style-name="highlight_me1">B3</text:span><text:span text:style-name="highlight_sy0">;</text:span><text:line-break/>sbit<text:s text:c="8"/>SW_DOWN<text:s text:c="13"/>at<text:s text:c="8"/>PORTA.<text:span text:style-name="highlight_me1">B4</text:span><text:span text:style-name="highlight_sy0">;</text:span><text:line-break/>sbit<text:s text:c="8"/>SW_MODE<text:s text:c="13"/>at<text:s text:c="8"/>PORTA.<text:span text:style-name="highlight_me1">B5</text:span><text:span text:style-name="highlight_sy0">;</text:span><text:line-break/><text:span text:style-name="highlight_co1">//SSR</text:span><text:line-break/><text:span text:style-name="highlight_co2">#define<text:s text:c="5"/>SSR_ON<text:s text:c="14"/>1</text:span><text:line-break/><text:span text:style-name="highlight_co2">#define<text:s text:c="5"/>SSR_OFF<text:s text:c="13"/>0</text:span><text:line-break/>sbit<text:s text:c="8"/>SSR<text:s text:c="17"/>at<text:s text:c="8"/>PORTA.<text:span text:style-name="highlight_me1">B2</text:span><text:span text:style-name="highlight_sy0">;</text:span><text:line-break/><text:span text:style-name="highlight_co1">//BUZZER</text:span><text:line-break/>sbit<text:s text:c="8"/>BUZZER_BIT<text:s text:c="10"/>at<text:s text:c="8"/>PORTA.<text:span text:style-name="highlight_me1">B1</text:span><text:span text:style-name="highlight_sy0">;</text:span><text:line-break/><text:span text:style-name="highlight_co1">//other</text:span><text:line-break/><text:span text:style-name="highlight_co2">#define<text:s text:c="5"/>INPUT_MODE<text:s text:c="10"/>1</text:span><text:line-break/><text:span text:style-name="highlight_co2">#define<text:s text:c="5"/>OUTPUT_MODE<text:s text:c="9"/>0</text:span><text:line-break/><text:span text:style-name="highlight_co2">#define<text:s text:c="5"/>BYTE<text:s text:c="16"/>unsigned<text:s text:c="2"/>short</text:span><text:line-break/><text:span text:style-name="highlight_co2">#define<text:s text:c="5"/>WORD<text:s text:c="16"/>unsigned<text:s text:c="2"/>int</text:span><text:line-break/><text:span text:style-name="highlight_co2">#define<text:s text:c="5"/>DWORD<text:s text:c="15"/>unsigned<text:s text:c="2"/>long</text:span><text:line-break/><text:span text:style-name="highlight_co2">#define<text:s text:c="5"/>UN_LOCK<text:s text:c="13"/>0</text:span><text:line-break/><text:span text:style-name="highlight_co2">#define<text:s text:c="5"/>LOCK<text:s text:c="16"/>1</text:span><text:line-break/><text:span text:style-name="highlight_co1">//**********************************************************************</text:span><text:line-break/><text:span text:style-name="highlight_co1">//■■■関数＆共有データ宣言■■■</text:span><text:line-break/><text:span text:style-name="highlight_kw2">extern</text:span><text:s text:c="6"/><text:span text:style-name="highlight_kw4">void</text:span><text:s text:c="8"/>main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it_segment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init_timer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segment_disp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terrupt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buzzer<text:span text:style-name="highlight_br0">(</text:span><text:span text:style-name="highlight_kw4">short</text:span> msec<text:span text:style-name="highlight_br0">)</text:span><text:span text:style-name="highlight_sy0">;</text:span><text:line-break/><text:span text:style-name="highlight_kw2">extern</text:span><text:s text:c="6"/>DWORD<text:s text:c="7"/>count_msec<text:span text:style-name="highlight_sy0">;</text:span><text:line-break/><text:span text:style-name="highlight_kw2">extern</text:span><text:s text:c="6"/><text:span text:style-name="highlight_kw4">short</text:span><text:s text:c="7"/>dot_flg<text:span text:style-name="highlight_sy0">;</text:span><text:line-break/><text:span text:style-name="highlight_kw2">extern</text:span><text:s text:c="6"/>BYTE<text:s text:c="8"/>buzzer_flg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DWORD<text:s text:c="3"/>tmp<text:span text:style-name="highlight_sy0">,</text:span> set_up_count<text:span text:style-name="highlight_sy0">;</text:span><text:line-break/><text:s text:c="8"/>WORD<text:s text:c="4"/>minute<text:span text:style-name="highlight_sy0">;</text:span><text:line-break/><text:s text:c="8"/>BYTE<text:s text:c="4"/>m1<text:span text:style-name="highlight_sy0">,</text:span> m2<text:span text:style-name="highlight_sy0">,</text:span> m3<text:span text:style-name="highlight_sy0">,</text:span> mode<text:span text:style-name="highlight_sy0">,</text:span> cnt<text:span text:style-name="highlight_sy0">,</text:span> sec_new<text:span text:style-name="highlight_sy0">,</text:span> sec_old<text:span text:style-name="highlight_sy0">;</text:span><text:line-break/><text:s text:c="8"/><text:span text:style-name="highlight_kw4">union</text:span> <text:span text:style-name="highlight_br0">{</text:span><text:line-break/><text:s text:c="16"/>DWORD<text:s text:c="8"/>_long<text:span text:style-name="highlight_sy0">;</text:span><text:line-break/><text:s text:c="16"/>BYTE<text:s text:c="9"/>_short<text:span text:style-name="highlight_br0">[</text:span><text:span text:style-name="highlight_nu0">4</text:span><text:span text:style-name="highlight_br0">]</text:span><text:span text:style-name="highlight_sy0">;</text:span><text:line-break/><text:s text:c="8"/><text:span text:style-name="highlight_br0">}</text:span><text:s text:c="7"/>set_up_count_eeprom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 </text:span><text:line-break/><text:s text:c="8"/>TRISA<text:s text:c="2"/><text:span text:style-name="highlight_sy0">=</text:span> <text:span text:style-name="highlight_nu6">0b00111000</text:span><text:span text:style-name="highlight_sy0">;</text:span><text:line-break/><text:s text:c="8"/><text:span text:style-name="highlight_co1">//</text:span><text:line-break/><text:s text:c="8"/>mode <text:span text:style-name="highlight_sy0">=</text:span> <text:span text:style-name="highlight_nu0">0</text:span><text:span text:style-name="highlight_sy0">;</text:span><text:line-break/><text:s text:c="8"/>SSR <text:span text:style-name="highlight_sy0">=</text:span> SSR_OFF<text:span text:style-name="highlight_sy0">;</text:span><text:line-break/><text:s text:c="8"/>count_msec <text:span text:style-name="highlight_sy0">=</text:span> <text:span text:style-name="highlight_nu0">0</text:span><text:span text:style-name="highlight_sy0">;</text:span><text:line-break/><text:s text:c="8"/>dot_flg <text:span text:style-name="highlight_sy0">=</text:span> SEG_DOT_OFF<text:span text:style-name="highlight_sy0">;</text:span><text:line-break/><text:s text:c="8"/><text:span text:style-name="highlight_co1">// </text:span><text:line-break/><text:s text:c="8"/>init_segment<text:span text:style-name="highlight_br0">(</text:span><text:span text:style-name="highlight_br0">)</text:span><text:span text:style-name="highlight_sy0">;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 カウント値を読み込む</text:span><text:line-break/><text:s text:c="8"/>set_up_count_eeprom._short<text:span text:style-name="highlight_br0">[</text:span><text:span text:style-name="highlight_nu0">0</text:span><text:span text:style-name="highlight_br0">]</text:span>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set_up_count_eeprom._short<text:span text:style-name="highlight_br0">[</text:span><text:span text:style-name="highlight_nu0">1</text:span><text:span text:style-name="highlight_br0">]</text:span>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set_up_count_eeprom._short<text:span text:style-name="highlight_br0">[</text:span><text:span text:style-name="highlight_nu0">2</text:span><text:span text:style-name="highlight_br0">]</text:span> <text:span text:style-name="highlight_sy0">=</text:span> Eeprom_Read<text:span text:style-name="highlight_br0">(</text:span><text:span text:style-name="highlight_nu0">2</text:span><text:span text:style-name="highlight_br0">)</text:span><text:span text:style-name="highlight_sy0">;</text:span><text:line-break/><text:s text:c="8"/>set_up_count_eeprom._short<text:span text:style-name="highlight_br0">[</text:span><text:span text:style-name="highlight_nu0">3</text:span><text:span text:style-name="highlight_br0">]</text:span> <text:span text:style-name="highlight_sy0">=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set_up_count_eeprom._long <text:span text:style-name="highlight_sy0">=</text:span> <text:span text:style-name="highlight_br0">(</text:span><text:span text:style-name="highlight_br0">(</text:span>set_up_count_eeprom._long <text:span text:style-name="highlight_sy0">&lt;</text:span> <text:span text:style-name="highlight_nu0">60000</text:span><text:span text:style-name="highlight_br0">)</text:span> <text:span text:style-name="highlight_sy0">||</text:span> <text:span text:style-name="highlight_br0">(</text:span>set_up_count_eeprom._long <text:span text:style-name="highlight_sy0">&gt;</text:span> <text:span text:style-name="highlight_nu0">59940000</text:span><text:span text:style-name="highlight_br0">)</text:span><text:span text:style-name="highlight_br0">)</text:span> <text:span text:style-name="highlight_sy0">?</text:span> <text:span text:style-name="highlight_nu0">3600000</text:span> <text:span text:style-name="highlight_sy0">:</text:span> set_up_count_eeprom._long<text:span text:style-name="highlight_sy0">;</text:span><text:line-break/><text:s text:c="8"/>set_up_count <text:span text:style-name="highlight_sy0">=</text:span> set_up_count_eeprom._long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segment_set_data<text:span text:style-name="highlight_br0">(</text:span><text:span text:style-name="highlight_nu0">10</text:span><text:span text:style-name="highlight_sy0">,</text:span> <text:span text:style-name="highlight_nu0">10</text:span><text:span text:style-name="highlight_sy0">,</text:span> <text:span text:style-name="highlight_nu0">10</text:span><text:span text:style-name="highlight_br0">)</text:span><text:span text:style-name="highlight_sy0">;</text:span><text:line-break/><text:s text:c="16"/>buzzer<text:span text:style-name="highlight_br0">(</text:span><text:span text:style-name="highlight_nu0">100</text:span><text:span text:style-name="highlight_br0">)</text:span><text:span text:style-name="highlight_sy0">;</text:span><text:line-break/><text:s text:c="16"/>segment_set_data<text:span text:style-name="highlight_br0">(</text:span><text:span text:style-name="highlight_nu0">11</text:span><text:span text:style-name="highlight_sy0">,</text:span> <text:span text:style-name="highlight_nu0">11</text:span><text:span text:style-name="highlight_sy0">,</text:span> <text:span text:style-name="highlight_nu0">11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タイマースタート 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STAR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1</text:span><text:span text:style-name="highlight_sy0">;</text:span><text:line-break/><text:s text:c="24"/>SSR <text:span text:style-name="highlight_sy0">=</text:span> SSR_ON<text:span text:style-name="highlight_sy0">;</text:span><text:line-break/><text:s text:c="24"/>dot_flg <text:span text:style-name="highlight_sy0">=</text:span> SEG_DOT_ON<text:span text:style-name="highlight_sy0">;</text:span><text:line-break/><text:s text:c="24"/>count_msec <text:span text:style-name="highlight_sy0">=</text:span> set_up_count<text:span text:style-name="highlight_sy0">;</text:span><text:line-break/><text:s text:c="24"/>sec_old <text:span text:style-name="highlight_sy0">=</text:span> <text:span text:style-name="highlight_nu0">60</text:span><text:span text:style-name="highlight_sy0">;</text:span><text:line-break/><text:s text:c="24"/>buzzer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タイマーストップ 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STOP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0</text:span><text:span text:style-name="highlight_sy0">;</text:span><text:line-break/><text:s text:c="24"/>SSR <text:span text:style-name="highlight_sy0">=</text:span> SSR_OFF<text:span text:style-name="highlight_sy0">;</text:span><text:line-break/><text:s text:c="24"/>dot_flg <text:span text:style-name="highlight_sy0">=</text:span> SEG_DOT_OFF<text:span text:style-name="highlight_sy0">;</text:span><text:line-break/><text:s text:c="24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32"/>segment_set_data<text:span text:style-name="highlight_br0">(</text:span><text:span text:style-name="highlight_nu0">10</text:span><text:span text:style-name="highlight_sy0">,</text:span> <text:span text:style-name="highlight_nu0">10</text:span><text:span text:style-name="highlight_sy0">,</text:span> <text:span text:style-name="highlight_nu0">10</text:span><text:span text:style-name="highlight_br0">)</text:span><text:span text:style-name="highlight_sy0">;</text:span><text:line-break/><text:s text:c="32"/>buzzer<text:span text:style-name="highlight_br0">(</text:span><text:span text:style-name="highlight_nu0">100</text:span><text:span text:style-name="highlight_br0">)</text:span><text:span text:style-name="highlight_sy0">;</text:span><text:line-break/><text:s text:c="32"/>segment_set_data<text:span text:style-name="highlight_br0">(</text:span><text:span text:style-name="highlight_nu0">11</text:span><text:span text:style-name="highlight_sy0">,</text:span> <text:span text:style-name="highlight_nu0">11</text:span><text:span text:style-name="highlight_sy0">,</text:span> <text:span text:style-name="highlight_nu0">11</text:span><text:span text:style-name="highlight_br0">)</text:span><text:span text:style-name="highlight_sy0">;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タイムアウト </text:span><text:line-break/><text:s text:c="16"/><text:span text:style-name="highlight_kw1">if</text:span> <text:span text:style-name="highlight_br0">(</text:span><text:span text:style-name="highlight_br0">(</text:span>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count_msec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0</text:span><text:span text:style-name="highlight_sy0">;</text:span><text:line-break/><text:s text:c="24"/>SSR <text:span text:style-name="highlight_sy0">=</text:span> SSR_OFF<text:span text:style-name="highlight_sy0">;</text:span><text:line-break/><text:s text:c="24"/>dot_flg <text:span text:style-name="highlight_sy0">=</text:span> SEG_DOT_OFF<text:span text:style-name="highlight_sy0">;</text:span><text:line-break/><text:s text:c="24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32"/>segment_set_data<text:span text:style-name="highlight_br0">(</text:span><text:span text:style-name="highlight_nu0">10</text:span><text:span text:style-name="highlight_sy0">,</text:span> <text:span text:style-name="highlight_nu0">10</text:span><text:span text:style-name="highlight_sy0">,</text:span> <text:span text:style-name="highlight_nu0">10</text:span><text:span text:style-name="highlight_br0">)</text:span><text:span text:style-name="highlight_sy0">;</text:span><text:line-break/><text:s text:c="32"/>buzzer<text:span text:style-name="highlight_br0">(</text:span><text:span text:style-name="highlight_nu0">100</text:span><text:span text:style-name="highlight_br0">)</text:span><text:span text:style-name="highlight_sy0">;</text:span><text:line-break/><text:s text:c="32"/>segment_set_data<text:span text:style-name="highlight_br0">(</text:span><text:span text:style-name="highlight_nu0">11</text:span><text:span text:style-name="highlight_sy0">,</text:span> <text:span text:style-name="highlight_nu0">11</text:span><text:span text:style-name="highlight_sy0">,</text:span> <text:span text:style-name="highlight_nu0">11</text:span><text:span text:style-name="highlight_br0">)</text:span><text:span text:style-name="highlight_sy0">;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設定値（分）のインクリメント 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UP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set_up_count <text:span text:style-name="highlight_sy0">+=</text:span> <text:span text:style-name="highlight_nu0">60000</text:span><text:span text:style-name="highlight_sy0">;</text:span><text:line-break/><text:s text:c="24"/>set_up_count_eeprom._long <text:span text:style-name="highlight_sy0">=</text:span> set_up_count<text:span text:style-name="highlight_sy0">;</text:span><text:line-break/><text:s text:c="24"/>Eeprom_Write<text:span text:style-name="highlight_br0">(</text:span><text:span text:style-name="highlight_nu0">0</text:span><text:span text:style-name="highlight_sy0">,</text:span> set_up_count_eeprom._short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set_up_count_eeprom._short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set_up_count_eeprom._short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set_up_count_eeprom._short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設定値（分）のデクリメント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DOWN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set_up_count <text:span text:style-name="highlight_sy0">-=</text:span> <text:span text:style-name="highlight_nu0">60000</text:span><text:span text:style-name="highlight_sy0">;</text:span><text:line-break/><text:s text:c="24"/><text:span text:style-name="highlight_kw1">if</text:span> <text:span text:style-name="highlight_br0">(</text:span>set_up_count <text:span text:style-name="highlight_sy0">&lt;</text:span> <text:span text:style-name="highlight_nu0">60000</text:span><text:span text:style-name="highlight_br0">)</text:span> <text:span text:style-name="highlight_br0">{</text:span><text:line-break/><text:s text:c="32"/>set_up_count <text:span text:style-name="highlight_sy0">=</text:span> <text:span text:style-name="highlight_nu0">60000</text:span><text:span text:style-name="highlight_sy0">;</text:span><text:line-break/><text:s text:c="24"/><text:span text:style-name="highlight_br0">}</text:span><text:line-break/><text:s text:c="24"/>set_up_count_eeprom._long <text:span text:style-name="highlight_sy0">=</text:span> set_up_count<text:span text:style-name="highlight_sy0">;</text:span><text:line-break/><text:s text:c="24"/>Eeprom_Write<text:span text:style-name="highlight_br0">(</text:span><text:span text:style-name="highlight_nu0">0</text:span><text:span text:style-name="highlight_sy0">,</text:span> set_up_count_eeprom._short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set_up_count_eeprom._short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set_up_count_eeprom._short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set_up_count_eeprom._short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Delay_ms<text:span text:style-name="highlight_br0">(</text:span><text:span text:style-name="highlight_nu0">2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タイムアウト直前の１分間</text:span><text:line-break/><text:s text:c="16"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s text:c="24"/>tmp <text:span text:style-name="highlight_sy0">=</text:span> count_msec<text:span text:style-name="highlight_sy0">;</text:span><text:line-break/><text:s text:c="24"/>minute <text:span text:style-name="highlight_sy0">=</text:span> tmp <text:span text:style-name="highlight_sy0">/</text:span> <text:span text:style-name="highlight_nu0">60000</text:span><text:span text:style-name="highlight_sy0">;</text:span><text:line-break/><text:s text:c="24"/><text:span text:style-name="highlight_kw1">if</text:span> <text:span text:style-name="highlight_br0">(</text:span>minute <text:span text:style-name="highlight_sy0">==</text:span> <text:span text:style-name="highlight_nu0">0</text:span><text:span text:style-name="highlight_br0">)</text:span> <text:span text:style-name="highlight_br0">{</text:span><text:line-break/><text:s text:c="32"/>sec_new <text:span text:style-name="highlight_sy0">=</text:span> tmp <text:span text:style-name="highlight_sy0">/</text:span> <text:span text:style-name="highlight_nu0">1000</text:span><text:span text:style-name="highlight_sy0">;</text:span><text:line-break/><text:s text:c="32"/><text:span text:style-name="highlight_kw1">if</text:span> <text:span text:style-name="highlight_br0">(</text:span>sec_new <text:span text:style-name="highlight_sy0">!=</text:span> sec_old<text:span text:style-name="highlight_br0">)</text:span> <text:span text:style-name="highlight_br0">{</text:span><text:line-break/><text:s text:c="40"/>buzzer<text:span text:style-name="highlight_br0">(</text:span><text:span text:style-name="highlight_nu0">100</text:span><text:span text:style-name="highlight_br0">)</text:span><text:span text:style-name="highlight_sy0">;</text:span><text:line-break/><text:s text:c="40"/>sec_old <text:span text:style-name="highlight_sy0">=</text:span> sec_new<text:span text:style-name="highlight_sy0">;</text:span><text:line-break/><text:s text:c="32"/><text:span text:style-name="highlight_br0">}</text:span><text:line-break/><text:s text:c="24"/><text:span text:style-name="highlight_br0">}</text:span><text:line-break/><text:s text:c="24"/>minute<text:span text:style-name="highlight_sy0">++;</text:span><text:line-break/><text:s text:c="16"/><text:span text:style-name="highlight_br0">}</text:span> <text:span text:style-name="highlight_kw1">else</text:span> <text:span text:style-name="highlight_br0">{</text:span><text:line-break/><text:s text:c="24"/>tmp <text:span text:style-name="highlight_sy0">=</text:span> set_up_count<text:span text:style-name="highlight_sy0">;</text:span><text:line-break/><text:s text:c="24"/>minute <text:span text:style-name="highlight_sy0">=</text:span> tmp <text:span text:style-name="highlight_sy0">/</text:span> <text:span text:style-name="highlight_nu0">60000</text:span><text:span text:style-name="highlight_sy0">;</text:span><text:line-break/><text:s text:c="16"/><text:span text:style-name="highlight_br0">}</text:span><text:line-break/><text:s text:c="16"/><text:span text:style-name="highlight_co1">//タイマー値の表示 </text:span><text:line-break/><text:s text:c="16"/>m1 <text:span text:style-name="highlight_sy0">=</text:span> minute <text:span text:style-name="highlight_sy0">/</text:span> <text:span text:style-name="highlight_nu0">100</text:span><text:span text:style-name="highlight_sy0">;</text:span><text:line-break/><text:s text:c="16"/>m2 <text:span text:style-name="highlight_sy0">=</text:span> <text:span text:style-name="highlight_br0">(</text:span>minute <text:span text:style-name="highlight_sy0">%</text:span> <text:span text:style-name="highlight_nu0">100</text:span><text:span text:style-name="highlight_br0">)</text:span> <text:span text:style-name="highlight_sy0">/</text:span> <text:span text:style-name="highlight_nu0">10</text:span><text:span text:style-name="highlight_sy0">;</text:span><text:line-break/><text:s text:c="16"/>m3 <text:span text:style-name="highlight_sy0">=</text:span> minute <text:span text:style-name="highlight_sy0">%</text:span> <text:span text:style-name="highlight_nu0">10</text:span><text:span text:style-name="highlight_sy0">;</text:span><text:line-break/><text:s text:c="16"/><text:span text:style-name="highlight_kw1">if</text:span> <text:span text:style-name="highlight_br0">(</text:span>m1 <text:span text:style-name="highlight_sy0">!=</text:span> <text:span text:style-name="highlight_nu0">0</text:span><text:span text:style-name="highlight_br0">)</text:span> <text:span text:style-name="highlight_br0">{</text:span><text:line-break/><text:s text:c="24"/>segment_set_data<text:span text:style-name="highlight_br0">(</text:span>m1<text:span text:style-name="highlight_sy0">,</text:span> m2<text:span text:style-name="highlight_sy0">,</text:span> m3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<text:span text:style-name="highlight_br0">(</text:span>m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2 <text:span text:style-name="highlight_sy0">!=</text:span> <text:span text:style-name="highlight_nu0">0</text:span><text:span text:style-name="highlight_br0">)</text:span><text:span text:style-name="highlight_br0">)</text:span> <text:span text:style-name="highlight_br0">{</text:span><text:line-break/><text:s text:c="24"/>segment_set_data<text:span text:style-name="highlight_br0">(</text:span><text:span text:style-name="highlight_nu0">11</text:span><text:span text:style-name="highlight_sy0">,</text:span> m2<text:span text:style-name="highlight_sy0">,</text:span> m3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<text:span text:style-name="highlight_br0">(</text:span>m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segment_set_data<text:span text:style-name="highlight_br0">(</text:span><text:span text:style-name="highlight_nu0">11</text:span><text:span text:style-name="highlight_sy0">,</text:span> <text:span text:style-name="highlight_nu0">11</text:span><text:span text:style-name="highlight_sy0">,</text:span> m3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buzzer<text:span text:style-name="highlight_br0">(</text:span><text:span text:style-name="highlight_kw4">short</text:span> msec<text:span text:style-name="highlight_br0">)</text:span><text:line-break/><text:span text:style-name="highlight_br0">{</text:span><text:line-break/><text:s text:c="8"/>buzzer_flg <text:span text:style-name="highlight_sy0">=</text:span> <text:span text:style-name="highlight_nu0">1</text:span><text:span text:style-name="highlight_sy0">;</text:span><text:line-break/><text:s text:c="8"/>Vdelay_ms<text:span text:style-name="highlight_br0">(</text:span>msec<text:span text:style-name="highlight_br0">)</text:span><text:span text:style-name="highlight_sy0">;</text:span><text:line-break/><text:s text:c="8"/>buzzer_flg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初期化関数■■■ </text:span><text:line-break/><text:span text:style-name="highlight_kw4">void</text:span><text:s text:c="4"/>init_segment<text:span text:style-name="highlight_br0">(</text:span><text:span text:style-name="highlight_br0">)</text:span><text:line-break/><text:span text:style-name="highlight_br0">{</text:span><text:line-break/><text:s text:c="8"/>SEG1_Direction <text:span text:style-name="highlight_sy0">=</text:span> OUTPUT_MODE<text:span text:style-name="highlight_sy0">;</text:span><text:line-break/><text:s text:c="8"/>SEG1_OFF<text:span text:style-name="highlight_sy0">;</text:span><text:line-break/><text:s text:c="8"/>SEG2_Direction <text:span text:style-name="highlight_sy0">=</text:span> OUTPUT_MODE<text:span text:style-name="highlight_sy0">;</text:span><text:line-break/><text:s text:c="8"/>SEG2_OFF<text:span text:style-name="highlight_sy0">;</text:span><text:line-break/><text:s text:c="8"/>SEG3_Direction <text:span text:style-name="highlight_sy0">=</text:span> OUTPUT_MODE<text:span text:style-name="highlight_sy0">;</text:span><text:line-break/><text:s text:c="8"/>SEG3_OFF<text:span text:style-name="highlight_sy0">;</text:span><text:line-break/><text:s text:c="8"/><text:span text:style-name="highlight_co1">//</text:span><text:line-break/><text:s text:c="8"/>SEG_DATA_Direction <text:span text:style-name="highlight_sy0">=</text:span> <text:span text:style-name="highlight_nu6">0b00000000</text:span><text:span text:style-name="highlight_sy0">;</text:span><text:line-break/><text:s text:c="8"/>SEG_DATA <text:span text:style-name="highlight_sy0">=</text:span> <text:span text:style-name="highlight_nu12">0xFF</text:span><text:span text:style-name="highlight_sy0">;</text:span><text:s text:c="6"/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イマー初期化関数■■■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T2CON.<text:span text:style-name="highlight_me1">T2CKPS1</text:span> <text:span text:style-name="highlight_sy0">=</text:span> <text:span text:style-name="highlight_nu0">0</text:span><text:span text:style-name="highlight_sy0">;</text:span><text:line-break/><text:s text:c="8"/>T2CON.<text:span text:style-name="highlight_me1">T2CKPS0</text:span> <text:span text:style-name="highlight_sy0">=</text:span> <text:span text:style-name="highlight_nu0">0</text:span><text:span text:style-name="highlight_sy0">;</text:span><text:line-break/><text:s text:c="8"/>T2CON.<text:span text:style-name="highlight_me1">TOUTPS3</text:span> <text:span text:style-name="highlight_sy0">=</text:span> <text:span text:style-name="highlight_nu0">1</text:span><text:span text:style-name="highlight_sy0">;</text:span><text:line-break/><text:s text:c="8"/>T2CON.<text:span text:style-name="highlight_me1">TOUTPS2</text:span> <text:span text:style-name="highlight_sy0">=</text:span> <text:span text:style-name="highlight_nu0">1</text:span><text:span text:style-name="highlight_sy0">;</text:span><text:line-break/><text:s text:c="8"/>T2CON.<text:span text:style-name="highlight_me1">TOUTPS1</text:span> <text:span text:style-name="highlight_sy0">=</text:span> <text:span text:style-name="highlight_nu0">1</text:span><text:span text:style-name="highlight_sy0">;</text:span><text:line-break/><text:s text:c="8"/>T2CON.<text:span text:style-name="highlight_me1">TOUTPS0</text:span> <text:span text:style-name="highlight_sy0">=</text:span> <text:span text:style-name="highlight_nu0">1</text:span><text:span text:style-name="highlight_sy0">;</text:span><text:line-break/><text:s text:c="8"/>TMR2 <text:span text:style-name="highlight_sy0">=</text:span> <text:span text:style-name="highlight_nu0">0</text:span><text:span text:style-name="highlight_sy0">;</text:span><text:line-break/><text:s text:c="8"/>PIE1.<text:span text:style-name="highlight_me1">TMR2IE</text:span> <text:span text:style-name="highlight_sy0">=</text:span> <text:span text:style-name="highlight_nu0">1</text:span><text:span text:style-name="highlight_sy0">;</text:span><text:line-break/><text:s text:c="8"/>PIR1.<text:span text:style-name="highlight_me1">TMR2IF</text:span> <text:span text:style-name="highlight_sy0">=</text:span> <text:span text:style-name="highlight_nu0">0</text:span><text:span text:style-name="highlight_sy0">;</text:span><text:line-break/><text:s text:c="8"/>PR2 <text:span text:style-name="highlight_sy0">=</text:span> <text:span text:style-name="highlight_nu0">125</text:span><text:span text:style-name="highlight_sy0">;</text:span><text:s text:c="8"/><text:span text:style-name="highlight_co1">//125=1msec/((1sec/8MHz)*4*16PS)</text:span><text:line-break/><text:s text:c="8"/>T2CON.<text:span text:style-name="highlight_me1">TMR2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設定関数■■■ </text:span><text:line-break/><text:span text:style-name="highlight_kw4">short</text:span><text:s text:c="3"/>seg_dat<text:span text:style-name="highlight_br0">[</text:span><text:span text:style-name="highlight_nu0">3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br0">)</text:span><text:line-break/><text:span text:style-name="highlight_br0">{</text:span><text:line-break/><text:s text:c="8"/>seg_dat<text:span text:style-name="highlight_br0">[</text:span><text:span text:style-name="highlight_nu0">0</text:span><text:span text:style-name="highlight_br0">]</text:span> <text:span text:style-name="highlight_sy0">=</text:span> seg1<text:span text:style-name="highlight_sy0">;</text:span><text:line-break/><text:s text:c="8"/>seg_dat<text:span text:style-name="highlight_br0">[</text:span><text:span text:style-name="highlight_nu0">1</text:span><text:span text:style-name="highlight_br0">]</text:span> <text:span text:style-name="highlight_sy0">=</text:span> seg2<text:span text:style-name="highlight_sy0">;</text:span><text:line-break/><text:s text:c="8"/>seg_dat<text:span text:style-name="highlight_br0">[</text:span><text:span text:style-name="highlight_nu0">2</text:span><text:span text:style-name="highlight_br0">]</text:span> <text:span text:style-name="highlight_sy0">=</text:span> seg3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DWORD<text:s text:c="3"/>count_msec <text:span text:style-name="highlight_sy0">=</text:span> <text:span text:style-name="highlight_nu0">0</text:span><text:span text:style-name="highlight_sy0">;</text:span><text:line-break/>BYTE<text:s text:c="4"/>buzzer_flg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TMR2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TMR2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segment_disp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count_msec <text:span text:style-name="highlight_sy0">&gt;</text:span> <text:span text:style-name="highlight_nu0">0</text:span><text:span text:style-name="highlight_br0">)</text:span> <text:span text:style-name="highlight_br0">{</text:span><text:line-break/><text:s text:c="24"/>count_msec<text:span text:style-name="highlight_sy0">--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buzzer_flg <text:span text:style-name="highlight_sy0">==</text:span> <text:span text:style-name="highlight_nu0">1</text:span><text:span text:style-name="highlight_br0">)</text:span> <text:span text:style-name="highlight_br0">{</text:span><text:line-break/><text:s text:c="24"/>BUZZER_BIT <text:span text:style-name="highlight_sy0">=</text:span> ~BUZZER_BIT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表示関数■■■ </text:span><text:line-break/><text:span text:style-name="highlight_kw4">short</text:span><text:s text:c="3"/>seg_tbl<text:span text:style-name="highlight_br0">[</text:span><text:span text:style-name="highlight_nu0">12</text:span><text:span text:style-name="highlight_br0">]</text:span> <text:span text:style-name="highlight_sy0">=</text:span> <text:span text:style-name="highlight_br0">{</text:span><text:line-break/><text:s text:c="16"/><text:span text:style-name="highlight_nu6">0b00111111</text:span><text:span text:style-name="highlight_sy0">,</text:span><text:s text:c="8"/><text:span text:style-name="highlight_co1">//0</text:span><text:line-break/><text:s text:c="16"/><text:span text:style-name="highlight_nu6">0b00000110</text:span><text:span text:style-name="highlight_sy0">,</text:span><text:s text:c="8"/><text:span text:style-name="highlight_co1">//1</text:span><text:line-break/><text:s text:c="16"/><text:span text:style-name="highlight_nu6">0b01011011</text:span><text:span text:style-name="highlight_sy0">,</text:span><text:s text:c="8"/><text:span text:style-name="highlight_co1">//2</text:span><text:line-break/><text:s text:c="16"/><text:span text:style-name="highlight_nu6">0b01001111</text:span><text:span text:style-name="highlight_sy0">,</text:span><text:s text:c="8"/><text:span text:style-name="highlight_co1">//3</text:span><text:line-break/><text:s text:c="16"/><text:span text:style-name="highlight_nu6">0b01100110</text:span><text:span text:style-name="highlight_sy0">,</text:span><text:s text:c="8"/><text:span text:style-name="highlight_co1">//4</text:span><text:line-break/><text:s text:c="16"/><text:span text:style-name="highlight_nu6">0b01101101</text:span><text:span text:style-name="highlight_sy0">,</text:span><text:s text:c="8"/><text:span text:style-name="highlight_co1">//5</text:span><text:line-break/><text:s text:c="16"/><text:span text:style-name="highlight_nu6">0b01111101</text:span><text:span text:style-name="highlight_sy0">,</text:span><text:s text:c="8"/><text:span text:style-name="highlight_co1">//6</text:span><text:line-break/><text:s text:c="16"/><text:span text:style-name="highlight_nu6">0b00100111</text:span><text:span text:style-name="highlight_sy0">,</text:span><text:s text:c="8"/><text:span text:style-name="highlight_co1">//7</text:span><text:line-break/><text:s text:c="16"/><text:span text:style-name="highlight_nu6">0b01111111</text:span><text:span text:style-name="highlight_sy0">,</text:span><text:s text:c="8"/><text:span text:style-name="highlight_co1">//8</text:span><text:line-break/><text:s text:c="16"/><text:span text:style-name="highlight_nu6">0b01101111</text:span><text:span text:style-name="highlight_sy0">,</text:span><text:s text:c="8"/><text:span text:style-name="highlight_co1">//9</text:span><text:line-break/><text:s text:c="16"/><text:span text:style-name="highlight_nu6">0b01000000</text:span><text:span text:style-name="highlight_sy0">,</text:span><text:s text:c="8"/><text:span text:style-name="highlight_co1">//-</text:span><text:line-break/><text:s text:c="16"/><text:span text:style-name="highlight_nu6">0b00000000</text:span><text:s text:c="9"/><text:span text:style-name="highlight_co1">//space</text:span><text:line-break/><text:s text:c="8"/><text:span text:style-name="highlight_br0">}</text:span><text:span text:style-name="highlight_sy0">;</text:span><text:line-break/><text:span text:style-name="highlight_kw4">short</text:span><text:s text:c="3"/>seg_cnt <text:span text:style-name="highlight_sy0">=</text:span> <text:span text:style-name="highlight_nu0">0</text:span><text:span text:style-name="highlight_sy0">;</text:span><text:line-break/><text:span text:style-name="highlight_kw4">short</text:span><text:s text:c="3"/>dot_flg <text:span text:style-name="highlight_sy0">=</text:span> <text:span text:style-name="highlight_nu0">0</text:span><text:span text:style-name="highlight_sy0">;</text:span><text:line-break/><text:span text:style-name="highlight_kw4">int</text:span><text:s text:c="5"/>dot_cnt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segment_disp<text:span text:style-name="highlight_br0">(</text:span><text:span text:style-name="highlight_br0">)</text:span><text:line-break/><text:span text:style-name="highlight_br0">{</text:span><text:line-break/><text:s text:c="8"/>dot_cnt<text:span text:style-name="highlight_sy0">++;</text:span><text:line-break/><text:s text:c="8"/><text:span text:style-name="highlight_kw1">if</text:span> <text:span text:style-name="highlight_br0">(</text:span>dot_cnt <text:span text:style-name="highlight_sy0">==</text:span> <text:span text:style-name="highlight_nu0">1000</text:span><text:span text:style-name="highlight_br0">)</text:span> <text:span text:style-name="highlight_br0">{</text:span><text:line-break/><text:s text:c="16"/>dot_cnt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switch</text:span> <text:span text:style-name="highlight_br0">(</text:span>seg_cnt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SEG3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0</text:span><text:span text:style-name="highlight_br0">]</text:span><text:span text:style-name="highlight_br0">]</text:span><text:span text:style-name="highlight_sy0">;</text:span><text:line-break/><text:s text:c="16"/>SEG1_ON<text:span text:style-name="highlight_sy0">;</text:span><text:line-break/><text:s text:c="16"/>seg_cnt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SEG1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1</text:span><text:span text:style-name="highlight_br0">]</text:span><text:span text:style-name="highlight_br0">]</text:span><text:span text:style-name="highlight_sy0">;</text:span><text:line-break/><text:s text:c="16"/>SEG2_ON<text:span text:style-name="highlight_sy0">;</text:span><text:line-break/><text:s text:c="16"/>seg_cnt <text:span text:style-name="highlight_sy0">=</text:span> <text:span text:style-name="highlight_nu0">2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SEG2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2</text:span><text:span text:style-name="highlight_br0">]</text:span><text:span text:style-name="highlight_br0">]</text:span><text:span text:style-name="highlight_sy0">;</text:span><text:line-break/><text:s text:c="16"/>SEG3_ON<text:span text:style-name="highlight_sy0">;</text:span><text:line-break/><text:s text:c="16"/>seg_cnt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dot_flg <text:span text:style-name="highlight_sy0">==</text:span> SEG_DOT_OFF<text:span text:style-name="highlight_br0">)</text:span> <text:span text:style-name="highlight_br0">{</text:span><text:line-break/><text:s text:c="24"/><text:span text:style-name="highlight_kw1">return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switch</text:span> <text:span text:style-name="highlight_br0">(</text:span>dot_cnt <text:span text:style-name="highlight_sy0">/</text:span> <text:span text:style-name="highlight_nu0">500</text:span>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SEG_DATA_DOT <text:span text:style-name="highlight_sy0">=</text:span> <text:span text:style-name="highlight_nu0">0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SEG_DATA_DOT <text:span text:style-name="highlight_sy0">=</text:span> <text:span text:style-name="highlight_nu0">1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3951ae13ab48253a4b55eea0f3a5f628.png" xlink:type="simple" xlink:show="embed" xlink:actuate="onLoad"/></draw:frame></text:p>
      <text:p text:style-name="Text_20_body">SSRには、秋月電子のキットを使用しました。
全体を乾電池(3V)駆動させるため、制御入力側の抵抗を、330Ω￫100Ωに変更しました。
<draw:frame draw:style-name="media" draw:name="4" text:anchor-type="as-char" draw:z-index="4" svg:width="13.229166666667cm" svg:height="9.921875cm"><draw:image xlink:href="Pictures/db4fef7eb9999a8d2ae62b658c8d45fe.png" xlink:type="simple" xlink:show="embed" xlink:actuate="onLoad"/></draw:frame></text:p>
      <text:p text:style-name="Text_20_body">左側:設定値を10分にしました。1桁目のドットは消灯したままです。
右側:スタート直後です。1桁目のドットが点滅します。
<draw:frame draw:style-name="media" draw:name="5" text:anchor-type="as-char" draw:z-index="5" svg:width="9.525cm" style:rel-width="100%" svg:height="7.14375cm" style:rel-height="scale"><draw:image xlink:href="Pictures/e17fe183b99a87d0dbc3cb0d095038af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6fa210154e5f3ddc5959868dc4c20b5e.png" xlink:type="simple" xlink:show="embed" xlink:actuate="onLoad"/></draw:frame></text:p>
      <text:p text:style-name="Text_20_body">左側:SSRに扇風機を接続し、スタートさせました。扇風機が回っています。
右側:タイムアウトして、扇風機が停止します。
<draw:frame draw:style-name="media" draw:name="7" text:anchor-type="as-char" draw:z-index="7" svg:width="9.525cm" style:rel-width="100%" svg:height="7.14375cm" style:rel-height="scale"><draw:image xlink:href="Pictures/e08939ccdb61c8c68f22e366d21a5d0a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c861693cd7502b65c12f52d1be085ab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28:24</meta:creation-date>
    <dc:creator>Generated</dc:creator>
    <dc:date>2026-09-14T09::28:24</dc:date>
    <dc:language>en-US</dc:language>
    <meta:editing-cycles>1</meta:editing-cycles>
    <meta:editing-duration>PT0S</meta:editing-duration>
    <dc:title>elechobby:picdic:pic16f88:143</dc:title>
  </office:meta>
</office:document-meta>
</file>