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03ba0f28dcd3243ecd8c35b565434a.png"/>
  <manifest:file-entry manifest:media-type="image/png" manifest:full-path="Pictures/a7419ad7bb2c83dcd6bf7ab876a7776b.png"/>
  <manifest:file-entry manifest:media-type="image/png" manifest:full-path="Pictures/4030f74d647c9747c09a3d704c53c302.png"/>
  <manifest:file-entry manifest:media-type="image/png" manifest:full-path="Pictures/84cb370f4509890d2d8aa5ab73074850.png"/>
  <manifest:file-entry manifest:media-type="image/png" manifest:full-path="Pictures/e3784c0de4969803e4229203fd3903fd.png"/>
  <manifest:file-entry manifest:media-type="image/png" manifest:full-path="Pictures/8264f9e5fc2c0c935784cd1c7b231290.png"/>
  <manifest:file-entry manifest:media-type="image/png" manifest:full-path="Pictures/c1a8ab33a2c63919c9808db41cdc5135.png"/>
  <manifest:file-entry manifest:media-type="image/png" manifest:full-path="Pictures/5a66aedf1de742cabcd0419667aca565.png"/>
  <manifest:file-entry manifest:media-type="image/png" manifest:full-path="Pictures/7285645745ea8eb5a7f8e2f47118a13e.png"/>
  <manifest:file-entry manifest:media-type="image/png" manifest:full-path="Pictures/4783edd3abea5b33090253656a3f8e92.png"/>
  <manifest:file-entry manifest:media-type="image/png" manifest:full-path="Pictures/a7da5a6c8a3610ff34c7b1d0c926a79a.png"/>
  <manifest:file-entry manifest:media-type="image/png" manifest:full-path="Pictures/9479f0ef73934f5da0dba4d1f84afc30.png"/>
  <manifest:file-entry manifest:media-type="image/png" manifest:full-path="Pictures/fcca0242e41fe820d6d4207decdc1fe1.png"/>
  <manifest:file-entry manifest:media-type="image/png" manifest:full-path="Pictures/3b72c98e209f08e3a0ac54cb17883bc7.png"/>
  <manifest:file-entry manifest:media-type="image/png" manifest:full-path="Pictures/9b0e41da434ec75f416284d940e0c4fe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2"/><text:bookmark-start text:name="__RefHeading___簡易遠隔操作ユニット_携帯電話版_1"/><text:bookmark-start text:name="簡易遠隔操作ユニット_携帯電話版"/>簡易遠隔操作ユニット(携帯電話版)<text:bookmark-end text:name="__RefHeading___簡易遠隔操作ユニット_携帯電話版_1"/><text:bookmark-end text:name="簡易遠隔操作ユニット_携帯電話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必要に迫られて、簡単な仕組みで、且つ、費用が余りかからない「簡易遠隔操作ユニット」を製作しました。</text:p>
      <text:p text:style-name="Text_20_body">&lt;本ユニットへの要望事項&gt;</text:p>
      <text:list text:style-name="List_20_1" text:continue-numbering="false">
        <text:list-item>
          <text:p text:style-name="List_20_1_Content_First"> 操作が簡単であること。</text:p>
        </text:list-item>
        <text:list-item>
          <text:p text:style-name="List_20_1_Content"> 入出力を制御できること。</text:p>
        </text:list-item>
        <text:list-item>
          <text:p text:style-name="List_20_1_Content"> 通信費用が安いこと。</text:p>
        </text:list-item>
        <text:list-item>
          <text:p text:style-name="List_20_1_Content"> 近くに商用電源(AC100V)やネットワーク(LAN)が無くても使用できること。</text:p>
        </text:list-item>
        <text:list-item>
          <text:p text:style-name="List_20_1_Content"> 仕組みが簡単で、構築に時間がかからないこと。</text:p>
        </text:list-item>
        <text:list-item>
          <text:p text:style-name="List_20_1_Content"> 入手が容易な部品を使用すること。</text:p>
        </text:list-item>
        <text:list-item>
          <text:p text:style-name="List_20_1_Content_Last"> 持ち運びが容易であること。</text:p>
        </text:list-item>
      </text:list>
      <text:p text:style-name="Text_20_body">これらの要望をある程度満足させられる方法として、以下の理由で携帯電話を採用しました。</text:p>
      <text:list text:style-name="List_20_1" text:continue-numbering="false">
        <text:list-item>
          <text:p text:style-name="List_20_1_Content_First"> 携帯電話用接続コード(平型プラグ) を使用することにより、容易に発着信を制御できる。</text:p>
        </text:list-item>
        <text:list-item>
          <text:p text:style-name="List_20_1_Content"> ファミリー割引を適用することにより、通話料が無料となる。</text:p>
        </text:list-item>
        <text:list-item>
          <text:p text:style-name="List_20_1_Content_Last"> 利用可能範囲が広い。いつでも、どこでも通話・通信ができる。</text:p>
        </text:list-item>
      </text:list>
      <text:p text:style-name="Text_20_body">&lt;簡易遠隔操作ユニットのイメージ図&gt;
※遠隔操作する携帯電話(左側)は、固定電話でも利用できますが、通信費用が高くなってしまいます。
<draw:frame draw:style-name="media" draw:name="0" text:anchor-type="as-char" draw:z-index="0" svg:width="13.229166666667cm" svg:height="5.936691252588cm"><draw:image xlink:href="Pictures/0703ba0f28dcd3243ecd8c35b565434a.png" xlink:type="simple" xlink:show="embed" xlink:actuate="onLoad"/></draw:frame></text:p>
      <text:p text:style-name="Text_20_body">&lt;仕様&gt;</text:p>
      <text:list text:style-name="List_20_1" text:continue-numbering="false">
        <text:list-item>
          <text:p text:style-name="List_20_1_Content_First"> 入力は、3チャネルのデジタル(PICのポート)とします。</text:p>
        </text:list-item>
        <text:list-item>
          <text:p text:style-name="List_20_1_Content"> 出力は、3チャネルのデジタル(PICのポート)とします。</text:p>
        </text:list-item>
        <text:list-item>
          <text:p text:style-name="List_20_1_Content"> 遠隔からの操作は、携帯電話のピポパ音(DTMF:Dual-Tone Multi-Frequency)を使用します。<text:line-break/></text:p>
          <text:p text:style-name="Preformatted_20_Text">「1」￫入力チャネル(1)の状態を音で知らせます。(ハイ状態=2000Hz、ロー状態=500Hz)<text:line-break/>「2」￫入力チャネル(2)の状態を音で知らせます。(ハイ状態=2000Hz、ロー状態=500Hz)<text:line-break/>「3」￫入力チャネル(3)の状態を音で知らせます。(ハイ状態=2000Hz、ロー状態=500Hz)<text:line-break/>「4」￫出力チャネル(1)をオンにします。(完了状態=1000Hz)<text:line-break/>「5」￫出力チャネル(1)をオフにします。(完了状態=1000Hz)<text:line-break/>「6」￫出力チャネル(2)をオンにします。(完了状態=1000Hz)<text:line-break/>「7」￫出力チャネル(2)をオフにします。(完了状態=1000Hz)<text:line-break/>「8」￫出力チャネル(3)をオンにします。(完了状態=1000Hz)<text:line-break/>「9」￫出力チャネル(3)をオフにします。(完了状態=1000Hz)<text:line-break/>「0」￫通話を終了します。</text:p>
        </text:list-item>
        <text:list-item>
          <text:p text:style-name="List_20_1_Content"> 自動応答モード<text:line-break/>着信をトリガとして、遠隔操作処理を行います。</text:p>
        </text:list-item>
        <text:list-item>
          <text:p text:style-name="List_20_1_Content_Last"> 自動通知モード<text:line-break/>入力チャネル(1)が、ロー(ON)状態になると、自動発信を行い、遠隔操作処理を行います。</text:p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◎携帯電話との接続
携帯電話には、ヘッドセット(イヤホンマイク)を接続するための平型端子が用意されています。
ヘッドセットを接続することにより、ハンズフリーで運転中も安心して通話することが出来ます。
<draw:frame draw:style-name="media" draw:name="1" text:anchor-type="as-char" draw:z-index="1" svg:width="9.525cm" style:rel-width="100%" svg:height="7.14375cm" style:rel-height="scale"><draw:image xlink:href="Pictures/a7419ad7bb2c83dcd6bf7ab876a7776b.png" xlink:type="simple" xlink:show="embed" xlink:actuate="onLoad"/></draw:frame></text:p>
      <text:p text:style-name="Text_20_body">今回使用する、ヘッドセットは、発着信がワンタッチ操作で行える、ON/OFFスイッチ付きのものを使用します。
<draw:frame draw:style-name="media" draw:name="2" text:anchor-type="as-char" draw:z-index="2" svg:width="5.7679166666667cm" style:rel-width="100%" svg:height="12.805833333333cm" style:rel-height="scale"><draw:image xlink:href="Pictures/4030f74d647c9747c09a3d704c53c302.png" xlink:type="simple" xlink:show="embed" xlink:actuate="onLoad"/></draw:frame>※500円前後で販売されています。</text:p>
      <text:p text:style-name="Text_20_body">ヘッドセットに付いている、マイク、スイッチ、イヤホンを取り外します。
そして、ブレッドボードに接続し易いようにユニバーサル基板で治具を作ります。
<draw:frame draw:style-name="media" draw:name="3" text:anchor-type="as-char" draw:z-index="3" svg:width="9.525cm" style:rel-width="100%" svg:height="7.14375cm" style:rel-height="scale"><draw:image xlink:href="Pictures/84cb370f4509890d2d8aa5ab73074850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e3784c0de4969803e4229203fd3903fd.png" xlink:type="simple" xlink:show="embed" xlink:actuate="onLoad"/></draw:frame></text:p>
      <text:p text:style-name="Text_20_body">平型端子のピンアサイン(ヘッドセット接続時)は、次のようになっています。</text:p>
      <text:p text:style-name="Preformatted_20_Text">【01】アナログ(GND)<text:line-break/>【02】送信信号(マイク入力)<text:line-break/>【03】HS検出(ヘッドセット有無)有り=Low、無し=オープン<text:line-break/>【04】受信信号(ヘッドホン出力:R)※モノラル時に出力されない。<text:line-break/>【05】受信信号(ヘッドホン出力:L)※モノラル時に出力される。<text:line-break/>【06】ステレオ/モノラル切り替えステレオ=Low、モノラル=オープン<text:line-break/>【07】予約<text:line-break/>【08】通話スイッチ(発信、着信、終了)<text:line-break/>【09】予約<text:line-break/>【10】デジタルGND</text:p>
      <text:p text:style-name="Text_20_body">※マイクの入力インピーダンスは、1kΩ以上
※ヘッドホンの負荷インピーダンスは、16Ω以上</text:p>
      <text:p text:style-name="Text_20_body">通話スイッチの操作が重要となるので、少し詳しく説明します。</text:p>
      <text:list text:style-name="List_20_1" text:continue-numbering="false">
        <text:list-item>
          <text:p text:style-name="List_20_1_Content_First"> 電話を受ける。<text:line-break/>着信中に、通話スイッチを押下(約1秒)すると、通話が開始されます。</text:p>
        </text:list-item>
        <text:list-item>
          <text:p text:style-name="List_20_1_Content"> 電話をかける。<text:line-break/>待受中に、通話スイッチを押下(約2秒)すると、メモリNo.999に登録された番号に電話がかかります。</text:p>
        </text:list-item>
        <text:list-item>
          <text:p text:style-name="List_20_1_Content_Last"> 電話を切る。<text:line-break/>通話中に、通話スイッチを押下(約2秒)すると、電話が切れます。</text:p>
        </text:list-item>
      </text:list>
      <text:p text:style-name="Text_20_body">※これらの仕様は、機種によって若干異なります。詳細は各機種の取扱説明書をご覧下さい。</text:p>
      <text:p text:style-name="Text_20_body">◎DTMFレシーバ
携帯電話からのDTMF信号を受けて、4ビットのデジタル信号に変換するDTMFレシーバには、CM8870を使用
しました。(California Micro Devices Corp)</text:p>
      <text:p text:style-name="Text_20_body">&lt;ブロックダイアグラム&gt;
<draw:frame draw:style-name="media" draw:name="5" text:anchor-type="as-char" draw:z-index="5" svg:width="12.885208333333cm" svg:height="8.493125cm"><draw:image xlink:href="Pictures/8264f9e5fc2c0c935784cd1c7b231290.png" xlink:type="simple" xlink:show="embed" xlink:actuate="onLoad"/></draw:frame></text:p>
      <text:p text:style-name="Text_20_body">&lt;片線接地(シングルエンド)での使用例&gt;
<draw:frame draw:style-name="media" draw:name="6" text:anchor-type="as-char" draw:z-index="6" svg:width="10.054166666667cm" svg:height="14.393333333333cm"><draw:image xlink:href="Pictures/c1a8ab33a2c63919c9808db41cdc5135.png" xlink:type="simple" xlink:show="embed" xlink:actuate="onLoad"/></draw:frame></text:p>
      <text:p text:style-name="Text_20_body">◎着信の検出
着信音をLM386を使用して20倍に増幅し、ダイオードで倍電圧整流し、着信電圧に変換します。</text:p>
      <text:p text:style-name="Text_20_body">◎通話スイッチの制御
トランジスタのコレクタを使用して、通話スイッチをオープン状態(オフ)またはGNDに接地状態(オン)とします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◎自動応答モード
着信電圧を検出して、300mV以上であれば、着信とみなします。
着信とみなした場合、通話スイッチを1秒間オンにし、通話を開始します。</text:p>
      <text:p text:style-name="Text_20_body">◎自動通知モード
待受中に、入力チャネル(1)が、オン状態(ロー)になると、通話スイッチを2秒間オンにし、通話を開始します。</text:p>
      <text:p text:style-name="Text_20_body">◎遠隔操作処理</text:p>
      <text:list text:style-name="Numbering_20_1" text:continue-numbering="false">
        <text:list-item>
          <text:p text:style-name="Numbering_20_1_Content_First"> 開始を知らせる音「ドミソド」を鳴らせます。</text:p>
        </text:list-item>
        <text:list-item>
          <text:p text:style-name="Numbering_20_1_Content"> 携帯電話のキー(DTMF信号)が、押されるのを待ちます。</text:p>
        </text:list-item>
        <text:list-item>
          <text:p text:style-name="Numbering_20_1_Content"> 押されたキーに対応した処理を行います。<text:line-break/></text:p>
          <text:p text:style-name="Preformatted_20_Text">「1」￫入力チャネル(1)の状態を音で知らせます。(ハイ状態=2000Hz、ロー状態=500Hz)<text:line-break/>「2」￫入力チャネル(2)の状態を音で知らせます。(ハイ状態=2000Hz、ロー状態=500Hz)<text:line-break/>「3」￫入力チャネル(3)の状態を音で知らせます。(ハイ状態=2000Hz、ロー状態=500Hz)<text:line-break/>「4」￫出力チャネル(1)をオンにします。(応答音=1000Hz)<text:line-break/>「5」￫出力チャネル(1)をオフにします。(応答音=1000Hz)<text:line-break/>「6」￫出力チャネル(2)をオンにします。(応答音=1000Hz)<text:line-break/>「7」￫出力チャネル(2)をオフにします。(応答音=1000Hz)<text:line-break/>「8」￫出力チャネル(3)をオンにします。(応答音=1000Hz)<text:line-break/>「9」￫出力チャネル(3)をオフにします。(応答音=1000Hz)<text:line-break/>「0」￫通話を終了します。終了を知らせる音「ドソミド」を鳴らせます。</text:p>
        </text:list-item>
      </text:list>
      <text:p text:style-name="Text_20_body">※DTMF信号は、携帯電話の通信状態によっては、認識率が低下します。従って、応答音がない場合には、
再度キーを押してください。</text:p>
      <text:p text:style-name="Text_20_body">◎サウンド処理
maikorC提供のサウンドライブラリ(ソフト処理)を使用します。</text:p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7" text:anchor-type="as-char" draw:z-index="7" svg:width="19.05cm" style:rel-width="100%" svg:height="21.166666666667cm" style:rel-height="scale"><draw:image xlink:href="Pictures/5a66aedf1de742cabcd0419667aca565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遠隔操作（携帯電話使用）Ｖ２』 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9"/>PHONE<text:s text:c="11"/>PORTB.B4</text:span><text:line-break/><text:span text:style-name="highlight_co2">#define<text:s text:c="9"/>PHONE_ON<text:s text:c="8"/>1</text:span><text:line-break/><text:span text:style-name="highlight_co2">#define<text:s text:c="9"/>PHONE_OFF<text:s text:c="7"/>0</text:span><text:line-break/> <text:line-break/><text:span text:style-name="highlight_co2">#define<text:s text:c="9"/>BYTE<text:s text:c="12"/>unsigned<text:s text:c="2"/>char</text:span><text:line-break/><text:span text:style-name="highlight_co2">#define<text:s text:c="9"/>WORD<text:s text:c="12"/>unsigned<text:s text:c="2"/>int</text:span><text:line-break/> <text:line-break/><text:span text:style-name="highlight_co2">#define<text:s text:c="9"/>DELAY<text:s text:c="11"/>100</text:span><text:line-break/> <text:line-break/><text:span text:style-name="highlight_co2">#define<text:s text:c="9"/>SW1<text:s text:c="13"/>PORTA.B1</text:span><text:line-break/><text:span text:style-name="highlight_co2">#define<text:s text:c="9"/>SW2<text:s text:c="13"/>PORTA.B0</text:span><text:line-break/><text:span text:style-name="highlight_co2">#define<text:s text:c="9"/>SW3<text:s text:c="13"/>PORTA.B7</text:span><text:line-break/><text:span text:style-name="highlight_co2">#define<text:s text:c="9"/>SW_ON<text:s text:c="11"/>0</text:span><text:line-break/><text:span text:style-name="highlight_co2">#define<text:s text:c="9"/>SW_OFF<text:s text:c="10"/>1</text:span><text:line-break/> <text:line-break/><text:span text:style-name="highlight_co2">#define<text:s text:c="9"/>LED4<text:s text:c="12"/>PORTA.B3</text:span><text:line-break/><text:span text:style-name="highlight_co2">#define<text:s text:c="9"/>LED1<text:s text:c="12"/>PORTA.B6</text:span><text:line-break/><text:span text:style-name="highlight_co2">#define<text:s text:c="9"/>LED2<text:s text:c="12"/>PORTB.B7</text:span><text:line-break/><text:span text:style-name="highlight_co2">#define<text:s text:c="9"/>LED3<text:s text:c="12"/>PORTB.B6</text:span><text:line-break/><text:span text:style-name="highlight_co2">#define<text:s text:c="9"/>LED_ON<text:s text:c="10"/>1</text:span><text:line-break/><text:span text:style-name="highlight_co2">#define<text:s text:c="9"/>LED_OFF<text:s text:c="9"/>0</text:span><text:line-break/> <text:line-break/><text:span text:style-name="highlight_co2">#define<text:s text:c="9"/>DTMF_STD<text:s text:c="8"/>PORTA.B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do_mi_so_do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523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ド（ピン） </text:span><text:line-break/><text:s text:c="8"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ミ（ポン） </text:span><text:line-break/><text:s text:c="8"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ソ（パン） </text:span><text:line-break/><text:s text:c="8"/>Sound_Play<text:span text:style-name="highlight_br0">(</text:span><text:span text:style-name="highlight_nu0">1047</text:span><text:span text:style-name="highlight_sy0">,</text:span> <text:span text:style-name="highlight_nu0">500</text:span><text:span text:style-name="highlight_br0">)</text:span><text:span text:style-name="highlight_sy0">;</text:span><text:s text:c="7"/><text:span text:style-name="highlight_co1">//ド（ポーン） 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do_so_mi_do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1047</text:span><text:span text:style-name="highlight_sy0">,</text:span> <text:span text:style-name="highlight_nu0">250</text:span><text:span text:style-name="highlight_br0">)</text:span><text:span text:style-name="highlight_sy0">;</text:span><text:s text:c="7"/><text:span text:style-name="highlight_co1">//ド（ピン） </text:span><text:line-break/><text:s text:c="8"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ソ（ポン） </text:span><text:line-break/><text:s text:c="8"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s text:c="8"/><text:span text:style-name="highlight_co1">//ミ（パン） </text:span><text:line-break/><text:s text:c="8"/>Sound_Play<text:span text:style-name="highlight_br0">(</text:span><text:span text:style-name="highlight_nu0">523</text:span><text:span text:style-name="highlight_sy0">,</text:span> <text:span text:style-name="highlight_nu0">500</text:span><text:span text:style-name="highlight_br0">)</text:span><text:span text:style-name="highlight_sy0">;</text:span><text:s text:c="8"/><text:span text:style-name="highlight_co1">//ド（ポーン） 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const</text:span><text:s text:c="3"/><text:span text:style-name="highlight_kw4">char</text:span><text:s text:c="4"/>table<text:span text:style-name="highlight_br0">[</text:span><text:span text:style-name="highlight_br0">]</text:span><text:span text:style-name="highlight_br0">[</text:span><text:span text:style-name="highlight_nu0">8</text:span><text:span text:style-name="highlight_br0">]</text:span> <text:span text:style-name="highlight_sy0">=</text:span> <text:span text:style-name="highlight_br0">{</text:span><text:line-break/><text:s text:c="8"/><text:span text:style-name="highlight_st0">"A.-"</text:span><text:span text:style-name="highlight_sy0">,</text:span><text:line-break/><text:s text:c="8"/><text:span text:style-name="highlight_st0">"B-..."</text:span><text:span text:style-name="highlight_sy0">,</text:span><text:line-break/><text:s text:c="8"/><text:span text:style-name="highlight_st0">"C-.-."</text:span><text:span text:style-name="highlight_sy0">,</text:span><text:line-break/><text:s text:c="8"/><text:span text:style-name="highlight_st0">"D-.."</text:span><text:span text:style-name="highlight_sy0">,</text:span><text:line-break/><text:s text:c="8"/><text:span text:style-name="highlight_st0">"E."</text:span><text:span text:style-name="highlight_sy0">,</text:span><text:line-break/><text:s text:c="8"/><text:span text:style-name="highlight_st0">"F..-."</text:span><text:span text:style-name="highlight_sy0">,</text:span><text:line-break/><text:s text:c="8"/><text:span text:style-name="highlight_st0">"G--."</text:span><text:span text:style-name="highlight_sy0">,</text:span><text:line-break/><text:s text:c="8"/><text:span text:style-name="highlight_st0">"H...."</text:span><text:span text:style-name="highlight_sy0">,</text:span><text:line-break/><text:s text:c="8"/><text:span text:style-name="highlight_st0">"I.."</text:span><text:span text:style-name="highlight_sy0">,</text:span><text:line-break/><text:s text:c="8"/><text:span text:style-name="highlight_st0">"J.---"</text:span><text:span text:style-name="highlight_sy0">,</text:span><text:line-break/><text:s text:c="8"/><text:span text:style-name="highlight_st0">"K-.-"</text:span><text:span text:style-name="highlight_sy0">,</text:span><text:line-break/><text:s text:c="8"/><text:span text:style-name="highlight_st0">"L.-.."</text:span><text:span text:style-name="highlight_sy0">,</text:span><text:line-break/><text:s text:c="8"/><text:span text:style-name="highlight_st0">"M--"</text:span><text:span text:style-name="highlight_sy0">,</text:span><text:line-break/><text:s text:c="8"/><text:span text:style-name="highlight_st0">"N-."</text:span><text:span text:style-name="highlight_sy0">,</text:span><text:line-break/><text:s text:c="8"/><text:span text:style-name="highlight_st0">"O---"</text:span><text:span text:style-name="highlight_sy0">,</text:span><text:line-break/><text:s text:c="8"/><text:span text:style-name="highlight_st0">"P.--."</text:span><text:span text:style-name="highlight_sy0">,</text:span><text:line-break/><text:s text:c="8"/><text:span text:style-name="highlight_st0">"Q--.-"</text:span><text:span text:style-name="highlight_sy0">,</text:span><text:line-break/><text:s text:c="8"/><text:span text:style-name="highlight_st0">"R.-."</text:span><text:span text:style-name="highlight_sy0">,</text:span><text:line-break/><text:s text:c="8"/><text:span text:style-name="highlight_st0">"S..."</text:span><text:span text:style-name="highlight_sy0">,</text:span><text:line-break/><text:s text:c="8"/><text:span text:style-name="highlight_st0">"T-"</text:span><text:span text:style-name="highlight_sy0">,</text:span><text:line-break/><text:s text:c="8"/><text:span text:style-name="highlight_st0">"U..-"</text:span><text:span text:style-name="highlight_sy0">,</text:span><text:line-break/><text:s text:c="8"/><text:span text:style-name="highlight_st0">"V...-"</text:span><text:span text:style-name="highlight_sy0">,</text:span><text:line-break/><text:s text:c="8"/><text:span text:style-name="highlight_st0">"W.--"</text:span><text:span text:style-name="highlight_sy0">,</text:span><text:line-break/><text:s text:c="8"/><text:span text:style-name="highlight_st0">"X-..-"</text:span><text:span text:style-name="highlight_sy0">,</text:span><text:line-break/><text:s text:c="8"/><text:span text:style-name="highlight_st0">"Y-.--"</text:span><text:span text:style-name="highlight_sy0">,</text:span><text:line-break/><text:s text:c="8"/><text:span text:style-name="highlight_st0">"Z--.."</text:span><text:span text:style-name="highlight_sy0">,</text:span><text:line-break/><text:s text:c="8"/><text:span text:style-name="highlight_st0">"1.----"</text:span><text:span text:style-name="highlight_sy0">,</text:span><text:line-break/><text:s text:c="8"/><text:span text:style-name="highlight_st0">"2..---"</text:span><text:span text:style-name="highlight_sy0">,</text:span><text:line-break/><text:s text:c="8"/><text:span text:style-name="highlight_st0">"3...--"</text:span><text:span text:style-name="highlight_sy0">,</text:span><text:line-break/><text:s text:c="8"/><text:span text:style-name="highlight_st0">"4....-"</text:span><text:span text:style-name="highlight_sy0">,</text:span><text:line-break/><text:s text:c="8"/><text:span text:style-name="highlight_st0">"5....."</text:span><text:span text:style-name="highlight_sy0">,</text:span><text:line-break/><text:s text:c="8"/><text:span text:style-name="highlight_st0">"6-...."</text:span><text:span text:style-name="highlight_sy0">,</text:span><text:line-break/><text:s text:c="8"/><text:span text:style-name="highlight_st0">"7--..."</text:span><text:span text:style-name="highlight_sy0">,</text:span><text:line-break/><text:s text:c="8"/><text:span text:style-name="highlight_st0">"8---.."</text:span><text:span text:style-name="highlight_sy0">,</text:span><text:line-break/><text:s text:c="8"/><text:span text:style-name="highlight_st0">"9----."</text:span><text:span text:style-name="highlight_sy0">,</text:span><text:line-break/><text:s text:c="8"/><text:span text:style-name="highlight_st0">"0-----"</text:span><text:span text:style-name="highlight_sy0">,</text:span><text:line-break/><text:s text:c="8"/><text:span text:style-name="highlight_st0">"..-.-.-"</text:span><text:line-break/><text:span text:style-name="highlight_br0">}</text:span><text:span text:style-name="highlight_sy0">;</text:span><text:line-break/> <text:line-break/><text:span text:style-name="highlight_kw4">void</text:span><text:s text:c="4"/>short_beep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800</text:span><text:span text:style-name="highlight_sy0">,</text:span> DELAY<text:span text:style-name="highlight_br0">)</text:span><text:span text:style-name="highlight_sy0">;</text:span><text:line-break/><text:s text:c="8"/>Delay_ms<text:span text:style-name="highlight_br0">(</text:span>DELAY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4"/>long_beep<text:span text:style-name="highlight_br0">(</text:span><text:span text:style-name="highlight_br0">)</text:span><text:line-break/><text:span text:style-name="highlight_br0">{</text:span><text:line-break/><text:s text:c="8"/>Sound_Play<text:span text:style-name="highlight_br0">(</text:span><text:span text:style-name="highlight_nu0">800</text:span><text:span text:style-name="highlight_sy0">,</text:span> DELAY <text:span text:style-name="highlight_sy0">*</text:span> <text:span text:style-name="highlight_nu0">3</text:span><text:span text:style-name="highlight_br0">)</text:span><text:span text:style-name="highlight_sy0">;</text:span><text:line-break/><text:s text:c="8"/>Delay_ms<text:span text:style-name="highlight_br0">(</text:span>DELAY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4"/>morse_chr<text:span text:style-name="highlight_br0">(</text:span><text:span text:style-name="highlight_kw4">char</text:span> chr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short</text:span><text:s text:c="8"/>cnt<text:span text:style-name="highlight_sy0">,</text:span> i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chr <text:span text:style-name="highlight_sy0">==</text:span> <text:span text:style-name="highlight_st0">' '</text:span><text:span text:style-name="highlight_br0">)</text:span> <text:span text:style-name="highlight_br0">{</text:span><text:line-break/><text:s text:c="16"/>Delay_ms<text:span text:style-name="highlight_br0">(</text:span>DELAY <text:span text:style-name="highlight_sy0">*</text:span> <text:span text:style-name="highlight_nu0">3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7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<text:span text:style-name="highlight_nu0">0</text:span><text:span text:style-name="highlight_br0">]</text:span> <text:span text:style-name="highlight_sy0">==</text:span> chr<text:span text:style-name="highlight_br0">)</text:span> <text:span text:style-name="highlight_br0">{</text:span><text:line-break/><text:s text:c="24"/><text:span text:style-name="highlight_kw1">for</text:span> <text:span text:style-name="highlight_br0">(</text:span>i <text:span text:style-name="highlight_sy0">=</text:span> <text:span text:style-name="highlight_nu0">1</text:span><text:span text:style-name="highlight_sy0">;</text:span> table<text:span text:style-name="highlight_br0">[</text:span>cnt<text:span text:style-name="highlight_br0">]</text:span><text:span text:style-name="highlight_br0">[</text:span>i<text:span text:style-name="highlight_br0">]</text:span> <text:span text:style-name="highlight_sy0">!=</text:span> <text:span text:style-name="highlight_nu12">0x00</text:span><text:span text:style-name="highlight_sy0">;</text:span> i<text:span text:style-name="highlight_sy0">++</text:span><text:span text:style-name="highlight_br0">)</text:span> <text:span text:style-name="highlight_br0">{</text:span><text:line-break/><text:s text:c="32"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i<text:span text:style-name="highlight_br0">]</text:span> <text:span text:style-name="highlight_sy0">==</text:span> <text:span text:style-name="highlight_st0">'.'</text:span><text:span text:style-name="highlight_br0">)</text:span><text:line-break/><text:s text:c="40"/>short_beep<text:span text:style-name="highlight_br0">(</text:span><text:span text:style-name="highlight_br0">)</text:span><text:span text:style-name="highlight_sy0">;</text:span><text:line-break/><text:s text:c="32"/><text:span text:style-name="highlight_kw1">else</text:span><text:line-break/><text:s text:c="40"/>long_beep<text:span text:style-name="highlight_br0">(</text:span><text:span text:style-name="highlight_br0">)</text:span><text:span text:style-name="highlight_sy0">;</text:span><text:line-break/><text:s text:c="24"/><text:span text:style-name="highlight_br0">}</text:span><text:line-break/><text:s text:c="24"/>Delay_ms<text:span text:style-name="highlight_br0">(</text:span>DELAY <text:span text:style-name="highlight_sy0">*</text:span> <text:span text:style-name="highlight_nu0">3</text:span><text:span text:style-name="highlight_br0">)</text:span><text:span text:style-name="highlight_sy0">;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kw4">void</text:span><text:s text:c="4"/>morse_str<text:span text:style-name="highlight_br0">(</text:span><text:span text:style-name="highlight_kw4">char</text:span><text:span text:style-name="highlight_sy0">*</text:span> str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str <text:span text:style-name="highlight_sy0">!=</text:span> <text:span text:style-name="highlight_nu12">0x00</text:span><text:span text:style-name="highlight_br0">)</text:span> <text:span text:style-name="highlight_br0">{</text:span><text:line-break/><text:s text:c="16"/>morse_chr<text:span text:style-name="highlight_br0">(</text:span><text:span text:style-name="highlight_sy0">*</text:span>str<text:span text:style-name="highlight_br0">)</text:span><text:span text:style-name="highlight_sy0">;</text:span><text:line-break/><text:s text:c="16"/>str<text:span text:style-name="highlight_sy0">++;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int</text:span><text:s text:c="5"/>ring_tone<text:span text:style-name="highlight_br0">(</text:span><text:span text:style-name="highlight_br0">)</text:span><text:line-break/><text:span text:style-name="highlight_br0">{</text:span><text:line-break/><text:s text:c="8"/>WORD<text:s text:c="4"/>ad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2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<text:span text:style-name="highlight_nu0">5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s text:c="4"/>proc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key<text:span text:style-name="highlight_sy0">;</text:span><text:line-break/><text:s text:c="8"/><text:span text:style-name="highlight_co1">//通知開始“ドミソド”を知らせます。 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do_mi_so_do<text:span text:style-name="highlight_br0">(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キー（ＤＴＭＦ信号）が押されるのを待ちます。 </text:span><text:line-break/><text:s text:c="16"/><text:span text:style-name="highlight_kw1">while</text:span> <text:span text:style-name="highlight_br0">(</text:span>DTMF_STD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br0">}</text:span><text:line-break/><text:s text:c="16"/><text:span text:style-name="highlight_kw1">while</text:span> <text:span text:style-name="highlight_br0">(</text:span>DTMF_STD <text:span text:style-name="highlight_sy0">==</text:span> <text:span text:style-name="highlight_nu0">1</text:span><text:span text:style-name="highlight_br0">)</text:span> <text:span text:style-name="highlight_br0">{</text:span><text:line-break/><text:s text:c="16"/><text:span text:style-name="highlight_br0">}</text:span><text:line-break/><text:s text:c="16"/>key <text:span text:style-name="highlight_sy0">=</text:span> PORTB <text:span text:style-name="highlight_sy0">&amp;</text:span> <text:span text:style-name="highlight_nu12">0x0F</text:span><text:span text:style-name="highlight_sy0">;</text:span><text:line-break/><text:s text:c="16"/><text:span text:style-name="highlight_co1">//</text:span><text:line-break/><text:s text:c="16"/><text:span text:style-name="highlight_kw1">switch</text:span> <text:span text:style-name="highlight_br0">(</text:span>key<text:span text:style-name="highlight_br0">)</text:span> <text:span text:style-name="highlight_br0">{</text:span><text:line-break/><text:s text:c="16"/><text:span text:style-name="highlight_kw1">case</text:span> <text:span text:style-name="highlight_nu0">1</text:span><text:span text:style-name="highlight_sy0">:</text:span><text:line-break/><text:s text:c="24"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s text:c="32"/>Sound_Play<text:span text:style-name="highlight_br0">(</text:span><text:span text:style-name="highlight_nu0">2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ound_Play<text:span text:style-name="highlight_br0">(</text:span>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s text:c="32"/>Sound_Play<text:span text:style-name="highlight_br0">(</text:span><text:span text:style-name="highlight_nu0">2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ound_Play<text:span text:style-name="highlight_br0">(</text:span>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<text:span text:style-name="highlight_kw1">if</text:span> <text:span text:style-name="highlight_br0">(</text:span>SW3 <text:span text:style-name="highlight_sy0">==</text:span> <text:span text:style-name="highlight_nu0">1</text:span><text:span text:style-name="highlight_br0">)</text:span> <text:span text:style-name="highlight_br0">{</text:span><text:line-break/><text:s text:c="32"/>Sound_Play<text:span text:style-name="highlight_br0">(</text:span><text:span text:style-name="highlight_nu0">2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ound_Play<text:span text:style-name="highlight_br0">(</text:span>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LED1 <text:span text:style-name="highlight_sy0">=</text:span> LED_ON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LED1 <text:span text:style-name="highlight_sy0">=</text:span> LED_OFF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LED2 <text:span text:style-name="highlight_sy0">=</text:span> LED_ON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LED2 <text:span text:style-name="highlight_sy0">=</text:span> LED_OFF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LED3 <text:span text:style-name="highlight_sy0">=</text:span> LED_ON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9</text:span><text:span text:style-name="highlight_sy0">:</text:span><text:line-break/><text:s text:c="24"/>LED3 <text:span text:style-name="highlight_sy0">=</text:span> LED_OFF<text:span text:style-name="highlight_sy0">;</text:span><text:line-break/><text:s text:c="24"/>Sound_Play<text:span text:style-name="highlight_br0">(</text:span><text:span text:style-name="highlight_nu0">1000</text:span><text:span text:style-name="highlight_sy0">,</text:span> <text:span text:style-name="highlight_nu0">5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0</text:span><text:span text:style-name="highlight_sy0">:</text:span><text:line-break/><text:s text:c="24"/><text:span text:style-name="highlight_co1">//通知終了“ドソミド”を知らせます。 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do_so_mi_do<text:span text:style-name="highlight_br0">(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<text:span text:style-name="highlight_kw1">return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double</text:span><text:s text:c="2"/>ad<text:span text:style-name="highlight_sy0">;</text:span><text:line-break/><text:tab/><text:span text:style-name="highlight_kw4">short</text:span><text:s text:c="3"/>cnt<text:span text:style-name="highlight_sy0">;</text:span><text:line-break/><text:tab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4"/><text:span text:style-name="highlight_co1">// クロックは8Mhz </text:span><text:line-break/><text:s text:c="8"/>CMCON<text:s text:c="2"/><text:span text:style-name="highlight_sy0">=</text:span> <text:span text:style-name="highlight_nu6">0b00000111</text:span><text:span text:style-name="highlight_sy0">;</text:span><text:s text:c="4"/><text:span text:style-name="highlight_co1">// コンパレータは使用しない。 </text:span><text:line-break/><text:s text:c="8"/>ANSEL<text:s text:c="2"/><text:span text:style-name="highlight_sy0">=</text:span> <text:span text:style-name="highlight_nu6">0b00000100</text:span><text:span text:style-name="highlight_sy0">;</text:span><text:s text:c="4"/><text:span text:style-name="highlight_co1">// Ａ／Ｄ変換を使用する。</text:span><text:line-break/><text:s text:c="8"/>TRISA<text:s text:c="2"/><text:span text:style-name="highlight_sy0">=</text:span> <text:span text:style-name="highlight_nu6">0b10110111</text:span><text:span text:style-name="highlight_sy0">;</text:span><text:line-break/><text:s text:c="8"/>TRISB<text:s text:c="2"/><text:span text:style-name="highlight_sy0">=</text:span> <text:span text:style-name="highlight_nu6">0b00001111</text:span><text:span text:style-name="highlight_sy0">;</text:span><text:line-break/><text:s text:c="8"/>PHONE <text:span text:style-name="highlight_sy0">=</text:span> PHONE_OFF<text:span text:style-name="highlight_sy0">;</text:span><text:line-break/><text:s text:c="8"/>LED4 <text:span text:style-name="highlight_sy0">=</text:span> LED_OFF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8"/><text:tab/>LED1 <text:span text:style-name="highlight_sy0">=</text:span> LED_ON<text:span text:style-name="highlight_sy0">;</text:span><text:line-break/><text:s text:c="8"/><text:tab/>LED2 <text:span text:style-name="highlight_sy0">=</text:span> LED_ON<text:span text:style-name="highlight_sy0">;</text:span><text:line-break/><text:s text:c="8"/><text:tab/>LED3 <text:span text:style-name="highlight_sy0">=</text:span> LED_ON<text:span text:style-name="highlight_sy0">;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tab/>LED1 <text:span text:style-name="highlight_sy0">=</text:span> LED_OFF<text:span text:style-name="highlight_sy0">;</text:span><text:line-break/><text:s text:c="8"/><text:tab/>LED2 <text:span text:style-name="highlight_sy0">=</text:span> LED_OFF<text:span text:style-name="highlight_sy0">;</text:span><text:line-break/><text:s text:c="8"/><text:tab/>LED3 <text:span text:style-name="highlight_sy0">=</text:span> LED_OFF<text:span text:style-name="highlight_sy0">;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7"/><text:tab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Sound_Init<text:span text:style-name="highlight_br0">(</text:span><text:span text:style-name="highlight_sy0">&amp;</text:span>PORTB<text:span text:style-name="highlight_sy0">,</text:span> <text:span text:style-name="highlight_nu0">5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span text:style-name="highlight_co1">//自動応答：着信をチェックします。 </text:span><text:line-break/><text:s text:c="24"/>ad <text:span text:style-name="highlight_sy0">=</text:span> ring_tone<text:span text:style-name="highlight_br0">(</text:span><text:span text:style-name="highlight_br0">)</text:span><text:span text:style-name="highlight_sy0">;</text:span><text:line-break/><text:s text:c="24"/>ad <text:span text:style-name="highlight_sy0">*=</text:span> <text:span text:style-name="highlight_nu16">4.8828125</text:span><text:span text:style-name="highlight_sy0">;</text:span><text:line-break/><text:s text:c="24"/><text:span text:style-name="highlight_kw1">if</text:span> <text:span text:style-name="highlight_br0">(</text:span>ad <text:span text:style-name="highlight_sy0">&gt;</text:span> <text:span text:style-name="highlight_nu16">300.0</text:span><text:span text:style-name="highlight_br0">)</text:span> <text:span text:style-name="highlight_br0">{</text:span> <text:span text:style-name="highlight_co1">//電圧が300mV以上で自動着信します。 </text:span><text:line-break/><text:s text:c="32"/><text:span text:style-name="highlight_co1">//着信を承諾（受付）します。 </text:span><text:line-break/><text:s text:c="32"/>PHONE <text:span text:style-name="highlight_sy0">=</text:span> PHONE_ON<text:span text:style-name="highlight_sy0">;</text:span><text:line-break/><text:s text:c="32"/>Delay_ms<text:span text:style-name="highlight_br0">(</text:span><text:span text:style-name="highlight_nu0">1000</text:span><text:span text:style-name="highlight_br0">)</text:span><text:span text:style-name="highlight_sy0">;</text:span><text:line-break/><text:s text:c="32"/>PHONE <text:span text:style-name="highlight_sy0">=</text:span> PHONE_OFF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24"/><text:span text:style-name="highlight_co1">//自動通知：ＳＷ１の押下で自動通知します。 </text:span><text:line-break/><text:s text:c="24"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co1">//自動発信します。 </text:span><text:line-break/><text:s text:c="32"/>PHONE <text:span text:style-name="highlight_sy0">=</text:span> PHONE_ON<text:span text:style-name="highlight_sy0">;</text:span><text:line-break/><text:s text:c="32"/>Delay_ms<text:span text:style-name="highlight_br0">(</text:span><text:span text:style-name="highlight_nu0">2000</text:span><text:span text:style-name="highlight_br0">)</text:span><text:span text:style-name="highlight_sy0">;</text:span><text:line-break/><text:s text:c="32"/>PHONE <text:span text:style-name="highlight_sy0">=</text:span> PHONE_OFF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自動応答または自動通知の処理を行います。</text:span><text:line-break/><text:s text:c="2"/><text:tab/><text:tab/>LED4 <text:span text:style-name="highlight_sy0">=</text:span> LED_ON<text:span text:style-name="highlight_sy0">;</text:span><text:s text:c="15"/><text:line-break/><text:s text:c="16"/>proc<text:span text:style-name="highlight_br0">(</text:span><text:span text:style-name="highlight_br0">)</text:span><text:span text:style-name="highlight_sy0">;</text:span><text:line-break/><text:s text:c="2"/><text:tab/><text:tab/>LED4 <text:span text:style-name="highlight_sy0">=</text:span> LED_OFF<text:span text:style-name="highlight_sy0">;</text:span><text:line-break/><text:s text:c="16"/><text:span text:style-name="highlight_co1">//通話を終了します。 </text:span><text:line-break/><text:s text:c="16"/>PHONE <text:span text:style-name="highlight_sy0">=</text:span> PHONE_ON<text:span text:style-name="highlight_sy0">;</text:span><text:line-break/><text:s text:c="16"/>Delay_ms<text:span text:style-name="highlight_br0">(</text:span><text:span text:style-name="highlight_nu0">2000</text:span><text:span text:style-name="highlight_br0">)</text:span><text:span text:style-name="highlight_sy0">;</text:span><text:line-break/><text:s text:c="16"/>PHONE <text:span text:style-name="highlight_sy0">=</text:span> PHONE_OFF<text:span text:style-name="highlight_sy0">;</text:span><text:line-break/><text:s text:c="16"/><text:span text:style-name="highlight_co1">//暫らく待機します。 </text:span><text:line-break/><text:s text:c="16"/>Delay_ms<text:span text:style-name="highlight_br0">(</text:span><text:span text:style-name="highlight_nu0">100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右側の携帯で遠隔操作します。
<draw:frame draw:style-name="media" draw:name="8" text:anchor-type="as-char" draw:z-index="8" svg:width="13.229166666667cm" svg:height="9.921875cm"><draw:image xlink:href="Pictures/7285645745ea8eb5a7f8e2f47118a13e.png" xlink:type="simple" xlink:show="embed" xlink:actuate="onLoad"/></draw:frame></text:p>
      <text:p text:style-name="Text_20_body">LED1~LED3を遠隔操作でオン・オフさせてみました。
一番左側のLED4は、通話中はオンになっています。
<draw:frame draw:style-name="media" draw:name="9" text:anchor-type="as-char" draw:z-index="9" svg:width="6.35cm" style:rel-width="100%" svg:height="4.7625cm" style:rel-height="scale"><draw:image xlink:href="Pictures/4783edd3abea5b33090253656a3f8e92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a7da5a6c8a3610ff34c7b1d0c926a79a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9479f0ef73934f5da0dba4d1f84afc30.png" xlink:type="simple" xlink:show="embed" xlink:actuate="onLoad"/></draw:frame>
<draw:frame draw:style-name="media" draw:name="12" text:anchor-type="as-char" draw:z-index="12" svg:width="6.35cm" style:rel-width="100%" svg:height="4.7625cm" style:rel-height="scale"><draw:image xlink:href="Pictures/fcca0242e41fe820d6d4207decdc1fe1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3b72c98e209f08e3a0ac54cb17883bc7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9b0e41da434ec75f416284d940e0c4fe.png" xlink:type="simple" xlink:show="embed" xlink:actuate="onLoad"/></draw:frame></text:p>
      <text:p text:style-name="Text_20_body">入力スイッチ(SW1、SW2、SW3)の操作の画像はありませんが、携帯電話の「1」「2」「3」を押すことにより、
受話器から、スイッチの状態に応じた音(ハイ状態(オフ)=2000Hz、ロー状態(オン)=500Hz)が聞こえてき
ます。</text:p>
      <text:p text:style-name="Text_20_body">如何ですか?
これを応用することによって、遠隔から様々なコントロールが出来ますね!{<draw:frame draw:style-name="media" draw:name="15" text:anchor-type="as-char" draw:z-index="15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24</meta:creation-date>
    <dc:creator>Generated</dc:creator>
    <dc:date>2026-09-15T09::07:24</dc:date>
    <dc:language>en-US</dc:language>
    <meta:editing-cycles>1</meta:editing-cycles>
    <meta:editing-duration>PT0S</meta:editing-duration>
    <dc:title>elechobby:picdic:pic16f88:142</dc:title>
  </office:meta>
</office:document-meta>
</file>