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c6f187152a96743c1b64fbc1325d7b6.png"/>
  <manifest:file-entry manifest:media-type="image/png" manifest:full-path="Pictures/a83e7885b47cccb621d55eaf10fff74b.png"/>
  <manifest:file-entry manifest:media-type="image/png" manifest:full-path="Pictures/45930d2a8586dc3fc6d1dd45d50ad8c3.png"/>
  <manifest:file-entry manifest:media-type="image/png" manifest:full-path="Pictures/599f0cf08735d80183e3c3618e00f241.png"/>
  <manifest:file-entry manifest:media-type="image/png" manifest:full-path="Pictures/6f28ad1d3940bbebea77440a65423305.png"/>
  <manifest:file-entry manifest:media-type="image/png" manifest:full-path="Pictures/207a4fe420cc35137800e410e6c2c3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41"/><text:bookmark-start text:name="__RefHeading___簡易ラジオ受信周波数表示ユニット_7セグ4桁_1"/><text:bookmark-start text:name="簡易ラジオ受信周波数表示ユニット_7セグ4桁"/>簡易ラジオ受信周波数表示ユニット(7セグ4桁)<text:bookmark-end text:name="__RefHeading___簡易ラジオ受信周波数表示ユニット_7セグ4桁_1"/><text:bookmark-end text:name="簡易ラジオ受信周波数表示ユニット_7セグ4桁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今迄に多くの「周波数カウンタ」を製作しました。
そして「周波数カウンタ」の機能の一部として、“ラジオ受信周波数表示←455kHz&gt;“を実装しました。</text:p>
      <text:p text:style-name="Text_20_body">今回は、ラジオ受信周波数表示に特化したユニットを製作してみました。</text:p>
      <text:p text:style-name="Text_20_body">&lt;仕様&gt;</text:p>
      <text:list text:style-name="List_20_1" text:continue-numbering="false">
        <text:list-item>
          <text:p text:style-name="List_20_1_Content_First"> 表示周波数は、ラジオの中間周波数(455kHz)を差し引いた値(ラジオ受信周波数)とします。</text:p>
        </text:list-item>
        <text:list-item>
          <text:p text:style-name="List_20_1_Content"> 表示周波数の単位は、kHzとし、1kHz未満は、四捨五入します。</text:p>
        </text:list-item>
        <text:list-item>
          <text:p text:style-name="List_20_1_Content_Last"> 簡素化を図るために、クロックはPIC内蔵の8MHzを使用します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メイン処理&gt;</text:p>
      <text:list text:style-name="List_20_1" text:continue-numbering="false">
        <text:list-item>
          <text:p text:style-name="List_20_1_Content_First"> 周波数をカウントします。</text:p>
        </text:list-item>
        <text:list-item>
          <text:p text:style-name="List_20_1_Content"> 校正スイッチがOFFの場合には、測定結果の補正、-455kHz、四捨五入、7セグ表示を行います。</text:p>
        </text:list-item>
        <text:list-item>
          <text:p text:style-name="List_20_1_Content_Last"> 校正スイッチがONの場合には、校正値の算出、保存、7セグ表示(1MHz時の周波数)を行います。</text:p>
        </text:list-item>
      </text:list>
      <text:p text:style-name="Text_20_body">&lt;セグメントデータ設定処理&gt;</text:p>
      <text:list text:style-name="List_20_1" text:continue-numbering="false">
        <text:list-item>
          <text:p text:style-name="LastListParagraph_List_20_1_Content_First"> 引数で渡されたカウント値(seg1,seg2,seg3,seg4)を、表示用変数(seg_dat)にセットします。</text:p>
        </text:list-item>
      </text:list>
      <text:p text:style-name="Text_20_body">&lt;割り込み処理&gt;</text:p>
      <text:list text:style-name="List_20_1" text:continue-numbering="false">
        <text:list-item>
          <text:p text:style-name="List_20_1_Content_First"> TIMER2を使用して、1msecの割り込みを発生させます。</text:p>
        </text:list-item>
        <text:list-item>
          <text:p text:style-name="List_20_1_Content"> フラグ(fc_flg)が、“-1”であれば、何もしません。</text:p>
        </text:list-item>
        <text:list-item>
          <text:p text:style-name="List_20_1_Content"> フラグ(fc_flg)が、“0“であれば、カウント用のゲートを開けて、フラグ(fc_flg)をインクリメントします。</text:p>
        </text:list-item>
        <text:list-item>
          <text:p text:style-name="List_20_1_Content"> フラグ(fc_flg)が、“100”であれば、カウント用のゲートを閉じて、フラグ(fc_flg)を“-1“にします。</text:p>
        </text:list-item>
        <text:list-item>
          <text:p text:style-name="List_20_1_Content"> フラグ(fc_flg)が、上記以外でであれば、フラグ(fc_flg)をインクリメントします。</text:p>
        </text:list-item>
        <text:list-item>
          <text:p text:style-name="List_20_1_Content_Last"> ダイナミック点灯処理を呼び出します。</text:p>
        </text:list-item>
      </text:list>
      <text:p text:style-name="Text_20_body">&lt;周波数カウント処理&gt;</text:p>
      <text:list text:style-name="List_20_1" text:continue-numbering="false">
        <text:list-item>
          <text:p text:style-name="List_20_1_Content_First"> カウント用のタイマー(TIMER1)を初期化します。</text:p>
        </text:list-item>
        <text:list-item>
          <text:p text:style-name="List_20_1_Content"> フラグ(fc_flg)を、“0”にして、カウントを開始します。</text:p>
        </text:list-item>
        <text:list-item>
          <text:p text:style-name="List_20_1_Content_Last"> フラグ(fc_flg)が、“-1“になると、カウントを停止します。</text:p>
        </text:list-item>
      </text:list>
      <text:p text:style-name="Text_20_body">&lt;ダイナミック点灯処理&gt;</text:p>
      <text:list text:style-name="List_20_1" text:continue-numbering="false">
        <text:list-item>
          <text:p text:style-name="LastListParagraph_List_20_1_Content_First"> 呼び出される毎に、セグメントを順次切り替えて、表示用変数(seg_dat)の値を点灯させます。</text:p>
        </text:list-item>
      </text:list>
      <text:p text:style-name="Text_20_body">&lt;入力アンプ&gt;</text:p>
      <text:list text:style-name="List_20_1" text:continue-numbering="false">
        <text:list-item>
          <text:p text:style-name="LastListParagraph_List_20_1_Content_First"> C-MOSのインバータ 74HCU04を、抵抗で負帰還をかけてアナログアンプとして使用します。</text:p>
        </text:list-item>
      </text:list>
      <text:p text:style-name="Text_20_body">&lt;校正方法&gt;
未校正でも使用可能ですが、校正をすることにより、精度を高めることが出来ます。</text:p>
      <text:list text:style-name="List_20_1" text:continue-numbering="false">
        <text:list-item>
          <text:p text:style-name="List_20_1_Content_First"> 出来るだけ精度の高い、1MHzの信号を入力してください。</text:p>
        </text:list-item>
        <text:list-item>
          <text:p text:style-name="List_20_1_Content"> 校正スイッチ(calibration)を押下します。</text:p>
        </text:list-item>
        <text:list-item>
          <text:p text:style-name="List_20_1_Content"> 表示が1000kHz前後になることを確認します。</text:p>
        </text:list-item>
        <text:list-item>
          <text:p text:style-name="List_20_1_Content"> 以降は、校正値で補正された値が表示されます。</text:p>
        </text:list-item>
        <text:list-item>
          <text:p text:style-name="List_20_1_Content_Last"> 校正値は、EEPROMに保存されるので、起動する度に校正をする必要はありません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9.05cm" style:rel-width="100%" svg:height="18.520833333333cm" style:rel-height="scale"><draw:image xlink:href="Pictures/7c6f187152a96743c1b64fbc1325d7b6.png" xlink:type="simple" xlink:show="embed" xlink:actuate="onLoad"/></draw:frame></text:p>
      <text:p text:style-name="Text_20_body">&lt;5球スーパーラジオへの接続&gt;
<draw:frame draw:style-name="media" draw:name="1" text:anchor-type="as-char" draw:z-index="1" svg:width="19.05cm" style:rel-width="100%" svg:height="18.520833333333cm" style:rel-height="scale"><draw:image xlink:href="Pictures/a83e7885b47cccb621d55eaf10fff74b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MULTI">/*<text:line-break/>　　＜簡易ラジオ受信周波数表示ユニット（７セグ４桁）＞ <text:line-break/> <text:line-break/>　※ラジオの局発から中間周波数（455kHz）を引いた値を表示する。<text:line-break/>　※つまり、ラジオの受信周波数を表示する。 <text:line-break/>*/</text:span><text:line-break/><text:span text:style-name="highlight_co1">//**********************************************************************</text:span><text:line-break/><text:span text:style-name="highlight_co1">//■■■関数＆共有データ宣言■■■</text:span><text:line-break/><text:span text:style-name="highlight_kw2">extern</text:span><text:s text:c="6"/><text:span text:style-name="highlight_kw4">void</text:span><text:s text:c="8"/>main<text:span text:style-name="highlight_br0">(</text:span><text:span text:style-name="highlight_br0">)</text:span><text:span text:style-name="highlight_sy0">;</text:span><text:line-break/><text:span text:style-name="highlight_kw2">extern</text:span><text:s text:c="6"/><text:span text:style-name="highlight_kw4">long</text:span><text:s text:c="8"/>measurement<text:span text:style-name="highlight_br0">(</text:span>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init_port<text:span text:style-name="highlight_br0">(</text:span><text:span text:style-name="highlight_br0">)</text:span><text:span text:style-name="highlight_sy0">;</text:span> <text:line-break/><text:span text:style-name="highlight_kw2">extern</text:span><text:s text:c="6"/><text:span text:style-name="highlight_kw4">void</text:span><text:s text:c="8"/>init_segment<text:span text:style-name="highlight_br0">(</text:span><text:span text:style-name="highlight_br0">)</text:span><text:span text:style-name="highlight_sy0">;</text:span> <text:line-break/><text:span text:style-name="highlight_kw2">extern</text:span><text:s text:c="6"/><text:span text:style-name="highlight_kw4">void</text:span><text:s text:c="8"/>init_timer<text:span text:style-name="highlight_br0">(</text:span><text:span text:style-name="highlight_br0">)</text:span><text:span text:style-name="highlight_sy0">;</text:span> <text:line-break/><text:span text:style-name="highlight_kw2">extern</text:span><text:s text:c="6"/><text:span text:style-name="highlight_kw4">void</text:span><text:s text:c="8"/>segment_disp<text:span text:style-name="highlight_br0">(</text:span>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segment_set_data<text:span text:style-name="highlight_br0">(</text:span><text:span text:style-name="highlight_kw4">short</text:span> seg1<text:span text:style-name="highlight_sy0">,</text:span> <text:span text:style-name="highlight_kw4">short</text:span> seg2<text:span text:style-name="highlight_sy0">,</text:span> <text:span text:style-name="highlight_kw4">short</text:span> SEG3<text:span text:style-name="highlight_sy0">,</text:span> <text:span text:style-name="highlight_kw4">short</text:span> seg4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interrupt<text:span text:style-name="highlight_br0">(</text:span><text:span text:style-name="highlight_br0">)</text:span><text:span text:style-name="highlight_sy0">;</text:span><text:line-break/><text:span text:style-name="highlight_co1">//**********************************************************************</text:span><text:line-break/><text:span text:style-name="highlight_co1">//■■■マクロ定義■■■</text:span><text:line-break/><text:span text:style-name="highlight_co1">//7SEG-SELECT</text:span><text:line-break/><text:span text:style-name="highlight_co2">#define<text:s text:c="5"/>ACTIVE_LOW</text:span><text:line-break/><text:span text:style-name="highlight_co1">//簡易接続、標準接続（Ｂ（2SA1015）） </text:span><text:line-break/><text:span text:style-name="highlight_co2">#ifdef<text:s text:c="6"/>ACTIVE_LOW</text:span><text:line-break/><text:span text:style-name="highlight_co2">#define<text:s text:c="5"/>SEG_ON<text:s text:c="14"/>0</text:span><text:line-break/><text:span text:style-name="highlight_co2">#define<text:s text:c="5"/>SEG_OFF<text:s text:c="13"/>1</text:span><text:line-break/><text:span text:style-name="highlight_co2">#else</text:span><text:line-break/><text:span text:style-name="highlight_co1">//標準接続（Ａ（2SC1815）） </text:span><text:line-break/><text:span text:style-name="highlight_co2">#define<text:s text:c="5"/>SEG_ON<text:s text:c="14"/>1</text:span><text:line-break/><text:span text:style-name="highlight_co2">#define<text:s text:c="5"/>SEG_OFF<text:s text:c="13"/>0</text:span><text:line-break/><text:span text:style-name="highlight_co2">#endif</text:span><text:line-break/>sbit<text:s text:c="8"/>SEG1<text:s text:c="16"/>at<text:s text:c="8"/>PORTA.<text:span text:style-name="highlight_me1">B1</text:span><text:span text:style-name="highlight_sy0">;</text:span><text:line-break/>sbit<text:s text:c="8"/>SEG1_Direction<text:s text:c="6"/>at<text:s text:c="8"/>TRISA.<text:span text:style-name="highlight_me1">B1</text:span><text:span text:style-name="highlight_sy0">;</text:span><text:line-break/><text:span text:style-name="highlight_co2">#define<text:s text:c="5"/>SEG1_ON<text:s text:c="13"/>SEG1 = SEG_ON</text:span><text:line-break/><text:span text:style-name="highlight_co2">#define<text:s text:c="5"/>SEG1_OFF<text:s text:c="12"/>SEG1 = SEG_OFF</text:span><text:line-break/>sbit<text:s text:c="8"/>SEG2<text:s text:c="16"/>at<text:s text:c="8"/>PORTA.<text:span text:style-name="highlight_me1">B0</text:span><text:span text:style-name="highlight_sy0">;</text:span><text:line-break/>sbit<text:s text:c="8"/>SEG2_Direction<text:s text:c="6"/>at<text:s text:c="8"/>TRISA.<text:span text:style-name="highlight_me1">B0</text:span><text:span text:style-name="highlight_sy0">;</text:span><text:line-break/><text:span text:style-name="highlight_co2">#define<text:s text:c="5"/>SEG2_ON<text:s text:c="13"/>SEG2 = SEG_ON</text:span><text:line-break/><text:span text:style-name="highlight_co2">#define<text:s text:c="5"/>SEG2_OFF<text:s text:c="12"/>SEG2 = SEG_OFF</text:span><text:line-break/>sbit<text:s text:c="8"/>SEG3<text:s text:c="16"/>at<text:s text:c="8"/>PORTA.<text:span text:style-name="highlight_me1">B7</text:span><text:span text:style-name="highlight_sy0">;</text:span><text:line-break/>sbit<text:s text:c="8"/>SEG3_Direction<text:s text:c="6"/>at<text:s text:c="8"/>TRISA.<text:span text:style-name="highlight_me1">B7</text:span><text:span text:style-name="highlight_sy0">;</text:span><text:line-break/><text:span text:style-name="highlight_co2">#define<text:s text:c="5"/>SEG3_ON<text:s text:c="13"/>SEG3 = SEG_ON</text:span><text:line-break/><text:span text:style-name="highlight_co2">#define<text:s text:c="5"/>SEG3_OFF<text:s text:c="12"/>SEG3 = SEG_OFF</text:span><text:line-break/>sbit<text:s text:c="8"/>SEG4<text:s text:c="16"/>at<text:s text:c="8"/>PORTA.<text:span text:style-name="highlight_me1">B6</text:span><text:span text:style-name="highlight_sy0">;</text:span><text:line-break/>sbit<text:s text:c="8"/>SEG4_Direction<text:s text:c="6"/>at<text:s text:c="8"/>TRISA.<text:span text:style-name="highlight_me1">B6</text:span><text:span text:style-name="highlight_sy0">;</text:span><text:line-break/><text:span text:style-name="highlight_co2">#define<text:s text:c="5"/>SEG4_ON<text:s text:c="13"/>SEG4 = SEG_ON</text:span><text:line-break/><text:span text:style-name="highlight_co2">#define<text:s text:c="5"/>SEG4_OFF<text:s text:c="12"/>SEG4 = SEG_OFF</text:span><text:line-break/><text:span text:style-name="highlight_co1">//7SEG-DATA</text:span><text:line-break/><text:span text:style-name="highlight_co2">#define<text:s text:c="5"/>SEG_DATA<text:s text:c="12"/>PORTB</text:span><text:line-break/><text:span text:style-name="highlight_co2">#define<text:s text:c="5"/>SEG_DATA_Direction<text:s text:c="2"/>TRISB</text:span><text:line-break/><text:span text:style-name="highlight_co1">//switch</text:span><text:line-break/><text:span text:style-name="highlight_co2">#define<text:s text:c="5"/>SW_CAL<text:s text:c="14"/>PORTA.B5</text:span><text:line-break/><text:span text:style-name="highlight_co2">#define<text:s text:c="5"/>SW_ON<text:s text:c="15"/>0</text:span><text:line-break/><text:span text:style-name="highlight_co2">#define<text:s text:c="5"/>SW_OFF<text:s text:c="14"/>1</text:span><text:line-break/><text:span text:style-name="highlight_co1">//other</text:span><text:line-break/><text:span text:style-name="highlight_co2">#define<text:s text:c="5"/>INPUT_MODE<text:s text:c="10"/>1</text:span><text:line-break/><text:span text:style-name="highlight_co2">#define<text:s text:c="5"/>OUTPUT_MODE<text:s text:c="9"/>0</text:span><text:line-break/><text:span text:style-name="highlight_co1">//**********************************************************************</text:span><text:line-break/><text:span text:style-name="highlight_co1">//■■■メイン関数■■■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double</text:span><text:s text:c="2"/>freq<text:span text:style-name="highlight_sy0">;</text:span><text:line-break/><text:s text:c="8"/><text:span text:style-name="highlight_kw4">long</text:span><text:s text:c="4"/>tmp<text:span text:style-name="highlight_sy0">;</text:span><text:line-break/><text:s text:c="8"/><text:span text:style-name="highlight_kw4">char</text:span><text:s text:c="4"/>buf<text:span text:style-name="highlight_br0">[</text:span><text:span text:style-name="highlight_nu0">16</text:span><text:span text:style-name="highlight_br0">]</text:span><text:span text:style-name="highlight_sy0">,</text:span> tmp0<text:span text:style-name="highlight_sy0">,</text:span> tmp1<text:span text:style-name="highlight_sy0">,</text:span> tmp2<text:span text:style-name="highlight_sy0">,</text:span> tmp3<text:span text:style-name="highlight_sy0">;</text:span><text:line-break/><text:s text:c="8"/><text:span text:style-name="highlight_kw4">union</text:span> <text:span text:style-name="highlight_br0">{</text:span><text:line-break/><text:s text:c="16"/><text:span text:style-name="highlight_kw4">double</text:span><text:s text:c="4"/>_double<text:span text:style-name="highlight_sy0">;</text:span><text:line-break/><text:s text:c="16"/><text:span text:style-name="highlight_kw4">short</text:span><text:s text:c="5"/>_short<text:span text:style-name="highlight_br0">[</text:span><text:span text:style-name="highlight_nu0">4</text:span><text:span text:style-name="highlight_br0">]</text:span><text:span text:style-name="highlight_sy0">;</text:span><text:line-break/><text:s text:c="8"/><text:span text:style-name="highlight_br0">}</text:span><text:s text:c="7"/>cal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s text:c="8"/><text:span text:style-name="highlight_co1">//クロックを8MHzに設定します。 </text:span><text:line-break/><text:s text:c="8"/>ANSEL<text:s text:c="2"/><text:span text:style-name="highlight_sy0">=</text:span> <text:span text:style-name="highlight_nu6">0b00000000</text:span><text:span text:style-name="highlight_sy0">;</text:span><text:s text:c="8"/><text:span text:style-name="highlight_co1">//A/D変換モジュールは使用しません。 </text:span><text:line-break/><text:s text:c="8"/>TRISA<text:s text:c="2"/><text:span text:style-name="highlight_sy0">=</text:span> <text:span text:style-name="highlight_nu6">0b11111111</text:span><text:span text:style-name="highlight_sy0">;</text:span><text:line-break/><text:s text:c="8"/>TRISB<text:s text:c="2"/><text:span text:style-name="highlight_sy0">=</text:span> <text:span text:style-name="highlight_nu6">0b11111111</text:span><text:span text:style-name="highlight_sy0">;</text:span><text:line-break/><text:s text:c="8"/><text:span text:style-name="highlight_co1">// </text:span><text:line-break/><text:s text:c="8"/>init_port<text:span text:style-name="highlight_br0">(</text:span><text:span text:style-name="highlight_br0">)</text:span><text:span text:style-name="highlight_sy0">;</text:span><text:line-break/><text:s text:c="8"/>init_segment<text:span text:style-name="highlight_br0">(</text:span><text:span text:style-name="highlight_br0">)</text:span><text:span text:style-name="highlight_sy0">;</text:span><text:line-break/><text:s text:c="8"/>init_timer<text:span text:style-name="highlight_br0">(</text:span><text:span text:style-name="highlight_br0">)</text:span><text:span text:style-name="highlight_sy0">;</text:span><text:line-break/><text:s text:c="8"/><text:span text:style-name="highlight_co1">// 校正データを読み込む </text:span><text:line-break/><text:s text:c="8"/>tmp0 <text:span text:style-name="highlight_sy0">=</text:span> Eeprom_Read<text:span text:style-name="highlight_br0">(</text:span><text:span text:style-name="highlight_nu0">0</text:span><text:span text:style-name="highlight_br0">)</text:span><text:span text:style-name="highlight_sy0">;</text:span><text:line-break/><text:s text:c="8"/>Delay_ms<text:span text:style-name="highlight_br0">(</text:span><text:span text:style-name="highlight_nu0">20</text:span><text:span text:style-name="highlight_br0">)</text:span><text:span text:style-name="highlight_sy0">;</text:span><text:line-break/><text:s text:c="8"/>tmp1 <text:span text:style-name="highlight_sy0">=</text:span> Eeprom_Read<text:span text:style-name="highlight_br0">(</text:span><text:span text:style-name="highlight_nu0">1</text:span><text:span text:style-name="highlight_br0">)</text:span><text:span text:style-name="highlight_sy0">;</text:span><text:line-break/><text:s text:c="8"/>Delay_ms<text:span text:style-name="highlight_br0">(</text:span><text:span text:style-name="highlight_nu0">20</text:span><text:span text:style-name="highlight_br0">)</text:span><text:span text:style-name="highlight_sy0">;</text:span><text:line-break/><text:s text:c="8"/>tmp2 <text:span text:style-name="highlight_sy0">=</text:span> Eeprom_Read<text:span text:style-name="highlight_br0">(</text:span><text:span text:style-name="highlight_nu0">2</text:span><text:span text:style-name="highlight_br0">)</text:span><text:span text:style-name="highlight_sy0">;</text:span><text:line-break/><text:s text:c="8"/>Delay_ms<text:span text:style-name="highlight_br0">(</text:span><text:span text:style-name="highlight_nu0">20</text:span><text:span text:style-name="highlight_br0">)</text:span><text:span text:style-name="highlight_sy0">;</text:span><text:line-break/><text:s text:c="8"/>tmp3 <text:span text:style-name="highlight_sy0">=</text:span> Eeprom_Read<text:span text:style-name="highlight_br0">(</text:span><text:span text:style-name="highlight_nu0">3</text:span><text:span text:style-name="highlight_br0">)</text:span><text:span text:style-name="highlight_sy0">;</text:span><text:line-break/><text:s text:c="8"/>Delay_ms<text:span text:style-name="highlight_br0">(</text:span><text:span text:style-name="highlight_nu0">20</text:span><text:span text:style-name="highlight_br0">)</text:span><text:span text:style-name="highlight_sy0">;</text:span><text:line-break/><text:s text:c="8"/>cal._short<text:span text:style-name="highlight_br0">[</text:span><text:span text:style-name="highlight_nu0">0</text:span><text:span text:style-name="highlight_br0">]</text:span> <text:span text:style-name="highlight_sy0">=</text:span> tmp0<text:span text:style-name="highlight_sy0">;</text:span><text:line-break/><text:s text:c="8"/>cal._short<text:span text:style-name="highlight_br0">[</text:span><text:span text:style-name="highlight_nu0">1</text:span><text:span text:style-name="highlight_br0">]</text:span> <text:span text:style-name="highlight_sy0">=</text:span> tmp1<text:span text:style-name="highlight_sy0">;</text:span><text:line-break/><text:s text:c="8"/>cal._short<text:span text:style-name="highlight_br0">[</text:span><text:span text:style-name="highlight_nu0">2</text:span><text:span text:style-name="highlight_br0">]</text:span> <text:span text:style-name="highlight_sy0">=</text:span> tmp2<text:span text:style-name="highlight_sy0">;</text:span><text:line-break/><text:s text:c="8"/>cal._short<text:span text:style-name="highlight_br0">[</text:span><text:span text:style-name="highlight_nu0">3</text:span><text:span text:style-name="highlight_br0">]</text:span> <text:span text:style-name="highlight_sy0">=</text:span> tmp3<text:span text:style-name="highlight_sy0">;</text:span><text:line-break/><text:s text:c="8"/>cal._double <text:span text:style-name="highlight_sy0">=</text:span> <text:span text:style-name="highlight_br0">(</text:span><text:span text:style-name="highlight_br0">(</text:span>cal._double <text:span text:style-name="highlight_sy0">&lt;</text:span> <text:span text:style-name="highlight_nu16">0.5</text:span><text:span text:style-name="highlight_br0">)</text:span> <text:span text:style-name="highlight_sy0">||</text:span> <text:span text:style-name="highlight_br0">(</text:span>cal._double <text:span text:style-name="highlight_sy0">&gt;</text:span> <text:span text:style-name="highlight_nu16">1.5</text:span><text:span text:style-name="highlight_br0">)</text:span><text:span text:style-name="highlight_br0">)</text:span> <text:span text:style-name="highlight_sy0">?</text:span> <text:span text:style-name="highlight_nu16">1.0</text:span> <text:span text:style-name="highlight_sy0">:</text:span> cal._double<text:span text:style-name="highlight_sy0">;</text:span><text:line-break/><text:s text:c="9"/><text:span text:style-name="highlight_co1">// 割り込みを許可します。 </text:span><text:line-break/><text:s text:c="8"/>INTCON.<text:span text:style-name="highlight_me1">PEIE</text:span> <text:span text:style-name="highlight_sy0">=</text:span> <text:span text:style-name="highlight_nu0">1</text:span><text:span text:style-name="highlight_sy0">;</text:span><text:line-break/><text:s text:c="8"/>INTCON.<text:span text:style-name="highlight_me1">GIE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測定 </text:span><text:line-break/><text:s text:c="16"/>freq <text:span text:style-name="highlight_sy0">=</text:span> measurement<text:span text:style-name="highlight_br0">(</text:span><text:span text:style-name="highlight_br0">)</text:span><text:span text:style-name="highlight_sy0">;</text:span><text:line-break/><text:s text:c="16"/><text:span text:style-name="highlight_co1">// </text:span><text:line-break/><text:s text:c="16"/><text:span text:style-name="highlight_kw1">if</text:span> <text:span text:style-name="highlight_br0">(</text:span>SW_CAL <text:span text:style-name="highlight_sy0">==</text:span> SW_OFF<text:span text:style-name="highlight_br0">)</text:span> <text:span text:style-name="highlight_br0">{</text:span><text:line-break/><text:s text:c="24"/><text:span text:style-name="highlight_co1">//測定結果の補正、四捨五入、表示 </text:span><text:line-break/><text:s text:c="24"/>tmp <text:span text:style-name="highlight_sy0">=</text:span> freq <text:span text:style-name="highlight_sy0">/</text:span> cal._double<text:span text:style-name="highlight_sy0">;</text:span><text:line-break/><text:s text:c="24"/>tmp <text:span text:style-name="highlight_sy0">-=</text:span> <text:span text:style-name="highlight_nu16">455000.0</text:span><text:span text:style-name="highlight_sy0">;</text:span><text:line-break/><text:s text:c="24"/><text:span text:style-name="highlight_co1">// </text:span><text:line-break/><text:s text:c="24"/><text:span text:style-name="highlight_kw1">if</text:span> <text:span text:style-name="highlight_br0">(</text:span><text:span text:style-name="highlight_br0">(</text:span>tmp <text:span text:style-name="highlight_sy0">%</text:span> <text:span text:style-name="highlight_nu0">1000</text:span><text:span text:style-name="highlight_br0">)</text:span> <text:span text:style-name="highlight_sy0">&gt;=</text:span> <text:span text:style-name="highlight_nu0">500</text:span><text:span text:style-name="highlight_br0">)</text:span> <text:span text:style-name="highlight_br0">{</text:span><text:line-break/><text:s text:c="32"/>tmp <text:span text:style-name="highlight_sy0">=</text:span> <text:span text:style-name="highlight_br0">(</text:span>tmp <text:span text:style-name="highlight_sy0">/</text:span> <text:span text:style-name="highlight_nu0">1000</text:span><text:span text:style-name="highlight_br0">)</text:span> <text:span text:style-name="highlight_sy0">+</text:span> <text:span text:style-name="highlight_nu0">1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tmp <text:span text:style-name="highlight_sy0">=</text:span> tmp <text:span text:style-name="highlight_sy0">/</text:span> <text:span text:style-name="highlight_nu0">1000</text:span><text:span text:style-name="highlight_sy0">;</text:span><text:line-break/><text:s text:c="24"/><text:span text:style-name="highlight_br0">}</text:span><text:line-break/><text:s text:c="24"/><text:span text:style-name="highlight_co1">//</text:span><text:line-break/><text:s text:c="24"/>LongWordToStr<text:span text:style-name="highlight_br0">(</text:span>tmp<text:span text:style-name="highlight_sy0">,</text:span> buf<text:span text:style-name="highlight_br0">)</text:span><text:span text:style-name="highlight_sy0">;</text:span><text:line-break/><text:s text:c="24"/>buf<text:span text:style-name="highlight_br0">[</text:span><text:span text:style-name="highlight_nu0">6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6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6</text:span><text:span text:style-name="highlight_br0">]</text:span> <text:span text:style-name="highlight_sy0">-</text:span> <text:span text:style-name="highlight_st0">'0'</text:span><text:span text:style-name="highlight_sy0">;</text:span><text:line-break/><text:s text:c="24"/>buf<text:span text:style-name="highlight_br0">[</text:span><text:span text:style-name="highlight_nu0">7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7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7</text:span><text:span text:style-name="highlight_br0">]</text:span> <text:span text:style-name="highlight_sy0">-</text:span> <text:span text:style-name="highlight_st0">'0'</text:span><text:span text:style-name="highlight_sy0">;</text:span><text:line-break/><text:s text:c="24"/>buf<text:span text:style-name="highlight_br0">[</text:span><text:span text:style-name="highlight_nu0">8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8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8</text:span><text:span text:style-name="highlight_br0">]</text:span> <text:span text:style-name="highlight_sy0">-</text:span> <text:span text:style-name="highlight_st0">'0'</text:span><text:span text:style-name="highlight_sy0">;</text:span><text:line-break/><text:s text:c="24"/>buf<text:span text:style-name="highlight_br0">[</text:span><text:span text:style-name="highlight_nu0">9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9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9</text:span><text:span text:style-name="highlight_br0">]</text:span> <text:span text:style-name="highlight_sy0">-</text:span> <text:span text:style-name="highlight_st0">'0'</text:span><text:span text:style-name="highlight_sy0">;</text:span><text:line-break/><text:s text:c="24"/>segment_set_data<text:span text:style-name="highlight_br0">(</text:span>buf<text:span text:style-name="highlight_br0">[</text:span><text:span text:style-name="highlight_nu0">6</text:span><text:span text:style-name="highlight_br0">]</text:span><text:span text:style-name="highlight_sy0">,</text:span> buf<text:span text:style-name="highlight_br0">[</text:span><text:span text:style-name="highlight_nu0">7</text:span><text:span text:style-name="highlight_br0">]</text:span><text:span text:style-name="highlight_sy0">,</text:span> buf<text:span text:style-name="highlight_br0">[</text:span><text:span text:style-name="highlight_nu0">8</text:span><text:span text:style-name="highlight_br0">]</text:span><text:span text:style-name="highlight_sy0">,</text:span> buf<text:span text:style-name="highlight_br0">[</text:span><text:span text:style-name="highlight_nu0">9</text:span><text:span text:style-name="highlight_br0">]</text:span><text:span text:style-name="highlight_br0">)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6"/><text:span text:style-name="highlight_co1">//校正値の算出、保存、表示（1MHz時の周波数） </text:span><text:line-break/><text:s text:c="24"/>cal._double <text:span text:style-name="highlight_sy0">=</text:span> freq <text:span text:style-name="highlight_sy0">/</text:span> <text:span text:style-name="highlight_nu16">1000000.0</text:span><text:span text:style-name="highlight_sy0">;</text:span><text:line-break/><text:s text:c="24"/><text:span text:style-name="highlight_co1">// </text:span><text:line-break/><text:s text:c="24"/>Eeprom_Write<text:span text:style-name="highlight_br0">(</text:span><text:span text:style-name="highlight_nu0">0</text:span><text:span text:style-name="highlight_sy0">,</text:span> cal._short<text:span text:style-name="highlight_br0">[</text:span><text:span text:style-name="highlight_nu0">0</text:span><text:span text:style-name="highlight_br0">]</text:span><text:span text:style-name="highlight_br0">)</text:span><text:span text:style-name="highlight_sy0">;</text:span><text:line-break/><text:s text:c="24"/>Delay_ms<text:span text:style-name="highlight_br0">(</text:span><text:span text:style-name="highlight_nu0">20</text:span><text:span text:style-name="highlight_br0">)</text:span><text:span text:style-name="highlight_sy0">;</text:span><text:line-break/><text:s text:c="24"/>Eeprom_Write<text:span text:style-name="highlight_br0">(</text:span><text:span text:style-name="highlight_nu0">1</text:span><text:span text:style-name="highlight_sy0">,</text:span> cal._short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24"/>Delay_ms<text:span text:style-name="highlight_br0">(</text:span><text:span text:style-name="highlight_nu0">20</text:span><text:span text:style-name="highlight_br0">)</text:span><text:span text:style-name="highlight_sy0">;</text:span><text:line-break/><text:s text:c="24"/>Eeprom_Write<text:span text:style-name="highlight_br0">(</text:span><text:span text:style-name="highlight_nu0">2</text:span><text:span text:style-name="highlight_sy0">,</text:span> cal._short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24"/>Delay_ms<text:span text:style-name="highlight_br0">(</text:span><text:span text:style-name="highlight_nu0">20</text:span><text:span text:style-name="highlight_br0">)</text:span><text:span text:style-name="highlight_sy0">;</text:span><text:line-break/><text:s text:c="24"/>Eeprom_Write<text:span text:style-name="highlight_br0">(</text:span><text:span text:style-name="highlight_nu0">3</text:span><text:span text:style-name="highlight_sy0">,</text:span> cal._short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s text:c="24"/>Delay_ms<text:span text:style-name="highlight_br0">(</text:span><text:span text:style-name="highlight_nu0">20</text:span><text:span text:style-name="highlight_br0">)</text:span><text:span text:style-name="highlight_sy0">;</text:span><text:line-break/><text:s text:c="24"/><text:span text:style-name="highlight_co1">//</text:span><text:line-break/><text:s text:c="24"/>LongWordToStr<text:span text:style-name="highlight_br0">(</text:span>cal._double <text:span text:style-name="highlight_sy0">*</text:span> <text:span text:style-name="highlight_nu16">1000.0</text:span><text:span text:style-name="highlight_sy0">,</text:span> buf<text:span text:style-name="highlight_br0">)</text:span><text:span text:style-name="highlight_sy0">;</text:span><text:line-break/><text:s text:c="24"/>buf<text:span text:style-name="highlight_br0">[</text:span><text:span text:style-name="highlight_nu0">6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6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6</text:span><text:span text:style-name="highlight_br0">]</text:span> <text:span text:style-name="highlight_sy0">-</text:span> <text:span text:style-name="highlight_st0">'0'</text:span><text:span text:style-name="highlight_sy0">;</text:span><text:line-break/><text:s text:c="24"/>buf<text:span text:style-name="highlight_br0">[</text:span><text:span text:style-name="highlight_nu0">7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7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7</text:span><text:span text:style-name="highlight_br0">]</text:span> <text:span text:style-name="highlight_sy0">-</text:span> <text:span text:style-name="highlight_st0">'0'</text:span><text:span text:style-name="highlight_sy0">;</text:span><text:line-break/><text:s text:c="24"/>buf<text:span text:style-name="highlight_br0">[</text:span><text:span text:style-name="highlight_nu0">8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8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8</text:span><text:span text:style-name="highlight_br0">]</text:span> <text:span text:style-name="highlight_sy0">-</text:span> <text:span text:style-name="highlight_st0">'0'</text:span><text:span text:style-name="highlight_sy0">;</text:span><text:line-break/><text:s text:c="24"/>buf<text:span text:style-name="highlight_br0">[</text:span><text:span text:style-name="highlight_nu0">9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9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9</text:span><text:span text:style-name="highlight_br0">]</text:span> <text:span text:style-name="highlight_sy0">-</text:span> <text:span text:style-name="highlight_st0">'0'</text:span><text:span text:style-name="highlight_sy0">;</text:span><text:line-break/><text:s text:c="24"/>segment_set_data<text:span text:style-name="highlight_br0">(</text:span>buf<text:span text:style-name="highlight_br0">[</text:span><text:span text:style-name="highlight_nu0">6</text:span><text:span text:style-name="highlight_br0">]</text:span><text:span text:style-name="highlight_sy0">,</text:span> buf<text:span text:style-name="highlight_br0">[</text:span><text:span text:style-name="highlight_nu0">7</text:span><text:span text:style-name="highlight_br0">]</text:span><text:span text:style-name="highlight_sy0">,</text:span> buf<text:span text:style-name="highlight_br0">[</text:span><text:span text:style-name="highlight_nu0">8</text:span><text:span text:style-name="highlight_br0">]</text:span><text:span text:style-name="highlight_sy0">,</text:span> buf<text:span text:style-name="highlight_br0">[</text:span><text:span text:style-name="highlight_nu0">9</text:span><text:span text:style-name="highlight_br0">]</text:span><text:span text:style-name="highlight_br0">)</text:span><text:span text:style-name="highlight_sy0">;</text:span><text:line-break/><text:s text:c="16"/><text:span text:style-name="highlight_br0">}</text:span><text:line-break/><text:s text:c="16"/>Delay_ms<text:span text:style-name="highlight_br0">(</text:span><text:span text:style-name="highlight_nu0">400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セグメント初期化関数■■■ </text:span><text:line-break/><text:span text:style-name="highlight_kw4">void</text:span><text:s text:c="4"/>init_segment<text:span text:style-name="highlight_br0">(</text:span><text:span text:style-name="highlight_br0">)</text:span><text:line-break/><text:span text:style-name="highlight_br0">{</text:span><text:line-break/><text:s text:c="8"/>SEG1_Direction <text:span text:style-name="highlight_sy0">=</text:span> OUTPUT_MODE<text:span text:style-name="highlight_sy0">;</text:span><text:line-break/><text:s text:c="8"/>SEG1_OFF<text:span text:style-name="highlight_sy0">;</text:span><text:line-break/><text:s text:c="8"/>SEG2_Direction <text:span text:style-name="highlight_sy0">=</text:span> OUTPUT_MODE<text:span text:style-name="highlight_sy0">;</text:span><text:line-break/><text:s text:c="8"/>SEG2_OFF<text:span text:style-name="highlight_sy0">;</text:span><text:line-break/><text:s text:c="8"/>SEG3_Direction <text:span text:style-name="highlight_sy0">=</text:span> OUTPUT_MODE<text:span text:style-name="highlight_sy0">;</text:span><text:line-break/><text:s text:c="8"/>SEG3_OFF<text:span text:style-name="highlight_sy0">;</text:span><text:line-break/><text:s text:c="8"/>SEG4_Direction <text:span text:style-name="highlight_sy0">=</text:span> OUTPUT_MODE<text:span text:style-name="highlight_sy0">;</text:span><text:line-break/><text:s text:c="8"/>SEG4_OFF<text:span text:style-name="highlight_sy0">;</text:span><text:line-break/><text:s text:c="8"/><text:span text:style-name="highlight_co1">//</text:span><text:line-break/><text:s text:c="8"/>SEG_DATA_Direction <text:span text:style-name="highlight_sy0">=</text:span> <text:span text:style-name="highlight_nu6">0b01000000</text:span><text:span text:style-name="highlight_sy0">;</text:span><text:line-break/><text:s text:c="8"/>SEG_DATA <text:span text:style-name="highlight_sy0">=</text:span> <text:span text:style-name="highlight_nu12">0x00</text:span><text:span text:style-name="highlight_sy0">;</text:span><text:s text:c="6"/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入出力ポート初期化関数■■■ </text:span><text:line-break/><text:span text:style-name="highlight_kw4">void</text:span><text:s text:c="4"/>init_port<text:span text:style-name="highlight_br0">(</text:span><text:span text:style-name="highlight_br0">)</text:span><text:line-break/><text:span text:style-name="highlight_br0">{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タイマー初期化関数■■■ </text:span><text:line-break/><text:span text:style-name="highlight_kw4">void</text:span><text:s text:c="4"/>init_timer<text:span text:style-name="highlight_br0">(</text:span><text:span text:style-name="highlight_br0">)</text:span><text:line-break/><text:span text:style-name="highlight_br0">{</text:span><text:line-break/><text:s text:c="8"/>T2CON.<text:span text:style-name="highlight_me1">T2CKPS1</text:span> <text:span text:style-name="highlight_sy0">=</text:span> <text:span text:style-name="highlight_nu0">0</text:span><text:span text:style-name="highlight_sy0">;</text:span><text:line-break/><text:s text:c="8"/>T2CON.<text:span text:style-name="highlight_me1">T2CKPS0</text:span> <text:span text:style-name="highlight_sy0">=</text:span> <text:span text:style-name="highlight_nu0">0</text:span><text:span text:style-name="highlight_sy0">;</text:span><text:line-break/><text:s text:c="8"/>T2CON.<text:span text:style-name="highlight_me1">TOUTPS3</text:span> <text:span text:style-name="highlight_sy0">=</text:span> <text:span text:style-name="highlight_nu0">1</text:span><text:span text:style-name="highlight_sy0">;</text:span><text:line-break/><text:s text:c="8"/>T2CON.<text:span text:style-name="highlight_me1">TOUTPS2</text:span> <text:span text:style-name="highlight_sy0">=</text:span> <text:span text:style-name="highlight_nu0">1</text:span><text:span text:style-name="highlight_sy0">;</text:span><text:line-break/><text:s text:c="8"/>T2CON.<text:span text:style-name="highlight_me1">TOUTPS1</text:span> <text:span text:style-name="highlight_sy0">=</text:span> <text:span text:style-name="highlight_nu0">1</text:span><text:span text:style-name="highlight_sy0">;</text:span><text:line-break/><text:s text:c="8"/>T2CON.<text:span text:style-name="highlight_me1">TOUTPS0</text:span> <text:span text:style-name="highlight_sy0">=</text:span> <text:span text:style-name="highlight_nu0">1</text:span><text:span text:style-name="highlight_sy0">;</text:span><text:line-break/><text:s text:c="8"/>TMR2 <text:span text:style-name="highlight_sy0">=</text:span> <text:span text:style-name="highlight_nu0">0</text:span><text:span text:style-name="highlight_sy0">;</text:span><text:line-break/><text:s text:c="8"/>PIE1.<text:span text:style-name="highlight_me1">TMR2IE</text:span> <text:span text:style-name="highlight_sy0">=</text:span> <text:span text:style-name="highlight_nu0">1</text:span><text:span text:style-name="highlight_sy0">;</text:span><text:line-break/><text:s text:c="8"/>PIR1.<text:span text:style-name="highlight_me1">TMR2IF</text:span> <text:span text:style-name="highlight_sy0">=</text:span> <text:span text:style-name="highlight_nu0">0</text:span><text:span text:style-name="highlight_sy0">;</text:span><text:line-break/><text:s text:c="8"/>PR2 <text:span text:style-name="highlight_sy0">=</text:span> <text:span text:style-name="highlight_nu0">125</text:span><text:span text:style-name="highlight_sy0">;</text:span><text:s text:c="8"/><text:span text:style-name="highlight_co1">//125=1msec/((1sec/8MHz)*4*16PS)</text:span><text:line-break/><text:s text:c="8"/>T2CON.<text:span text:style-name="highlight_me1">TMR2ON</text:span>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セグメントデータ設定関数■■■ </text:span><text:line-break/><text:span text:style-name="highlight_kw4">short</text:span><text:s text:c="3"/>seg_dat<text:span text:style-name="highlight_br0">[</text:span><text:span text:style-name="highlight_nu0">4</text:span><text:span text:style-name="highlight_br0">]</text:span> <text:span text:style-name="highlight_sy0">=</text:span> <text:span text:style-name="highlight_br0">{</text:span>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co1">//</text:span><text:line-break/><text:span text:style-name="highlight_kw4">void</text:span><text:s text:c="4"/>segment_set_data<text:span text:style-name="highlight_br0">(</text:span><text:span text:style-name="highlight_kw4">short</text:span> seg1<text:span text:style-name="highlight_sy0">,</text:span> <text:span text:style-name="highlight_kw4">short</text:span> seg2<text:span text:style-name="highlight_sy0">,</text:span> <text:span text:style-name="highlight_kw4">short</text:span> SEG3<text:span text:style-name="highlight_sy0">,</text:span> <text:span text:style-name="highlight_kw4">short</text:span> seg4<text:span text:style-name="highlight_br0">)</text:span><text:line-break/><text:span text:style-name="highlight_br0">{</text:span><text:line-break/><text:s text:c="8"/>seg_dat<text:span text:style-name="highlight_br0">[</text:span><text:span text:style-name="highlight_nu0">0</text:span><text:span text:style-name="highlight_br0">]</text:span> <text:span text:style-name="highlight_sy0">=</text:span> seg1<text:span text:style-name="highlight_sy0">;</text:span><text:line-break/><text:s text:c="8"/>seg_dat<text:span text:style-name="highlight_br0">[</text:span><text:span text:style-name="highlight_nu0">1</text:span><text:span text:style-name="highlight_br0">]</text:span> <text:span text:style-name="highlight_sy0">=</text:span> seg2<text:span text:style-name="highlight_sy0">;</text:span><text:line-break/><text:s text:c="8"/>seg_dat<text:span text:style-name="highlight_br0">[</text:span><text:span text:style-name="highlight_nu0">2</text:span><text:span text:style-name="highlight_br0">]</text:span> <text:span text:style-name="highlight_sy0">=</text:span> seg3<text:span text:style-name="highlight_sy0">;</text:span><text:line-break/><text:s text:c="8"/>seg_dat<text:span text:style-name="highlight_br0">[</text:span><text:span text:style-name="highlight_nu0">3</text:span><text:span text:style-name="highlight_br0">]</text:span> <text:span text:style-name="highlight_sy0">=</text:span> seg4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割り込み関数■■■ </text:span><text:line-break/><text:span text:style-name="highlight_kw4">short</text:span><text:s text:c="3"/>fc_flg <text:span text:style-name="highlight_sy0">=</text:span> <text:span text:style-name="highlight_sy0">-</text:span><text:span text:style-name="highlight_nu0">1</text:span><text:span text:style-name="highlight_sy0">;</text:span><text:line-break/><text:span text:style-name="highlight_kw4">void</text:span><text:s text:c="4"/>interrupt<text:span text:style-name="highlight_br0">(</text:span>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PIR1.<text:span text:style-name="highlight_me1">TMR2IF</text:span> <text:span text:style-name="highlight_sy0">==</text:span> <text:span text:style-name="highlight_nu0">1</text:span><text:span text:style-name="highlight_br0">)</text:span> <text:span text:style-name="highlight_br0">{</text:span><text:line-break/><text:s text:c="16"/>PIR1.<text:span text:style-name="highlight_me1">TMR2IF</text:span> <text:span text:style-name="highlight_sy0">=</text:span> <text:span text:style-name="highlight_nu0">0</text:span><text:span text:style-name="highlight_sy0">;</text:span><text:line-break/><text:s text:c="16"/><text:span text:style-name="highlight_co1">//周波数カウンタ処理 </text:span><text:line-break/><text:s text:c="16"/><text:span text:style-name="highlight_kw1">switch</text:span> <text:span text:style-name="highlight_br0">(</text:span>fc_flg<text:span text:style-name="highlight_br0">)</text:span> <text:span text:style-name="highlight_br0">{</text:span><text:line-break/><text:s text:c="16"/><text:span text:style-name="highlight_kw1">case</text:span> <text:span text:style-name="highlight_sy0">-</text:span><text:span text:style-name="highlight_nu0">1</text:span><text:span text:style-name="highlight_sy0">: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0</text:span><text:span text:style-name="highlight_sy0">:</text:span><text:line-break/><text:s text:c="24"/>T1CON.<text:span text:style-name="highlight_me1">TMR1ON</text:span> <text:span text:style-name="highlight_sy0">=</text:span> <text:span text:style-name="highlight_nu0">1</text:span><text:span text:style-name="highlight_sy0">;</text:span><text:s text:c="16"/><text:span text:style-name="highlight_co1">//ゲートを開ける。</text:span><text:line-break/><text:s text:c="24"/>fc_flg<text:span text:style-name="highlight_sy0">++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100</text:span><text:span text:style-name="highlight_sy0">:</text:span><text:line-break/><text:s text:c="24"/>T1CON.<text:span text:style-name="highlight_me1">TMR1ON</text:span> <text:span text:style-name="highlight_sy0">=</text:span> <text:span text:style-name="highlight_nu0">0</text:span><text:span text:style-name="highlight_sy0">;</text:span><text:s text:c="16"/><text:span text:style-name="highlight_co1">// ゲートを閉める。 </text:span><text:line-break/><text:s text:c="24"/>fc_flg <text:span text:style-name="highlight_sy0">=</text:span> <text:span text:style-name="highlight_sy0">-</text:span><text:span text:style-name="highlight_nu0">1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default</text:span><text:span text:style-name="highlight_sy0">:</text:span><text:line-break/><text:s text:c="24"/>fc_flg<text:span text:style-name="highlight_sy0">++;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segment_disp<text:span text:style-name="highlight_br0">(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周波数測定関数■■■ </text:span><text:line-break/><text:span text:style-name="highlight_kw4">long</text:span><text:s text:c="4"/>measurement<text:span text:style-name="highlight_br0">(</text:span><text:span text:style-name="highlight_br0">)</text:span><text:line-break/><text:span text:style-name="highlight_br0">{</text:span><text:line-break/><text:s text:c="8"/><text:span text:style-name="highlight_kw4">long</text:span><text:s text:c="4"/>freq<text:span text:style-name="highlight_sy0">;</text:span><text:line-break/><text:s text:c="8"/><text:span text:style-name="highlight_co1">//</text:span><text:line-break/><text:s text:c="8"/>freq <text:span text:style-name="highlight_sy0">=</text:span> <text:span text:style-name="highlight_nu0">0</text:span><text:span text:style-name="highlight_sy0">;</text:span><text:line-break/><text:s text:c="8"/>PIE1.<text:span text:style-name="highlight_me1">TMR1IE</text:span> <text:span text:style-name="highlight_sy0">=</text:span> <text:span text:style-name="highlight_nu0">0</text:span><text:span text:style-name="highlight_sy0">;</text:span><text:line-break/><text:s text:c="8"/>PIR1.<text:span text:style-name="highlight_me1">TMR1IF</text:span> <text:span text:style-name="highlight_sy0">=</text:span> <text:span text:style-name="highlight_nu0">0</text:span><text:span text:style-name="highlight_sy0">;</text:span><text:line-break/><text:s text:c="8"/>T1CON.<text:span text:style-name="highlight_me1">T1CKPS1</text:span> <text:span text:style-name="highlight_sy0">=</text:span> <text:span text:style-name="highlight_nu0">0</text:span><text:span text:style-name="highlight_sy0">;</text:span><text:line-break/><text:s text:c="8"/>T1CON.<text:span text:style-name="highlight_me1">T1CKPS0</text:span> <text:span text:style-name="highlight_sy0">=</text:span> <text:span text:style-name="highlight_nu0">0</text:span><text:span text:style-name="highlight_sy0">;</text:span><text:line-break/><text:s text:c="8"/>T1CON.<text:span text:style-name="highlight_me1">TMR1CS</text:span> <text:span text:style-name="highlight_sy0">=</text:span> <text:span text:style-name="highlight_nu0">1</text:span><text:span text:style-name="highlight_sy0">;</text:span><text:line-break/><text:s text:c="8"/>T1CON.<text:span text:style-name="highlight_me1">NOT_T1SYNC</text:span> <text:span text:style-name="highlight_sy0">=</text:span> <text:span text:style-name="highlight_nu0">1</text:span><text:span text:style-name="highlight_sy0">;</text:span><text:line-break/><text:s text:c="8"/>TMR1H <text:span text:style-name="highlight_sy0">=</text:span> <text:span text:style-name="highlight_nu0">0</text:span><text:span text:style-name="highlight_sy0">;</text:span><text:line-break/><text:s text:c="8"/>TMR1L <text:span text:style-name="highlight_sy0">=</text:span> <text:span text:style-name="highlight_nu0">0</text:span><text:span text:style-name="highlight_sy0">;</text:span><text:line-break/><text:s text:c="8"/>fc_flg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fc_flg <text:span text:style-name="highlight_sy0">!=</text:span> <text:span text:style-name="highlight_sy0">-</text:span><text:span text:style-name="highlight_nu0">1</text:span><text:span text:style-name="highlight_br0">)</text:span> <text:span text:style-name="highlight_br0">{</text:span><text:line-break/><text:s text:c="16"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 <text:span text:style-name="highlight_br0">{</text:span><text:line-break/><text:s text:c="24"/>PIR1.<text:span text:style-name="highlight_me1">TMR1IF</text:span> <text:span text:style-name="highlight_sy0">=</text:span> <text:span text:style-name="highlight_nu0">0</text:span><text:span text:style-name="highlight_sy0">;</text:span><text:line-break/><text:s text:c="24"/>freq<text:span text:style-name="highlight_sy0">++;</text:span><text:line-break/><text:s text:c="16"/><text:span text:style-name="highlight_br0">}</text:span><text:line-break/><text:s text:c="8"/><text:span text:style-name="highlight_br0">}</text:span><text:line-break/><text:s text:c="8"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 <text:span text:style-name="highlight_br0">{</text:span><text:line-break/><text:s text:c="16"/>PIR1.<text:span text:style-name="highlight_me1">TMR1IF</text:span> <text:span text:style-name="highlight_sy0">=</text:span> <text:span text:style-name="highlight_nu0">0</text:span><text:span text:style-name="highlight_sy0">;</text:span><text:line-break/><text:s text:c="16"/>freq<text:span text:style-name="highlight_sy0">++;</text:span><text:line-break/><text:s text:c="8"/><text:span text:style-name="highlight_br0">}</text:span><text:line-break/><text:s text:c="8"/><text:span text:style-name="highlight_kw1">return</text:span> <text:span text:style-name="highlight_br0">(</text:span><text:span text:style-name="highlight_br0">(</text:span><text:span text:style-name="highlight_br0">(</text:span>freq <text:span text:style-name="highlight_sy0">*</text:span> <text:span text:style-name="highlight_nu0">65536</text:span><text:span text:style-name="highlight_br0">)</text:span> <text:span text:style-name="highlight_sy0">+</text:span> <text:span text:style-name="highlight_br0">(</text:span><text:span text:style-name="highlight_br0">(</text:span><text:span text:style-name="highlight_kw4">long</text:span><text:span text:style-name="highlight_br0">)</text:span>TMR1H <text:span text:style-name="highlight_sy0">*</text:span> <text:span text:style-name="highlight_nu0">256</text:span><text:span text:style-name="highlight_br0">)</text:span> <text:span text:style-name="highlight_sy0">+</text:span> <text:span text:style-name="highlight_br0">(</text:span><text:span text:style-name="highlight_kw4">long</text:span><text:span text:style-name="highlight_br0">)</text:span>TMR1L<text:span text:style-name="highlight_br0">)</text:span> <text:span text:style-name="highlight_sy0">*</text:span> <text:span text:style-name="highlight_nu0">1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セグメントデータ表示関数■■■ </text:span><text:line-break/><text:span text:style-name="highlight_kw4">short</text:span><text:s text:c="3"/>seg_tbl<text:span text:style-name="highlight_br0">[</text:span><text:span text:style-name="highlight_nu0">10</text:span><text:span text:style-name="highlight_br0">]</text:span> <text:span text:style-name="highlight_sy0">=</text:span> <text:span text:style-name="highlight_br0">{</text:span><text:line-break/><text:s text:c="16"/><text:span text:style-name="highlight_nu6">0b00111111</text:span><text:span text:style-name="highlight_sy0">,</text:span><text:s text:c="8"/><text:span text:style-name="highlight_co1">//0</text:span><text:line-break/><text:s text:c="16"/><text:span text:style-name="highlight_nu6">0b00000110</text:span><text:span text:style-name="highlight_sy0">,</text:span><text:s text:c="8"/><text:span text:style-name="highlight_co1">//1</text:span><text:line-break/><text:s text:c="16"/><text:span text:style-name="highlight_nu6">0b10011011</text:span><text:span text:style-name="highlight_sy0">,</text:span><text:s text:c="8"/><text:span text:style-name="highlight_co1">//2</text:span><text:line-break/><text:s text:c="16"/><text:span text:style-name="highlight_nu6">0b10001111</text:span><text:span text:style-name="highlight_sy0">,</text:span><text:s text:c="8"/><text:span text:style-name="highlight_co1">//3</text:span><text:line-break/><text:s text:c="16"/><text:span text:style-name="highlight_nu6">0b10100110</text:span><text:span text:style-name="highlight_sy0">,</text:span><text:s text:c="8"/><text:span text:style-name="highlight_co1">//4</text:span><text:line-break/><text:s text:c="16"/><text:span text:style-name="highlight_nu6">0b10101101</text:span><text:span text:style-name="highlight_sy0">,</text:span><text:s text:c="8"/><text:span text:style-name="highlight_co1">//5</text:span><text:line-break/><text:s text:c="16"/><text:span text:style-name="highlight_nu6">0b10111101</text:span><text:span text:style-name="highlight_sy0">,</text:span><text:s text:c="8"/><text:span text:style-name="highlight_co1">//6</text:span><text:line-break/><text:s text:c="16"/><text:span text:style-name="highlight_nu6">0b00100111</text:span><text:span text:style-name="highlight_sy0">,</text:span><text:s text:c="8"/><text:span text:style-name="highlight_co1">//7</text:span><text:line-break/><text:s text:c="16"/><text:span text:style-name="highlight_nu6">0b10111111</text:span><text:span text:style-name="highlight_sy0">,</text:span><text:s text:c="8"/><text:span text:style-name="highlight_co1">//8</text:span><text:line-break/><text:s text:c="16"/><text:span text:style-name="highlight_nu6">0b10101111</text:span><text:s text:c="9"/><text:span text:style-name="highlight_co1">//9</text:span><text:line-break/><text:s text:c="8"/><text:span text:style-name="highlight_br0">}</text:span><text:span text:style-name="highlight_sy0">;</text:span><text:line-break/><text:span text:style-name="highlight_kw4">short</text:span><text:s text:c="3"/>seg_cnt <text:span text:style-name="highlight_sy0">=</text:span> <text:span text:style-name="highlight_nu0">0</text:span><text:span text:style-name="highlight_sy0">;</text:span><text:line-break/><text:span text:style-name="highlight_co1">//</text:span><text:line-break/><text:span text:style-name="highlight_kw4">void</text:span><text:s text:c="4"/>segment_disp<text:span text:style-name="highlight_br0">(</text:span><text:span text:style-name="highlight_br0">)</text:span><text:line-break/><text:span text:style-name="highlight_br0">{</text:span><text:line-break/><text:s text:c="8"/><text:span text:style-name="highlight_kw1">switch</text:span> <text:span text:style-name="highlight_br0">(</text:span>seg_cnt<text:span text:style-name="highlight_br0">)</text:span> <text:span text:style-name="highlight_br0">{</text:span><text:line-break/><text:s text:c="8"/><text:span text:style-name="highlight_kw1">case</text:span> <text:span text:style-name="highlight_nu0">0</text:span><text:span text:style-name="highlight_sy0">:</text:span><text:line-break/><text:s text:c="16"/>SEG4_OFF<text:span text:style-name="highlight_sy0">;</text:span><text:line-break/><text:s text:c="16"/>SEG_DATA <text:span text:style-name="highlight_sy0">=</text:span> seg_tbl<text:span text:style-name="highlight_br0">[</text:span>seg_dat<text:span text:style-name="highlight_br0">[</text:span><text:span text:style-name="highlight_nu0">0</text:span><text:span text:style-name="highlight_br0">]</text:span><text:span text:style-name="highlight_br0">]</text:span><text:span text:style-name="highlight_sy0">;</text:span><text:line-break/><text:s text:c="16"/>SEG1_ON<text:span text:style-name="highlight_sy0">;</text:span><text:line-break/><text:s text:c="16"/>seg_cnt <text:span text:style-name="highlight_sy0">=</text:span> <text:span text:style-name="highlight_nu0">1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1</text:span><text:span text:style-name="highlight_sy0">:</text:span><text:line-break/><text:s text:c="16"/>SEG1_OFF<text:span text:style-name="highlight_sy0">;</text:span><text:line-break/><text:s text:c="16"/>SEG_DATA <text:span text:style-name="highlight_sy0">=</text:span> seg_tbl<text:span text:style-name="highlight_br0">[</text:span>seg_dat<text:span text:style-name="highlight_br0">[</text:span><text:span text:style-name="highlight_nu0">1</text:span><text:span text:style-name="highlight_br0">]</text:span><text:span text:style-name="highlight_br0">]</text:span><text:span text:style-name="highlight_sy0">;</text:span><text:line-break/><text:s text:c="16"/>SEG2_ON<text:span text:style-name="highlight_sy0">;</text:span><text:line-break/><text:s text:c="16"/>seg_cnt <text:span text:style-name="highlight_sy0">=</text:span> <text:span text:style-name="highlight_nu0">2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2</text:span><text:span text:style-name="highlight_sy0">:</text:span><text:line-break/><text:s text:c="16"/>SEG2_OFF<text:span text:style-name="highlight_sy0">;</text:span><text:line-break/><text:s text:c="16"/>SEG_DATA <text:span text:style-name="highlight_sy0">=</text:span> seg_tbl<text:span text:style-name="highlight_br0">[</text:span>seg_dat<text:span text:style-name="highlight_br0">[</text:span><text:span text:style-name="highlight_nu0">2</text:span><text:span text:style-name="highlight_br0">]</text:span><text:span text:style-name="highlight_br0">]</text:span><text:span text:style-name="highlight_sy0">;</text:span><text:line-break/><text:s text:c="16"/>SEG3_ON<text:span text:style-name="highlight_sy0">;</text:span><text:line-break/><text:s text:c="16"/>seg_cnt <text:span text:style-name="highlight_sy0">=</text:span> <text:span text:style-name="highlight_nu0">3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3</text:span><text:span text:style-name="highlight_sy0">:</text:span><text:line-break/><text:s text:c="16"/>SEG3_OFF<text:span text:style-name="highlight_sy0">;</text:span><text:line-break/><text:s text:c="16"/>SEG_DATA <text:span text:style-name="highlight_sy0">=</text:span> seg_tbl<text:span text:style-name="highlight_br0">[</text:span>seg_dat<text:span text:style-name="highlight_br0">[</text:span><text:span text:style-name="highlight_nu0">3</text:span><text:span text:style-name="highlight_br0">]</text:span><text:span text:style-name="highlight_br0">]</text:span><text:span text:style-name="highlight_sy0">;</text:span><text:line-break/><text:s text:c="16"/>SEG4_ON<text:span text:style-name="highlight_sy0">;</text:span><text:line-break/><text:s text:c="16"/>seg_cnt <text:span text:style-name="highlight_sy0">=</text:span> <text:span text:style-name="highlight_nu0">0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※入力アンプの74HCU04は、手持ち部品の関係で、74HC14を使用しています。
<draw:frame draw:style-name="media" draw:name="2" text:anchor-type="as-char" draw:z-index="2" svg:width="13.229166666667cm" svg:height="9.921875cm"><draw:image xlink:href="Pictures/45930d2a8586dc3fc6d1dd45d50ad8c3.png" xlink:type="simple" xlink:show="embed" xlink:actuate="onLoad"/></draw:frame></text:p>
      <text:p text:style-name="Text_20_body">1121kHzを入力して、-455kHzした値(666kHz)が表示されることを確認してみました。
7セグLEDを、アクリル板で覆うことにより、表示が見やすくなります。
<draw:frame draw:style-name="media" draw:name="3" text:anchor-type="as-char" draw:z-index="3" svg:width="9.525cm" style:rel-width="100%" svg:height="7.14375cm" style:rel-height="scale"><draw:image xlink:href="Pictures/599f0cf08735d80183e3c3618e00f241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6f28ad1d3940bbebea77440a65423305.png" xlink:type="simple" xlink:show="embed" xlink:actuate="onLoad"/></draw:frame></text:p>
      <text:p text:style-name="Text_20_body">手持ちの真空管ラジオに接続して、NHK第一放送(666kHz)を受信してみました。
<draw:frame draw:style-name="media" draw:name="5" text:anchor-type="as-char" draw:z-index="5" svg:width="13.229166666667cm" svg:height="9.921875cm"><draw:image xlink:href="Pictures/207a4fe420cc35137800e410e6c2c32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7:23</meta:creation-date>
    <dc:creator>Generated</dc:creator>
    <dc:date>2026-09-15T09::07:23</dc:date>
    <dc:language>en-US</dc:language>
    <meta:editing-cycles>1</meta:editing-cycles>
    <meta:editing-duration>PT0S</meta:editing-duration>
    <dc:title>elechobby:picdic:pic16f88:141</dc:title>
  </office:meta>
</office:document-meta>
</file>