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1ae0d3932382ba1f88098480269dcf.png"/>
  <manifest:file-entry manifest:media-type="image/png" manifest:full-path="Pictures/066e8724d30ad910b446becce289de9a.png"/>
  <manifest:file-entry manifest:media-type="image/png" manifest:full-path="Pictures/64b67e82e5636e0142e87e0aa864f12c.png"/>
  <manifest:file-entry manifest:media-type="image/png" manifest:full-path="Pictures/91f843d18174bcca653e1223ed093a30.png"/>
  <manifest:file-entry manifest:media-type="image/png" manifest:full-path="Pictures/627d7ac989871bbf17ca7fbeb11ba0dd.png"/>
  <manifest:file-entry manifest:media-type="image/png" manifest:full-path="Pictures/0d9ad37901062cbd4e3645df20dff203.png"/>
  <manifest:file-entry manifest:media-type="image/png" manifest:full-path="Pictures/40a21680d4168d93815a5a69bb49d5c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40"/><text:bookmark-start text:name="__RefHeading___adcモジュール_spi_pic_1"/><text:bookmark-start text:name="adcモジュール_spi_pic"/>ADCモジュール(SPI&amp;PIC)<text:bookmark-end text:name="__RefHeading___adcモジュール_spi_pic_1"/><text:bookmark-end text:name="adcモジュール_spi_pic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市販されている各種センサーには、SPI(Serial Peripheral Interface)方式に対応したものが多くあります。</text:p>
      <text:list text:style-name="List_20_1" text:continue-numbering="false">
        <text:list-item>
          <text:p text:style-name="List_20_1_Content_First"> A/Dコンバータ【MCP3208、12ビット、8チャネル】</text:p>
        </text:list-item>
        <text:list-item>
          <text:p text:style-name="List_20_1_Content"> D/Aコンバータ【MCP4922、12ビット、2チャネル】</text:p>
        </text:list-item>
        <text:list-item>
          <text:p text:style-name="List_20_1_Content"> 気圧センサー【SCP1000】</text:p>
        </text:list-item>
        <text:list-item>
          <text:p text:style-name="List_20_1_Content"> 温度センサー【MAX6627】</text:p>
        </text:list-item>
        <text:list-item>
          <text:p text:style-name="List_20_1_Content_Last"> 加速度センサー【MMA7455L】</text:p>
        </text:list-item>
      </text:list>
      <text:p text:style-name="Text_20_body">PICに、これらのセンサーを接続して使用する場合には、PIC側をSPIのマスター(master)、センサー側を
スレーブ(slave)として制御することになります。</text:p>
      <text:p text:style-name="Text_20_body">このように、PICにセンサーを接続する限りにおいては、PIC側にスレーブ機能を搭載する必要性は殆どありま
せん。しかし、PIC同士をSPIで接続して通信を行う場合には、どちらかのPICにスレーブ機能を搭載する必要が
あります。</text:p>
      <text:p text:style-name="Text_20_body">そこで今回は、PIC間をSPI方式で接続し、マスター&amp;スレーブ通信を行わせてみました。
只単に、通信を行わせるだけでは実用性がありませんので、次のような仕様とし、実用性を高めました。
尚、マスター機能とスレーブ機能を1つのPICに搭載し、起動時のスイッチによって、どちらかに切り替えるように
しました。</text:p>
      <text:p text:style-name="Text_20_body">&lt;マスター側の仕様&gt;</text:p>
      <text:list text:style-name="List_20_1" text:continue-numbering="false">
        <text:list-item>
          <text:p text:style-name="List_20_1_Content_First"> スレーブ側にADCの開始を指示する。(4チャネル分)</text:p>
        </text:list-item>
        <text:list-item>
          <text:p text:style-name="List_20_1_Content_Last"> 各チャネルのデータを受信し、LCDに表示する。</text:p>
        </text:list-item>
      </text:list>
      <text:p text:style-name="Text_20_body">&lt;スレーブ側の仕様&gt;</text:p>
      <text:list text:style-name="List_20_1" text:continue-numbering="false">
        <text:list-item>
          <text:p text:style-name="List_20_1_Content_First"> マスター側からの指示で、ADCを開始する。(4チャネル分)</text:p>
        </text:list-item>
        <text:list-item>
          <text:p text:style-name="List_20_1_Content_Last"> マスター側からの指示で、各チャネルのデータを送信する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PIC16F88には、SSP(Synchronous Serial Port)モジュールが搭載されています。
SSPは、SPIやI2CIの通信をハードウェアで実現するためのインターフェース・モジュールです。
SSPをSPIモードで使用することにより、マスター機能およびスレーブ機能を実現することが出来ます。</text:p>
      <text:p text:style-name="Text_20_body">&lt;mikroCが提供するSPIライブラリ&gt;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SPIx_Init           </text:p>
          </table:table-cell>
          <table:table-cell office:value-type="string" table:style-name="tablecell">
            <text:p text:style-name="tablealignleft"> SPIモジュールを初期化します。(マスターモードに特化)                </text:p>
          </table:table-cell>
        </table:table-row>
        <table:table-row>
          <table:table-cell office:value-type="string" table:style-name="tablecell">
            <text:p text:style-name="tablealignleft"> SPIx_Init_Advanced  </text:p>
          </table:table-cell>
          <table:table-cell office:value-type="string" table:style-name="tablecell">
            <text:p text:style-name="tablealignleft"> SPIモジュールの初期化します。(詳細な設定が可能)                  </text:p>
          </table:table-cell>
        </table:table-row>
        <table:table-row>
          <table:table-cell office:value-type="string" table:style-name="tablecell">
            <text:p text:style-name="tablealignleft"> SPIx_Read           </text:p>
          </table:table-cell>
          <table:table-cell office:value-type="string" table:style-name="tablecell">
            <text:p text:style-name="tablealignleft"> SPI通信で、1バイトを受信します。                          </text:p>
          </table:table-cell>
        </table:table-row>
        <table:table-row>
          <table:table-cell office:value-type="string" table:style-name="tablecell">
            <text:p text:style-name="tablealignleft"> SPIx_Write          </text:p>
          </table:table-cell>
          <table:table-cell office:value-type="string" table:style-name="tablecell">
            <text:p text:style-name="tablealignleft"> SPI通信で、1バイトを送信します。                          </text:p>
          </table:table-cell>
        </table:table-row>
        <table:table-row>
          <table:table-cell office:value-type="string" table:style-name="tablecell">
            <text:p text:style-name="tablealignleft"> SPI_Set_Active      </text:p>
          </table:table-cell>
          <table:table-cell office:value-type="string" table:style-name="tablecell">
            <text:p text:style-name="tablealignleft"> SPIモジュールが2個搭載されている場合に、どちらをアクティブにするかを設定します。  </text:p>
          </table:table-cell>
        </table:table-row>
      </table:table>
      <text:p text:style-name="Text_20_body">&lt;SPIの初期化&gt;</text:p>
      <text:list text:style-name="List_20_1" text:continue-numbering="false">
        <text:list-item>
          <text:p text:style-name="List_20_1_Content_First"> マスターモードでは、mikroCで提供されている、SPI初期化関数(SPI1_Init)をそのまま使用します。</text:p>
        </text:list-item>
        <text:list-item>
          <text:p text:style-name="List_20_1_Content_Last"> スレーブモードでは、SPI1_Init関数の後で、スレーブ用に再設定します。</text:p>
        </text:list-item>
      </text:list>
      <text:p text:style-name="Text_20_body">&lt;マスター側の処理&gt;</text:p>
      <text:list text:style-name="List_20_1" text:continue-numbering="false">
        <text:list-item>
          <text:p text:style-name="List_20_1_Content_First"> スレーブ側にADC開始コマンドを送信します。(ADC_START)</text:p>
        </text:list-item>
        <text:list-item>
          <text:p text:style-name="List_20_1_Content"> チャネルを指定して、データ受信コマンドを送信します。(ADC_CH_1~ADC_CH_4)</text:p>
        </text:list-item>
        <text:list-item>
          <text:p text:style-name="List_20_1_Content"> スレーブ側から、AD変換値を受信します。(ad1~ad4)</text:p>
        </text:list-item>
        <text:list-item>
          <text:p text:style-name="List_20_1_Content_Last"> 受信したAD変換値を電圧値に換算し、LCDに表示します。</text:p>
        </text:list-item>
      </text:list>
      <text:p text:style-name="Text_20_body">&lt;スレーブ側の処理&gt;</text:p>
      <text:list text:style-name="List_20_1" text:continue-numbering="false">
        <text:list-item>
          <text:p text:style-name="List_20_1_Content_First"> マスター側から、ADC開始コマンドを受信すると、4チャネル分を全てAD変換し、結果を保存します。</text:p>
        </text:list-item>
        <text:list-item>
          <text:p text:style-name="List_20_1_Content_Last"> マスター側から、データ受信コマンドを受信すると、指定されたチャネルのAD変換値を送信します。</text:p>
        </text:list-item>
      </text:list>
      <text:p text:style-name="Text_20_body">&lt;マスターとスレーブの接続&gt;
<draw:frame draw:style-name="media" draw:name="0" text:anchor-type="as-char" draw:z-index="0" svg:width="13.229166666667cm" svg:height="13.435872395833cm"><draw:image xlink:href="Pictures/551ae0d3932382ba1f88098480269dcf.png" xlink:type="simple" xlink:show="embed" xlink:actuate="onLoad"/></draw:frame></text:p>
      <text:p text:style-name="Text_20_body">&lt;SSPモジュールのブロックダイアグラム&gt;
<draw:frame draw:style-name="media" draw:name="1" text:anchor-type="as-char" draw:z-index="1" svg:width="12.567708333333cm" svg:height="19.499791666667cm"><draw:image xlink:href="Pictures/066e8724d30ad910b446becce289de9a.png" xlink:type="simple" xlink:show="embed" xlink:actuate="onLoad"/></draw:frame></text:p>
      <text:p text:style-name="Text_20_body">&lt;マスター側のタイミングチャート&gt;
<draw:frame draw:style-name="media" draw:name="2" text:anchor-type="as-char" draw:z-index="2" svg:width="13.229166666667cm" svg:height="6.2408780602637cm"><draw:image xlink:href="Pictures/64b67e82e5636e0142e87e0aa864f12c.png" xlink:type="simple" xlink:show="embed" xlink:actuate="onLoad"/></draw:frame></text:p>
      <text:p text:style-name="Text_20_body">&lt;スレーブ側のタイミングチャート&gt;
<draw:frame draw:style-name="media" draw:name="3" text:anchor-type="as-char" draw:z-index="3" svg:width="13.229166666667cm" svg:height="5.2058356840621cm"><draw:image xlink:href="Pictures/91f843d18174bcca653e1223ed093a30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4" text:anchor-type="as-char" draw:z-index="4" svg:width="19.05cm" style:rel-width="100%" svg:height="17.197916666667cm" style:rel-height="scale"><draw:image xlink:href="Pictures/627d7ac989871bbf17ca7fbeb11ba0dd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MULTI">/*<text:line-break/>　　＜ＳＰＩテスト（マスターモード＆スレーブモード）＞ <text:line-break/>　■マスターの処理<text:line-break/>　　　・ＡＤＣ開始コマンドを送信する。<text:line-break/>　　　・ＡＤＣ（ＣＨ１）のデータを受信する。（データ受信コマンド「ＣＨ１」） <text:line-break/>　　　・ＡＤＣ（ＣＨ２）のデータを受信する。（データ受信コマンド「ＣＨ２］） <text:line-break/>　　　・ＡＤＣ（ＣＨ３）のデータを受信する。（データ受信コマンド「ＣＨ３］） <text:line-break/>　　　・ＡＤＣ（ＣＨ４）のデータを受信する。（データ受信コマンド「ＣＨ４］）<text:line-break/>　　　・ＣＨ１～ＣＨ４のデータをＬＣＤに表示する。 <text:line-break/>　■スレーブの処理 <text:line-break/>　　　・マスターからのコマンドを受信する。<text:line-break/>　　　・ＡＤＣ開始コマンドであれば、ＣＨ１～ＣＨ４をＡＤ変換する。<text:line-break/>　　　・データ受信コマンドであれば、指定されたチャネルのデータを送信する。 <text:line-break/>*/</text:span><text:line-break/><text:span text:style-name="highlight_co1">//**********************************************************************</text:span><text:line-break/><text:span text:style-name="highlight_co1">//■■■関数宣言■■■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SPI1_Write_Ss<text:span text:style-name="highlight_br0">(</text:span><text:span text:style-name="highlight_kw4">unsigned</text:span> <text:span text:style-name="highlight_kw4">short</text:span> data_<text:span text:style-name="highlight_br0">)</text:span><text:span text:style-name="highlight_sy0">;</text:span><text:line-break/><text:span text:style-name="highlight_kw2">extern</text:span><text:s text:c="2"/><text:span text:style-name="highlight_kw4">unsigned</text:span><text:s text:c="2"/><text:span text:style-name="highlight_kw4">short</text:span><text:s text:c="2"/>SPI1_Read_Ss<text:span text:style-name="highlight_br0">(</text:span><text:span text:style-name="highlight_kw4">unsigned</text:span> <text:span text:style-name="highlight_kw4">short</text:span> buffer<text:span text:style-name="highlight_br0">)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マクロ定義■■■</text:span><text:line-break/><text:span text:style-name="highlight_co1">//LCD</text:span><text:line-break/>sbit<text:s text:c="2"/>LCD_RS<text:s text:c="2"/>at<text:s text:c="2"/>RA6_bit<text:span text:style-name="highlight_sy0">;</text:span><text:line-break/>sbit<text:s text:c="2"/>LCD_EN<text:s text:c="2"/>at<text:s text:c="2"/>RA7_bit<text:span text:style-name="highlight_sy0">;</text:span><text:line-break/>sbit<text:s text:c="2"/>LCD_D7<text:s text:c="2"/>at<text:s text:c="2"/>RB7_bit<text:span text:style-name="highlight_sy0">;</text:span><text:line-break/>sbit<text:s text:c="2"/>LCD_D6<text:s text:c="2"/>at<text:s text:c="2"/>RB6_bit<text:span text:style-name="highlight_sy0">;</text:span><text:line-break/>sbit<text:s text:c="2"/>LCD_D5<text:s text:c="2"/>at<text:s text:c="2"/>RB3_bit<text:span text:style-name="highlight_sy0">;</text:span><text:line-break/>sbit<text:s text:c="2"/>LCD_D4<text:s text:c="2"/>at<text:s text:c="2"/>RB0_bit<text:span text:style-name="highlight_sy0">;</text:span><text:line-break/>sbit<text:s text:c="2"/>LCD_RS_Direction<text:s text:c="2"/>at<text:s text:c="2"/>TRISA6_bit<text:span text:style-name="highlight_sy0">;</text:span><text:line-break/>sbit<text:s text:c="2"/>LCD_EN_Direction<text:s text:c="2"/>at<text:s text:c="2"/>TRISA7_bit<text:span text:style-name="highlight_sy0">;</text:span><text:line-break/>sbit<text:s text:c="2"/>LCD_D7_Direction<text:s text:c="2"/>at<text:s text:c="2"/>TRISB7_bit<text:span text:style-name="highlight_sy0">;</text:span><text:line-break/>sbit<text:s text:c="2"/>LCD_D6_Direction<text:s text:c="2"/>at<text:s text:c="2"/>TRISB6_bit<text:span text:style-name="highlight_sy0">;</text:span><text:line-break/>sbit<text:s text:c="2"/>LCD_D5_Direction<text:s text:c="2"/>at<text:s text:c="2"/>TRISB3_bit<text:span text:style-name="highlight_sy0">;</text:span><text:line-break/>sbit<text:s text:c="2"/>LCD_D4_Direction<text:s text:c="2"/>at<text:s text:c="2"/>TRISB0_bit<text:span text:style-name="highlight_sy0">;</text:span><text:line-break/><text:span text:style-name="highlight_co1">//SPI</text:span><text:line-break/>sbit<text:s text:c="2"/>Slave_Select<text:s text:c="2"/>at<text:s text:c="2"/>RB5_bit<text:span text:style-name="highlight_sy0">;</text:span><text:line-break/>sbit<text:s text:c="2"/>Slave_Select_Direction<text:s text:c="2"/>at<text:s text:c="2"/>TRISB5_bit<text:span text:style-name="highlight_sy0">;</text:span><text:line-break/>sbit<text:s text:c="2"/>SCK_Direction<text:s text:c="2"/>at<text:s text:c="2"/>TRISB4_bit<text:span text:style-name="highlight_sy0">;</text:span><text:line-break/><text:span text:style-name="highlight_co1">//switch</text:span><text:line-break/>sbit<text:s text:c="2"/>SW_MODE<text:s text:c="2"/>at<text:s text:c="2"/>RA5_bit<text:span text:style-name="highlight_sy0">;</text:span><text:line-break/><text:span text:style-name="highlight_co2">#define<text:s text:c="2"/>MASTER_MODE<text:s text:c="2"/>1</text:span><text:line-break/><text:span text:style-name="highlight_co2">#define<text:s text:c="2"/>SLAVE_MODE<text:s text:c="3"/>0</text:span><text:line-break/><text:span text:style-name="highlight_co1">//ADC</text:span><text:line-break/><text:span text:style-name="highlight_co2">#define<text:s text:c="2"/>ADC_START<text:s text:c="4"/>0</text:span><text:line-break/><text:span text:style-name="highlight_co2">#define<text:s text:c="2"/>ADC_CH_1<text:s text:c="5"/>1</text:span><text:line-break/><text:span text:style-name="highlight_co2">#define<text:s text:c="2"/>ADC_CH_2<text:s text:c="5"/>2</text:span><text:line-break/><text:span text:style-name="highlight_co2">#define<text:s text:c="2"/>ADC_CH_3<text:s text:c="5"/>3</text:span><text:line-break/><text:span text:style-name="highlight_co2">#define<text:s text:c="2"/>ADC_CH_4<text:s text:c="5"/>4</text:span><text:line-break/><text:span text:style-name="highlight_co1">//other</text:span><text:line-break/><text:span text:style-name="highlight_co2">#define<text:s text:c="2"/>INPUT_MODE<text:s text:c="3"/>1</text:span><text:line-break/><text:span text:style-name="highlight_co2">#define<text:s text:c="2"/>OUTPUT_MODE<text:s text:c="2"/>0</text:span><text:line-break/><text:span text:style-name="highlight_co2">#define<text:s text:c="2"/>WORD<text:s text:c="9"/>unsigned<text:s text:c="2"/>int</text:span><text:line-break/><text:span text:style-name="highlight_co2">#define<text:s text:c="2"/>BYTE<text:s text:c="9"/>unsigned<text:s text:c="2"/>short</text:span><text:line-break/><text:span text:style-name="highlight_co1">//**********************************************************************</text:span><text:line-break/><text:span text:style-name="highlight_co1">//■■■ＳＰＩ書き込み関数（スレーブセレクト型）■■■ </text:span><text:line-break/><text:span text:style-name="highlight_kw4">void</text:span><text:s text:c="4"/>SPI1_Write_Ss<text:span text:style-name="highlight_br0">(</text:span><text:span text:style-name="highlight_kw4">unsigned</text:span> <text:span text:style-name="highlight_kw4">short</text:span> data_<text:span text:style-name="highlight_br0">)</text:span><text:line-break/><text:span text:style-name="highlight_br0">{</text:span><text:line-break/><text:s text:c="8"/>Slave_Select <text:span text:style-name="highlight_sy0">=</text:span> <text:span text:style-name="highlight_nu0">0</text:span><text:span text:style-name="highlight_sy0">;</text:span><text:line-break/><text:s text:c="8"/>SPI1_Write<text:span text:style-name="highlight_br0">(</text:span>data_<text:span text:style-name="highlight_br0">)</text:span><text:span text:style-name="highlight_sy0">;</text:span><text:line-break/><text:s text:c="8"/>Slave_Select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ＳＰＩ読み込み関数（スレーブセレクト型）■■■ </text:span><text:line-break/>BYTE<text:s text:c="4"/>SPI1_Read_Ss<text:span text:style-name="highlight_br0">(</text:span><text:span text:style-name="highlight_kw4">unsigned</text:span> <text:span text:style-name="highlight_kw4">short</text:span> buffer<text:span text:style-name="highlight_br0">)</text:span><text:line-break/><text:span text:style-name="highlight_br0">{</text:span><text:line-break/><text:tab/>BYTE<text:s text:c="4"/>rd<text:span text:style-name="highlight_sy0">,</text:span> dummy<text:span text:style-name="highlight_sy0">;</text:span><text:line-break/><text:tab/><text:span text:style-name="highlight_co1">//</text:span><text:line-break/><text:s text:c="8"/>Slave_Select <text:span text:style-name="highlight_sy0">=</text:span> <text:span text:style-name="highlight_nu0">0</text:span><text:span text:style-name="highlight_sy0">;</text:span><text:line-break/><text:s text:c="8"/>rd <text:span text:style-name="highlight_sy0">=</text:span> SPI1_Read<text:span text:style-name="highlight_br0">(</text:span>dummy<text:span text:style-name="highlight_br0">)</text:span><text:span text:style-name="highlight_sy0">;</text:span><text:line-break/><text:s text:c="8"/>Slave_Select <text:span text:style-name="highlight_sy0">=</text:span> <text:span text:style-name="highlight_nu0">1</text:span><text:span text:style-name="highlight_sy0">;</text:span><text:line-break/><text:s text:c="8"/><text:span text:style-name="highlight_kw1">return</text:span> <text:span text:style-name="highlight_br0">(</text:span>rd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tab/><text:span text:style-name="highlight_kw4">int</text:span><text:s text:c="6"/>ad1<text:span text:style-name="highlight_sy0">,</text:span> ad2<text:span text:style-name="highlight_sy0">,</text:span> ad3<text:span text:style-name="highlight_sy0">,</text:span> ad4<text:span text:style-name="highlight_sy0">;</text:span><text:line-break/><text:s text:c="8"/><text:span text:style-name="highlight_kw4">short</text:span><text:s text:c="4"/>dummy<text:span text:style-name="highlight_sy0">,</text:span> mode<text:span text:style-name="highlight_sy0">;</text:span><text:line-break/><text:s text:c="8"/><text:span text:style-name="highlight_kw4">char</text:span><text:s text:c="5"/>buf<text:span text:style-name="highlight_br0">[</text:span><text:span text:style-name="highlight_nu0">8</text:span><text:span text:style-name="highlight_br0">]</text:span><text:span text:style-name="highlight_sy0">;</text:span><text:line-break/><text:s text:c="8"/><text:span text:style-name="highlight_kw4">double</text:span><text:s text:c="3"/>ad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line-break/><text:s text:c="8"/>ANSEL<text:s text:c="2"/><text:span text:style-name="highlight_sy0">=</text:span> <text:span text:style-name="highlight_nu6">0b00001111</text:span><text:span text:style-name="highlight_sy0">;</text:span><text:line-break/><text:s text:c="8"/>TRISA<text:s text:c="2"/><text:span text:style-name="highlight_sy0">=</text:span> <text:span text:style-name="highlight_nu6">0b11101111</text:span><text:span text:style-name="highlight_sy0">;</text:span><text:line-break/><text:s text:c="8"/><text:span text:style-name="highlight_co1">//ＬＣＤ初期化 </text:span><text:line-break/><text:s text:c="8"/>Lcd_Init<text:span text:style-name="highlight_br0">(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PI test"</text:span><text:span text:style-name="highlight_br0">)</text:span><text:span text:style-name="highlight_sy0">;</text:span><text:line-break/><text:s text:c="8"/><text:span text:style-name="highlight_kw1">if</text:span> <text:span text:style-name="highlight_br0">(</text:span>SW_MODE <text:span text:style-name="highlight_sy0">==</text:span> <text:span text:style-name="highlight_nu0">1</text:span><text:span text:style-name="highlight_br0">)</text:span> <text:span text:style-name="highlight_br0">{</text:span><text:s text:c="2"/><text:span text:style-name="highlight_co1">//マスターモード</text:span><text:line-break/><text:tab/><text:s text:c="8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 -&gt; Master mode"</text:span><text:span text:style-name="highlight_br0">)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s text:c="2"/><text:span text:style-name="highlight_co1">//スレーブモード</text:span><text:line-break/><text:tab/><text:s text:c="8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 -&gt; Slave mode"</text:span><text:span text:style-name="highlight_br0">)</text:span><text:span text:style-name="highlight_sy0">;</text:span><text:line-break/><text:tab/><text:span text:style-name="highlight_br0">}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<text:span text:style-name="highlight_co1">//ＡＤＣ初期化 </text:span><text:line-break/><text:s text:c="8"/>ADC_Init<text:span text:style-name="highlight_br0">(</text:span><text:span text:style-name="highlight_br0">)</text:span><text:span text:style-name="highlight_sy0">;</text:span><text:line-break/><text:s text:c="8"/><text:span text:style-name="highlight_co1">//ＳＰＩ初期化 </text:span><text:line-break/><text:s text:c="8"/><text:span text:style-name="highlight_kw1">if</text:span> <text:span text:style-name="highlight_br0">(</text:span>SW_MODE <text:span text:style-name="highlight_sy0">==</text:span> <text:span text:style-name="highlight_nu0">1</text:span><text:span text:style-name="highlight_br0">)</text:span> <text:span text:style-name="highlight_br0">{</text:span><text:s text:c="2"/><text:span text:style-name="highlight_co1">//マスターモード</text:span><text:line-break/><text:s text:c="16"/>mode <text:span text:style-name="highlight_sy0">=</text:span> MASTER_MODE<text:span text:style-name="highlight_sy0">;</text:span><text:line-break/><text:s text:c="16"/><text:span text:style-name="highlight_co1">//</text:span><text:line-break/><text:s text:c="16"/>Slave_Select <text:span text:style-name="highlight_sy0">=</text:span> <text:span text:style-name="highlight_nu0">1</text:span><text:span text:style-name="highlight_sy0">;</text:span><text:line-break/><text:s text:c="16"/>Slave_Select_Direction <text:span text:style-name="highlight_sy0">=</text:span> OUTPUT_MODE<text:span text:style-name="highlight_sy0">;</text:span><text:line-break/><text:s text:c="16"/>SPI1_Init<text:span text:style-name="highlight_br0">(</text:span><text:span text:style-name="highlight_br0">)</text:span><text:span text:style-name="highlight_sy0">;</text:span><text:line-break/><text:tab/><text:s text:c="8"/>SSPSTAT.<text:span text:style-name="highlight_me1">CKE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1:"</text:span>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"2:"</text:span><text:span text:style-name="highlight_br0">)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3:"</text:span><text:span text:style-name="highlight_br0">)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4:"</text:span><text:span text:style-name="highlight_br0">)</text:span><text:span text:style-name="highlight_sy0">;</text:span><text:line-break/><text:s text:c="16"/>Delay_us<text:span text:style-name="highlight_br0">(</text:span><text:span text:style-name="highlight_nu0">500</text:span><text:span text:style-name="highlight_br0">)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s text:c="2"/><text:span text:style-name="highlight_co1">//スレーブモード</text:span><text:line-break/><text:s text:c="16"/>mode <text:span text:style-name="highlight_sy0">=</text:span> SLAVE_MODE<text:span text:style-name="highlight_sy0">;</text:span><text:line-break/><text:s text:c="16"/><text:span text:style-name="highlight_co1">//</text:span><text:line-break/><text:s text:c="16"/>Slave_Select_Direction <text:span text:style-name="highlight_sy0">=</text:span> INPUT_MODE<text:span text:style-name="highlight_sy0">;</text:span><text:line-break/><text:s text:c="16"/>SPI1_Init<text:span text:style-name="highlight_br0">(</text:span><text:span text:style-name="highlight_br0">)</text:span><text:span text:style-name="highlight_sy0">;</text:span><text:line-break/><text:tab/><text:s text:c="8"/>SSPSTAT.<text:span text:style-name="highlight_me1">CKE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SCK_Direction <text:span text:style-name="highlight_sy0">=</text:span> INPUT_MODE<text:span text:style-name="highlight_sy0">;</text:span><text:s text:c="2"/><text:span text:style-name="highlight_co1">//SCKピンを入力モードにする。 </text:span><text:line-break/><text:s text:c="16"/>SSPCON.<text:span text:style-name="highlight_me1">SSPM3</text:span> <text:span text:style-name="highlight_sy0">=</text:span> <text:span text:style-name="highlight_nu0">0</text:span><text:span text:style-name="highlight_sy0">;</text:span><text:line-break/><text:s text:c="16"/>SSPCON.<text:span text:style-name="highlight_me1">SSPM2</text:span> <text:span text:style-name="highlight_sy0">=</text:span> <text:span text:style-name="highlight_nu0">1</text:span><text:span text:style-name="highlight_sy0">;</text:span><text:line-break/><text:s text:c="16"/>SSPCON.<text:span text:style-name="highlight_me1">SSPM1</text:span> <text:span text:style-name="highlight_sy0">=</text:span> <text:span text:style-name="highlight_nu0">0</text:span><text:span text:style-name="highlight_sy0">;</text:span><text:line-break/><text:s text:c="16"/>SSPCON.<text:span text:style-name="highlight_me1">SSPM0</text:span>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kw1">switch</text:span> <text:span text:style-name="highlight_br0">(</text:span>mode<text:span text:style-name="highlight_br0">)</text:span> <text:span text:style-name="highlight_br0">{</text:span><text:line-break/><text:s text:c="16"/><text:span text:style-name="highlight_kw1">case</text:span> MASTER_MODE<text:span text:style-name="highlight_sy0">:</text:span><text:s text:c="2"/><text:span text:style-name="highlight_co1">//マスターモード </text:span><text:line-break/><text:s text:c="16"/><text:tab/><text:span text:style-name="highlight_co1">//ＡＤＣ開始コマンド </text:span><text:line-break/><text:s text:c="24"/>SPI1_Write_Ss<text:span text:style-name="highlight_br0">(</text:span>ADC_START<text:span text:style-name="highlight_br0">)</text:span><text:span text:style-name="highlight_sy0">;</text:span><text:line-break/><text:s text:c="24"/>Delay_us<text:span text:style-name="highlight_br0">(</text:span><text:span text:style-name="highlight_nu0">500</text:span><text:span text:style-name="highlight_br0">)</text:span><text:span text:style-name="highlight_sy0">;</text:span><text:line-break/><text:s text:c="24"/><text:span text:style-name="highlight_co1">//データ受信コマンド（ＣＨ１） </text:span><text:line-break/><text:s text:c="24"/>SPI1_Write_Ss<text:span text:style-name="highlight_br0">(</text:span>ADC_CH_1<text:span text:style-name="highlight_br0">)</text:span><text:span text:style-name="highlight_sy0">;</text:span><text:line-break/><text:s text:c="24"/>Delay_us<text:span text:style-name="highlight_br0">(</text:span><text:span text:style-name="highlight_nu0">100</text:span><text:span text:style-name="highlight_br0">)</text:span><text:span text:style-name="highlight_sy0">;</text:span><text:line-break/><text:s text:c="24"/>ad1 <text:span text:style-name="highlight_sy0">=</text:span> SPI1_Read_Ss<text:span text:style-name="highlight_br0">(</text:span>dummy<text:span text:style-name="highlight_br0">)</text:span> <text:span text:style-name="highlight_sy0">&lt;&lt;</text:span> <text:span text:style-name="highlight_nu0">8</text:span><text:span text:style-name="highlight_sy0">;</text:span><text:line-break/><text:s text:c="24"/>ad1 <text:span text:style-name="highlight_sy0">|=</text:span> SPI1_Read_Ss<text:span text:style-name="highlight_br0">(</text:span>dummy<text:span text:style-name="highlight_br0">)</text:span><text:span text:style-name="highlight_sy0">;</text:span><text:line-break/><text:s text:c="24"/>Delay_u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co1">//データ受信コマンド（ＣＨ２）</text:span><text:line-break/><text:s text:c="24"/>SPI1_Write_Ss<text:span text:style-name="highlight_br0">(</text:span>ADC_CH_2<text:span text:style-name="highlight_br0">)</text:span><text:span text:style-name="highlight_sy0">;</text:span><text:line-break/><text:s text:c="24"/>Delay_us<text:span text:style-name="highlight_br0">(</text:span><text:span text:style-name="highlight_nu0">100</text:span><text:span text:style-name="highlight_br0">)</text:span><text:span text:style-name="highlight_sy0">;</text:span><text:line-break/><text:s text:c="24"/>ad2 <text:span text:style-name="highlight_sy0">=</text:span> SPI1_Read_Ss<text:span text:style-name="highlight_br0">(</text:span>dummy<text:span text:style-name="highlight_br0">)</text:span> <text:span text:style-name="highlight_sy0">&lt;&lt;</text:span> <text:span text:style-name="highlight_nu0">8</text:span><text:span text:style-name="highlight_sy0">;</text:span><text:line-break/><text:s text:c="24"/>ad2 <text:span text:style-name="highlight_sy0">|=</text:span> SPI1_Read_Ss<text:span text:style-name="highlight_br0">(</text:span>dummy<text:span text:style-name="highlight_br0">)</text:span><text:span text:style-name="highlight_sy0">;</text:span><text:line-break/><text:s text:c="24"/>Delay_u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co1">//データ受信コマンド（ＣＨ３）</text:span><text:line-break/><text:s text:c="24"/>SPI1_Write_Ss<text:span text:style-name="highlight_br0">(</text:span>ADC_CH_3<text:span text:style-name="highlight_br0">)</text:span><text:span text:style-name="highlight_sy0">;</text:span><text:line-break/><text:s text:c="24"/>Delay_us<text:span text:style-name="highlight_br0">(</text:span><text:span text:style-name="highlight_nu0">100</text:span><text:span text:style-name="highlight_br0">)</text:span><text:span text:style-name="highlight_sy0">;</text:span><text:line-break/><text:s text:c="24"/>ad3 <text:span text:style-name="highlight_sy0">=</text:span> SPI1_Read_Ss<text:span text:style-name="highlight_br0">(</text:span>dummy<text:span text:style-name="highlight_br0">)</text:span> <text:span text:style-name="highlight_sy0">&lt;&lt;</text:span> <text:span text:style-name="highlight_nu0">8</text:span><text:span text:style-name="highlight_sy0">;</text:span><text:line-break/><text:s text:c="24"/>ad3 <text:span text:style-name="highlight_sy0">|=</text:span> SPI1_Read_Ss<text:span text:style-name="highlight_br0">(</text:span>dummy<text:span text:style-name="highlight_br0">)</text:span><text:span text:style-name="highlight_sy0">;</text:span><text:line-break/><text:s text:c="24"/>Delay_u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co1">//データ受信コマンド（ＣＨ４）</text:span><text:line-break/><text:s text:c="24"/>SPI1_Write_Ss<text:span text:style-name="highlight_br0">(</text:span>ADC_CH_4<text:span text:style-name="highlight_br0">)</text:span><text:span text:style-name="highlight_sy0">;</text:span><text:line-break/><text:s text:c="24"/>Delay_us<text:span text:style-name="highlight_br0">(</text:span><text:span text:style-name="highlight_nu0">100</text:span><text:span text:style-name="highlight_br0">)</text:span><text:span text:style-name="highlight_sy0">;</text:span><text:line-break/><text:s text:c="24"/>ad4 <text:span text:style-name="highlight_sy0">=</text:span> SPI1_Read_Ss<text:span text:style-name="highlight_br0">(</text:span>dummy<text:span text:style-name="highlight_br0">)</text:span> <text:span text:style-name="highlight_sy0">&lt;&lt;</text:span> <text:span text:style-name="highlight_nu0">8</text:span><text:span text:style-name="highlight_sy0">;</text:span><text:line-break/><text:s text:c="24"/>ad4 <text:span text:style-name="highlight_sy0">|=</text:span> SPI1_Read_Ss<text:span text:style-name="highlight_br0">(</text:span>dummy<text:span text:style-name="highlight_br0">)</text:span><text:span text:style-name="highlight_sy0">;</text:span><text:line-break/><text:s text:c="24"/>Delay_u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co1">//データ表示（ＣＨ１） </text:span><text:line-break/><text:s text:c="24"/>ad <text:span text:style-name="highlight_sy0">=</text:span> ad1<text:span text:style-name="highlight_sy0">;</text:span><text:line-break/><text:s text:c="24"/>ad <text:span text:style-name="highlight_sy0">=</text:span> ad <text:span text:style-name="highlight_sy0">*</text:span> <text:span text:style-name="highlight_nu16">4.8828125</text:span><text:span text:style-name="highlight_sy0">;</text:span><text:line-break/><text:s text:c="24"/>WordToStr<text:span text:style-name="highlight_br0">(</text:span>ad<text:span text:style-name="highlight_sy0">,</text:span> buf<text:span text:style-name="highlight_br0">)</text:span><text:span text:style-name="highlight_sy0">;</text:span><text:line-break/><text:s text:c="24"/>Lcd_Out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<text:span text:style-name="highlight_co1">//データ表示（ＣＨ２）</text:span><text:line-break/><text:s text:c="24"/>ad <text:span text:style-name="highlight_sy0">=</text:span> ad2<text:span text:style-name="highlight_sy0">;</text:span><text:line-break/><text:s text:c="24"/>ad <text:span text:style-name="highlight_sy0">=</text:span> ad <text:span text:style-name="highlight_sy0">*</text:span> <text:span text:style-name="highlight_nu16">4.8828125</text:span><text:span text:style-name="highlight_sy0">;</text:span><text:line-break/><text:s text:c="24"/>WordToStr<text:span text:style-name="highlight_br0">(</text:span>ad<text:span text:style-name="highlight_sy0">,</text:span> buf<text:span text:style-name="highlight_br0">)</text:span><text:span text:style-name="highlight_sy0">;</text:span><text:line-break/><text:s text:c="24"/>Lcd_Out<text:span text:style-name="highlight_br0">(</text:span><text:span text:style-name="highlight_nu0">1</text:span><text:span text:style-name="highlight_sy0">,</text:span> <text:span text:style-name="highlight_nu0">1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<text:span text:style-name="highlight_co1">//データ表示（ＣＨ３）</text:span><text:line-break/><text:s text:c="24"/>ad <text:span text:style-name="highlight_sy0">=</text:span> ad3<text:span text:style-name="highlight_sy0">;</text:span><text:line-break/><text:s text:c="24"/>ad <text:span text:style-name="highlight_sy0">=</text:span> ad <text:span text:style-name="highlight_sy0">*</text:span> <text:span text:style-name="highlight_nu16">4.8828125</text:span><text:span text:style-name="highlight_sy0">;</text:span><text:line-break/><text:s text:c="24"/>WordToStr<text:span text:style-name="highlight_br0">(</text:span>ad<text:span text:style-name="highlight_sy0">,</text:span> buf<text:span text:style-name="highlight_br0">)</text:span><text:span text:style-name="highlight_sy0">;</text:span><text:line-break/><text:s text:c="24"/>Lcd_Out<text:span text:style-name="highlight_br0">(</text:span><text:span text:style-name="highlight_nu0">2</text:span><text:span text:style-name="highlight_sy0">,</text:span> <text:span text:style-name="highlight_nu0">3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<text:span text:style-name="highlight_co1">//データ表示（ＣＨ４）</text:span><text:line-break/><text:s text:c="24"/>ad <text:span text:style-name="highlight_sy0">=</text:span> ad4<text:span text:style-name="highlight_sy0">;</text:span><text:line-break/><text:s text:c="24"/>ad <text:span text:style-name="highlight_sy0">=</text:span> ad <text:span text:style-name="highlight_sy0">*</text:span> <text:span text:style-name="highlight_nu16">4.8828125</text:span><text:span text:style-name="highlight_sy0">;</text:span><text:line-break/><text:s text:c="24"/>WordToStr<text:span text:style-name="highlight_br0">(</text:span>ad<text:span text:style-name="highlight_sy0">,</text:span> buf<text:span text:style-name="highlight_br0">)</text:span><text:span text:style-name="highlight_sy0">;</text:span><text:line-break/><text:s text:c="24"/>Lcd_Out<text:span text:style-name="highlight_br0">(</text:span><text:span text:style-name="highlight_nu0">2</text:span><text:span text:style-name="highlight_sy0">,</text:span> <text:span text:style-name="highlight_nu0">1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<text:span text:style-name="highlight_co1">//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SLAVE_MODE<text:span text:style-name="highlight_sy0">:</text:span><text:s text:c="2"/><text:span text:style-name="highlight_co1">//スレーブモード </text:span><text:line-break/><text:s text:c="24"/><text:span text:style-name="highlight_kw1">switch</text:span> <text:span text:style-name="highlight_br0">(</text:span>SPI1_Read<text:span text:style-name="highlight_br0">(</text:span>dummy<text:span text:style-name="highlight_br0">)</text:span><text:span text:style-name="highlight_br0">)</text:span> <text:span text:style-name="highlight_br0">{</text:span><text:line-break/><text:s text:c="24"/><text:span text:style-name="highlight_kw1">case</text:span> ADC_START<text:span text:style-name="highlight_sy0">:</text:span><text:s text:c="2"/><text:span text:style-name="highlight_co1">//ＡＤＣ開始コマンド </text:span><text:line-break/><text:s text:c="32"/>ad1 <text:span text:style-name="highlight_sy0">=</text:span> ADC_Get_Sample<text:span text:style-name="highlight_br0">(</text:span><text:span text:style-name="highlight_nu0">0</text:span><text:span text:style-name="highlight_br0">)</text:span><text:span text:style-name="highlight_sy0">;</text:span><text:line-break/><text:s text:c="32"/>ad2 <text:span text:style-name="highlight_sy0">=</text:span> ADC_Get_Sample<text:span text:style-name="highlight_br0">(</text:span><text:span text:style-name="highlight_nu0">1</text:span><text:span text:style-name="highlight_br0">)</text:span><text:span text:style-name="highlight_sy0">;</text:span><text:line-break/><text:s text:c="32"/>ad3 <text:span text:style-name="highlight_sy0">=</text:span> ADC_Get_Sample<text:span text:style-name="highlight_br0">(</text:span><text:span text:style-name="highlight_nu0">2</text:span><text:span text:style-name="highlight_br0">)</text:span><text:span text:style-name="highlight_sy0">;</text:span><text:line-break/><text:s text:c="32"/>ad4 <text:span text:style-name="highlight_sy0">=</text:span> ADC_Get_Sample<text:span text:style-name="highlight_br0">(</text:span><text:span text:style-name="highlight_nu0">3</text:span>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kw1">case</text:span> ADC_CH_1<text:span text:style-name="highlight_sy0">:</text:span><text:s text:c="2"/><text:span text:style-name="highlight_co1">//データ受信コマンド（ＣＨ１）</text:span><text:line-break/><text:s text:c="32"/>SPI1_Write<text:span text:style-name="highlight_br0">(</text:span><text:span text:style-name="highlight_br0">(</text:span>ad1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32"/>SPI1_Write<text:span text:style-name="highlight_br0">(</text:span>ad1 <text:span text:style-name="highlight_sy0">&amp;</text:span> <text:span text:style-name="highlight_nu12">0xFF</text:span>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kw1">case</text:span> ADC_CH_2<text:span text:style-name="highlight_sy0">:</text:span><text:s text:c="2"/><text:span text:style-name="highlight_co1">//データ受信コマンド（ＣＨ２）</text:span><text:line-break/><text:s text:c="32"/>SPI1_Write<text:span text:style-name="highlight_br0">(</text:span><text:span text:style-name="highlight_br0">(</text:span>ad2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32"/>SPI1_Write<text:span text:style-name="highlight_br0">(</text:span>ad2 <text:span text:style-name="highlight_sy0">&amp;</text:span> <text:span text:style-name="highlight_nu12">0xFF</text:span>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kw1">case</text:span> ADC_CH_3<text:span text:style-name="highlight_sy0">:</text:span><text:s text:c="2"/><text:span text:style-name="highlight_co1">//データ受信コマンド（ＣＨ３）</text:span><text:line-break/><text:s text:c="32"/>SPI1_Write<text:span text:style-name="highlight_br0">(</text:span><text:span text:style-name="highlight_br0">(</text:span>ad3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32"/>SPI1_Write<text:span text:style-name="highlight_br0">(</text:span>ad3 <text:span text:style-name="highlight_sy0">&amp;</text:span> <text:span text:style-name="highlight_nu12">0xFF</text:span>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kw1">case</text:span> ADC_CH_4<text:span text:style-name="highlight_sy0">:</text:span><text:s text:c="2"/><text:span text:style-name="highlight_co1">//データ受信コマンド（ＣＨ４）</text:span><text:line-break/><text:s text:c="32"/>SPI1_Write<text:span text:style-name="highlight_br0">(</text:span><text:span text:style-name="highlight_br0">(</text:span>ad4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32"/>SPI1_Write<text:span text:style-name="highlight_br0">(</text:span>ad4 <text:span text:style-name="highlight_sy0">&amp;</text:span> <text:span text:style-name="highlight_nu12">0xFF</text:span>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左側のPICがスレーブ、右側のPICがマスターです。
<draw:frame draw:style-name="media" draw:name="5" text:anchor-type="as-char" draw:z-index="5" svg:width="13.229166666667cm" svg:height="9.921875cm"><draw:image xlink:href="Pictures/0d9ad37901062cbd4e3645df20dff203.png" xlink:type="simple" xlink:show="embed" xlink:actuate="onLoad"/></draw:frame></text:p>
      <text:p text:style-name="Text_20_body">マスターに接続しているLCDに、CH1~CH4の電圧値を表示します。
<draw:frame draw:style-name="media" draw:name="6" text:anchor-type="as-char" draw:z-index="6" svg:width="13.229166666667cm" svg:height="9.921875cm"><draw:image xlink:href="Pictures/40a21680d4168d93815a5a69bb49d5c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6:41</meta:creation-date>
    <dc:creator>Generated</dc:creator>
    <dc:date>2026-09-15T09::06:41</dc:date>
    <dc:language>en-US</dc:language>
    <meta:editing-cycles>1</meta:editing-cycles>
    <meta:editing-duration>PT0S</meta:editing-duration>
    <dc:title>elechobby:picdic:pic16f88:140</dc:title>
  </office:meta>
</office:document-meta>
</file>