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6d272377f41402794d6c26e8f01720.png"/>
  <manifest:file-entry manifest:media-type="image/png" manifest:full-path="Pictures/ac73c0aadb28abbb6877c1ef8e9072e1.png"/>
  <manifest:file-entry manifest:media-type="image/png" manifest:full-path="Pictures/c40ab4227c8243b9072c86030cd5ae3e.png"/>
  <manifest:file-entry manifest:media-type="image/png" manifest:full-path="Pictures/2c9551706eff651f5c4831e203b876db.png"/>
  <manifest:file-entry manifest:media-type="image/png" manifest:full-path="Pictures/dd7f733e90e82be83032abc049339dea.png"/>
  <manifest:file-entry manifest:media-type="image/png" manifest:full-path="Pictures/914af858ae5d7a8d0ce2d0ffe93a5010.png"/>
  <manifest:file-entry manifest:media-type="image/png" manifest:full-path="Pictures/259b7664377663475ab8ea22329cab5a.png"/>
  <manifest:file-entry manifest:media-type="image/png" manifest:full-path="Pictures/720fa81e097c75cc6a3b7ea53e45606e.png"/>
  <manifest:file-entry manifest:media-type="image/png" manifest:full-path="Pictures/584b0e48104ab0c8e17d664c9a791f98.png"/>
  <manifest:file-entry manifest:media-type="image/png" manifest:full-path="Pictures/744d554876b4caf24b680e003995f687.png"/>
  <manifest:file-entry manifest:media-type="image/png" manifest:full-path="Pictures/ca0d1579d62fe99525bf837e232a0f26.png"/>
  <manifest:file-entry manifest:media-type="image/png" manifest:full-path="Pictures/c78bfdf639655c314c1c71fa3092de80.png"/>
  <manifest:file-entry manifest:media-type="image/png" manifest:full-path="Pictures/28d97a8d1d775b9512dae6d6a3cf4975.png"/>
  <manifest:file-entry manifest:media-type="image/png" manifest:full-path="Pictures/6823a1bf4706aa3a54056749e74a2b1b.png"/>
  <manifest:file-entry manifest:media-type="image/png" manifest:full-path="Pictures/05b5e948dca5ce1b778c6333626fa589.png"/>
  <manifest:file-entry manifest:media-type="image/png" manifest:full-path="Pictures/77561f42aa0fc61dd2995a0dfe46850d.png"/>
  <manifest:file-entry manifest:media-type="image/png" manifest:full-path="Pictures/1e0244741f031be0f97c19566a3eb8e6.png"/>
  <manifest:file-entry manifest:media-type="image/png" manifest:full-path="Pictures/888da13a64f6a2d602439520a512aea9.png"/>
  <manifest:file-entry manifest:media-type="image/png" manifest:full-path="Pictures/94b668466a0d0ee729cc6817ace30e9f.png"/>
  <manifest:file-entry manifest:media-type="image/png" manifest:full-path="Pictures/6713d50bb83a406a36689979cd023530.png"/>
  <manifest:file-entry manifest:media-type="image/png" manifest:full-path="Pictures/dfa495370f6875a0cbc20e502b2f6e0e.png"/>
  <manifest:file-entry manifest:media-type="image/png" manifest:full-path="Pictures/e85708d80f1a5ed7b29ccb1f3271fd05.png"/>
  <manifest:file-entry manifest:media-type="image/png" manifest:full-path="Pictures/b44c61aadaba73540b332b9b5b6074bc.png"/>
  <manifest:file-entry manifest:media-type="image/png" manifest:full-path="Pictures/aaa15fe3914e688eab6c06833c0503fd.png"/>
  <manifest:file-entry manifest:media-type="image/png" manifest:full-path="Pictures/d94693729ddeab6b945b22154b8f63cc.png"/>
  <manifest:file-entry manifest:media-type="image/png" manifest:full-path="Pictures/69f1a9710deb445df04f8f86059b9b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7"/><text:bookmark-start text:name="__RefHeading___簡易低抵抗測定器_1"/><text:bookmark-start text:name="簡易低抵抗測定器"/>簡易低抵抗測定器<text:bookmark-end text:name="__RefHeading___簡易低抵抗測定器_1"/><text:bookmark-end text:name="簡易低抵抗測定器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自作の測定器では、電圧(V)、電流(I)、周波数(F)、容量(C)などに関する事例は多いのですが、意外と抵抗
に関する事例は少ないのではないでしょうか。</text:p>
      <text:p text:style-name="Text_20_body">電圧や電流の値は、測定器で測定しないと分かりませんが、抵抗は、部品自体に明記(カラーコード)されている
ので、あまり必要性が無いように思います。</text:p>
      <text:p text:style-name="Text_20_body">しかし、明記されていない抵抗(例えば、配線に使用するリード線やプリント基板の銅箔などの抵抗)については
どうでしょうか?</text:p>
      <text:p text:style-name="Text_20_body">そこで、今回は、特に低い抵抗(R)を測定する測定器を製作してみました。</text:p>
      <text:p text:style-name="Text_20_body">&lt;仕様&gt;</text:p>
      <text:list text:style-name="List_20_1" text:continue-numbering="false">
        <text:list-item>
          <text:p text:style-name="List_20_1_Content_First"> レンジ1では、0.2Ω未満の測定を可能とする。(1mΩ単位の測定)</text:p>
        </text:list-item>
        <text:list-item>
          <text:p text:style-name="List_20_1_Content_Last"> レンジ2では、1.8Ω以下の測定を可能とする。(10mΩ単位の測定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一般的なテスターでは、2線式測定回路が採用されています。
しかし、この2線式測定回路には、次のような問題があります。</text:p>
      <text:list text:style-name="List_20_1" text:continue-numbering="false">
        <text:list-item>
          <text:p text:style-name="List_20_1_Content_First"> 測定結果には、未知の抵抗(Rx)と測定器との接続に使用されるリード線(RL)が含まれてしまう。</text:p>
        </text:list-item>
        <text:list-item>
          <text:p text:style-name="List_20_1_Content_Last"> 高抵抗の測定では、RLはほぼ無視されるが、低抵抗では無視できなくなる。</text:p>
        </text:list-item>
      </text:list>
      <text:p text:style-name="Text_20_body">そこでこれらの問題を解決するために、4線式測定回路を採用します。</text:p>
      <text:list text:style-name="List_20_1" text:continue-numbering="false">
        <text:list-item>
          <text:p text:style-name="List_20_1_Content_First"> リード線(RL(A))は、定電流のため無視できる。</text:p>
        </text:list-item>
        <text:list-item>
          <text:p text:style-name="List_20_1_Content_Last"> リード線(RL(B))は、電圧計の内部抵抗を高く出来るため無視できる。</text:p>
        </text:list-item>
      </text:list>
      <text:p text:style-name="Text_20_body">&lt;抵抗測定回路(2線式と4線式)&gt;
<draw:frame draw:style-name="media" draw:name="0" text:anchor-type="as-char" draw:z-index="0" svg:width="13.229166666667cm" svg:height="11.368815104167cm"><draw:image xlink:href="Pictures/3e6d272377f41402794d6c26e8f01720.png" xlink:type="simple" xlink:show="embed" xlink:actuate="onLoad"/></draw:frame></text:p>
      <text:p text:style-name="Text_20_body">&lt;LM317による定電流回路(125mA)&gt;
<draw:frame draw:style-name="media" draw:name="1" text:anchor-type="as-char" draw:z-index="1" svg:width="13.229166666667cm" svg:height="10.335286458333cm"><draw:image xlink:href="Pictures/ac73c0aadb28abbb6877c1ef8e9072e1.png" xlink:type="simple" xlink:show="embed" xlink:actuate="onLoad"/></draw:frame></text:p>
      <text:p text:style-name="Text_20_body">&lt;A/D変換の基準電圧&gt;
高精度シャント・レギュレータ(TL431)を使用し、基準電圧は、2.5Vとする。(正確には、2.495V)</text:p>
      <text:p text:style-name="Text_20_body">&lt;レンジ切り替え&gt;
測定精度向上のため、2段階切り替えとする。</text:p>
      <text:list text:style-name="List_20_1" text:continue-numbering="false">
        <text:list-item>
          <text:p text:style-name="List_20_1_Content_First"> レンジ1(0.2Ω未満の測定)<text:line-break/>オペアンプで、101倍の増幅を行うことにより、0.2Ω未満の測定精度向上を図る。<text:line-break/>最大値(約2.4V)=0.19Ω×定電流(125mA)×101倍</text:p>
        </text:list-item>
        <text:list-item>
          <text:p text:style-name="List_20_1_Content_Last"> レンジ2(1.8Ω以下の測定)<text:line-break/>オペアンプで、11倍の増幅を行うことにより、1.8Ω以下の測定精度向上を図る。<text:line-break/>最大値(約2.5V)=1.8Ω×定電流(125mA)×11倍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9.05cm" style:rel-width="100%" svg:height="17.197916666667cm" style:rel-height="scale"><draw:image xlink:href="Pictures/c40ab4227c8243b9072c86030cd5ae3e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※LM317による定電流回路は、計算上は、125mAですが、実測値は、抵抗値(R110Ω)の誤差も有り、
123mAでした。プログラム上はこの値を採用しています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低抵抗測定器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PORTA.F5</text:span><text:line-break/><text:span text:style-name="highlight_co2">#define<text:tab/><text:tab/>SW2<text:tab/><text:tab/>PORTA.F4</text:span><text:line-break/> <text:line-break/><text:span text:style-name="highlight_co2">#define<text:tab/><text:tab/>LED<text:tab/><text:tab/>PORTB.F0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kw4">static</text:span><text:tab/><text:span text:style-name="highlight_kw4">double</text:span><text:tab/><text:tab/><text:tab/><text:tab/>ad<text:span text:style-name="highlight_sy0">,</text:span> offse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100</text:span><text:span text:style-name="highlight_sy0">;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B<text:span text:style-name="highlight_sy0">,</text:span><text:span text:style-name="highlight_nu0">3</text:span><text:span text:style-name="highlight_sy0">,</text:span><text:span text:style-name="highlight_nu0">2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m'</text:span><text:span text:style-name="highlight_br0">)</text:span><text:span text:style-name="highlight_sy0">;</text:span><text:line-break/><text:tab/>Lcd_Custom_Chr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<text:span text:style-name="highlight_nu12">0xF4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uV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4</text:span><text:span text:style-name="highlight_sy0">,</text:span> <text:span text:style-name="highlight_st0">"uV"</text:span><text:span text:style-name="highlight_br0">)</text:span><text:span text:style-name="highlight_sy0">;</text:span><text:line-break/><text:tab/><text:span text:style-name="highlight_co1">//</text:span><text:line-break/><text:tab/>offset <text:span text:style-name="highlight_sy0">=</text:span> <text:span text:style-name="highlight_nu16">0.0</text:span><text:span text:style-name="highlight_sy0">;</text:span><text:line-break/><text:tab/>LED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電圧の測定 </text:span><text:line-break/><text:tab/><text:tab/>ad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<text:tab/>Delay_us<text:span text:style-name="highlight_br0">(</text:span><text:span text:style-name="highlight_nu0">500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16">1000.0</text:span><text:span text:style-name="highlight_sy0">;</text:span><text:line-break/><text:tab/><text:tab/><text:span text:style-name="highlight_kw1">if</text:span> <text:span text:style-name="highlight_br0">(</text:span>ad <text:span text:style-name="highlight_sy0">&gt;</text:span> <text:span text:style-name="highlight_nu16">1020.0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t0">"error!"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t0">"<text:s text:c="6"/>"</text:span><text:span text:style-name="highlight_br0">)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レンジ切替 </text:span><text:line-break/><text:tab/><text:tab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tab/><text:tab/><text:tab/>ad <text:span text:style-name="highlight_sy0">=</text:span> <text:span text:style-name="highlight_br0">(</text:span><text:span text:style-name="highlight_br0">(</text:span>ad <text:span text:style-name="highlight_sy0">*</text:span> <text:span text:style-name="highlight_nu16">2.44140625</text:span><text:span text:style-name="highlight_br0">)</text:span> <text:span text:style-name="highlight_sy0">/</text:span> <text:span text:style-name="highlight_nu16">101.0</text:span><text:span text:style-name="highlight_br0">)</text:span> <text:span text:style-name="highlight_sy0">*</text:span> <text:span text:style-name="highlight_nu0">1000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ad <text:span text:style-name="highlight_sy0">=</text:span> <text:span text:style-name="highlight_br0">(</text:span><text:span text:style-name="highlight_br0">(</text:span>ad <text:span text:style-name="highlight_sy0">*</text:span> <text:span text:style-name="highlight_nu16">2.44140625</text:span><text:span text:style-name="highlight_br0">)</text:span> <text:span text:style-name="highlight_sy0">/</text:span> <text:span text:style-name="highlight_nu16">11.0</text:span><text:span text:style-name="highlight_br0">)</text:span> <text:span text:style-name="highlight_sy0">*</text:span> <text:span text:style-name="highlight_nu0">1000</text:span><text:span text:style-name="highlight_sy0">;</text:span><text:line-break/><text:tab/><text:tab/><text:span text:style-name="highlight_br0">}</text:span><text:line-break/><text:tab/><text:tab/><text:span text:style-name="highlight_co1">//電圧の表示 </text:span><text:line-break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co1">//SW1がONであれば、測定電圧は、オフセット値とする。 </text:span><text:line-break/><text:tab/><text:tab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offset <text:span text:style-name="highlight_sy0">=</text:span> ad<text:span text:style-name="highlight_sy0">;</text:span><text:line-break/><text:tab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抵抗値を計算し表示する。 </text:span><text:line-break/><text:tab/><text:tab/>ad <text:span text:style-name="highlight_sy0">=</text:span> <text:span text:style-name="highlight_br0">(</text:span>ad <text:span text:style-name="highlight_sy0">-</text:span> offset<text:span text:style-name="highlight_br0">)</text:span> <text:span text:style-name="highlight_sy0">/</text:span> <text:span text:style-name="highlight_nu16">123.0</text:span><text:span text:style-name="highlight_sy0">;</text:span><text:tab/><text:span text:style-name="highlight_co1">//123.0は定電流の値です。 </text:span><text:line-break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2c9551706eff651f5c4831e203b876db.png" xlink:type="simple" xlink:show="embed" xlink:actuate="onLoad"/></draw:frame></text:p>
      <text:p text:style-name="Text_20_body">左側:317です。
右側:LMC662、TL431、PIC16F88、LED、LCDです。
<draw:frame draw:style-name="media" draw:name="4" text:anchor-type="as-char" draw:z-index="4" svg:width="9.525cm" style:rel-width="100%" svg:height="7.14375cm" style:rel-height="scale"><draw:image xlink:href="Pictures/dd7f733e90e82be83032abc049339dea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914af858ae5d7a8d0ce2d0ffe93a5010.png" xlink:type="simple" xlink:show="embed" xlink:actuate="onLoad"/></draw:frame></text:p>
      <text:p text:style-name="Text_20_body">各レンジでは、測定前に、測定端子を短絡し、オフセット値を設定します。
LCDの表示内容は、左上(未知抵抗の値)、左下(未知抵抗の両端電圧)、右下(オフセット電圧)です。
<draw:frame draw:style-name="media" draw:name="6" text:anchor-type="as-char" draw:z-index="6" svg:width="9.525cm" style:rel-width="100%" svg:height="7.14375cm" style:rel-height="scale"><draw:image xlink:href="Pictures/259b7664377663475ab8ea22329cab5a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720fa81e097c75cc6a3b7ea53e45606e.png" xlink:type="simple" xlink:show="embed" xlink:actuate="onLoad"/></draw:frame></text:p>
      <text:p text:style-name="Text_20_body">0.1Ω(100mΩ)の測定結果(100mΩ)です。
<draw:frame draw:style-name="media" draw:name="8" text:anchor-type="as-char" draw:z-index="8" svg:width="9.525cm" style:rel-width="100%" svg:height="7.14375cm" style:rel-height="scale"><draw:image xlink:href="Pictures/584b0e48104ab0c8e17d664c9a791f98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744d554876b4caf24b680e003995f687.png" xlink:type="simple" xlink:show="embed" xlink:actuate="onLoad"/></draw:frame></text:p>
      <text:p text:style-name="Text_20_body">0.1Ω(100mΩ)の測定結果(102mΩ)です。(リード線の両端から測定)
<draw:frame draw:style-name="media" draw:name="10" text:anchor-type="as-char" draw:z-index="10" svg:width="9.525cm" style:rel-width="100%" svg:height="7.14375cm" style:rel-height="scale"><draw:image xlink:href="Pictures/ca0d1579d62fe99525bf837e232a0f26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c78bfdf639655c314c1c71fa3092de80.png" xlink:type="simple" xlink:show="embed" xlink:actuate="onLoad"/></draw:frame></text:p>
      <text:p text:style-name="Text_20_body">0.15Ω(150mΩ)の測定結果(148mΩ)です。
<draw:frame draw:style-name="media" draw:name="12" text:anchor-type="as-char" draw:z-index="12" svg:width="9.525cm" style:rel-width="100%" svg:height="7.14375cm" style:rel-height="scale"><draw:image xlink:href="Pictures/28d97a8d1d775b9512dae6d6a3cf4975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6823a1bf4706aa3a54056749e74a2b1b.png" xlink:type="simple" xlink:show="embed" xlink:actuate="onLoad"/></draw:frame></text:p>
      <text:p text:style-name="Text_20_body">0.18Ω(180mΩ)の測定結果(185mΩ)です。
<draw:frame draw:style-name="media" draw:name="14" text:anchor-type="as-char" draw:z-index="14" svg:width="9.525cm" style:rel-width="100%" svg:height="7.14375cm" style:rel-height="scale"><draw:image xlink:href="Pictures/05b5e948dca5ce1b778c6333626fa589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77561f42aa0fc61dd2995a0dfe46850d.png" xlink:type="simple" xlink:show="embed" xlink:actuate="onLoad"/></draw:frame></text:p>
      <text:p text:style-name="Text_20_body">ブレッドボードで使用する接続線の測定結果(40mΩ)です。
<draw:frame draw:style-name="media" draw:name="16" text:anchor-type="as-char" draw:z-index="16" svg:width="9.525cm" style:rel-width="100%" svg:height="7.14375cm" style:rel-height="scale"><draw:image xlink:href="Pictures/1e0244741f031be0f97c19566a3eb8e6.png" xlink:type="simple" xlink:show="embed" xlink:actuate="onLoad"/></draw:frame><draw:frame draw:style-name="media" draw:name="17" text:anchor-type="as-char" draw:z-index="17" svg:width="9.525cm" style:rel-width="100%" svg:height="7.14375cm" style:rel-height="scale"><draw:image xlink:href="Pictures/888da13a64f6a2d602439520a512aea9.png" xlink:type="simple" xlink:show="embed" xlink:actuate="onLoad"/></draw:frame></text:p>
      <text:p text:style-name="Text_20_body">手持ちのプラスドライバの測定結果(32mΩ)です。
<draw:frame draw:style-name="media" draw:name="18" text:anchor-type="as-char" draw:z-index="18" svg:width="9.525cm" style:rel-width="100%" svg:height="7.14375cm" style:rel-height="scale"><draw:image xlink:href="Pictures/94b668466a0d0ee729cc6817ace30e9f.png" xlink:type="simple" xlink:show="embed" xlink:actuate="onLoad"/></draw:frame><draw:frame draw:style-name="media" draw:name="19" text:anchor-type="as-char" draw:z-index="19" svg:width="9.525cm" style:rel-width="100%" svg:height="7.14375cm" style:rel-height="scale"><draw:image xlink:href="Pictures/6713d50bb83a406a36689979cd023530.png" xlink:type="simple" xlink:show="embed" xlink:actuate="onLoad"/></draw:frame></text:p>
      <text:p text:style-name="Text_20_body">抵抗のリード線の測定結果(1mΩ)です。
<draw:frame draw:style-name="media" draw:name="20" text:anchor-type="as-char" draw:z-index="20" svg:width="9.525cm" style:rel-width="100%" svg:height="7.14375cm" style:rel-height="scale"><draw:image xlink:href="Pictures/dfa495370f6875a0cbc20e502b2f6e0e.png" xlink:type="simple" xlink:show="embed" xlink:actuate="onLoad"/></draw:frame><draw:frame draw:style-name="media" draw:name="21" text:anchor-type="as-char" draw:z-index="21" svg:width="9.525cm" style:rel-width="100%" svg:height="7.14375cm" style:rel-height="scale"><draw:image xlink:href="Pictures/e85708d80f1a5ed7b29ccb1f3271fd05.png" xlink:type="simple" xlink:show="embed" xlink:actuate="onLoad"/></draw:frame></text:p>
      <text:p text:style-name="Text_20_body">1Ω(1000mΩ)の測定結果(1001mΩ)です。
<draw:frame draw:style-name="media" draw:name="22" text:anchor-type="as-char" draw:z-index="22" svg:width="9.525cm" style:rel-width="100%" svg:height="7.14375cm" style:rel-height="scale"><draw:image xlink:href="Pictures/b44c61aadaba73540b332b9b5b6074bc.png" xlink:type="simple" xlink:show="embed" xlink:actuate="onLoad"/></draw:frame><draw:frame draw:style-name="media" draw:name="23" text:anchor-type="as-char" draw:z-index="23" svg:width="9.525cm" style:rel-width="100%" svg:height="7.14375cm" style:rel-height="scale"><draw:image xlink:href="Pictures/aaa15fe3914e688eab6c06833c0503fd.png" xlink:type="simple" xlink:show="embed" xlink:actuate="onLoad"/></draw:frame></text:p>
      <text:p text:style-name="Text_20_body">1.5Ω(1500mΩ)の測定結果(1505mΩ)です。
<draw:frame draw:style-name="media" draw:name="24" text:anchor-type="as-char" draw:z-index="24" svg:width="9.525cm" style:rel-width="100%" svg:height="7.14375cm" style:rel-height="scale"><draw:image xlink:href="Pictures/d94693729ddeab6b945b22154b8f63cc.png" xlink:type="simple" xlink:show="embed" xlink:actuate="onLoad"/></draw:frame><draw:frame draw:style-name="media" draw:name="25" text:anchor-type="as-char" draw:z-index="25" svg:width="9.525cm" style:rel-width="100%" svg:height="7.14375cm" style:rel-height="scale"><draw:image xlink:href="Pictures/69f1a9710deb445df04f8f86059b9b1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07:55</meta:creation-date>
    <dc:creator>Generated</dc:creator>
    <dc:date>2026-09-14T08::07:55</dc:date>
    <dc:language>en-US</dc:language>
    <meta:editing-cycles>1</meta:editing-cycles>
    <meta:editing-duration>PT0S</meta:editing-duration>
    <dc:title>elechobby:picdic:pic16f88:127</dc:title>
  </office:meta>
</office:document-meta>
</file>