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99fd96d85797f89f1fba2a4885fa02.png"/>
  <manifest:file-entry manifest:media-type="image/png" manifest:full-path="Pictures/5d3503bedc3d2337251e0a2f13f61aeb.png"/>
  <manifest:file-entry manifest:media-type="image/png" manifest:full-path="Pictures/3bb8ca904e22b0fa9fe9009c4ab66619.png"/>
  <manifest:file-entry manifest:media-type="image/png" manifest:full-path="Pictures/3e0effa99e40830d190a91b1bf5fb1e8.png"/>
  <manifest:file-entry manifest:media-type="image/png" manifest:full-path="Pictures/b5a69f975246268fd3ddd1fee4328bcd.png"/>
  <manifest:file-entry manifest:media-type="image/png" manifest:full-path="Pictures/523b427047b0f7dad56718d285aeb1bd.png"/>
  <manifest:file-entry manifest:media-type="image/png" manifest:full-path="Pictures/f7633d6ee08acabe6ea346d3857fdfec.png"/>
  <manifest:file-entry manifest:media-type="image/png" manifest:full-path="Pictures/8a2bdfc4a3b694f82be771a6283bc3ad.png"/>
  <manifest:file-entry manifest:media-type="image/png" manifest:full-path="Pictures/e5d0b3200e1d661170c1d032138295a5.png"/>
  <manifest:file-entry manifest:media-type="image/png" manifest:full-path="Pictures/fc8cb8a93af11d10cad9e2eff6228ee5.png"/>
  <manifest:file-entry manifest:media-type="image/png" manifest:full-path="Pictures/38c8a37538250f9cb47d3707ac6aa3b7.png"/>
  <manifest:file-entry manifest:media-type="image/png" manifest:full-path="Pictures/be3accd198190a5a07a7fbb21ae417d4.png"/>
  <manifest:file-entry manifest:media-type="image/png" manifest:full-path="Pictures/6928137a66f7d7a9274d9456137002a7.png"/>
  <manifest:file-entry manifest:media-type="image/png" manifest:full-path="Pictures/0b0d9d0a26ab4b11b6bf60b22a42dd14.png"/>
  <manifest:file-entry manifest:media-type="image/png" manifest:full-path="Pictures/ce47174a5979f3984e3aa78460897e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1"/><text:bookmark-start text:name="__RefHeading___赤外線データ通信_usart_1"/><text:bookmark-start text:name="赤外線データ通信_usart"/>赤外線データ通信(USART)<text:bookmark-end text:name="__RefHeading___赤外線データ通信_usart_1"/><text:bookmark-end text:name="赤外線データ通信_usart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屋内から、少し離れた場所(数m)のデータを測定し、その結果を長期に渡り記録したい場合が多々あります。
しかし、電源や記録媒体迄を含め、屋外に持ち出すには困難な場合(雨天、設置場所の狭さ、電源供給不可
等)があります。</text:p>
      <text:p text:style-name="Text_20_body">そこで、屋外での計測そのものは出来るだけコンパクトにし、その測定結果は、無線(赤外線など)で送信し、
屋内では、受信したデータを表示または記録することが可能な方法を考えてみました。
<draw:frame draw:style-name="media" draw:name="0" text:anchor-type="as-char" draw:z-index="0" svg:width="13.229166666667cm" svg:height="8.2682291666667cm"><draw:image xlink:href="Pictures/8199fd96d85797f89f1fba2a4885fa02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通信速度は、1200bpsとする。(スタートビット、データ8ビット、ストップビット)</text:p>
        </text:list-item>
        <text:list-item>
          <text:p text:style-name="List_20_1_Content"> 送信モードでは、アナログデータを4チャネル分測定し、赤外線で送信する。(約1秒周期)</text:p>
        </text:list-item>
        <text:list-item>
          <text:p text:style-name="List_20_1_Content"> 受信モードでは、受信したデータをLCDに表示させる。</text:p>
        </text:list-item>
        <text:list-item>
          <text:p text:style-name="List_20_1_Content"> 到達距離は、赤外線の送受信モジュールに左右されるが、約3m~10mとする。</text:p>
        </text:list-item>
        <text:list-item>
          <text:p text:style-name="List_20_1_Content"> 同一ソフトで、送受のモードを切り替えを可能とする。</text:p>
        </text:list-item>
        <text:list-item>
          <text:p text:style-name="List_20_1_Content_Last"> ノイズ対策をある程度考慮する。(38kHzキャリア変調方式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無線によるデータ通信には、最も安価な“赤外線方式“を採用しました。
また、ノイズ対策をも考慮し、リモコン等で使われている“38kHzの搬送波(キャリア)“で送信します。
市販されている、“赤外線リモコン受信モジュール”は、殆どのものが標準で、アンプ、バンドパスフィルタ、
広域トラップ回路等を内臓し、出力はTTLレベルとなっているので、とても使いやすくなっています。</text:p>
      <text:p text:style-name="Text_20_body">&lt;赤外線リモコン受信モジュールと赤外線発光LED&gt;
※黒っぽいものが、赤外線リモコン受信モジュール(SPS-443)です。
※SPS-443以外にも、SPS-440、SPS-442、SPS-444、SPS-448等が販売されています。
※透明(少し緑色)のものが、赤外線発光LED(OSIR5113A)です。
<draw:frame draw:style-name="media" draw:name="1" text:anchor-type="as-char" draw:z-index="1" svg:width="9.525cm" style:rel-width="100%" svg:height="7.14375cm" style:rel-height="scale"><draw:image xlink:href="Pictures/5d3503bedc3d2337251e0a2f13f61aeb.png" xlink:type="simple" xlink:show="embed" xlink:actuate="onLoad"/></draw:frame><draw:frame draw:style-name="media" draw:name="2" text:anchor-type="as-char" draw:z-index="2" svg:width="9.525cm" style:rel-width="100%" svg:height="7.14375cm" style:rel-height="scale"><draw:image xlink:href="Pictures/3bb8ca904e22b0fa9fe9009c4ab66619.png" xlink:type="simple" xlink:show="embed" xlink:actuate="onLoad"/></draw:frame></text:p>
      <text:p text:style-name="Text_20_body">&lt;SPS-443のブロックダイアグラム&gt;
※アンプ+バンドパスフィルタ+広域トラップ回路を内臓し、インバータ蛍光灯対策が行われています。また、
TTL出力のため使いやすい構造になっています。
<draw:frame draw:style-name="media" draw:name="3" text:anchor-type="as-char" draw:z-index="3" svg:width="13.229166666667cm" svg:height="5.5407873376623cm"><draw:image xlink:href="Pictures/3e0effa99e40830d190a91b1bf5fb1e8.png" xlink:type="simple" xlink:show="embed" xlink:actuate="onLoad"/></draw:frame></text:p>
      <text:p text:style-name="Text_20_body">&lt;データの送信と受信のブロックダイアグラム&gt;
※データの送信側では、PICのUSARTモジュールの出力を、PICのI/Oポートで直接入力し、その状態
(“1”、“0“)に応じて、CCPモジュール(PWMモード、発振周波数=38kHz)をON/OFFし、CCP
モジュールの出力で、赤外線発光LEDをON/OFFさせる。
※データの受信側では、赤外線リモコン受信モジュールの出力を、PICのUSARTモジュールで受信する。
<draw:frame draw:style-name="media" draw:name="4" text:anchor-type="as-char" draw:z-index="4" svg:width="13.229166666667cm" svg:height="11.368815104167cm"><draw:image xlink:href="Pictures/b5a69f975246268fd3ddd1fee4328bcd.png" xlink:type="simple" xlink:show="embed" xlink:actuate="onLoad"/></draw:frame></text:p>
      <text:p text:style-name="Text_20_body">&lt;出力波形&gt;
※シリアルデータの出力波形は、“調歩同期式”の基本的な波形です。
※赤外線発光LEDの出力波形は、“38kHzキャリア変調“された波形になります。
※赤外線リモコン受信モジュールの出力波形は、“シリアルデータの出力波形”とほぼ同一になります。
<draw:frame draw:style-name="media" draw:name="5" text:anchor-type="as-char" draw:z-index="5" svg:width="13.229166666667cm" svg:height="9.3017578125cm"><draw:image xlink:href="Pictures/523b427047b0f7dad56718d285aeb1bd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送信も受信もプログラムは同じです。SW1によって双方を切り替えます。
赤外線発光LEDは、1個でも動作しますが、複数を並列に接続すると精度が向上します。
<draw:frame draw:style-name="media" draw:name="6" text:anchor-type="as-char" draw:z-index="6" svg:width="19.05cm" style:rel-width="100%" svg:height="19.84375cm" style:rel-height="scale"><draw:image xlink:href="Pictures/f7633d6ee08acabe6ea346d3857fdfe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赤外線データ通信（ＵＳＡＲＴ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MODE<text:tab/><text:tab/>PORTA.F5</text:span><text:line-break/><text:span text:style-name="highlight_co2">#define<text:tab/><text:tab/>EOF<text:tab/><text:tab/><text:tab/>0x1A</text:span><text:line-break/> <text:line-break/><text:span text:style-name="highlight_co2">#define<text:tab/><text:tab/>LED<text:tab/><text:tab/><text:tab/>PORTB.F1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Ex<text:span text:style-name="highlight_br0">(</text:span><text:span text:style-name="highlight_kw4">unsigned</text:span> <text:span text:style-name="highlight_kw4">short</text:span> data<text:span text:style-name="highlight_br0">)</text:span><text:line-break/><text:span text:style-name="highlight_br0">{</text:span><text:line-break/><text:tab/>Usart_Write<text:span text:style-name="highlight_br0">(</text:span>data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PORTB.<text:span text:style-name="highlight_me1">F3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TXSTA.<text:span text:style-name="highlight_me1">TRMT</text:span> <text:span text:style-name="highlight_sy0">==</text:span> <text:span text:style-name="highlight_nu0">1</text:span><text:span text:style-name="highlight_br0">)</text:span><text:line-break/><text:tab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Pwm_Start<text:span text:style-name="highlight_br0">(</text:span><text:span text:style-name="highlight_br0">)</text:span><text:span text:style-name="highlight_sy0">;</text:span><text:line-break/><text:tab/><text:tab/><text:span text:style-name="highlight_kw1">while</text:span> <text:span text:style-name="highlight_br0">(</text:span>PORTB.<text:span text:style-name="highlight_me1">F3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_Ex<text:span text:style-name="highlight_br0">(</text:span><text:span text:style-name="highlight_kw4">unsigned</text:span> <text:span text:style-name="highlight_kw4">short</text:span><text:span text:style-name="highlight_sy0">*</text:span> pData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tab/><text:tab/>Usart_Write_Ex<text:span text:style-name="highlight_br0">(</text:span><text:span text:style-name="highlight_sy0">*</text:span>pData<text:span text:style-name="highlight_br0">)</text:span><text:span text:style-name="highlight_sy0">;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pData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ataSend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buf<text:span text:style-name="highlight_br0">[</text:span><text:span text:style-name="highlight_nu0">32</text:span><text:span text:style-name="highlight_br0">]</text:span><text:span text:style-name="highlight_sy0">;</text:span><text:line-break/><text:tab/><text:span text:style-name="highlight_kw4">static</text:span><text:tab/><text:span text:style-name="highlight_kw4">double</text:span><text:tab/>ad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Usart_Write_Str_Ex<text:span text:style-name="highlight_br0">(</text:span><text:span text:style-name="highlight_st0">"1:"</text:span><text:span text:style-name="highlight_br0">)</text:span><text:span text:style-name="highlight_sy0">;</text:span><text:line-break/><text:tab/><text:tab/>Usart_Write_Str_Ex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Usart_Write_Str_Ex<text:span text:style-name="highlight_br0">(</text:span><text:span text:style-name="highlight_st0">"mV"</text:span><text:span text:style-name="highlight_br0">)</text:span><text:span text:style-name="highlight_sy0">;</text:span><text:line-break/><text:tab/><text:tab/>Usart_Write_Ex<text:span text:style-name="highlight_br0">(</text:span>EOF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Usart_Write_Str_Ex<text:span text:style-name="highlight_br0">(</text:span><text:span text:style-name="highlight_st0">"2:"</text:span><text:span text:style-name="highlight_br0">)</text:span><text:span text:style-name="highlight_sy0">;</text:span><text:line-break/><text:tab/><text:tab/>Usart_Write_Str_Ex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Usart_Write_Str_Ex<text:span text:style-name="highlight_br0">(</text:span><text:span text:style-name="highlight_st0">"mV"</text:span><text:span text:style-name="highlight_br0">)</text:span><text:span text:style-name="highlight_sy0">;</text:span><text:line-break/><text:tab/><text:tab/>Usart_Write_Ex<text:span text:style-name="highlight_br0">(</text:span>EOF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Usart_Write_Str_Ex<text:span text:style-name="highlight_br0">(</text:span><text:span text:style-name="highlight_st0">"3:"</text:span><text:span text:style-name="highlight_br0">)</text:span><text:span text:style-name="highlight_sy0">;</text:span><text:line-break/><text:tab/><text:tab/>Usart_Write_Str_Ex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Usart_Write_Str_Ex<text:span text:style-name="highlight_br0">(</text:span><text:span text:style-name="highlight_st0">"mV"</text:span><text:span text:style-name="highlight_br0">)</text:span><text:span text:style-name="highlight_sy0">;</text:span><text:line-break/><text:tab/><text:tab/>Usart_Write_Ex<text:span text:style-name="highlight_br0">(</text:span>EOF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3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Usart_Write_Str_Ex<text:span text:style-name="highlight_br0">(</text:span><text:span text:style-name="highlight_st0">"4:"</text:span><text:span text:style-name="highlight_br0">)</text:span><text:span text:style-name="highlight_sy0">;</text:span><text:line-break/><text:tab/><text:tab/>Usart_Write_Str_Ex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Usart_Write_Str_Ex<text:span text:style-name="highlight_br0">(</text:span><text:span text:style-name="highlight_st0">"mV"</text:span><text:span text:style-name="highlight_br0">)</text:span><text:span text:style-name="highlight_sy0">;</text:span><text:line-break/><text:tab/><text:tab/>Usart_Write_Ex<text:span text:style-name="highlight_br0">(</text:span>EOF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ataRecv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dt<text:span text:style-name="highlight_sy0">,</text:span> cnt<text:span text:style-name="highlight_sy0">,</text:span> buf<text:span text:style-name="highlight_br0">[</text:span><text:span text:style-name="highlight_nu0">32</text:span><text:span text:style-name="highlight_br0">]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cnt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!=</text:span> <text:span text:style-name="highlight_nu0">1</text:span><text:span text:style-name="highlight_br0">)</text:span> <text:span text:style-name="highlight_br0">{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dt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dt <text:span text:style-name="highlight_sy0">!=</text:span> EOF<text:span text:style-name="highlight_br0">)</text:span> <text:span text:style-name="highlight_br0">{</text:span><text:line-break/><text:tab/><text:tab/><text:tab/><text:tab/>buf<text:span text:style-name="highlight_br0">[</text:span>cnt<text:span text:style-name="highlight_br0">]</text:span> <text:span text:style-name="highlight_sy0">=</text:span> dt<text:span text:style-name="highlight_sy0">;</text:span><text:line-break/><text:tab/><text:tab/><text:tab/><text:tab/>cnt<text:span text:style-name="highlight_sy0">++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D <text:span text:style-name="highlight_sy0">=</text:span> ~LED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cnt <text:span text:style-name="highlight_sy0">==</text:span> <text:span text:style-name="highlight_nu0">16</text:span><text:span text:style-name="highlight_br0">)</text:span> <text:span text:style-name="highlight_br0">{</text:span><text:line-break/><text:tab/><text:tab/><text:tab/><text:tab/>cnt <text:span text:style-name="highlight_sy0">=</text:span> <text:span text:style-name="highlight_nu0">0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buf<text:span text:style-name="highlight_br0">[</text:span><text:span text:style-name="highlight_nu0">0</text:span><text:span text:style-name="highlight_br0">]</text:span><text:span text:style-name="highlight_br0">)</text:span> <text:span text:style-name="highlight_br0">{</text:span><text:line-break/><text:tab/><text:tab/><text:span text:style-name="highlight_kw1">case</text:span> <text:span text:style-name="highlight_st0">'1'</text:span><text:span text:style-name="highlight_sy0">: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2'</text:span><text:span text:style-name="highlight_sy0">: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3'</text:span><text:span text:style-name="highlight_sy0">: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4'</text:span><text:span text:style-name="highlight_sy0">: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dt<text:span text:style-name="highlight_sy0">,</text:span> cnt<text:span text:style-name="highlight_sy0">,</text:span> buf<text:span text:style-name="highlight_br0">[</text:span><text:span text:style-name="highlight_nu0">32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1100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データ送信モード </text:span><text:line-break/><text:tab/><text:tab/>ANSEL<text:s text:c="2"/><text:span text:style-name="highlight_sy0">=</text:span> <text:span text:style-name="highlight_nu6">0b00001111</text:span><text:span text:style-name="highlight_sy0">;</text:span><text:line-break/><text:tab/><text:tab/><text:span text:style-name="highlight_co1">//</text:span><text:line-break/><text:tab/><text:tab/>Pwm_Init<text:span text:style-name="highlight_br0">(</text:span><text:span text:style-name="highlight_nu0">38000</text:span><text:span text:style-name="highlight_br0">)</text:span><text:span text:style-name="highlight_sy0">;</text:span><text:tab/><text:span text:style-name="highlight_co1">// 38kHz duty=50% </text:span><text:line-break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tab/><text:tab/><text:tab/><text:span text:style-name="highlight_co1">//データ受信モード</text:span><text:line-break/><text:tab/><text:tab/>ANSEL<text:s text:c="2"/><text:span text:style-name="highlight_sy0">=</text:span> <text:span text:style-name="highlight_nu6">0b00000000</text:span><text:span text:style-name="highlight_sy0">;</text:span><text:line-break/><text:tab/><text:tab/>Lcd_Custom_Config<text:span text:style-name="highlight_br0">(</text:span><text:span text:style-name="highlight_sy0">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sy0">,&amp;</text:span>PORTB<text:span text:style-name="highlight_sy0">,</text:span><text:span text:style-name="highlight_nu0">4</text:span><text:span text:style-name="highlight_sy0">,</text:span><text:span text:style-name="highlight_nu0">6</text:span><text:span text:style-name="highlight_sy0">,</text:span><text:span text:style-name="highlight_nu0">7</text:span><text:span text:style-name="highlight_br0">)</text:span><text:span text:style-name="highlight_sy0">;</text:span><text:line-break/><text:tab/><text:tab/>Lcd_Custom_Cmd<text:span text:style-name="highlight_br0">(</text:span>LCD_CURSOR_OFF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Usart_Init<text:span text:style-name="highlight_br0">(</text:span><text:span text:style-name="highlight_nu0">120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データ送信モード </text:span><text:line-break/><text:tab/><text:tab/><text:tab/>dataSendProc<text:span text:style-name="highlight_br0">(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tab/><text:tab/><text:tab/><text:span text:style-name="highlight_co1">//データ受信モード</text:span><text:line-break/><text:tab/><text:tab/><text:tab/>dataRecvProc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上側:受信モード時の回路です。
下側:送信モード時の回路です。
<draw:frame draw:style-name="media" draw:name="7" text:anchor-type="as-char" draw:z-index="7" svg:width="13.229166666667cm" svg:height="9.921875cm"><draw:image xlink:href="Pictures/8a2bdfc4a3b694f82be771a6283bc3ad.png" xlink:type="simple" xlink:show="embed" xlink:actuate="onLoad"/></draw:frame></text:p>
      <text:p text:style-name="Text_20_body">左側:受信モード時の回路です。
右側:送信モード時の回路です。
<draw:frame draw:style-name="media" draw:name="8" text:anchor-type="as-char" draw:z-index="8" svg:width="9.525cm" style:rel-width="100%" svg:height="7.14375cm" style:rel-height="scale"><draw:image xlink:href="Pictures/e5d0b3200e1d661170c1d032138295a5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c8cb8a93af11d10cad9e2eff6228ee5.png" xlink:type="simple" xlink:show="embed" xlink:actuate="onLoad"/></draw:frame></text:p>
      <text:p text:style-name="Text_20_body">測定データを受信し、LCDに表示したところです。
LCDの表示内容￫&lt;左上:CH1、右上:CH2、左下:CH3、右下:CH4&gt;
<draw:frame draw:style-name="media" draw:name="10" text:anchor-type="as-char" draw:z-index="10" svg:width="13.229166666667cm" svg:height="9.921875cm"><draw:image xlink:href="Pictures/38c8a37538250f9cb47d3707ac6aa3b7.png" xlink:type="simple" xlink:show="embed" xlink:actuate="onLoad"/></draw:frame>
<draw:frame draw:style-name="media" draw:name="11" text:anchor-type="as-char" draw:z-index="11" svg:width="9.525cm" style:rel-width="100%" svg:height="7.14375cm" style:rel-height="scale"><draw:image xlink:href="Pictures/be3accd198190a5a07a7fbb21ae417d4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6928137a66f7d7a9274d9456137002a7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0b0d9d0a26ab4b11b6bf60b22a42dd14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ce47174a5979f3984e3aa78460897e29.png" xlink:type="simple" xlink:show="embed" xlink:actuate="onLoad"/></draw:frame></text:p>
      <text:p text:style-name="Text_20_body">如何ですか?
測定器と表示(記録)器が分離(無線)しているので、身近な測定には大いに重宝するのではないでしょうか!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3:20</meta:creation-date>
    <dc:creator>Generated</dc:creator>
    <dc:date>2026-09-15T09::03:20</dc:date>
    <dc:language>en-US</dc:language>
    <meta:editing-cycles>1</meta:editing-cycles>
    <meta:editing-duration>PT0S</meta:editing-duration>
    <dc:title>elechobby:picdic:pic16f88:121</dc:title>
  </office:meta>
</office:document-meta>
</file>