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0967134bfa27f59311169e22b59211.png"/>
  <manifest:file-entry manifest:media-type="image/png" manifest:full-path="Pictures/213789af5c7b1ce8c13374c78249a7d0.png"/>
  <manifest:file-entry manifest:media-type="image/png" manifest:full-path="Pictures/3ba6255abbb73904da8da3bff220d603.png"/>
  <manifest:file-entry manifest:media-type="image/png" manifest:full-path="Pictures/51168737d373adfe3fbf567d7d028c6a.png"/>
  <manifest:file-entry manifest:media-type="image/png" manifest:full-path="Pictures/fc60dde0e3459fa628ceb282d3da05e1.png"/>
  <manifest:file-entry manifest:media-type="image/png" manifest:full-path="Pictures/b8d6257792d7e9412957c4e98825b7d9.png"/>
  <manifest:file-entry manifest:media-type="image/png" manifest:full-path="Pictures/45dbc0c0187e53c4d041834c1391b3ba.png"/>
  <manifest:file-entry manifest:media-type="image/png" manifest:full-path="Pictures/477d07c835a6614c617540cd45d936d3.png"/>
  <manifest:file-entry manifest:media-type="image/png" manifest:full-path="Pictures/9ff1094ebeee6b17f8199e5bbab8dc05.png"/>
  <manifest:file-entry manifest:media-type="image/png" manifest:full-path="Pictures/fdba2540fb5addd0221b78496dce75ae.png"/>
  <manifest:file-entry manifest:media-type="image/png" manifest:full-path="Pictures/4f79a3f6ba8fef759452b74a946fdb6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9"/><text:bookmark-start text:name="__RefHeading___電子サイコロv2_glcd版_1"/><text:bookmark-start text:name="電子サイコロv2_glcd版"/>電子サイコロV2(GLCD版)<text:bookmark-end text:name="__RefHeading___電子サイコロv2_glcd版_1"/><text:bookmark-end text:name="電子サイコロv2_glcd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LEDを7個使用した、1個型の電子サイコロを以前に製作したことがありますが、今回は、GLCDを使用し、
2個型のサイコロを製作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GLCDの制御(使い方)については、GLCDライブラリを参照してください。</text:p>
      <text:p text:style-name="Text_20_body">&lt;処理の流れ&gt;</text:p>
      <text:list text:style-name="Numbering_20_1" text:continue-numbering="false">
        <text:list-item>
          <text:p text:style-name="Numbering_20_1_Content_First"> 入出力ポートの設定およびGLCDの初期化(フォントの登録含む)を行います。</text:p>
        </text:list-item>
        <text:list-item>
          <text:p text:style-name="Numbering_20_1_Content"> SW1を押下して乱数のシード(種)を設定します。(起動時1回のみ)<text:line-break/>※シードを設定しないといつも同じ系列で乱数が発生してしまいます。<text:line-break/>※これを防ぐために、SW1の押下待ちの間、シード値をインクリメントします。<text:line-break/>※そして押下時に、srand関数でシード値を設定します。</text:p>
        </text:list-item>
        <text:list-item>
          <text:p text:style-name="Numbering_20_1_Content"> SW1が押下されると、rand関数で乱数を発生させ、サイコロの目の数を決定します。<text:line-break/>※SW2がOFFの時には、サイコロ2個、ON時には、サイコロ1個とします。<text:line-break/>※rand関数は、0~32767の数値を戻すので、この戻り値を5462で割り、0~5の値を得ます。</text:p>
        </text:list-item>
        <text:list-item>
          <text:p text:style-name="Numbering_20_1_Content"> サイコロをGLCDに表示します。<text:line-break/>※Glcd_Circle関数で、サイコロの個々の目を描画します。<text:line-break/>※Glcd_Rectangle関数で、サイコロの個々の縁を描画します。</text:p>
        </text:list-item>
        <text:list-item>
          <text:p text:style-name="Numbering_20_1_Content_Last"> 3.に戻ります。</text:p>
        </text:list-item>
      </text:list>
      <text:p text:style-name="Text_20_body">※少し趣向を凝らして、サイコロの周りや最上位の段を、線(-)や四角(￭)のマークが流れるようにし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GLCDライブラリで使用した回路にSW2を追加しただけです。
<draw:frame draw:style-name="media" draw:name="0" text:anchor-type="as-char" draw:z-index="0" svg:width="19.05cm" style:rel-width="100%" svg:height="11.90625cm" style:rel-height="scale"><draw:image xlink:href="Pictures/490967134bfa27f59311169e22b5921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電子サイコロ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A.F5</text:span><text:line-break/><text:span text:style-name="highlight_co2">#define<text:tab/><text:tab/>SW2<text:tab/><text:tab/>PORTA.F1</text:span><text:line-break/> <text:line-break/><text:span text:style-name="highlight_co1">//* System 5x8 (char #32 to #128) */</text:span><text:line-break/><text:span text:style-name="highlight_kw4">const</text:span> <text:span text:style-name="highlight_kw4">unsigned</text:span> <text:span text:style-name="highlight_kw4">short</text:span> MyFontSystem5x8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12">0x00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Espace<text:s text:c="5"/>0x20 */</text:span><text:line-break/><text:s text:c="8"/><text:span text:style-name="highlight_nu12">0x00</text:span><text:span text:style-name="highlight_sy0">,</text:span><text:span text:style-name="highlight_nu12">0x00</text:span><text:span text:style-name="highlight_sy0">,</text:span><text:span text:style-name="highlight_nu12">0x4f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! */</text:span><text:line-break/><text:s text:c="8"/><text:span text:style-name="highlight_nu12">0x00</text:span><text:span text:style-name="highlight_sy0">,</text:span><text:span text:style-name="highlight_nu12">0x07</text:span><text:span text:style-name="highlight_sy0">,</text:span><text:span text:style-name="highlight_nu12">0x00</text:span><text:span text:style-name="highlight_sy0">,</text:span><text:span text:style-name="highlight_nu12">0x07</text:span><text:span text:style-name="highlight_sy0">,</text:span><text:span text:style-name="highlight_nu12">0x00</text:span><text:span text:style-name="highlight_sy0">,</text:span> <text:span text:style-name="highlight_co1">//* " */</text:span><text:line-break/><text:s text:c="8"/><text:span text:style-name="highlight_nu12">0x14</text:span><text:span text:style-name="highlight_sy0">,</text:span><text:span text:style-name="highlight_nu12">0x7f</text:span><text:span text:style-name="highlight_sy0">,</text:span><text:span text:style-name="highlight_nu12">0x14</text:span><text:span text:style-name="highlight_sy0">,</text:span><text:span text:style-name="highlight_nu12">0x7f</text:span><text:span text:style-name="highlight_sy0">,</text:span><text:span text:style-name="highlight_nu12">0x14</text:span><text:span text:style-name="highlight_sy0">,</text:span> <text:span text:style-name="highlight_co1">//* # */</text:span><text:line-break/><text:s text:c="8"/><text:span text:style-name="highlight_nu12">0x24</text:span><text:span text:style-name="highlight_sy0">,</text:span><text:span text:style-name="highlight_nu12">0x2a</text:span><text:span text:style-name="highlight_sy0">,</text:span><text:span text:style-name="highlight_nu12">0x7f</text:span><text:span text:style-name="highlight_sy0">,</text:span><text:span text:style-name="highlight_nu12">0x2a</text:span><text:span text:style-name="highlight_sy0">,</text:span><text:span text:style-name="highlight_nu12">0x12</text:span><text:span text:style-name="highlight_sy0">,</text:span> <text:span text:style-name="highlight_co1">//* $ */</text:span><text:line-break/><text:s text:c="8"/><text:span text:style-name="highlight_nu12">0x23</text:span><text:span text:style-name="highlight_sy0">,</text:span><text:span text:style-name="highlight_nu12">0x13</text:span><text:span text:style-name="highlight_sy0">,</text:span><text:span text:style-name="highlight_nu12">0x08</text:span><text:span text:style-name="highlight_sy0">,</text:span><text:span text:style-name="highlight_nu12">0x64</text:span><text:span text:style-name="highlight_sy0">,</text:span><text:span text:style-name="highlight_nu12">0x62</text:span><text:span text:style-name="highlight_sy0">,</text:span> <text:span text:style-name="highlight_co1">//* % */</text:span><text:line-break/><text:s text:c="8"/><text:span text:style-name="highlight_nu12">0x36</text:span><text:span text:style-name="highlight_sy0">,</text:span><text:span text:style-name="highlight_nu12">0x49</text:span><text:span text:style-name="highlight_sy0">,</text:span><text:span text:style-name="highlight_nu12">0x55</text:span><text:span text:style-name="highlight_sy0">,</text:span><text:span text:style-name="highlight_nu12">0x22</text:span><text:span text:style-name="highlight_sy0">,</text:span><text:span text:style-name="highlight_nu12">0x20</text:span><text:span text:style-name="highlight_sy0">,</text:span> <text:span text:style-name="highlight_co1">//* &amp; */</text:span><text:line-break/><text:s text:c="8"/><text:span text:style-name="highlight_nu12">0x00</text:span><text:span text:style-name="highlight_sy0">,</text:span><text:span text:style-name="highlight_nu12">0x05</text:span><text:span text:style-name="highlight_sy0">,</text:span><text:span text:style-name="highlight_nu12">0x03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' */</text:span><text:line-break/><text:s text:c="8"/><text:span text:style-name="highlight_nu12">0x00</text:span><text:span text:style-name="highlight_sy0">,</text:span><text:span text:style-name="highlight_nu12">0x1c</text:span><text:span text:style-name="highlight_sy0">,</text:span><text:span text:style-name="highlight_nu12">0x22</text:span><text:span text:style-name="highlight_sy0">,</text:span><text:span text:style-name="highlight_nu12">0x41</text:span><text:span text:style-name="highlight_sy0">,</text:span><text:span text:style-name="highlight_nu12">0x00</text:span><text:span text:style-name="highlight_sy0">,</text:span> <text:span text:style-name="highlight_co1">//* ( */</text:span><text:line-break/><text:s text:c="8"/><text:span text:style-name="highlight_nu12">0x00</text:span><text:span text:style-name="highlight_sy0">,</text:span><text:span text:style-name="highlight_nu12">0x41</text:span><text:span text:style-name="highlight_sy0">,</text:span><text:span text:style-name="highlight_nu12">0x22</text:span><text:span text:style-name="highlight_sy0">,</text:span><text:span text:style-name="highlight_nu12">0x1c</text:span><text:span text:style-name="highlight_sy0">,</text:span><text:span text:style-name="highlight_nu12">0x00</text:span><text:span text:style-name="highlight_sy0">,</text:span> <text:span text:style-name="highlight_co1">//* ) */</text:span><text:line-break/><text:s text:c="8"/><text:span text:style-name="highlight_nu12">0x14</text:span><text:span text:style-name="highlight_sy0">,</text:span><text:span text:style-name="highlight_nu12">0x08</text:span><text:span text:style-name="highlight_sy0">,</text:span><text:span text:style-name="highlight_nu12">0x3e</text:span><text:span text:style-name="highlight_sy0">,</text:span><text:span text:style-name="highlight_nu12">0x08</text:span><text:span text:style-name="highlight_sy0">,</text:span><text:span text:style-name="highlight_nu12">0x14</text:span><text:span text:style-name="highlight_sy0">,</text:span> <text:span text:style-name="highlight_co1">//* / */</text:span><text:line-break/><text:s text:c="8"/><text:span text:style-name="highlight_nu12">0x08</text:span><text:span text:style-name="highlight_sy0">,</text:span><text:span text:style-name="highlight_nu12">0x08</text:span><text:span text:style-name="highlight_sy0">,</text:span><text:span text:style-name="highlight_nu12">0x3e</text:span><text:span text:style-name="highlight_sy0">,</text:span><text:span text:style-name="highlight_nu12">0x08</text:span><text:span text:style-name="highlight_sy0">,</text:span><text:span text:style-name="highlight_nu12">0x08</text:span><text:span text:style-name="highlight_sy0">,</text:span> <text:span text:style-name="highlight_co1">//* + */</text:span><text:line-break/><text:s text:c="8"/><text:span text:style-name="highlight_nu12">0x50</text:span><text:span text:style-name="highlight_sy0">,</text:span><text:span text:style-name="highlight_nu12">0x30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, */</text:span><text:line-break/><text:s text:c="8"/><text:span text:style-name="highlight_nu12">0x08</text:span><text:span text:style-name="highlight_sy0">,</text:span><text:span text:style-name="highlight_nu12">0x08</text:span><text:span text:style-name="highlight_sy0">,</text:span><text:span text:style-name="highlight_nu12">0x08</text:span><text:span text:style-name="highlight_sy0">,</text:span><text:span text:style-name="highlight_nu12">0x08</text:span><text:span text:style-name="highlight_sy0">,</text:span><text:span text:style-name="highlight_nu12">0x08</text:span><text:span text:style-name="highlight_sy0">,</text:span> <text:span text:style-name="highlight_co1">//* - */</text:span><text:line-break/><text:s text:c="8"/><text:span text:style-name="highlight_nu12">0x00</text:span><text:span text:style-name="highlight_sy0">,</text:span><text:span text:style-name="highlight_nu12">0x60</text:span><text:span text:style-name="highlight_sy0">,</text:span><text:span text:style-name="highlight_nu12">0x60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. */</text:span><text:line-break/><text:s text:c="8"/><text:span text:style-name="highlight_nu12">0x20</text:span><text:span text:style-name="highlight_sy0">,</text:span><text:span text:style-name="highlight_nu12">0x10</text:span><text:span text:style-name="highlight_sy0">,</text:span><text:span text:style-name="highlight_nu12">0x08</text:span><text:span text:style-name="highlight_sy0">,</text:span><text:span text:style-name="highlight_nu12">0x04</text:span><text:span text:style-name="highlight_sy0">,</text:span><text:span text:style-name="highlight_nu12">0x02</text:span><text:span text:style-name="highlight_sy0">,</text:span> <text:span text:style-name="highlight_co1">//* / */</text:span><text:line-break/><text:s text:c="8"/><text:span text:style-name="highlight_nu12">0x3e</text:span><text:span text:style-name="highlight_sy0">,</text:span><text:span text:style-name="highlight_nu12">0x51</text:span><text:span text:style-name="highlight_sy0">,</text:span><text:span text:style-name="highlight_nu12">0x49</text:span><text:span text:style-name="highlight_sy0">,</text:span><text:span text:style-name="highlight_nu12">0x45</text:span><text:span text:style-name="highlight_sy0">,</text:span><text:span text:style-name="highlight_nu12">0x3e</text:span><text:span text:style-name="highlight_sy0">,</text:span> <text:span text:style-name="highlight_co1">//* 0<text:s text:c="10"/>0x30 */</text:span><text:line-break/><text:s text:c="8"/><text:span text:style-name="highlight_nu12">0x00</text:span><text:span text:style-name="highlight_sy0">,</text:span><text:span text:style-name="highlight_nu12">0x42</text:span><text:span text:style-name="highlight_sy0">,</text:span><text:span text:style-name="highlight_nu12">0x7f</text:span><text:span text:style-name="highlight_sy0">,</text:span><text:span text:style-name="highlight_nu12">0x40</text:span><text:span text:style-name="highlight_sy0">,</text:span><text:span text:style-name="highlight_nu12">0x00</text:span><text:span text:style-name="highlight_sy0">,</text:span> <text:span text:style-name="highlight_co1">//* 1 */</text:span><text:line-break/><text:s text:c="8"/><text:span text:style-name="highlight_nu12">0x42</text:span><text:span text:style-name="highlight_sy0">,</text:span><text:span text:style-name="highlight_nu12">0x61</text:span><text:span text:style-name="highlight_sy0">,</text:span><text:span text:style-name="highlight_nu12">0x51</text:span><text:span text:style-name="highlight_sy0">,</text:span><text:span text:style-name="highlight_nu12">0x49</text:span><text:span text:style-name="highlight_sy0">,</text:span><text:span text:style-name="highlight_nu12">0x46</text:span><text:span text:style-name="highlight_sy0">,</text:span> <text:span text:style-name="highlight_co1">//* 2 */</text:span><text:line-break/><text:s text:c="8"/><text:span text:style-name="highlight_nu12">0x21</text:span><text:span text:style-name="highlight_sy0">,</text:span><text:span text:style-name="highlight_nu12">0x41</text:span><text:span text:style-name="highlight_sy0">,</text:span><text:span text:style-name="highlight_nu12">0x45</text:span><text:span text:style-name="highlight_sy0">,</text:span><text:span text:style-name="highlight_nu12">0x4b</text:span><text:span text:style-name="highlight_sy0">,</text:span><text:span text:style-name="highlight_nu12">0x31</text:span><text:span text:style-name="highlight_sy0">,</text:span> <text:span text:style-name="highlight_co1">//* 3 */</text:span><text:line-break/><text:s text:c="8"/><text:span text:style-name="highlight_nu12">0x18</text:span><text:span text:style-name="highlight_sy0">,</text:span><text:span text:style-name="highlight_nu12">0x14</text:span><text:span text:style-name="highlight_sy0">,</text:span><text:span text:style-name="highlight_nu12">0x12</text:span><text:span text:style-name="highlight_sy0">,</text:span><text:span text:style-name="highlight_nu12">0x7f</text:span><text:span text:style-name="highlight_sy0">,</text:span><text:span text:style-name="highlight_nu12">0x10</text:span><text:span text:style-name="highlight_sy0">,</text:span> <text:span text:style-name="highlight_co1">//* 4 */</text:span><text:line-break/><text:s text:c="8"/><text:span text:style-name="highlight_nu12">0x27</text:span><text:span text:style-name="highlight_sy0">,</text:span><text:span text:style-name="highlight_nu12">0x45</text:span><text:span text:style-name="highlight_sy0">,</text:span><text:span text:style-name="highlight_nu12">0x45</text:span><text:span text:style-name="highlight_sy0">,</text:span><text:span text:style-name="highlight_nu12">0x45</text:span><text:span text:style-name="highlight_sy0">,</text:span><text:span text:style-name="highlight_nu12">0x39</text:span><text:span text:style-name="highlight_sy0">,</text:span> <text:span text:style-name="highlight_co1">//* 5 */</text:span><text:line-break/><text:s text:c="8"/><text:span text:style-name="highlight_nu12">0x3c</text:span><text:span text:style-name="highlight_sy0">,</text:span><text:span text:style-name="highlight_nu12">0x4a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30</text:span><text:span text:style-name="highlight_sy0">,</text:span> <text:span text:style-name="highlight_co1">//* 6 */</text:span><text:line-break/><text:s text:c="8"/><text:span text:style-name="highlight_nu12">0x01</text:span><text:span text:style-name="highlight_sy0">,</text:span><text:span text:style-name="highlight_nu12">0x71</text:span><text:span text:style-name="highlight_sy0">,</text:span><text:span text:style-name="highlight_nu12">0x09</text:span><text:span text:style-name="highlight_sy0">,</text:span><text:span text:style-name="highlight_nu12">0x05</text:span><text:span text:style-name="highlight_sy0">,</text:span><text:span text:style-name="highlight_nu12">0x03</text:span><text:span text:style-name="highlight_sy0">,</text:span> <text:span text:style-name="highlight_co1">//* 7 */</text:span><text:line-break/><text:s text:c="8"/><text:span text:style-name="highlight_nu12">0x36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36</text:span><text:span text:style-name="highlight_sy0">,</text:span> <text:span text:style-name="highlight_co1">//* 8 */</text:span><text:line-break/><text:s text:c="8"/><text:span text:style-name="highlight_nu12">0x06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29</text:span><text:span text:style-name="highlight_sy0">,</text:span><text:span text:style-name="highlight_nu12">0x1e</text:span><text:span text:style-name="highlight_sy0">,</text:span> <text:span text:style-name="highlight_co1">//* 9 */</text:span><text:line-break/><text:s text:c="8"/><text:span text:style-name="highlight_nu12">0x00</text:span><text:span text:style-name="highlight_sy0">,</text:span><text:span text:style-name="highlight_nu12">0x36</text:span><text:span text:style-name="highlight_sy0">,</text:span><text:span text:style-name="highlight_nu12">0x36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: */</text:span><text:line-break/><text:s text:c="8"/><text:span text:style-name="highlight_nu12">0x00</text:span><text:span text:style-name="highlight_sy0">,</text:span><text:span text:style-name="highlight_nu12">0x56</text:span><text:span text:style-name="highlight_sy0">,</text:span><text:span text:style-name="highlight_nu12">0x36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; */</text:span><text:line-break/><text:s text:c="8"/><text:span text:style-name="highlight_nu12">0x08</text:span><text:span text:style-name="highlight_sy0">,</text:span><text:span text:style-name="highlight_nu12">0x14</text:span><text:span text:style-name="highlight_sy0">,</text:span><text:span text:style-name="highlight_nu12">0x22</text:span><text:span text:style-name="highlight_sy0">,</text:span><text:span text:style-name="highlight_nu12">0x41</text:span><text:span text:style-name="highlight_sy0">,</text:span><text:span text:style-name="highlight_nu12">0x00</text:span><text:span text:style-name="highlight_sy0">,</text:span> <text:span text:style-name="highlight_co1">//* &lt; */</text:span><text:line-break/><text:s text:c="8"/><text:span text:style-name="highlight_nu12">0x14</text:span><text:span text:style-name="highlight_sy0">,</text:span><text:span text:style-name="highlight_nu12">0x14</text:span><text:span text:style-name="highlight_sy0">,</text:span><text:span text:style-name="highlight_nu12">0x14</text:span><text:span text:style-name="highlight_sy0">,</text:span><text:span text:style-name="highlight_nu12">0x14</text:span><text:span text:style-name="highlight_sy0">,</text:span><text:span text:style-name="highlight_nu12">0x14</text:span><text:span text:style-name="highlight_sy0">,</text:span> <text:span text:style-name="highlight_co1">//* = */</text:span><text:line-break/><text:s text:c="8"/><text:span text:style-name="highlight_nu12">0x00</text:span><text:span text:style-name="highlight_sy0">,</text:span><text:span text:style-name="highlight_nu12">0x41</text:span><text:span text:style-name="highlight_sy0">,</text:span><text:span text:style-name="highlight_nu12">0x22</text:span><text:span text:style-name="highlight_sy0">,</text:span><text:span text:style-name="highlight_nu12">0x14</text:span><text:span text:style-name="highlight_sy0">,</text:span><text:span text:style-name="highlight_nu12">0x08</text:span><text:span text:style-name="highlight_sy0">,</text:span> <text:span text:style-name="highlight_co1">//* &gt; */</text:span><text:line-break/><text:s text:c="8"/><text:span text:style-name="highlight_nu12">0x02</text:span><text:span text:style-name="highlight_sy0">,</text:span><text:span text:style-name="highlight_nu12">0x01</text:span><text:span text:style-name="highlight_sy0">,</text:span><text:span text:style-name="highlight_nu12">0x51</text:span><text:span text:style-name="highlight_sy0">,</text:span><text:span text:style-name="highlight_nu12">0x09</text:span><text:span text:style-name="highlight_sy0">,</text:span><text:span text:style-name="highlight_nu12">0x06</text:span><text:span text:style-name="highlight_sy0">,</text:span> <text:span text:style-name="highlight_co1">//* ? */</text:span><text:line-break/><text:s text:c="8"/><text:span text:style-name="highlight_nu12">0x3e</text:span><text:span text:style-name="highlight_sy0">,</text:span><text:span text:style-name="highlight_nu12">0x41</text:span><text:span text:style-name="highlight_sy0">,</text:span><text:span text:style-name="highlight_nu12">0x5d</text:span><text:span text:style-name="highlight_sy0">,</text:span><text:span text:style-name="highlight_nu12">0x55</text:span><text:span text:style-name="highlight_sy0">,</text:span><text:span text:style-name="highlight_nu12">0x1e</text:span><text:span text:style-name="highlight_sy0">,</text:span> <text:span text:style-name="highlight_co1">//* @<text:s text:c="10"/>0x40 */</text:span><text:line-break/><text:s text:c="8"/><text:span text:style-name="highlight_nu12">0x7e</text:span><text:span text:style-name="highlight_sy0">,</text:span><text:span text:style-name="highlight_nu12">0x11</text:span><text:span text:style-name="highlight_sy0">,</text:span><text:span text:style-name="highlight_nu12">0x11</text:span><text:span text:style-name="highlight_sy0">,</text:span><text:span text:style-name="highlight_nu12">0x11</text:span><text:span text:style-name="highlight_sy0">,</text:span><text:span text:style-name="highlight_nu12">0x7e</text:span><text:span text:style-name="highlight_sy0">,</text:span> <text:span text:style-name="highlight_co1">//* A */</text:span><text:line-break/><text:s text:c="8"/><text:span text:style-name="highlight_nu12">0x7f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36</text:span><text:span text:style-name="highlight_sy0">,</text:span> <text:span text:style-name="highlight_co1">//* B */</text:span><text:line-break/><text:s text:c="8"/><text:span text:style-name="highlight_nu12">0x3e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22</text:span><text:span text:style-name="highlight_sy0">,</text:span> <text:span text:style-name="highlight_co1">//* C */</text:span><text:line-break/><text:s text:c="8"/><text:span text:style-name="highlight_nu12">0x7f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22</text:span><text:span text:style-name="highlight_sy0">,</text:span><text:span text:style-name="highlight_nu12">0x1c</text:span><text:span text:style-name="highlight_sy0">,</text:span> <text:span text:style-name="highlight_co1">//* D */</text:span><text:line-break/><text:s text:c="8"/><text:span text:style-name="highlight_nu12">0x7f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41</text:span><text:span text:style-name="highlight_sy0">,</text:span> <text:span text:style-name="highlight_co1">//* E */</text:span><text:line-break/><text:s text:c="8"/><text:span text:style-name="highlight_nu12">0x7f</text:span><text:span text:style-name="highlight_sy0">,</text:span><text:span text:style-name="highlight_nu12">0x09</text:span><text:span text:style-name="highlight_sy0">,</text:span><text:span text:style-name="highlight_nu12">0x09</text:span><text:span text:style-name="highlight_sy0">,</text:span><text:span text:style-name="highlight_nu12">0x09</text:span><text:span text:style-name="highlight_sy0">,</text:span><text:span text:style-name="highlight_nu12">0x01</text:span><text:span text:style-name="highlight_sy0">,</text:span> <text:span text:style-name="highlight_co1">//* F */</text:span><text:line-break/><text:s text:c="8"/><text:span text:style-name="highlight_nu12">0x3e</text:span><text:span text:style-name="highlight_sy0">,</text:span><text:span text:style-name="highlight_nu12">0x41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7a</text:span><text:span text:style-name="highlight_sy0">,</text:span> <text:span text:style-name="highlight_co1">//* G */</text:span><text:line-break/><text:s text:c="8"/><text:span text:style-name="highlight_nu12">0x7f</text:span><text:span text:style-name="highlight_sy0">,</text:span><text:span text:style-name="highlight_nu12">0x08</text:span><text:span text:style-name="highlight_sy0">,</text:span><text:span text:style-name="highlight_nu12">0x08</text:span><text:span text:style-name="highlight_sy0">,</text:span><text:span text:style-name="highlight_nu12">0x08</text:span><text:span text:style-name="highlight_sy0">,</text:span><text:span text:style-name="highlight_nu12">0x7f</text:span><text:span text:style-name="highlight_sy0">,</text:span> <text:span text:style-name="highlight_co1">//* H */</text:span><text:line-break/><text:s text:c="8"/><text:span text:style-name="highlight_nu12">0x00</text:span><text:span text:style-name="highlight_sy0">,</text:span><text:span text:style-name="highlight_nu12">0x41</text:span><text:span text:style-name="highlight_sy0">,</text:span><text:span text:style-name="highlight_nu12">0x7f</text:span><text:span text:style-name="highlight_sy0">,</text:span><text:span text:style-name="highlight_nu12">0x41</text:span><text:span text:style-name="highlight_sy0">,</text:span><text:span text:style-name="highlight_nu12">0x00</text:span><text:span text:style-name="highlight_sy0">,</text:span> <text:span text:style-name="highlight_co1">//* I */</text:span><text:line-break/><text:s text:c="8"/><text:span text:style-name="highlight_nu12">0x20</text:span><text:span text:style-name="highlight_sy0">,</text:span><text:span text:style-name="highlight_nu12">0x40</text:span><text:span text:style-name="highlight_sy0">,</text:span><text:span text:style-name="highlight_nu12">0x41</text:span><text:span text:style-name="highlight_sy0">,</text:span><text:span text:style-name="highlight_nu12">0x3f</text:span><text:span text:style-name="highlight_sy0">,</text:span><text:span text:style-name="highlight_nu12">0x01</text:span><text:span text:style-name="highlight_sy0">,</text:span> <text:span text:style-name="highlight_co1">//* J */</text:span><text:line-break/><text:s text:c="8"/><text:span text:style-name="highlight_nu12">0x7f</text:span><text:span text:style-name="highlight_sy0">,</text:span><text:span text:style-name="highlight_nu12">0x08</text:span><text:span text:style-name="highlight_sy0">,</text:span><text:span text:style-name="highlight_nu12">0x14</text:span><text:span text:style-name="highlight_sy0">,</text:span><text:span text:style-name="highlight_nu12">0x22</text:span><text:span text:style-name="highlight_sy0">,</text:span><text:span text:style-name="highlight_nu12">0x41</text:span><text:span text:style-name="highlight_sy0">,</text:span> <text:span text:style-name="highlight_co1">//* K */</text:span><text:line-break/><text:s text:c="8"/><text:span text:style-name="highlight_nu12">0x7f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 <text:span text:style-name="highlight_co1">//* L */</text:span><text:line-break/><text:s text:c="8"/><text:span text:style-name="highlight_nu12">0x7f</text:span><text:span text:style-name="highlight_sy0">,</text:span><text:span text:style-name="highlight_nu12">0x02</text:span><text:span text:style-name="highlight_sy0">,</text:span><text:span text:style-name="highlight_nu12">0x0c</text:span><text:span text:style-name="highlight_sy0">,</text:span><text:span text:style-name="highlight_nu12">0x02</text:span><text:span text:style-name="highlight_sy0">,</text:span><text:span text:style-name="highlight_nu12">0x7f</text:span><text:span text:style-name="highlight_sy0">,</text:span> <text:span text:style-name="highlight_co1">//* M */</text:span><text:line-break/><text:s text:c="8"/><text:span text:style-name="highlight_nu12">0x7f</text:span><text:span text:style-name="highlight_sy0">,</text:span><text:span text:style-name="highlight_nu12">0x04</text:span><text:span text:style-name="highlight_sy0">,</text:span><text:span text:style-name="highlight_nu12">0x08</text:span><text:span text:style-name="highlight_sy0">,</text:span><text:span text:style-name="highlight_nu12">0x10</text:span><text:span text:style-name="highlight_sy0">,</text:span><text:span text:style-name="highlight_nu12">0x7f</text:span><text:span text:style-name="highlight_sy0">,</text:span> <text:span text:style-name="highlight_co1">//* N */</text:span><text:line-break/><text:s text:c="8"/><text:span text:style-name="highlight_nu12">0x3e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3e</text:span><text:span text:style-name="highlight_sy0">,</text:span> <text:span text:style-name="highlight_co1">//* O */</text:span><text:line-break/><text:s text:c="8"/><text:span text:style-name="highlight_nu12">0x7f</text:span><text:span text:style-name="highlight_sy0">,</text:span><text:span text:style-name="highlight_nu12">0x09</text:span><text:span text:style-name="highlight_sy0">,</text:span><text:span text:style-name="highlight_nu12">0x09</text:span><text:span text:style-name="highlight_sy0">,</text:span><text:span text:style-name="highlight_nu12">0x09</text:span><text:span text:style-name="highlight_sy0">,</text:span><text:span text:style-name="highlight_nu12">0x06</text:span><text:span text:style-name="highlight_sy0">,</text:span> <text:span text:style-name="highlight_co1">//* P<text:s text:c="10"/>0x50 */</text:span><text:line-break/><text:s text:c="8"/><text:span text:style-name="highlight_nu12">0x3e</text:span><text:span text:style-name="highlight_sy0">,</text:span><text:span text:style-name="highlight_nu12">0x41</text:span><text:span text:style-name="highlight_sy0">,</text:span><text:span text:style-name="highlight_nu12">0x51</text:span><text:span text:style-name="highlight_sy0">,</text:span><text:span text:style-name="highlight_nu12">0x21</text:span><text:span text:style-name="highlight_sy0">,</text:span><text:span text:style-name="highlight_nu12">0x5e</text:span><text:span text:style-name="highlight_sy0">,</text:span> <text:span text:style-name="highlight_co1">//* Q */</text:span><text:line-break/><text:s text:c="8"/><text:span text:style-name="highlight_nu12">0x7f</text:span><text:span text:style-name="highlight_sy0">,</text:span><text:span text:style-name="highlight_nu12">0x09</text:span><text:span text:style-name="highlight_sy0">,</text:span><text:span text:style-name="highlight_nu12">0x19</text:span><text:span text:style-name="highlight_sy0">,</text:span><text:span text:style-name="highlight_nu12">0x29</text:span><text:span text:style-name="highlight_sy0">,</text:span><text:span text:style-name="highlight_nu12">0x46</text:span><text:span text:style-name="highlight_sy0">,</text:span> <text:span text:style-name="highlight_co1">//* R */</text:span><text:line-break/><text:s text:c="8"/><text:span text:style-name="highlight_nu12">0x26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49</text:span><text:span text:style-name="highlight_sy0">,</text:span><text:span text:style-name="highlight_nu12">0x32</text:span><text:span text:style-name="highlight_sy0">,</text:span> <text:span text:style-name="highlight_co1">//* S */</text:span><text:line-break/><text:s text:c="8"/><text:span text:style-name="highlight_nu12">0x01</text:span><text:span text:style-name="highlight_sy0">,</text:span><text:span text:style-name="highlight_nu12">0x01</text:span><text:span text:style-name="highlight_sy0">,</text:span><text:span text:style-name="highlight_nu12">0x7f</text:span><text:span text:style-name="highlight_sy0">,</text:span><text:span text:style-name="highlight_nu12">0x01</text:span><text:span text:style-name="highlight_sy0">,</text:span><text:span text:style-name="highlight_nu12">0x01</text:span><text:span text:style-name="highlight_sy0">,</text:span> <text:span text:style-name="highlight_co1">//* T */</text:span><text:line-break/><text:s text:c="8"/><text:span text:style-name="highlight_nu12">0x3f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<text:span text:style-name="highlight_nu12">0x3f</text:span><text:span text:style-name="highlight_sy0">,</text:span> <text:span text:style-name="highlight_co1">//* U */</text:span><text:line-break/><text:s text:c="8"/><text:span text:style-name="highlight_nu12">0x1f</text:span><text:span text:style-name="highlight_sy0">,</text:span><text:span text:style-name="highlight_nu12">0x20</text:span><text:span text:style-name="highlight_sy0">,</text:span><text:span text:style-name="highlight_nu12">0x40</text:span><text:span text:style-name="highlight_sy0">,</text:span><text:span text:style-name="highlight_nu12">0x20</text:span><text:span text:style-name="highlight_sy0">,</text:span><text:span text:style-name="highlight_nu12">0x1f</text:span><text:span text:style-name="highlight_sy0">,</text:span> <text:span text:style-name="highlight_co1">//* V */</text:span><text:line-break/><text:s text:c="8"/><text:span text:style-name="highlight_nu12">0x3f</text:span><text:span text:style-name="highlight_sy0">,</text:span><text:span text:style-name="highlight_nu12">0x40</text:span><text:span text:style-name="highlight_sy0">,</text:span><text:span text:style-name="highlight_nu12">0x38</text:span><text:span text:style-name="highlight_sy0">,</text:span><text:span text:style-name="highlight_nu12">0x40</text:span><text:span text:style-name="highlight_sy0">,</text:span><text:span text:style-name="highlight_nu12">0x3f</text:span><text:span text:style-name="highlight_sy0">,</text:span> <text:span text:style-name="highlight_co1">//* W */</text:span><text:line-break/><text:s text:c="8"/><text:span text:style-name="highlight_nu12">0x63</text:span><text:span text:style-name="highlight_sy0">,</text:span><text:span text:style-name="highlight_nu12">0x14</text:span><text:span text:style-name="highlight_sy0">,</text:span><text:span text:style-name="highlight_nu12">0x08</text:span><text:span text:style-name="highlight_sy0">,</text:span><text:span text:style-name="highlight_nu12">0x14</text:span><text:span text:style-name="highlight_sy0">,</text:span><text:span text:style-name="highlight_nu12">0x63</text:span><text:span text:style-name="highlight_sy0">,</text:span> <text:span text:style-name="highlight_co1">//* X */</text:span><text:line-break/><text:s text:c="8"/><text:span text:style-name="highlight_nu12">0x07</text:span><text:span text:style-name="highlight_sy0">,</text:span><text:span text:style-name="highlight_nu12">0x08</text:span><text:span text:style-name="highlight_sy0">,</text:span><text:span text:style-name="highlight_nu12">0x70</text:span><text:span text:style-name="highlight_sy0">,</text:span><text:span text:style-name="highlight_nu12">0x08</text:span><text:span text:style-name="highlight_sy0">,</text:span><text:span text:style-name="highlight_nu12">0x07</text:span><text:span text:style-name="highlight_sy0">,</text:span> <text:span text:style-name="highlight_co1">//* Y */</text:span><text:line-break/><text:s text:c="8"/><text:span text:style-name="highlight_nu12">0x61</text:span><text:span text:style-name="highlight_sy0">,</text:span><text:span text:style-name="highlight_nu12">0x51</text:span><text:span text:style-name="highlight_sy0">,</text:span><text:span text:style-name="highlight_nu12">0x49</text:span><text:span text:style-name="highlight_sy0">,</text:span><text:span text:style-name="highlight_nu12">0x45</text:span><text:span text:style-name="highlight_sy0">,</text:span><text:span text:style-name="highlight_nu12">0x43</text:span><text:span text:style-name="highlight_sy0">,</text:span> <text:span text:style-name="highlight_co1">//* Z */</text:span><text:line-break/><text:s text:c="8"/><text:span text:style-name="highlight_nu12">0x00</text:span><text:span text:style-name="highlight_sy0">,</text:span><text:span text:style-name="highlight_nu12">0x7f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00</text:span><text:span text:style-name="highlight_sy0">,</text:span> <text:span text:style-name="highlight_co1">//* [ */</text:span><text:line-break/><text:s text:c="8"/><text:span text:style-name="highlight_nu12">0x02</text:span><text:span text:style-name="highlight_sy0">,</text:span><text:span text:style-name="highlight_nu12">0x04</text:span><text:span text:style-name="highlight_sy0">,</text:span><text:span text:style-name="highlight_nu12">0x08</text:span><text:span text:style-name="highlight_sy0">,</text:span><text:span text:style-name="highlight_nu12">0x10</text:span><text:span text:style-name="highlight_sy0">,</text:span><text:span text:style-name="highlight_nu12">0x20</text:span><text:span text:style-name="highlight_sy0">,</text:span> <text:span text:style-name="highlight_co1">//* \ */</text:span><text:line-break/><text:s text:c="8"/><text:span text:style-name="highlight_nu12">0x00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7f</text:span><text:span text:style-name="highlight_sy0">,</text:span><text:span text:style-name="highlight_nu12">0x00</text:span><text:span text:style-name="highlight_sy0">,</text:span> <text:span text:style-name="highlight_co1">//* ] */</text:span><text:line-break/><text:s text:c="8"/><text:span text:style-name="highlight_nu12">0x04</text:span><text:span text:style-name="highlight_sy0">,</text:span><text:span text:style-name="highlight_nu12">0x02</text:span><text:span text:style-name="highlight_sy0">,</text:span><text:span text:style-name="highlight_nu12">0x01</text:span><text:span text:style-name="highlight_sy0">,</text:span><text:span text:style-name="highlight_nu12">0x02</text:span><text:span text:style-name="highlight_sy0">,</text:span><text:span text:style-name="highlight_nu12">0x04</text:span><text:span text:style-name="highlight_sy0">,</text:span> <text:span text:style-name="highlight_co1">//* ^ */</text:span><text:line-break/><text:s text:c="8"/><text:span text:style-name="highlight_nu12">0x40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 <text:span text:style-name="highlight_co1">//* _ */</text:span><text:line-break/><text:s text:c="8"/><text:span text:style-name="highlight_nu12">0x00</text:span><text:span text:style-name="highlight_sy0">,</text:span><text:span text:style-name="highlight_nu12">0x00</text:span><text:span text:style-name="highlight_sy0">,</text:span><text:span text:style-name="highlight_nu12">0x03</text:span><text:span text:style-name="highlight_sy0">,</text:span><text:span text:style-name="highlight_nu12">0x05</text:span><text:span text:style-name="highlight_sy0">,</text:span><text:span text:style-name="highlight_nu12">0x00</text:span><text:span text:style-name="highlight_sy0">,</text:span> <text:span text:style-name="highlight_co1">//* `<text:s text:c="10"/>0x60 */</text:span><text:line-break/><text:s text:c="8"/><text:span text:style-name="highlight_nu12">0x20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78</text:span><text:span text:style-name="highlight_sy0">,</text:span> <text:span text:style-name="highlight_co1">//* a */</text:span><text:line-break/><text:s text:c="8"/><text:span text:style-name="highlight_nu12">0x7F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38</text:span><text:span text:style-name="highlight_sy0">,</text:span> <text:span text:style-name="highlight_co1">//* b */</text:span><text:line-break/><text:s text:c="8"/><text:span text:style-name="highlight_nu12">0x38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 <text:span text:style-name="highlight_co1">//* c */</text:span><text:line-break/><text:s text:c="8"/><text:span text:style-name="highlight_nu12">0x38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7f</text:span><text:span text:style-name="highlight_sy0">,</text:span> <text:span text:style-name="highlight_co1">//* d */</text:span><text:line-break/><text:s text:c="8"/><text:span text:style-name="highlight_nu12">0x38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18</text:span><text:span text:style-name="highlight_sy0">,</text:span> <text:span text:style-name="highlight_co1">//* e */</text:span><text:line-break/><text:s text:c="8"/><text:span text:style-name="highlight_nu12">0x04</text:span><text:span text:style-name="highlight_sy0">,</text:span><text:span text:style-name="highlight_nu12">0x04</text:span><text:span text:style-name="highlight_sy0">,</text:span><text:span text:style-name="highlight_nu12">0x7e</text:span><text:span text:style-name="highlight_sy0">,</text:span><text:span text:style-name="highlight_nu12">0x05</text:span><text:span text:style-name="highlight_sy0">,</text:span><text:span text:style-name="highlight_nu12">0x05</text:span><text:span text:style-name="highlight_sy0">,</text:span> <text:span text:style-name="highlight_co1">//* f */</text:span><text:line-break/><text:s text:c="8"/><text:span text:style-name="highlight_nu12">0x08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3c</text:span><text:span text:style-name="highlight_sy0">,</text:span> <text:span text:style-name="highlight_co1">//* g */</text:span><text:line-break/><text:s text:c="8"/><text:span text:style-name="highlight_nu12">0x7f</text:span><text:span text:style-name="highlight_sy0">,</text:span><text:span text:style-name="highlight_nu12">0x08</text:span><text:span text:style-name="highlight_sy0">,</text:span><text:span text:style-name="highlight_nu12">0x04</text:span><text:span text:style-name="highlight_sy0">,</text:span><text:span text:style-name="highlight_nu12">0x04</text:span><text:span text:style-name="highlight_sy0">,</text:span><text:span text:style-name="highlight_nu12">0x78</text:span><text:span text:style-name="highlight_sy0">,</text:span> <text:span text:style-name="highlight_co1">//* h */</text:span><text:line-break/><text:s text:c="8"/><text:span text:style-name="highlight_nu12">0x00</text:span><text:span text:style-name="highlight_sy0">,</text:span><text:span text:style-name="highlight_nu12">0x44</text:span><text:span text:style-name="highlight_sy0">,</text:span><text:span text:style-name="highlight_nu12">0x7d</text:span><text:span text:style-name="highlight_sy0">,</text:span><text:span text:style-name="highlight_nu12">0x40</text:span><text:span text:style-name="highlight_sy0">,</text:span><text:span text:style-name="highlight_nu12">0x00</text:span><text:span text:style-name="highlight_sy0">,</text:span> <text:span text:style-name="highlight_co1">//* i */</text:span><text:line-break/><text:s text:c="8"/><text:span text:style-name="highlight_nu12">0x20</text:span><text:span text:style-name="highlight_sy0">,</text:span><text:span text:style-name="highlight_nu12">0x40</text:span><text:span text:style-name="highlight_sy0">,</text:span><text:span text:style-name="highlight_nu12">0x44</text:span><text:span text:style-name="highlight_sy0">,</text:span><text:span text:style-name="highlight_nu12">0x3d</text:span><text:span text:style-name="highlight_sy0">,</text:span><text:span text:style-name="highlight_nu12">0x00</text:span><text:span text:style-name="highlight_sy0">,</text:span> <text:span text:style-name="highlight_co1">//* j */</text:span><text:line-break/><text:s text:c="8"/><text:span text:style-name="highlight_nu12">0x7f</text:span><text:span text:style-name="highlight_sy0">,</text:span><text:span text:style-name="highlight_nu12">0x10</text:span><text:span text:style-name="highlight_sy0">,</text:span><text:span text:style-name="highlight_nu12">0x28</text:span><text:span text:style-name="highlight_sy0">,</text:span><text:span text:style-name="highlight_nu12">0x44</text:span><text:span text:style-name="highlight_sy0">,</text:span><text:span text:style-name="highlight_nu12">0x00</text:span><text:span text:style-name="highlight_sy0">,</text:span> <text:span text:style-name="highlight_co1">//* k */</text:span><text:line-break/><text:s text:c="8"/><text:span text:style-name="highlight_nu12">0x00</text:span><text:span text:style-name="highlight_sy0">,</text:span><text:span text:style-name="highlight_nu12">0x41</text:span><text:span text:style-name="highlight_sy0">,</text:span><text:span text:style-name="highlight_nu12">0x7f</text:span><text:span text:style-name="highlight_sy0">,</text:span><text:span text:style-name="highlight_nu12">0x40</text:span><text:span text:style-name="highlight_sy0">,</text:span><text:span text:style-name="highlight_nu12">0x00</text:span><text:span text:style-name="highlight_sy0">,</text:span> <text:span text:style-name="highlight_co1">//* l */</text:span><text:line-break/><text:s text:c="8"/><text:span text:style-name="highlight_nu12">0x7c</text:span><text:span text:style-name="highlight_sy0">,</text:span><text:span text:style-name="highlight_nu12">0x04</text:span><text:span text:style-name="highlight_sy0">,</text:span><text:span text:style-name="highlight_nu12">0x7c</text:span><text:span text:style-name="highlight_sy0">,</text:span><text:span text:style-name="highlight_nu12">0x04</text:span><text:span text:style-name="highlight_sy0">,</text:span><text:span text:style-name="highlight_nu12">0x78</text:span><text:span text:style-name="highlight_sy0">,</text:span> <text:span text:style-name="highlight_co1">//* m */</text:span><text:line-break/><text:s text:c="8"/><text:span text:style-name="highlight_nu12">0x7c</text:span><text:span text:style-name="highlight_sy0">,</text:span><text:span text:style-name="highlight_nu12">0x08</text:span><text:span text:style-name="highlight_sy0">,</text:span><text:span text:style-name="highlight_nu12">0x04</text:span><text:span text:style-name="highlight_sy0">,</text:span><text:span text:style-name="highlight_nu12">0x04</text:span><text:span text:style-name="highlight_sy0">,</text:span><text:span text:style-name="highlight_nu12">0x78</text:span><text:span text:style-name="highlight_sy0">,</text:span> <text:span text:style-name="highlight_co1">//* n */</text:span><text:line-break/><text:s text:c="8"/><text:span text:style-name="highlight_nu12">0x38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<text:span text:style-name="highlight_nu12">0x38</text:span><text:span text:style-name="highlight_sy0">,</text:span> <text:span text:style-name="highlight_co1">//* o */</text:span><text:line-break/><text:s text:c="8"/><text:span text:style-name="highlight_nu12">0x7c</text:span><text:span text:style-name="highlight_sy0">,</text:span><text:span text:style-name="highlight_nu12">0x14</text:span><text:span text:style-name="highlight_sy0">,</text:span><text:span text:style-name="highlight_nu12">0x14</text:span><text:span text:style-name="highlight_sy0">,</text:span><text:span text:style-name="highlight_nu12">0x14</text:span><text:span text:style-name="highlight_sy0">,</text:span><text:span text:style-name="highlight_nu12">0x08</text:span><text:span text:style-name="highlight_sy0">,</text:span> <text:span text:style-name="highlight_co1">//* p<text:s text:c="10"/>0x70 */</text:span><text:line-break/><text:s text:c="8"/><text:span text:style-name="highlight_nu12">0x08</text:span><text:span text:style-name="highlight_sy0">,</text:span><text:span text:style-name="highlight_nu12">0x14</text:span><text:span text:style-name="highlight_sy0">,</text:span><text:span text:style-name="highlight_nu12">0x14</text:span><text:span text:style-name="highlight_sy0">,</text:span><text:span text:style-name="highlight_nu12">0x14</text:span><text:span text:style-name="highlight_sy0">,</text:span><text:span text:style-name="highlight_nu12">0x7c</text:span><text:span text:style-name="highlight_sy0">,</text:span> <text:span text:style-name="highlight_co1">//* q */</text:span><text:line-break/><text:s text:c="8"/><text:span text:style-name="highlight_nu12">0x7c</text:span><text:span text:style-name="highlight_sy0">,</text:span><text:span text:style-name="highlight_nu12">0x08</text:span><text:span text:style-name="highlight_sy0">,</text:span><text:span text:style-name="highlight_nu12">0x04</text:span><text:span text:style-name="highlight_sy0">,</text:span><text:span text:style-name="highlight_nu12">0x04</text:span><text:span text:style-name="highlight_sy0">,</text:span><text:span text:style-name="highlight_nu12">0x00</text:span><text:span text:style-name="highlight_sy0">,</text:span> <text:span text:style-name="highlight_co1">//* r */</text:span><text:line-break/><text:s text:c="8"/><text:span text:style-name="highlight_nu12">0x48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54</text:span><text:span text:style-name="highlight_sy0">,</text:span><text:span text:style-name="highlight_nu12">0x24</text:span><text:span text:style-name="highlight_sy0">,</text:span> <text:span text:style-name="highlight_co1">//* s */</text:span><text:line-break/><text:s text:c="8"/><text:span text:style-name="highlight_nu12">0x04</text:span><text:span text:style-name="highlight_sy0">,</text:span><text:span text:style-name="highlight_nu12">0x04</text:span><text:span text:style-name="highlight_sy0">,</text:span><text:span text:style-name="highlight_nu12">0x3f</text:span><text:span text:style-name="highlight_sy0">,</text:span><text:span text:style-name="highlight_nu12">0x44</text:span><text:span text:style-name="highlight_sy0">,</text:span><text:span text:style-name="highlight_nu12">0x44</text:span><text:span text:style-name="highlight_sy0">,</text:span> <text:span text:style-name="highlight_co1">//* t */</text:span><text:line-break/><text:s text:c="8"/><text:span text:style-name="highlight_nu12">0x3c</text:span><text:span text:style-name="highlight_sy0">,</text:span><text:span text:style-name="highlight_nu12">0x40</text:span><text:span text:style-name="highlight_sy0">,</text:span><text:span text:style-name="highlight_nu12">0x40</text:span><text:span text:style-name="highlight_sy0">,</text:span><text:span text:style-name="highlight_nu12">0x20</text:span><text:span text:style-name="highlight_sy0">,</text:span><text:span text:style-name="highlight_nu12">0x7c</text:span><text:span text:style-name="highlight_sy0">,</text:span> <text:span text:style-name="highlight_co1">//* u */</text:span><text:line-break/><text:s text:c="8"/><text:span text:style-name="highlight_nu12">0x1c</text:span><text:span text:style-name="highlight_sy0">,</text:span><text:span text:style-name="highlight_nu12">0x20</text:span><text:span text:style-name="highlight_sy0">,</text:span><text:span text:style-name="highlight_nu12">0x40</text:span><text:span text:style-name="highlight_sy0">,</text:span><text:span text:style-name="highlight_nu12">0x20</text:span><text:span text:style-name="highlight_sy0">,</text:span><text:span text:style-name="highlight_nu12">0x1c</text:span><text:span text:style-name="highlight_sy0">,</text:span> <text:span text:style-name="highlight_co1">//* v */</text:span><text:line-break/><text:s text:c="8"/><text:span text:style-name="highlight_nu12">0x3c</text:span><text:span text:style-name="highlight_sy0">,</text:span><text:span text:style-name="highlight_nu12">0x40</text:span><text:span text:style-name="highlight_sy0">,</text:span><text:span text:style-name="highlight_nu12">0x30</text:span><text:span text:style-name="highlight_sy0">,</text:span><text:span text:style-name="highlight_nu12">0x40</text:span><text:span text:style-name="highlight_sy0">,</text:span><text:span text:style-name="highlight_nu12">0x3c</text:span><text:span text:style-name="highlight_sy0">,</text:span> <text:span text:style-name="highlight_co1">//* w */</text:span><text:line-break/><text:s text:c="8"/><text:span text:style-name="highlight_nu12">0x44</text:span><text:span text:style-name="highlight_sy0">,</text:span><text:span text:style-name="highlight_nu12">0x28</text:span><text:span text:style-name="highlight_sy0">,</text:span><text:span text:style-name="highlight_nu12">0x10</text:span><text:span text:style-name="highlight_sy0">,</text:span><text:span text:style-name="highlight_nu12">0x28</text:span><text:span text:style-name="highlight_sy0">,</text:span><text:span text:style-name="highlight_nu12">0x44</text:span><text:span text:style-name="highlight_sy0">,</text:span> <text:span text:style-name="highlight_co1">//* x */</text:span><text:line-break/><text:s text:c="8"/><text:span text:style-name="highlight_nu12">0x0c</text:span><text:span text:style-name="highlight_sy0">,</text:span><text:span text:style-name="highlight_nu12">0x50</text:span><text:span text:style-name="highlight_sy0">,</text:span><text:span text:style-name="highlight_nu12">0x50</text:span><text:span text:style-name="highlight_sy0">,</text:span><text:span text:style-name="highlight_nu12">0x50</text:span><text:span text:style-name="highlight_sy0">,</text:span><text:span text:style-name="highlight_nu12">0x3c</text:span><text:span text:style-name="highlight_sy0">,</text:span> <text:span text:style-name="highlight_co1">//* y */</text:span><text:line-break/><text:s text:c="8"/><text:span text:style-name="highlight_nu12">0x44</text:span><text:span text:style-name="highlight_sy0">,</text:span><text:span text:style-name="highlight_nu12">0x64</text:span><text:span text:style-name="highlight_sy0">,</text:span><text:span text:style-name="highlight_nu12">0x54</text:span><text:span text:style-name="highlight_sy0">,</text:span><text:span text:style-name="highlight_nu12">0x4c</text:span><text:span text:style-name="highlight_sy0">,</text:span><text:span text:style-name="highlight_nu12">0x44</text:span><text:span text:style-name="highlight_sy0">,</text:span> <text:span text:style-name="highlight_co1">//* z */</text:span><text:line-break/><text:s text:c="8"/><text:span text:style-name="highlight_nu12">0x08</text:span><text:span text:style-name="highlight_sy0">,</text:span><text:span text:style-name="highlight_nu12">0x36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00</text:span><text:span text:style-name="highlight_sy0">,</text:span> <text:span text:style-name="highlight_co1">//* { */</text:span><text:line-break/><text:s text:c="8"/><text:span text:style-name="highlight_nu12">0x00</text:span><text:span text:style-name="highlight_sy0">,</text:span><text:span text:style-name="highlight_nu12">0x00</text:span><text:span text:style-name="highlight_sy0">,</text:span><text:span text:style-name="highlight_nu12">0x77</text:span><text:span text:style-name="highlight_sy0">,</text:span><text:span text:style-name="highlight_nu12">0x00</text:span><text:span text:style-name="highlight_sy0">,</text:span><text:span text:style-name="highlight_nu12">0x00</text:span><text:span text:style-name="highlight_sy0">,</text:span> <text:span text:style-name="highlight_co1">//* | */</text:span><text:line-break/><text:s text:c="8"/><text:span text:style-name="highlight_nu12">0x00</text:span><text:span text:style-name="highlight_sy0">,</text:span><text:span text:style-name="highlight_nu12">0x41</text:span><text:span text:style-name="highlight_sy0">,</text:span><text:span text:style-name="highlight_nu12">0x41</text:span><text:span text:style-name="highlight_sy0">,</text:span><text:span text:style-name="highlight_nu12">0x36</text:span><text:span text:style-name="highlight_sy0">,</text:span><text:span text:style-name="highlight_nu12">0x08</text:span><text:span text:style-name="highlight_sy0">,</text:span> <text:span text:style-name="highlight_co1">//* } */</text:span><text:line-break/><text:s text:c="8"/><text:span text:style-name="highlight_nu12">0x08</text:span><text:span text:style-name="highlight_sy0">,</text:span><text:span text:style-name="highlight_nu12">0x08</text:span><text:span text:style-name="highlight_sy0">,</text:span><text:span text:style-name="highlight_nu12">0x2a</text:span><text:span text:style-name="highlight_sy0">,</text:span><text:span text:style-name="highlight_nu12">0x1c</text:span><text:span text:style-name="highlight_sy0">,</text:span><text:span text:style-name="highlight_nu12">0x08</text:span><text:span text:style-name="highlight_sy0">,</text:span> <text:span text:style-name="highlight_co1">//* &lt;- */</text:span><text:line-break/><text:s text:c="8"/><text:span text:style-name="highlight_nu12">0x08</text:span><text:span text:style-name="highlight_sy0">,</text:span><text:span text:style-name="highlight_nu12">0x1c</text:span><text:span text:style-name="highlight_sy0">,</text:span><text:span text:style-name="highlight_nu12">0x2a</text:span><text:span text:style-name="highlight_sy0">,</text:span><text:span text:style-name="highlight_nu12">0x08</text:span><text:span text:style-name="highlight_sy0">,</text:span><text:span text:style-name="highlight_nu12">0x08</text:span><text:span text:style-name="highlight_sy0">,</text:span> <text:span text:style-name="highlight_co1">//* -&gt; */</text:span><text:line-break/><text:s text:c="8"/><text:span text:style-name="highlight_nu12">0xff</text:span><text:span text:style-name="highlight_sy0">,</text:span><text:span text:style-name="highlight_nu12">0xff</text:span><text:span text:style-name="highlight_sy0">,</text:span><text:span text:style-name="highlight_nu12">0xff</text:span><text:span text:style-name="highlight_sy0">,</text:span><text:span text:style-name="highlight_nu12">0xff</text:span><text:span text:style-name="highlight_sy0">,</text:span><text:span text:style-name="highlight_nu12">0xff</text:span><text:span text:style-name="highlight_sy0">,</text:span> <text:span text:style-name="highlight_co1">//* <text:s text:c="10"/>0x80 */</text:span><text:line-break/><text:s text:c="8"/><text:span text:style-name="highlight_nu12">0x06</text:span><text:span text:style-name="highlight_sy0">,</text:span><text:span text:style-name="highlight_nu12">0x09</text:span><text:span text:style-name="highlight_sy0">,</text:span><text:span text:style-name="highlight_nu12">0x09</text:span><text:span text:style-name="highlight_sy0">,</text:span><text:span text:style-name="highlight_nu12">0x06</text:span><text:span text:style-name="highlight_sy0">,</text:span><text:span text:style-name="highlight_nu12">0x00</text:span><text:s text:c="2"/><text:span text:style-name="highlight_co1">// oC 0x81</text:span><text:line-break/><text:s text:c="8"/><text:span text:style-name="highlight_br0">}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5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5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lcd_Circle_Ex<text:span text:style-name="highlight_br0">(</text:span><text:span text:style-name="highlight_kw4">short</text:span> x<text:span text:style-name="highlight_sy0">,</text:span> <text:span text:style-name="highlight_kw4">short</text:span> y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7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Glcd_Circle<text:span text:style-name="highlight_br0">(</text:span>x<text:span text:style-name="highlight_sy0">,</text:span> y<text:span text:style-name="highlight_sy0">,</text:span> cnt<text:span text:style-name="highlight_sy0">,</text:span> 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ice_proc<text:span text:style-name="highlight_br0">(</text:span><text:span text:style-name="highlight_kw4">short</text:span> num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<text:tab/>r<text:span text:style-name="highlight_sy0">;</text:span><text:line-break/><text:tab/><text:span text:style-name="highlight_co1">//</text:span><text:line-break/><text:tab/>num <text:span text:style-name="highlight_sy0">=</text:span> num <text:span text:style-name="highlight_sy0">*</text:span> <text:span text:style-name="highlight_nu0">55</text:span><text:span text:style-name="highlight_sy0">;</text:span><text:line-break/><text:tab/>Glcd_Rectangle<text:span text:style-name="highlight_br0">(</text:span><text:span text:style-name="highlight_nu0">10</text:span> <text:span text:style-name="highlight_sy0">+</text:span> num<text:span text:style-name="highlight_sy0">,</text:span> <text:span text:style-name="highlight_nu0">10</text:span><text:span text:style-name="highlight_sy0">,</text:span> <text:span text:style-name="highlight_nu0">60</text:span> <text:span text:style-name="highlight_sy0">+</text:span> num<text:span text:style-name="highlight_sy0">,</text:span> <text:span text:style-name="highlight_nu0">60</text:span><text:span text:style-name="highlight_sy0">,</text:span> <text:span text:style-name="highlight_nu0">1</text:span><text:span text:style-name="highlight_br0">)</text:span><text:span text:style-name="highlight_sy0">;</text:span><text:line-break/><text:tab/>Glcd_Rectangle<text:span text:style-name="highlight_br0">(</text:span><text:span text:style-name="highlight_nu0">10</text:span> <text:span text:style-name="highlight_sy0">+</text:span> num <text:span text:style-name="highlight_sy0">+</text:span> <text:span text:style-name="highlight_nu0">2</text:span><text:span text:style-name="highlight_sy0">,</text:span> <text:span text:style-name="highlight_nu0">10</text:span> <text:span text:style-name="highlight_sy0">+</text:span> <text:span text:style-name="highlight_nu0">2</text:span><text:span text:style-name="highlight_sy0">,</text:span> <text:span text:style-name="highlight_nu0">60</text:span> <text:span text:style-name="highlight_sy0">+</text:span> num <text:span text:style-name="highlight_sy0">-</text:span> <text:span text:style-name="highlight_nu0">2</text:span><text:span text:style-name="highlight_sy0">,</text:span> <text:span text:style-name="highlight_nu0">60</text:span> <text:span text:style-name="highlight_sy0">-</text:span> <text:span text:style-name="highlight_nu0">2</text:span><text:span text:style-name="highlight_sy0">,</text:span> <text:span text:style-name="highlight_nu0">1</text:span><text:span text:style-name="highlight_br0">)</text:span><text:span text:style-name="highlight_sy0">;</text:span><text:line-break/><text:tab/>Glcd_Rectangle<text:span text:style-name="highlight_br0">(</text:span><text:span text:style-name="highlight_nu0">10</text:span> <text:span text:style-name="highlight_sy0">+</text:span> num<text:span text:style-name="highlight_sy0">,</text:span> <text:span text:style-name="highlight_nu0">10</text:span><text:span text:style-name="highlight_sy0">,</text:span> <text:span text:style-name="highlight_nu0">60</text:span> <text:span text:style-name="highlight_sy0">+</text:span> num<text:span text:style-name="highlight_sy0">,</text:span> <text:span text:style-name="highlight_nu0">60</text:span><text:span text:style-name="highlight_sy0">,</text:span> <text:span text:style-name="highlight_nu0">1</text:span><text:span text:style-name="highlight_br0">)</text:span><text:span text:style-name="highlight_sy0">;</text:span><text:line-break/><text:tab/>Glcd_Rectangle<text:span text:style-name="highlight_br0">(</text:span><text:span text:style-name="highlight_nu0">10</text:span> <text:span text:style-name="highlight_sy0">+</text:span> num <text:span text:style-name="highlight_sy0">+</text:span> <text:span text:style-name="highlight_nu0">2</text:span><text:span text:style-name="highlight_sy0">,</text:span> <text:span text:style-name="highlight_nu0">10</text:span> <text:span text:style-name="highlight_sy0">+</text:span> <text:span text:style-name="highlight_nu0">2</text:span><text:span text:style-name="highlight_sy0">,</text:span> <text:span text:style-name="highlight_nu0">60</text:span> <text:span text:style-name="highlight_sy0">+</text:span> num <text:span text:style-name="highlight_sy0">-</text:span> <text:span text:style-name="highlight_nu0">2</text:span><text:span text:style-name="highlight_sy0">,</text:span> <text:span text:style-name="highlight_nu0">60</text:span> <text:span text:style-name="highlight_sy0">-</text:span> <text:span text:style-name="highlight_nu0">2</text:span><text:span text:style-name="highlight_sy0">,</text:span> <text:span text:style-name="highlight_nu0">1</text:span><text:span text:style-name="highlight_br0">)</text:span><text:span text:style-name="highlight_sy0">;</text:span><text:line-break/><text:tab/><text:span text:style-name="highlight_co1">//</text:span><text:line-break/><text:tab/>r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<text:span text:style-name="highlight_sy0">;</text:span><text:line-break/><text:tab/><text:span text:style-name="highlight_kw1">switch</text:span> <text:span text:style-name="highlight_br0">(</text:span>r <text:span text:style-name="highlight_sy0">/</text:span> <text:span text:style-name="highlight_nu0">5462</text:span>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Glcd_Circle_Ex<text:span text:style-name="highlight_br0">(</text:span><text:span text:style-name="highlight_nu0">35</text:span> <text:span text:style-name="highlight_sy0">+</text:span> num<text:span text:style-name="highlight_sy0">,</text:span> <text:span text:style-name="highlight_nu0">35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Glcd_Circle_Ex<text:span text:style-name="highlight_br0">(</text:span><text:span text:style-name="highlight_nu0">35</text:span> <text:span text:style-name="highlight_sy0">+</text:span> num<text:span text:style-name="highlight_sy0">,</text:span> <text:span text:style-name="highlight_nu0">35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Glcd_Circle_Ex<text:span text:style-name="highlight_br0">(</text:span><text:span text:style-name="highlight_nu0">35</text:span> <text:span text:style-name="highlight_sy0">+</text:span> num<text:span text:style-name="highlight_sy0">,</text:span> <text:span text:style-name="highlight_nu0">35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5</text:span><text:span text:style-name="highlight_sy0">: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20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50</text:span><text:span text:style-name="highlight_br0">)</text:span><text:span text:style-name="highlight_sy0">;</text:span><text:line-break/><text:tab/><text:tab/>Glcd_Circle_Ex<text:span text:style-name="highlight_br0">(</text:span><text:span text:style-name="highlight_nu0">20</text:span> <text:span text:style-name="highlight_sy0">+</text:span> num<text:span text:style-name="highlight_sy0">,</text:span> <text:span text:style-name="highlight_nu0">35</text:span><text:span text:style-name="highlight_br0">)</text:span><text:span text:style-name="highlight_sy0">;</text:span><text:line-break/><text:tab/><text:tab/>Glcd_Circle_Ex<text:span text:style-name="highlight_br0">(</text:span><text:span text:style-name="highlight_nu0">50</text:span> <text:span text:style-name="highlight_sy0">+</text:span> num<text:span text:style-name="highlight_sy0">,</text:span> <text:span text:style-name="highlight_nu0">35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seed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x<text:span text:style-name="highlight_sy0">,</text:span> y<text:span text:style-name="highlight_sy0">,</text:span> tmp<text:span text:style-name="highlight_sy0">,</text:span> lineMode<text:span text:style-name="highlight_sy0">,</text:span> boxMode<text:span text:style-name="highlight_sy0">,</text:span> box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を8Mhzに設定する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ポートの設定 </text:span><text:line-break/><text:tab/>TRISA <text:span text:style-name="highlight_sy0">=</text:span> <text:span text:style-name="highlight_nu6">0b0010001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PORTA <text:span text:style-name="highlight_sy0">=</text:span> <text:span text:style-name="highlight_nu6">0b00000000</text:span><text:span text:style-name="highlight_sy0">;</text:span><text:line-break/><text:tab/>PORTB <text:span text:style-name="highlight_sy0">=</text:span> <text:span text:style-name="highlight_nu6">0b00000000</text:span><text:span text:style-name="highlight_sy0">;</text:span><text:line-break/><text:tab/><text:span text:style-name="highlight_co1">//ＧＣＬＤの初期化＆フォントデータの設定＆画面クリア 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Glcd_Init<text:span text:style-name="highlight_br0">(</text:span><text:span text:style-name="highlight_sy0">&amp;</text:span>PORTA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4</text:span><text:span text:style-name="highlight_sy0">,</text:span> <text:span text:style-name="highlight_nu0">3</text:span><text:span text:style-name="highlight_sy0">,</text:span> <text:span text:style-name="highlight_nu0">0</text:span><text:span text:style-name="highlight_sy0">,</text:span> <text:span text:style-name="highlight_nu0">2</text:span><text:span text:style-name="highlight_sy0">,</text:span> <text:span text:style-name="highlight_sy0">&amp;</text:span>PORTB<text:span text:style-name="highlight_br0">)</text:span><text:span text:style-name="highlight_sy0">;</text:span><text:tab/><text:span text:style-name="highlight_co1">// cs1,cs2,rs,rw,rst,en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Glcd_Set_Font<text:span text:style-name="highlight_br0">(</text:span>MyFontSystem5x8<text:span text:style-name="highlight_sy0">,</text:span> <text:span text:style-name="highlight_nu0">5</text:span><text:span text:style-name="highlight_sy0">,</text:span> <text:span text:style-name="highlight_nu0">8</text:span><text:span text:style-name="highlight_sy0">,</text:span> <text:span text:style-name="highlight_nu0">32</text:span><text:span text:style-name="highlight_br0">)</text:span><text:span text:style-name="highlight_sy0">;</text:span><text:line-break/><text:tab/>Glcd_Fill<text:span text:style-name="highlight_br0">(</text:span><text:span text:style-name="highlight_nu0">0</text:span><text:span text:style-name="highlight_br0">)</text:span><text:span text:style-name="highlight_sy0">;</text:span><text:line-break/><text:tab/>Glcd_Write_Text<text:span text:style-name="highlight_br0">(</text:span><text:span text:style-name="highlight_st0">"Electronic Dice"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1</text:span><text:span text:style-name="highlight_br0">)</text:span><text:span text:style-name="highlight_sy0">;</text:span><text:line-break/><text:tab/><text:span text:style-name="highlight_co1">//乱数の種を設定します。 </text:span><text:line-break/><text:tab/>boxMode <text:span text:style-name="highlight_sy0">=</text:span> <text:span text:style-name="highlight_nu0">0</text:span><text:span text:style-name="highlight_sy0">;</text:span><text:line-break/><text:tab/>boxCnt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seed<text:span text:style-name="highlight_sy0">++;</text:span><text:line-break/><text:tab/><text:tab/><text:span text:style-name="highlight_co1">//最下位の段を■が流れるように点滅させます。 </text:span><text:line-break/><text:tab/><text:tab/>Glcd_Box<text:span text:style-name="highlight_br0">(</text:span>boxCnt <text:span text:style-name="highlight_sy0">*</text:span> <text:span text:style-name="highlight_nu0">4</text:span><text:span text:style-name="highlight_sy0">,</text:span> <text:span text:style-name="highlight_nu0">60</text:span><text:span text:style-name="highlight_sy0">,</text:span> boxCnt <text:span text:style-name="highlight_sy0">*</text:span> <text:span text:style-name="highlight_nu0">4</text:span> <text:span text:style-name="highlight_sy0">+</text:span> <text:span text:style-name="highlight_nu0">3</text:span><text:span text:style-name="highlight_sy0">,</text:span> <text:span text:style-name="highlight_nu0">63</text:span><text:span text:style-name="highlight_sy0">,</text:span> <text:span text:style-name="highlight_nu0">2</text:span><text:span text:style-name="highlight_br0">)</text:span><text:span text:style-name="highlight_sy0">;</text:span><text:line-break/><text:tab/><text:tab/><text:span text:style-name="highlight_kw1">switch</text:span> <text:span text:style-name="highlight_br0">(</text:span>boxMode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<text:span text:style-name="highlight_kw1">if</text:span> <text:span text:style-name="highlight_br0">(</text:span>boxCnt <text:span text:style-name="highlight_sy0">&lt;</text:span> <text:span text:style-name="highlight_nu0">32</text:span><text:span text:style-name="highlight_br0">)</text:span> <text:span text:style-name="highlight_br0">{</text:span><text:line-break/><text:tab/><text:tab/><text:tab/><text:tab/>boxCnt<text:span text:style-name="highlight_sy0">++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boxMode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<text:span text:style-name="highlight_kw1">if</text:span> <text:span text:style-name="highlight_br0">(</text:span>boxCnt <text:span text:style-name="highlight_sy0">&gt;</text:span> <text:span text:style-name="highlight_nu0">0</text:span><text:span text:style-name="highlight_br0">)</text:span> <text:span text:style-name="highlight_br0">{</text:span><text:line-break/><text:tab/><text:tab/><text:tab/><text:tab/>boxCnt<text:span text:style-name="highlight_sy0">--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boxMode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tab/><text:a xlink:type="simple" xlink:href="http://www.opengroup.org/onlinepubs/009695399/functions/srand.html" text:style-name="Internet_20_link" text:visited-style-name="Visited_20_Internet_20_Link"><text:span text:style-name="highlight_kw3">srand</text:span></text:a><text:span text:style-name="highlight_br0">(</text:span>seed<text:span text:style-name="highlight_br0">)</text:span><text:span text:style-name="highlight_sy0">;</text:span><text:line-break/><text:tab/><text:span text:style-name="highlight_co1">//</text:span><text:line-break/><text:tab/>lineMode <text:span text:style-name="highlight_sy0">=</text:span> <text:span text:style-name="highlight_nu0">0</text:span><text:span text:style-name="highlight_sy0">;</text:span><text:line-break/><text:tab/>x <text:span text:style-name="highlight_sy0">=</text:span> <text:span text:style-name="highlight_nu0">8</text:span><text:span text:style-name="highlight_sy0">;</text:span><text:line-break/><text:tab/>y <text:span text:style-name="highlight_sy0">=</text:span> <text:span text:style-name="highlight_nu0">8</text:span><text:span text:style-name="highlight_sy0">;</text:span><text:line-break/><text:tab/>boxMode <text:span text:style-name="highlight_sy0">=</text:span> <text:span text:style-name="highlight_nu0">0</text:span><text:span text:style-name="highlight_sy0">;</text:span><text:line-break/><text:tab/>box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サイコロを振ります。</text:span><text:line-break/><text:tab/><text:tab/><text:span text:style-name="highlight_kw1">while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co1">//最上位の段を■が流れるように点滅させます。 </text:span><text:line-break/><text:tab/><text:tab/><text:tab/>Glcd_Box<text:span text:style-name="highlight_br0">(</text:span>boxCnt <text:span text:style-name="highlight_sy0">*</text:span> <text:span text:style-name="highlight_nu0">4</text:span><text:span text:style-name="highlight_sy0">,</text:span> <text:span text:style-name="highlight_nu0">0</text:span><text:span text:style-name="highlight_sy0">,</text:span> boxCnt <text:span text:style-name="highlight_sy0">*</text:span> <text:span text:style-name="highlight_nu0">4</text:span> <text:span text:style-name="highlight_sy0">+</text:span> <text:span text:style-name="highlight_nu0">3</text:span><text:span text:style-name="highlight_sy0">,</text:span> <text:span text:style-name="highlight_nu0">3</text:span><text:span text:style-name="highlight_sy0">,</text:span> <text:span text:style-name="highlight_nu0">2</text:span><text:span text:style-name="highlight_br0">)</text:span><text:span text:style-name="highlight_sy0">;</text:span><text:line-break/><text:tab/><text:tab/><text:tab/><text:span text:style-name="highlight_kw1">switch</text:span> <text:span text:style-name="highlight_br0">(</text:span>boxMode<text:span text:style-name="highlight_br0">)</text:span> <text:span text:style-name="highlight_br0">{</text:span><text:line-break/><text:tab/><text:tab/><text:tab/><text:span text:style-name="highlight_kw1">case</text:span> <text:span text:style-name="highlight_nu0">0</text:span><text:span text:style-name="highlight_sy0">:</text:span><text:line-break/><text:tab/><text:tab/><text:tab/><text:tab/><text:span text:style-name="highlight_kw1">if</text:span> <text:span text:style-name="highlight_br0">(</text:span>boxCnt <text:span text:style-name="highlight_sy0">&lt;</text:span> <text:span text:style-name="highlight_nu0">32</text:span><text:span text:style-name="highlight_br0">)</text:span> <text:span text:style-name="highlight_br0">{</text:span><text:line-break/><text:tab/><text:tab/><text:tab/><text:tab/><text:tab/>boxCnt<text:span text:style-name="highlight_sy0">++;</text:span><text:line-break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boxMode <text:span text:style-name="highlight_sy0">=</text:span> <text:span text:style-name="highlight_nu0">1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1</text:span><text:span text:style-name="highlight_sy0">:</text:span><text:line-break/><text:tab/><text:tab/><text:tab/><text:tab/><text:span text:style-name="highlight_kw1">if</text:span> <text:span text:style-name="highlight_br0">(</text:span>boxCnt <text:span text:style-name="highlight_sy0">&gt;</text:span> <text:span text:style-name="highlight_nu0">0</text:span><text:span text:style-name="highlight_br0">)</text:span> <text:span text:style-name="highlight_br0">{</text:span><text:line-break/><text:tab/><text:tab/><text:tab/><text:tab/><text:tab/>boxCnt<text:span text:style-name="highlight_sy0">--;</text:span><text:line-break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boxMode <text:span text:style-name="highlight_sy0">=</text:span> <text:span text:style-name="highlight_nu0">0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co1">//サイコロの周りを線が流れるように点灯させます。 </text:span><text:line-break/><text:tab/><text:tab/><text:tab/>Glcd_Dot<text:span text:style-name="highlight_br0">(</text:span>x<text:span text:style-name="highlight_sy0">,</text:span> y<text:span text:style-name="highlight_sy0">,</text:span> <text:span text:style-name="highlight_nu0">2</text:span><text:span text:style-name="highlight_br0">)</text:span><text:span text:style-name="highlight_sy0">;</text:span><text:line-break/><text:tab/><text:tab/><text:tab/>tmp <text:span text:style-name="highlight_sy0">=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sy0">?</text:span> <text:span text:style-name="highlight_nu0">117</text:span> <text:span text:style-name="highlight_sy0">:</text:span> <text:span text:style-name="highlight_nu0">62</text:span><text:span text:style-name="highlight_sy0">;</text:span><text:line-break/><text:tab/><text:tab/><text:tab/><text:span text:style-name="highlight_kw1">switch</text:span> <text:span text:style-name="highlight_br0">(</text:span>lineMode<text:span text:style-name="highlight_br0">)</text:span> <text:span text:style-name="highlight_br0">{</text:span><text:line-break/><text:tab/><text:tab/><text:tab/><text:span text:style-name="highlight_kw1">case</text:span> <text:span text:style-name="highlight_nu0">0</text:span><text:span text:style-name="highlight_sy0">:</text:span><text:line-break/><text:tab/><text:tab/><text:tab/><text:tab/><text:span text:style-name="highlight_kw1">if</text:span> <text:span text:style-name="highlight_br0">(</text:span>y <text:span text:style-name="highlight_sy0">&lt;</text:span> <text:span text:style-name="highlight_nu0">62</text:span><text:span text:style-name="highlight_br0">)</text:span> <text:span text:style-name="highlight_br0">{</text:span><text:line-break/><text:tab/><text:tab/><text:tab/><text:tab/><text:tab/>y<text:span text:style-name="highlight_sy0">++;</text:span><text:line-break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lineMode <text:span text:style-name="highlight_sy0">=</text:span> <text:span text:style-name="highlight_nu0">1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1</text:span><text:span text:style-name="highlight_sy0">:</text:span><text:line-break/><text:tab/><text:tab/><text:tab/><text:tab/><text:span text:style-name="highlight_kw1">if</text:span> <text:span text:style-name="highlight_br0">(</text:span>x <text:span text:style-name="highlight_sy0">&lt;</text:span> tmp<text:span text:style-name="highlight_br0">)</text:span> <text:span text:style-name="highlight_br0">{</text:span><text:line-break/><text:tab/><text:tab/><text:tab/><text:tab/><text:tab/>x<text:span text:style-name="highlight_sy0">++;</text:span><text:line-break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lineMode <text:span text:style-name="highlight_sy0">=</text:span> <text:span text:style-name="highlight_nu0">2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2</text:span><text:span text:style-name="highlight_sy0">:</text:span><text:line-break/><text:tab/><text:tab/><text:tab/><text:tab/><text:span text:style-name="highlight_kw1">if</text:span> <text:span text:style-name="highlight_br0">(</text:span>y <text:span text:style-name="highlight_sy0">&gt;</text:span> <text:span text:style-name="highlight_nu0">8</text:span><text:span text:style-name="highlight_br0">)</text:span> <text:span text:style-name="highlight_br0">{</text:span><text:line-break/><text:tab/><text:tab/><text:tab/><text:tab/><text:tab/>y<text:span text:style-name="highlight_sy0">--;</text:span><text:line-break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lineMode <text:span text:style-name="highlight_sy0">=</text:span> <text:span text:style-name="highlight_nu0">3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3</text:span><text:span text:style-name="highlight_sy0">:</text:span><text:line-break/><text:tab/><text:tab/><text:tab/><text:tab/><text:span text:style-name="highlight_kw1">if</text:span> <text:span text:style-name="highlight_br0">(</text:span>x <text:span text:style-name="highlight_sy0">&gt;</text:span> <text:span text:style-name="highlight_nu0">8</text:span><text:span text:style-name="highlight_br0">)</text:span> <text:span text:style-name="highlight_br0">{</text:span><text:line-break/><text:tab/><text:tab/><text:tab/><text:tab/><text:tab/>x<text:span text:style-name="highlight_sy0">--;</text:span><text:line-break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lineMode <text:span text:style-name="highlight_sy0">=</text:span> <text:span text:style-name="highlight_nu0">0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tab/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s text:c="2"/><text:line-break/><text:tab/><text:tab/>SwitchONcheck<text:span text:style-name="highlight_br0">(</text:span><text:span text:style-name="highlight_br0">)</text:span><text:span text:style-name="highlight_sy0">;</text:span><text:line-break/><text:tab/><text:tab/>Glcd_Fill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co1">//サイコロを表示します。 </text:span><text:line-break/><text:tab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ice_proc<text:span text:style-name="highlight_br0">(</text:span><text:span text:style-name="highlight_nu0">0</text:span><text:span text:style-name="highlight_br0">)</text:span><text:span text:style-name="highlight_sy0">;</text:span><text:line-break/><text:tab/><text:tab/><text:tab/>dice_proc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dice_proc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213789af5c7b1ce8c13374c78249a7d0.png" xlink:type="simple" xlink:show="embed" xlink:actuate="onLoad"/></draw:frame></text:p>
      <text:p text:style-name="Text_20_body">この時点で、SW1を押下すると、乱数の種が設定されます。
<draw:frame draw:style-name="media" draw:name="2" text:anchor-type="as-char" draw:z-index="2" svg:width="13.229166666667cm" svg:height="9.921875cm"><draw:image xlink:href="Pictures/3ba6255abbb73904da8da3bff220d603.png" xlink:type="simple" xlink:show="embed" xlink:actuate="onLoad"/></draw:frame></text:p>
      <text:p text:style-name="Text_20_body">SW2がOFF時には、サイコロを2個表示します。
SW1を押下する毎に、サイコロの目の数が変わります。
<draw:frame draw:style-name="media" draw:name="3" text:anchor-type="as-char" draw:z-index="3" svg:width="9.525cm" style:rel-width="100%" svg:height="7.14375cm" style:rel-height="scale"><draw:image xlink:href="Pictures/51168737d373adfe3fbf567d7d028c6a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fc60dde0e3459fa628ceb282d3da05e1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b8d6257792d7e9412957c4e98825b7d9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45dbc0c0187e53c4d041834c1391b3ba.png" xlink:type="simple" xlink:show="embed" xlink:actuate="onLoad"/></draw:frame></text:p>
      <text:p text:style-name="Text_20_body">SW2がON時には、サイコロを1個表示します。
SW1を押下する毎に、サイコロの目の数が変わります。
<draw:frame draw:style-name="media" draw:name="7" text:anchor-type="as-char" draw:z-index="7" svg:width="9.525cm" style:rel-width="100%" svg:height="7.14375cm" style:rel-height="scale"><draw:image xlink:href="Pictures/477d07c835a6614c617540cd45d936d3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9ff1094ebeee6b17f8199e5bbab8dc05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fdba2540fb5addd0221b78496dce75ae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4f79a3f6ba8fef759452b74a946fdb68.png" xlink:type="simple" xlink:show="embed" xlink:actuate="onLoad"/></draw:frame></text:p>
      <text:p text:style-name="Text_20_body">如何ですか?
これをゲームなどに使えば、楽しくなりますね!{<draw:frame draw:style-name="media" draw:name="11" text:anchor-type="as-char" draw:z-index="11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10</meta:creation-date>
    <dc:creator>Generated</dc:creator>
    <dc:date>2026-09-15T09::06:10</dc:date>
    <dc:language>en-US</dc:language>
    <meta:editing-cycles>1</meta:editing-cycles>
    <meta:editing-duration>PT0S</meta:editing-duration>
    <dc:title>elechobby:picdic:pic16f88:119</dc:title>
  </office:meta>
</office:document-meta>
</file>