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79d4426a8c39f988bccbe8c609ab6a.png"/>
  <manifest:file-entry manifest:media-type="image/png" manifest:full-path="Pictures/5ed4866468084f5d0266520bc430a5dd.png"/>
  <manifest:file-entry manifest:media-type="image/png" manifest:full-path="Pictures/7fe06a7c9a41c4436807dbcad574f704.png"/>
  <manifest:file-entry manifest:media-type="image/png" manifest:full-path="Pictures/e5e01244c67fa6b3708801c0a0ee9e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5"/><text:bookmark-start text:name="__RefHeading___cwメモリキーヤ_memory-keyer_v2_1"/><text:bookmark-start text:name="cwメモリキーヤ_memory-keyer_v2"/>CWメモリキーヤ(memory-keyer)V2<text:bookmark-end text:name="__RefHeading___cwメモリキーヤ_memory-keyer_v2_1"/><text:bookmark-end text:name="cwメモリキーヤ_memory-keyer_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CWメモリキーヤ(memory-keyer)の、記録容量(時間)を増やし、且つ、記録精度を、約4倍に向上させました。</text:p>
      <text:p text:style-name="Text_20_body">&lt;仕様&gt;</text:p>
      <text:list text:style-name="List_20_1" text:continue-numbering="false">
        <text:list-item>
          <text:p text:style-name="List_20_1_Content_First"> 記録チャネルを4チャネル搭載する。(1チャネルあたりの記録時間は、約80秒)</text:p>
        </text:list-item>
        <text:list-item>
          <text:p text:style-name="List_20_1_Content"> EEPROMに記録し、電源をOFFにしても記録内容が消えないようにする。</text:p>
        </text:list-item>
        <text:list-item>
          <text:p text:style-name="List_20_1_Content"> モールス音(約1kHz)を圧電スピーカで鳴らせる。</text:p>
        </text:list-item>
        <text:list-item>
          <text:p text:style-name="List_20_1_Content_Last"> 単三電池2本で動作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記録および再生の基本的な原理は、CWメモリキーヤ(memory-keyer)を参照してください。</text:p>
      <text:p text:style-name="Text_20_body">&lt;記録容量&gt;</text:p>
      <text:list text:style-name="List_20_1" text:continue-numbering="false">
        <text:list-item>
          <text:p text:style-name="List_20_1_Content_First"> PIC16F88に、EEPROM(24LC64)を、I2C方式で接続します。</text:p>
        </text:list-item>
        <text:list-item>
          <text:p text:style-name="List_20_1_Content_Last"> 容量が8kバイトあるので、4チャネルに分割し、1チャネルあたりは、2kバイト(16384ビット)とします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CH0  </text:p>
          </table:table-cell>
          <table:table-cell office:value-type="string" table:style-name="tablecell">
            <text:p text:style-name="tablealignleft"> SW3=OFF  </text:p>
          </table:table-cell>
          <table:table-cell office:value-type="string" table:style-name="tablecell">
            <text:p text:style-name="tablealignleft"> SW4=OFF  </text:p>
          </table:table-cell>
        </table:table-row>
        <table:table-row>
          <table:table-cell office:value-type="string" table:style-name="tablecell">
            <text:p text:style-name="tablealignleft"> CH1  </text:p>
          </table:table-cell>
          <table:table-cell office:value-type="string" table:style-name="tablecell">
            <text:p text:style-name="tablealignleft"> SW3=ON   </text:p>
          </table:table-cell>
          <table:table-cell office:value-type="string" table:style-name="tablecell">
            <text:p text:style-name="tablealignleft"> SW4=OFF  </text:p>
          </table:table-cell>
        </table:table-row>
        <table:table-row>
          <table:table-cell office:value-type="string" table:style-name="tablecell">
            <text:p text:style-name="tablealignleft"> CH2  </text:p>
          </table:table-cell>
          <table:table-cell office:value-type="string" table:style-name="tablecell">
            <text:p text:style-name="tablealignleft"> SW3=OFF  </text:p>
          </table:table-cell>
          <table:table-cell office:value-type="string" table:style-name="tablecell">
            <text:p text:style-name="tablealignleft"> SW4=ON   </text:p>
          </table:table-cell>
        </table:table-row>
        <table:table-row>
          <table:table-cell office:value-type="string" table:style-name="tablecell">
            <text:p text:style-name="tablealignleft"> CH3  </text:p>
          </table:table-cell>
          <table:table-cell office:value-type="string" table:style-name="tablecell">
            <text:p text:style-name="tablealignleft"> SW3=ON   </text:p>
          </table:table-cell>
          <table:table-cell office:value-type="string" table:style-name="tablecell">
            <text:p text:style-name="tablealignleft"> SW4=ON   </text:p>
          </table:table-cell>
        </table:table-row>
      </table:table>
      <text:p text:style-name="Text_20_body">&lt;記録精度&gt;</text:p>
      <text:list text:style-name="List_20_1" text:continue-numbering="false">
        <text:list-item>
          <text:p text:style-name="LastListParagraph_List_20_1_Content_First"> 電鍵信号のサンプリング周期を、5msecとし、1チャネルあたりの記録時間を、約80秒とします。<text:line-break/>80秒≒16384ビット×5msec</text:p>
        </text:list-item>
      </text:list>
      <text:p text:style-name="Text_20_body"><draw:frame draw:style-name="media" draw:name="0" text:anchor-type="as-char" draw:z-index="0" svg:width="13.229166666667cm" svg:height="12.549334490741cm"><draw:image xlink:href="Pictures/1279d4426a8c39f988bccbe8c609ab6a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7.197916666667cm"><draw:image xlink:href="Pictures/5ed4866468084f5d0266520bc430a5d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ＣＷメモリキーヤーＶ２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REC<text:tab/><text:tab/><text:tab/>PORTA.F2</text:span><text:line-break/><text:span text:style-name="highlight_co2">#define<text:tab/><text:tab/>SW_PLAY<text:tab/><text:tab/><text:tab/>PORTA.F3</text:span><text:line-break/> <text:line-break/><text:span text:style-name="highlight_co2">#define<text:tab/><text:tab/>SW_CH1<text:tab/><text:tab/><text:tab/>PORTA.F0</text:span><text:line-break/><text:span text:style-name="highlight_co2">#define<text:tab/><text:tab/>SW_CH2<text:tab/><text:tab/><text:tab/>PORTA.F1</text:span><text:line-break/> <text:line-break/><text:span text:style-name="highlight_co2">#define<text:tab/><text:tab/>LED_REC<text:tab/><text:tab/><text:tab/>PORTB.F1</text:span><text:line-break/><text:span text:style-name="highlight_co2">#define<text:tab/><text:tab/>LED_PLAY<text:tab/><text:tab/>PORTB.F2</text:span><text:line-break/><text:span text:style-name="highlight_co2">#define<text:tab/><text:tab/>LED_OUTPUT<text:tab/><text:tab/>PORTB.F3</text:span><text:line-break/> <text:line-break/><text:span text:style-name="highlight_co2">#define<text:tab/><text:tab/>CW_INPUT<text:tab/><text:tab/>PORTA.F5</text:span><text:line-break/><text:span text:style-name="highlight_co2">#define<text:tab/><text:tab/>CW_OUTPUT<text:tab/><text:tab/>PORTB.F4</text:span><text:line-break/> <text:line-break/><text:span text:style-name="highlight_co2">#define<text:tab/><text:tab/>DELAY_TIME<text:tab/><text:tab/>5</text:span><text:line-break/> <text:line-break/><text:span text:style-name="highlight_co2">#define<text:tab/><text:tab/>ACK<text:tab/><text:tab/><text:tab/><text:tab/>1</text:span><text:line-break/><text:span text:style-name="highlight_co2">#define<text:tab/><text:tab/>NO_ACK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_ex<text:span text:style-name="highlight_br0">(</text:span><text:span text:style-name="highlight_br0">)</text:span><text:line-break/><text:span text:style-name="highlight_br0">{</text:span><text:line-break/><text:tab/>Delay_ms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C64_Init<text:span text:style-name="highlight_br0">(</text:span><text:span text:style-name="highlight_br0">)</text:span><text:line-break/><text:span text:style-name="highlight_br0">{</text:span><text:line-break/><text:tab/>Soft_I2C_Config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tab/><text:span text:style-name="highlight_co1">//SDA=3 SCL=2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 <text:span text:style-name="highlight_kw4">short</text:span><text:tab/>EEPROM_24C64_Read<text:span text:style-name="highlight_br0">(</text:span><text:span text:style-name="highlight_kw4">unsigned</text:span> <text:span text:style-name="highlight_kw4">int</text:span> addr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tmp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1</text:span><text:span text:style-name="highlight_br0">)</text:span><text:span text:style-name="highlight_sy0">;</text:span><text:line-break/><text:tab/>tmp <text:span text:style-name="highlight_sy0">=</text:span> Soft_I2C_Read<text:span text:style-name="highlight_br0">(</text:span>NO_ACK<text:span text:style-name="highlight_br0">)</text:span><text:span text:style-name="highlight_sy0">;</text:span><text:tab/><text:span text:style-name="highlight_co1">//not acknowledge 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C64_Write<text:span text:style-name="highlight_br0">(</text:span><text:span text:style-name="highlight_kw4">unsigned</text:span> <text:span text:style-name="highlight_kw4">int</text:span> addr<text:span text:style-name="highlight_sy0">,</text:span> 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dat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5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,</text:span> addr_offse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2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3</text:span><text:span text:style-name="highlight_sy0">;</text:span><text:line-break/><text:tab/><text:span text:style-name="highlight_br0">}</text:span><text:line-break/><text:tab/><text:span text:style-name="highlight_co1">//</text:span><text:line-break/><text:tab/>LED_REC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048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W_INPU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mp <text:span text:style-name="highlight_sy0">|=</text:span> <text:span text:style-name="highlight_nu12">0x01</text:span><text:span text:style-name="highlight_sy0">;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2 <text:span text:style-name="highlight_sy0">&lt;</text:span> <text:span text:style-name="highlight_nu0">7</text:span><text:span text:style-name="highlight_br0">)</text:span> <text:span text:style-name="highlight_br0">{</text:span><text:line-break/><text:tab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<text:tab/>Delay_ex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EEPROM_24C64_Write<text:span text:style-name="highlight_br0">(</text:span>addr_offset <text:span text:style-name="highlight_sy0">+</text:span> cnt1<text:span text:style-name="highlight_sy0">,</text:span> tmp<text:span text:style-name="highlight_br0">)</text:span><text:span text:style-name="highlight_sy0">;</text:span><text:line-break/><text:tab/><text:tab/>Delay_ex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LED_REC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lay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,</text:span> addr_offse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2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CH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CH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addr_offset <text:span text:style-name="highlight_sy0">=</text:span> <text:span text:style-name="highlight_nu0">2048</text:span> <text:span text:style-name="highlight_sy0">*</text:span> <text:span text:style-name="highlight_nu0">3</text:span><text:span text:style-name="highlight_sy0">;</text:span><text:line-break/><text:tab/><text:span text:style-name="highlight_br0">}</text:span><text:line-break/><text:tab/><text:span text:style-name="highlight_co1">//</text:span><text:line-break/><text:tab/>LED_PLAY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048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EEPROM_24C64_Read<text:span text:style-name="highlight_br0">(</text:span>addr_offset <text:span text:style-name="highlight_sy0">+</text:span> cnt1<text:span text:style-name="highlight_br0">)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mp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Delay_ex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LED_PLAY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co1">//ポート関連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</text:span><text:line-break/><text:tab/>EEPROM_24C64_Init<text:span text:style-name="highlight_br0">(</text:span><text:span text:style-name="highlight_br0">)</text:span><text:span text:style-name="highlight_sy0">;</text:span><text:line-break/><text:tab/><text:span text:style-name="highlight_co1">//PWMの設定（1kHz）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REC <text:span text:style-name="highlight_sy0">=</text:span> <text:span text:style-name="highlight_nu0">1</text:span><text:span text:style-name="highlight_sy0">;</text:span><text:line-break/><text:tab/><text:tab/>LED_PLAY <text:span text:style-name="highlight_sy0">=</text:span> <text:span text:style-name="highlight_nu0">1</text:span><text:span text:style-name="highlight_sy0">;</text:span><text:line-break/><text:tab/><text:tab/>LED_OUTPUT <text:span text:style-name="highlight_sy0">=</text:span> <text:span text:style-name="highlight_nu0">1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LED_REC <text:span text:style-name="highlight_sy0">=</text:span> <text:span text:style-name="highlight_nu0">0</text:span><text:span text:style-name="highlight_sy0">;</text:span><text:line-break/><text:tab/><text:tab/>LED_PLAY <text:span text:style-name="highlight_sy0">=</text:span> <text:span text:style-name="highlight_nu0">0</text:span><text:span text:style-name="highlight_sy0">;</text:span><text:line-break/><text:tab/><text:tab/>LED_OUTPUT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recProc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playProc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7fe06a7c9a41c4436807dbcad574f704.png" xlink:type="simple" xlink:show="embed" xlink:actuate="onLoad"/></draw:frame></text:p>
      <text:p text:style-name="Text_20_body">左側から、PIC16F88、24LC64、2SC1815です。
<draw:frame draw:style-name="media" draw:name="3" text:anchor-type="as-char" draw:z-index="3" svg:width="13.229166666667cm" svg:height="9.921875cm"><draw:image xlink:href="Pictures/e5e01244c67fa6b3708801c0a0ee9e2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38:03</meta:creation-date>
    <dc:creator>Generated</dc:creator>
    <dc:date>2026-09-15T00::38:03</dc:date>
    <dc:language>en-US</dc:language>
    <meta:editing-cycles>1</meta:editing-cycles>
    <meta:editing-duration>PT0S</meta:editing-duration>
    <dc:title>elechobby:picdic:pic16f88:115</dc:title>
  </office:meta>
</office:document-meta>
</file>