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f365c2da1690b8ef39ab36610d0205.png"/>
  <manifest:file-entry manifest:media-type="image/png" manifest:full-path="Pictures/fe94822cb6a367c78eddbf96b4961691.png"/>
  <manifest:file-entry manifest:media-type="image/png" manifest:full-path="Pictures/dca0249bb32ee64e8ecfc3c68815d3a4.png"/>
  <manifest:file-entry manifest:media-type="image/png" manifest:full-path="Pictures/9ee799e00f568a94fdf6832c55507f2d.png"/>
  <manifest:file-entry manifest:media-type="image/png" manifest:full-path="Pictures/4dba8003a9225cdb8fbbcdedb40787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4"/><text:bookmark-start text:name="__RefHeading___cwメモリキーヤ_memory-keyer_1"/><text:bookmark-start text:name="cwメモリキーヤ_memory-keyer"/>CWメモリキーヤ(memory-keyer)<text:bookmark-end text:name="__RefHeading___cwメモリキーヤ_memory-keyer_1"/><text:bookmark-end text:name="cwメモリキーヤ_memory-keyer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アマチュア無線のコンテストは、一定の時間内にどれだけ沢山の局と交信できるかを競う競技です。
CW(モールス信号)の交信では、下文のようなCQを、誰かが呼び出して(CALL)くれるまで、何回も送信すること
になります。</text:p>
      <text:p text:style-name="Preformatted_20_Text"> CQ CQ CQ DE JF3SFB JF3SFB JF3SFB K</text:p>
      <text:p text:style-name="Text_20_body">数回でコールして頂ければ良いのですが、何十回も送信する場合には、電鍵の操作で腕が疲れてしまいます。
そこで、事前に電鍵操作で上文を記憶させ、後はスイッチを押下するだけで自動的に再生送信してくれる、便利
な装置(CWメモリキーヤ)を製作しました。</text:p>
      <text:p text:style-name="Text_20_body">&lt;仕様&gt;</text:p>
      <text:list text:style-name="List_20_1" text:continue-numbering="false">
        <text:list-item>
          <text:p text:style-name="List_20_1_Content_First"> 記録時間を切り替え可能とする。(精度高:約40秒、精度低:約60秒)</text:p>
        </text:list-item>
        <text:list-item>
          <text:p text:style-name="List_20_1_Content"> EEPROMに記録し、電源をOFFにしても記録内容が消えないようにする。</text:p>
        </text:list-item>
        <text:list-item>
          <text:p text:style-name="List_20_1_Content"> モールス音(約1kHz)を圧電スピーカで鳴らせる。</text:p>
        </text:list-item>
        <text:list-item>
          <text:p text:style-name="List_20_1_Content_Last"> 単三電池2本で動作可能とする。</text:p>
        </text:list-item>
      </text:list>
      <text:p text:style-name="Text_20_body"><draw:frame draw:style-name="media" draw:name="0" text:anchor-type="as-char" draw:z-index="0" svg:width="13.229166666667cm" svg:height="12.549334490741cm"><draw:image xlink:href="Pictures/02f365c2da1690b8ef39ab36610d0205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記録&gt;</text:p>
      <text:list text:style-name="List_20_1" text:continue-numbering="false">
        <text:list-item>
          <text:p text:style-name="List_20_1_Content_First"> 電鍵の操作(ON/OFF)を、PIC16F88内臓のEEPROM(256バイト:2048ビット)に順次記録します。</text:p>
        </text:list-item>
        <text:list-item>
          <text:p text:style-name="List_20_1_Content"> 電鍵の操作で、“ON“時には、ビットを“1”にし、“OFF“時には、ビットを“0”にします。</text:p>
        </text:list-item>
        <text:list-item>
          <text:p text:style-name="List_20_1_Content"> 電鍵の操作で、“ON“時には、ブザー(約1kHz)を鳴らせ、LEDを点灯させます。</text:p>
        </text:list-item>
        <text:list-item>
          <text:p text:style-name="List_20_1_Content"> 記録時の時間間隔は、スイッチ設定で、20msecまたは30msecを切り替えます。</text:p>
        </text:list-item>
        <text:list-item>
          <text:p text:style-name="List_20_1_Content_Last"> 従って、記録時間は、約40秒(2048ビット×20msec)または約60秒(2048ビット×30msec)となります。</text:p>
        </text:list-item>
      </text:list>
      <text:p text:style-name="Text_20_body">&lt;再生&gt;</text:p>
      <text:list text:style-name="List_20_1" text:continue-numbering="false">
        <text:list-item>
          <text:p text:style-name="List_20_1_Content_First"> EEPROMに記録された内容を順次取り出します。</text:p>
        </text:list-item>
        <text:list-item>
          <text:p text:style-name="List_20_1_Content"> ビットが、“1”であれば、ブザー(約1kHz)を鳴らせ、LEDを点灯させ、トランジスタを、“ON“にします。</text:p>
        </text:list-item>
        <text:list-item>
          <text:p text:style-name="List_20_1_Content_Last"> トランジスタが、“ON”になると、エミッタ/コレクタ間が導通状態となるため、無線機から見ると、電鍵が“ON“になった状態と同じになります。</text:p>
        </text:list-item>
      </text:list>
      <text:p text:style-name="Text_20_body"><draw:frame draw:style-name="media" draw:name="1" text:anchor-type="as-char" draw:z-index="1" svg:width="13.229166666667cm" svg:height="10.335286458333cm"><draw:image xlink:href="Pictures/fe94822cb6a367c78eddbf96b496169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dca0249bb32ee64e8ecfc3c68815d3a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ＣＷメモリキーヤー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REC<text:tab/><text:tab/><text:tab/>PORTA.F2</text:span><text:line-break/><text:span text:style-name="highlight_co2">#define<text:tab/><text:tab/>SW_PLAY<text:tab/><text:tab/><text:tab/>PORTA.F3</text:span><text:line-break/><text:span text:style-name="highlight_co2">#define<text:tab/><text:tab/>SW_ACCURACY<text:tab/><text:tab/>PORTA.F4</text:span><text:line-break/> <text:line-break/><text:span text:style-name="highlight_co2">#define<text:tab/><text:tab/>LED_REC<text:tab/><text:tab/><text:tab/>PORTB.F1</text:span><text:line-break/><text:span text:style-name="highlight_co2">#define<text:tab/><text:tab/>LED_PLAY<text:tab/><text:tab/>PORTB.F2</text:span><text:line-break/><text:span text:style-name="highlight_co2">#define<text:tab/><text:tab/>LED_OUTPUT<text:tab/><text:tab/>PORTB.F3</text:span><text:line-break/> <text:line-break/><text:span text:style-name="highlight_co2">#define<text:tab/><text:tab/>CW_INPUT<text:tab/><text:tab/>PORTA.F5</text:span><text:line-break/><text:span text:style-name="highlight_co2">#define<text:tab/><text:tab/>CW_OUTPUT<text:tab/><text:tab/>PORTB.F4</text:span><text:line-break/> <text:line-break/><text:span text:style-name="highlight_co2">#define<text:tab/><text:tab/>DELAY_TIME1<text:tab/><text:tab/>20</text:span><text:line-break/><text:span text:style-name="highlight_co2">#define<text:tab/><text:tab/>DELAY_TIME2<text:tab/><text:tab/>3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_ex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SW_ACCURACY <text:span text:style-name="highlight_sy0">==</text:span> <text:span text:style-name="highlight_nu0">1</text:span><text:span text:style-name="highlight_br0">)</text:span> <text:span text:style-name="highlight_br0">{</text:span><text:line-break/><text:tab/><text:tab/>Delay_ms<text:span text:style-name="highlight_br0">(</text:span>DELAY_TIME1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Delay_ms<text:span text:style-name="highlight_br0">(</text:span>DELAY_TIME2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ec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LED_REC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56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W_INPU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tmp <text:span text:style-name="highlight_sy0">|=</text:span> <text:span text:style-name="highlight_nu12">0x01</text:span><text:span text:style-name="highlight_sy0">;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2 <text:span text:style-name="highlight_sy0">&lt;</text:span> <text:span text:style-name="highlight_nu0">7</text:span><text:span text:style-name="highlight_br0">)</text:span> <text:span text:style-name="highlight_br0">{</text:span><text:line-break/><text:tab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<text:tab/>Delay_ex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Eeprom_Write<text:span text:style-name="highlight_br0">(</text:span>cnt1<text:span text:style-name="highlight_sy0">,</text:span> tmp<text:span text:style-name="highlight_br0">)</text:span><text:span text:style-name="highlight_sy0">;</text:span><text:line-break/><text:tab/><text:tab/>Delay_ex<text:span text:style-name="highlight_br0">(</text:span><text:span text:style-name="highlight_br0">)</text:span><text:span text:style-name="highlight_sy0">;</text:span><text:line-break/><text:tab/><text:span text:style-name="highlight_br0">}</text:span><text:line-break/><text:tab/>LED_REC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layPro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2<text:span text:style-name="highlight_sy0">,</text:span> tmp<text:span text:style-name="highlight_sy0">;</text:span><text:line-break/><text:tab/><text:span text:style-name="highlight_co1">//</text:span><text:line-break/><text:tab/>LED_PLAY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256</text:span><text:span text:style-name="highlight_sy0">;</text:span> cnt1<text:span text:style-name="highlight_sy0">++</text:span><text:span text:style-name="highlight_br0">)</text:span> <text:span text:style-name="highlight_br0">{</text:span><text:line-break/><text:tab/><text:tab/>tmp <text:span text:style-name="highlight_sy0">=</text:span> Eeprom_Read<text:span text:style-name="highlight_br0">(</text:span>cnt1<text:span text:style-name="highlight_br0">)</text:span>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8</text:span>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mp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1</text:span><text:span text:style-name="highlight_sy0">;</text:span><text:line-break/><text:tab/><text:tab/><text:tab/><text:tab/>CW_OUTPUT <text:span text:style-name="highlight_sy0">=</text:span> <text:span text:style-name="highlight_nu0">1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tab/><text:tab/>LED_OUTPUT <text:span text:style-name="highlight_sy0">=</text:span> <text:span text:style-name="highlight_nu0">0</text:span><text:span text:style-name="highlight_sy0">;</text:span><text:line-break/><text:tab/><text:tab/><text:tab/><text:tab/>CW_OUTPUT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tab/>tmp <text:span text:style-name="highlight_sy0">=</text:span> tmp <text:span text:style-name="highlight_sy0">&lt;&lt;</text:span> <text:span text:style-name="highlight_nu0">1</text:span><text:span text:style-name="highlight_sy0">;</text:span><text:line-break/><text:tab/><text:tab/><text:tab/>Delay_ex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LED_PLAY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LED_OUTPUT <text:span text:style-name="highlight_sy0">=</text:span> <text:span text:style-name="highlight_nu0">0</text:span><text:span text:style-name="highlight_sy0">;</text:span><text:line-break/><text:tab/>CW_OUTPUT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co1">//ポート関連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PWMの設定（1kHz）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REC <text:span text:style-name="highlight_sy0">=</text:span> <text:span text:style-name="highlight_nu0">1</text:span><text:span text:style-name="highlight_sy0">;</text:span><text:line-break/><text:tab/><text:tab/>LED_PLAY <text:span text:style-name="highlight_sy0">=</text:span> <text:span text:style-name="highlight_nu0">1</text:span><text:span text:style-name="highlight_sy0">;</text:span><text:line-break/><text:tab/><text:tab/>LED_OUTPUT <text:span text:style-name="highlight_sy0">=</text:span> <text:span text:style-name="highlight_nu0">1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LED_REC <text:span text:style-name="highlight_sy0">=</text:span> <text:span text:style-name="highlight_nu0">0</text:span><text:span text:style-name="highlight_sy0">;</text:span><text:line-break/><text:tab/><text:tab/>LED_PLAY <text:span text:style-name="highlight_sy0">=</text:span> <text:span text:style-name="highlight_nu0">0</text:span><text:span text:style-name="highlight_sy0">;</text:span><text:line-break/><text:tab/><text:tab/>LED_OUTPUT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2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REC <text:span text:style-name="highlight_sy0">==</text:span> <text:span text:style-name="highlight_nu0">0</text:span><text:span text:style-name="highlight_br0">)</text:span> <text:span text:style-name="highlight_br0">{</text:span><text:line-break/><text:tab/><text:tab/><text:tab/>rec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PLAY <text:span text:style-name="highlight_sy0">==</text:span> <text:span text:style-name="highlight_nu0">0</text:span><text:span text:style-name="highlight_br0">)</text:span> <text:span text:style-name="highlight_br0">{</text:span><text:line-break/><text:tab/><text:tab/><text:tab/>playProc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9ee799e00f568a94fdf6832c55507f2d.png" xlink:type="simple" xlink:show="embed" xlink:actuate="onLoad"/></draw:frame></text:p>
      <text:p text:style-name="Text_20_body">左側から、プッシュスイッチ、LED、PIC16F88、トランジスタ、圧電スピーカです。
黄色と赤色のミノムシクリップの線は電鍵に接続します。
<draw:frame draw:style-name="media" draw:name="4" text:anchor-type="as-char" draw:z-index="4" svg:width="13.229166666667cm" svg:height="9.921875cm"><draw:image xlink:href="Pictures/4dba8003a9225cdb8fbbcdedb407877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56</meta:creation-date>
    <dc:creator>Generated</dc:creator>
    <dc:date>2026-09-14T09::17:56</dc:date>
    <dc:language>en-US</dc:language>
    <meta:editing-cycles>1</meta:editing-cycles>
    <meta:editing-duration>PT0S</meta:editing-duration>
    <dc:title>elechobby:picdic:pic16f88:114</dc:title>
  </office:meta>
</office:document-meta>
</file>