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e2707b1de1dfdc0a772a0abe800e90.png"/>
  <manifest:file-entry manifest:media-type="image/png" manifest:full-path="Pictures/02ed70688dda69da202350da9df4f980.png"/>
  <manifest:file-entry manifest:media-type="image/png" manifest:full-path="Pictures/1dfc72ec8332f13316409bffc5dda73e.png"/>
  <manifest:file-entry manifest:media-type="image/png" manifest:full-path="Pictures/5f5abe23bfd3ec8b960991cff6331d72.png"/>
  <manifest:file-entry manifest:media-type="image/png" manifest:full-path="Pictures/f80c4d1193859b83ea3775514460de87.png"/>
  <manifest:file-entry manifest:media-type="image/png" manifest:full-path="Pictures/64d0c4550329240448689d4c897929d2.png"/>
  <manifest:file-entry manifest:media-type="image/png" manifest:full-path="Pictures/2b8f4c27f050f07e813274c32ace6803.png"/>
  <manifest:file-entry manifest:media-type="image/png" manifest:full-path="Pictures/49480a345fcab9e79ddae682270d5b15.png"/>
  <manifest:file-entry manifest:media-type="image/png" manifest:full-path="Pictures/ff44cc4fef8bf5a384aa7232fce05ad1.png"/>
  <manifest:file-entry manifest:media-type="image/png" manifest:full-path="Pictures/2de967a97615dfe2f314b96121b34fc2.png"/>
  <manifest:file-entry manifest:media-type="image/png" manifest:full-path="Pictures/0c3b26744c5e85b86259062ec4a6a410.png"/>
  <manifest:file-entry manifest:media-type="image/png" manifest:full-path="Pictures/531411b218e2139fedb8a6a46399a040.png"/>
  <manifest:file-entry manifest:media-type="image/png" manifest:full-path="Pictures/23af07f935c53ce500c534004447e9e4.png"/>
  <manifest:file-entry manifest:media-type="image/png" manifest:full-path="Pictures/43fae81e34557acd1b8258e4b5413bac.png"/>
  <manifest:file-entry manifest:media-type="image/png" manifest:full-path="Pictures/d6d9e386e3f6cd9c832a67cf19b9bad0.png"/>
  <manifest:file-entry manifest:media-type="image/png" manifest:full-path="Pictures/965e507ae3ecff2d2d39822d34659e9b.png"/>
  <manifest:file-entry manifest:media-type="image/png" manifest:full-path="Pictures/fdc82c3da5acfe9da957ecabecb84fed.png"/>
  <manifest:file-entry manifest:media-type="image/png" manifest:full-path="Pictures/e7c8078bb9e9891913a39cd5a89f05bd.png"/>
  <manifest:file-entry manifest:media-type="image/png" manifest:full-path="Pictures/88ea1e4d8bf3d40931a74845b92a123f.png"/>
  <manifest:file-entry manifest:media-type="image/png" manifest:full-path="Pictures/b990136a4dc6e2f3058a5e723f721931.png"/>
  <manifest:file-entry manifest:media-type="image/png" manifest:full-path="Pictures/38db9883e396749a93de2baf95a32c8a.png"/>
  <manifest:file-entry manifest:media-type="image/png" manifest:full-path="Pictures/a1bd2f7d9ba33cb1031df396deadfe7c.png"/>
  <manifest:file-entry manifest:media-type="image/png" manifest:full-path="Pictures/4a41b7bf9bf941d5a8cfb75b033c6951.png"/>
  <manifest:file-entry manifest:media-type="image/png" manifest:full-path="Pictures/d7d1bbea600a90f2000a33ead7f093fe.png"/>
  <manifest:file-entry manifest:media-type="image/png" manifest:full-path="Pictures/9623daf40bec942dbe414f6daba41498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0"/><text:bookmark-start text:name="__RefHeading___ミニ周波数カウンタ_khz表示_1"/><text:bookmark-start text:name="ミニ周波数カウンタ_khz表示"/>ミニ周波数カウンタ(kHz表示)<text:bookmark-end text:name="__RefHeading___ミニ周波数カウンタ_khz表示_1"/><text:bookmark-end text:name="ミニ周波数カウンタ_khz表示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通常、1個のPICで、周波数カウンタを製作する場合、測定した結果は、LCDに表示したり、パソコンへRS232Cでデータ転送したりします。7セグメントのLEDを使って、ダイナミック点灯させる事例は、あまり見かけません。</text:p>
      <text:p text:style-name="Text_20_body">その理由は、測定周期と表示周期が</text:p>
      <text:list text:style-name="List_20_1" text:continue-numbering="false">
        <text:list-item>
          <text:p text:style-name="List_20_1_Content_First"> 周波数カウンタの測定周期￫1秒、0.1秒</text:p>
        </text:list-item>
        <text:list-item>
          <text:p text:style-name="List_20_1_Content_Last"> ダイナミック点灯の表示周期￫5msec~1msec</text:p>
        </text:list-item>
      </text:list>
      <text:p text:style-name="Text_20_body">というふうに、異なり共存が難しいためです。</text:p>
      <text:p text:style-name="Text_20_body">今回は、この問題点を解決し、次のような仕様の周波数カウンタを製作します。</text:p>
      <text:p text:style-name="Text_20_body">&lt;仕様&gt;</text:p>
      <text:list text:style-name="List_20_1" text:continue-numbering="false">
        <text:list-item>
          <text:p text:style-name="List_20_1_Content_First"> ゲートタイムは0.1秒とする。表示はkHz単位とする。</text:p>
        </text:list-item>
        <text:list-item>
          <text:p text:style-name="List_20_1_Content"> 測定範囲は、1kHz~15MHzまでとする。</text:p>
        </text:list-item>
        <text:list-item>
          <text:p text:style-name="List_20_1_Content"> 1kHz~9999kHzまでは、4桁のkHz表示とする。</text:p>
        </text:list-item>
        <text:list-item>
          <text:p text:style-name="List_20_1_Content"> 10MHz以上は、2桁のMHz+2桁のkHz表示とする。(例。12.34MHz)</text:p>
        </text:list-item>
        <text:list-item>
          <text:p text:style-name="List_20_1_Content_Last"> スイッチ切り替えで、-455kHzの設定を可能とする。(ラジオ受信周波数表示用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周波数カウンタの測定周期の1秒や0.1秒は、5msecの200倍または20倍に相当するので、測定周期と表示周期を、共通のタイマー割り込みで処理させることが出来そうです。
つまり、</text:p>
      <text:list text:style-name="List_20_1" text:continue-numbering="false">
        <text:list-item>
          <text:p text:style-name="List_20_1_Content_First"> 5msec周期のタイマー割り込みを発生させる。</text:p>
        </text:list-item>
        <text:list-item>
          <text:p text:style-name="List_20_1_Content"> 割り込み処理では、7セグメント(4桁)のLEDをダイナミック点灯させる。</text:p>
        </text:list-item>
        <text:list-item>
          <text:p text:style-name="List_20_1_Content_Last"> 割り込み処理では、0.1秒(5msec×20回)間の、周波数をカウントする。</text:p>
        </text:list-item>
      </text:list>
      <text:p text:style-name="Text_20_body"><draw:frame draw:style-name="media" draw:name="0" text:anchor-type="as-char" draw:z-index="0" svg:width="16.933333333333cm" svg:height="10.583333333333cm"><draw:image xlink:href="Pictures/ece2707b1de1dfdc0a772a0abe800e90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通常、ダイナミック点灯をさせる場合、7セグメントLEDへの供給電圧の制御は、トランジスタ等を使用します。
そして輝度を得るために、セグメントに接続する抵抗も、小さめの値(100Ω前後)にします。
今回は、PICのポート直としました。そのため、ポートの最大電流を考慮し、1KΩと大きめの値にします。
<draw:frame draw:style-name="media" draw:name="1" text:anchor-type="as-char" draw:z-index="1" svg:width="16.933333333333cm" svg:height="11.90625cm"><draw:image xlink:href="Pictures/02ed70688dda69da202350da9df4f980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ポート       </text:p>
          </table:table-cell>
          <table:table-cell office:value-type="string" table:style-name="tableheader">
            <text:p text:style-name="Table_20_Heading"> 7SEG  </text:p>
          </table:table-cell>
        </table:table-row>
        <table:table-row>
          <table:table-cell office:value-type="string" table:style-name="tablecell">
            <text:p text:style-name="tablealignleft"> PORTB(0)  </text:p>
          </table:table-cell>
          <table:table-cell office:value-type="string" table:style-name="tablecell">
            <text:p text:style-name="tablealignleft"> G     </text:p>
          </table:table-cell>
        </table:table-row>
        <table:table-row>
          <table:table-cell office:value-type="string" table:style-name="tablecell">
            <text:p text:style-name="tablealignleft"> PORTB(1)  </text:p>
          </table:table-cell>
          <table:table-cell office:value-type="string" table:style-name="tablecell">
            <text:p text:style-name="tablealignleft"> A     </text:p>
          </table:table-cell>
        </table:table-row>
        <table:table-row>
          <table:table-cell office:value-type="string" table:style-name="tablecell">
            <text:p text:style-name="tablealignleft"> PORTB(2)  </text:p>
          </table:table-cell>
          <table:table-cell office:value-type="string" table:style-name="tablecell">
            <text:p text:style-name="tablealignleft"> F     </text:p>
          </table:table-cell>
        </table:table-row>
        <table:table-row>
          <table:table-cell office:value-type="string" table:style-name="tablecell">
            <text:p text:style-name="tablealignleft"> PORTB(3)  </text:p>
          </table:table-cell>
          <table:table-cell office:value-type="string" table:style-name="tablecell">
            <text:p text:style-name="tablealignleft"> B     </text:p>
          </table:table-cell>
        </table:table-row>
        <table:table-row>
          <table:table-cell office:value-type="string" table:style-name="tablecell">
            <text:p text:style-name="tablealignleft"> PORTB(4)  </text:p>
          </table:table-cell>
          <table:table-cell office:value-type="string" table:style-name="tablecell">
            <text:p text:style-name="tablealignleft"> C     </text:p>
          </table:table-cell>
        </table:table-row>
        <table:table-row>
          <table:table-cell office:value-type="string" table:style-name="tablecell">
            <text:p text:style-name="tablealignleft"> PORTB(5)  </text:p>
          </table:table-cell>
          <table:table-cell office:value-type="string" table:style-name="tablecell">
            <text:p text:style-name="tablealignleft"> dp    </text:p>
          </table:table-cell>
        </table:table-row>
        <table:table-row>
          <table:table-cell office:value-type="string" table:style-name="tablecell">
            <text:p text:style-name="tablealignleft"> PORTB(6)  </text:p>
          </table:table-cell>
          <table:table-cell office:value-type="string" table:style-name="tablecell">
            <text:p text:style-name="tablealignleft"> dp    </text:p>
          </table:table-cell>
        </table:table-row>
        <table:table-row>
          <table:table-cell office:value-type="string" table:style-name="tablecell">
            <text:p text:style-name="tablealignleft"> PORTB(7)  </text:p>
          </table:table-cell>
          <table:table-cell office:value-type="string" table:style-name="tablecell">
            <text:p text:style-name="tablealignleft"> E     </text:p>
          </table:table-cell>
        </table:table-row>
      </table:table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ミニ周波数カウンタ（ｋHz表示）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DATA0<text:tab/><text:tab/>0b00100001</text:span><text:line-break/><text:span text:style-name="highlight_co2">#define<text:tab/><text:tab/>DATA1<text:tab/><text:tab/>0b11100111</text:span><text:line-break/><text:span text:style-name="highlight_co2">#define<text:tab/><text:tab/>DATA2<text:tab/><text:tab/>0b00110100</text:span><text:line-break/><text:span text:style-name="highlight_co2">#define<text:tab/><text:tab/>DATA3<text:tab/><text:tab/>0b10100100</text:span><text:line-break/><text:span text:style-name="highlight_co2">#define<text:tab/><text:tab/>DATA4<text:tab/><text:tab/>0b11100010</text:span><text:line-break/><text:span text:style-name="highlight_co2">#define<text:tab/><text:tab/>DATA5<text:tab/><text:tab/>0b10101000</text:span><text:line-break/><text:span text:style-name="highlight_co2">#define<text:tab/><text:tab/>DATA6<text:tab/><text:tab/>0b00101000</text:span><text:line-break/><text:span text:style-name="highlight_co2">#define<text:tab/><text:tab/>DATA7<text:tab/><text:tab/>0b11100001</text:span><text:line-break/><text:span text:style-name="highlight_co2">#define<text:tab/><text:tab/>DATA8<text:tab/><text:tab/>0b00100000</text:span><text:line-break/><text:span text:style-name="highlight_co2">#define<text:tab/><text:tab/>DATA9<text:tab/><text:tab/>0b10100000</text:span><text:line-break/><text:span text:style-name="highlight_co2">#define<text:tab/><text:tab/>DATA_SPACE<text:tab/>0b11111111</text:span><text:line-break/> <text:line-break/><text:span text:style-name="highlight_co2">#define<text:tab/><text:tab/>SPACE<text:tab/><text:tab/>10</text:span><text:line-break/> <text:line-break/><text:span text:style-name="highlight_co2">#define<text:tab/><text:tab/>NON_SEG<text:tab/><text:tab/>0b00000000</text:span><text:line-break/><text:span text:style-name="highlight_co2">#define<text:tab/><text:tab/>SEG1<text:tab/><text:tab/>PORTA.F6</text:span><text:line-break/><text:span text:style-name="highlight_co2">#define<text:tab/><text:tab/>SEG2<text:tab/><text:tab/>PORTA.F0</text:span><text:line-break/><text:span text:style-name="highlight_co2">#define<text:tab/><text:tab/>SEG3<text:tab/><text:tab/>PORTA.F1</text:span><text:line-break/><text:span text:style-name="highlight_co2">#define<text:tab/><text:tab/>SEG4<text:tab/><text:tab/>PORTA.F2</text:span><text:line-break/> <text:line-break/><text:span text:style-name="highlight_co2">#define<text:tab/><text:tab/>ON<text:tab/><text:tab/><text:tab/>1</text:span><text:line-break/><text:span text:style-name="highlight_co2">#define<text:tab/><text:tab/>OFF<text:tab/>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short</text:span><text:tab/>seg_flg<text:span text:style-name="highlight_sy0">,</text:span> data1<text:span text:style-name="highlight_sy0">,</text:span> data2<text:span text:style-name="highlight_sy0">,</text:span> data3<text:span text:style-name="highlight_sy0">,</text:span> data4<text:span text:style-name="highlight_sy0">,</text:span> dot<text:span text:style-name="highlight_sy0">;</text:span><text:line-break/><text:span text:style-name="highlight_kw4">short</text:span><text:tab/>tbl<text:span text:style-name="highlight_br0">[</text:span><text:span text:style-name="highlight_nu0">11</text:span><text:span text:style-name="highlight_br0">]</text:span> <text:span text:style-name="highlight_sy0">=</text:span> <text:span text:style-name="highlight_br0">{</text:span>DATA0<text:span text:style-name="highlight_sy0">,</text:span> DATA1<text:span text:style-name="highlight_sy0">,</text:span> DATA2<text:span text:style-name="highlight_sy0">,</text:span> DATA3<text:span text:style-name="highlight_sy0">,</text:span> DATA4<text:span text:style-name="highlight_sy0">,</text:span> DATA5<text:span text:style-name="highlight_sy0">,</text:span> DATA6<text:span text:style-name="highlight_sy0">,</text:span> DATA7<text:span text:style-name="highlight_sy0">,</text:span> DATA8<text:span text:style-name="highlight_sy0">,</text:span> DATA9<text:span text:style-name="highlight_sy0">,</text:span> DATA_SPACE<text:span text:style-name="highlight_br0">}</text:span><text:span text:style-name="highlight_sy0">;</text:span><text:line-break/> <text:line-break/><text:span text:style-name="highlight_kw4">short</text:span><text:tab/>fc_flg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周波数カウンタ処理 </text:span><text:line-break/><text:tab/><text:tab/><text:span text:style-name="highlight_kw1">switch</text:span> <text:span text:style-name="highlight_br0">(</text:span>fc_flg<text:span text:style-name="highlight_br0">)</text:span> <text:span text:style-name="highlight_br0">{</text:span><text:line-break/><text:tab/><text:tab/><text:span text:style-name="highlight_kw1">case</text:span> <text:span text:style-name="highlight_sy0">-</text:span><text:span text:style-name="highlight_nu0">1</text:span><text:span text:style-name="highlight_sy0">: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0</text:span><text:span text:style-name="highlight_sy0">:</text:span><text:line-break/><text:tab/><text:tab/><text:tab/>TRISA.<text:span text:style-name="highlight_me1">F4</text:span> <text:span text:style-name="highlight_sy0">=</text:span> <text:span text:style-name="highlight_nu0">1</text:span><text:span text:style-name="highlight_sy0">;</text:span><text:tab/><text:tab/><text:span text:style-name="highlight_co1">//ゲートを開ける。</text:span><text:line-break/><text:tab/><text:tab/><text:tab/>fc_flg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0</text:span><text:span text:style-name="highlight_sy0">:</text:span><text:line-break/><text:tab/><text:tab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 ゲートを閉める。 </text:span><text:line-break/><text:tab/><text:tab/><text:tab/>PORTA.<text:span text:style-name="highlight_me1">F4</text:span> <text:span text:style-name="highlight_sy0">=</text:span> <text:span text:style-name="highlight_nu0">0</text:span><text:span text:style-name="highlight_sy0">;</text:span><text:line-break/><text:tab/><text:tab/><text:tab/>fc_flg <text:span text:style-name="highlight_sy0">=</text:span> <text:span text:style-name="highlight_sy0">-</text:span>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default</text:span><text:span text:style-name="highlight_sy0">:</text:span><text:line-break/><text:tab/><text:tab/><text:tab/>fc_flg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co1">//７ＳＥＧ（４桁）点灯処理 </text:span><text:line-break/><text:tab/><text:tab/><text:span text:style-name="highlight_kw1">switch</text:span> <text:span text:style-name="highlight_br0">(</text:span>seg_flg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seg_flg <text:span text:style-name="highlight_sy0">=</text:span> <text:span text:style-name="highlight_nu0">1</text:span><text:span text:style-name="highlight_sy0">;</text:span><text:line-break/><text:tab/><text:tab/><text:tab/>SEG4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1</text:span><text:span text:style-name="highlight_br0">)</text:span> <text:span text:style-name="highlight_sy0">?</text:span> tbl<text:span text:style-name="highlight_br0">[</text:span>data1<text:span text:style-name="highlight_br0">]</text:span> <text:span text:style-name="highlight_sy0">&amp;</text:span> <text:span text:style-name="highlight_nu6">0b11011111</text:span> <text:span text:style-name="highlight_sy0">:</text:span> tbl<text:span text:style-name="highlight_br0">[</text:span>data1<text:span text:style-name="highlight_br0">]</text:span><text:span text:style-name="highlight_sy0">;</text:span><text:line-break/><text:tab/><text:tab/><text:tab/>SEG1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seg_flg <text:span text:style-name="highlight_sy0">=</text:span> <text:span text:style-name="highlight_nu0">2</text:span><text:span text:style-name="highlight_sy0">;</text:span><text:line-break/><text:tab/><text:tab/><text:tab/>SEG1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2</text:span><text:span text:style-name="highlight_br0">)</text:span> <text:span text:style-name="highlight_sy0">?</text:span> tbl<text:span text:style-name="highlight_br0">[</text:span>data2<text:span text:style-name="highlight_br0">]</text:span> <text:span text:style-name="highlight_sy0">&amp;</text:span> <text:span text:style-name="highlight_nu6">0b11011111</text:span> <text:span text:style-name="highlight_sy0">:</text:span><text:s text:c="2"/>tbl<text:span text:style-name="highlight_br0">[</text:span>data2<text:span text:style-name="highlight_br0">]</text:span><text:span text:style-name="highlight_sy0">;</text:span><text:line-break/><text:tab/><text:tab/><text:tab/>SEG2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seg_flg <text:span text:style-name="highlight_sy0">=</text:span> <text:span text:style-name="highlight_nu0">3</text:span><text:span text:style-name="highlight_sy0">;</text:span><text:line-break/><text:tab/><text:tab/><text:tab/>SEG2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3</text:span><text:span text:style-name="highlight_br0">)</text:span> <text:span text:style-name="highlight_sy0">?</text:span> tbl<text:span text:style-name="highlight_br0">[</text:span>data3<text:span text:style-name="highlight_br0">]</text:span> <text:span text:style-name="highlight_sy0">&amp;</text:span> <text:span text:style-name="highlight_nu6">0b11011111</text:span> <text:span text:style-name="highlight_sy0">:</text:span><text:s text:c="2"/>tbl<text:span text:style-name="highlight_br0">[</text:span>data3<text:span text:style-name="highlight_br0">]</text:span><text:span text:style-name="highlight_sy0">;</text:span><text:line-break/><text:tab/><text:tab/><text:tab/>SEG3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seg_flg <text:span text:style-name="highlight_sy0">=</text:span> <text:span text:style-name="highlight_nu0">0</text:span><text:span text:style-name="highlight_sy0">;</text:span><text:line-break/><text:tab/><text:tab/><text:tab/>SEG3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4</text:span><text:span text:style-name="highlight_br0">)</text:span> <text:span text:style-name="highlight_sy0">?</text:span> tbl<text:span text:style-name="highlight_br0">[</text:span>data4<text:span text:style-name="highlight_br0">]</text:span> <text:span text:style-name="highlight_sy0">&amp;</text:span> <text:span text:style-name="highlight_nu6">0b11011111</text:span> <text:span text:style-name="highlight_sy0">:</text:span><text:s text:c="2"/>tbl<text:span text:style-name="highlight_br0">[</text:span>data4<text:span text:style-name="highlight_br0">]</text:span><text:span text:style-name="highlight_sy0">;</text:span><text:line-break/><text:tab/><text:tab/><text:tab/>SEG4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Freq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long</text:span><text:tab/>freq<text:span text:style-name="highlight_sy0">;</text:span><text:line-break/><text:tab/><text:span text:style-name="highlight_co1">//</text:span><text:line-break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ゲートを閉める。</text:span><text:line-break/><text:tab/>PORTA.<text:span text:style-name="highlight_me1">F4</text:span> <text:span text:style-name="highlight_sy0">=</text:span> <text:span text:style-name="highlight_nu0">0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freq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fc_flg <text:span text:style-name="highlight_sy0">=</text:span> <text:span text:style-name="highlight_nu0">0</text:span><text:span text:style-name="highlight_sy0">;</text:span><text:tab/><text:tab/><text:tab/><text:span text:style-name="highlight_co1">//測定開始 </text:span><text:line-break/><text:tab/><text:span text:style-name="highlight_co1">// 測定 </text:span><text:line-break/><text:tab/><text:span text:style-name="highlight_kw1">while</text:span> <text:span text:style-name="highlight_br0">(</text:span>fc_flg <text:span text:style-name="highlight_sy0">!=</text:span> <text:span text:style-name="highlight_sy0">-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tab/>freq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freq<text:span text:style-name="highlight_sy0">++;</text:span><text:line-break/><text:tab/><text:span text:style-name="highlight_br0">}</text:span><text:line-break/><text:tab/>freq <text:span text:style-name="highlight_sy0">=</text:span> <text:span text:style-name="highlight_br0">(</text:span><text:span text:style-name="highlight_br0">(</text:span>freq <text:span text:style-name="highlight_sy0">*</text:span> <text:span text:style-name="highlight_nu0">256</text:span><text:span text:style-name="highlight_br0">)</text:span> <text:span text:style-name="highlight_sy0">+</text:span> TMR0<text:span text:style-name="highlight_br0">)</text:span> <text:span text:style-name="highlight_sy0">*</text:span> <text:span text:style-name="highlight_nu0">8</text:span> <text:span text:style-name="highlight_sy0">*</text:span> <text:span text:style-name="highlight_nu0">10</text:span><text:span text:style-name="highlight_sy0">;</text:span><text:line-break/><text:tab/><text:span text:style-name="highlight_kw1">return</text:span> <text:span text:style-name="highlight_br0">(</text:span>freq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16</text:span><text:span text:style-name="highlight_br0">]</text:span><text:span text:style-name="highlight_sy0">;</text:span><text:line-break/><text:tab/><text:span text:style-name="highlight_kw4">static</text:span><text:tab/><text:span text:style-name="highlight_kw4">long</text:span><text:tab/>freq<text:span text:style-name="highlight_sy0">,</text:span> tmp<text:span text:style-name="highlight_sy0">;</text:span><text:line-break/><text:tab/><text:span text:style-name="highlight_co1">//</text:span><text:line-break/><text:tab/>TRISA <text:span text:style-name="highlight_sy0">=</text:span> <text:span text:style-name="highlight_nu6">0b001000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span text:style-name="highlight_co1">//<text:tab/>OSCCON = 0b01110000;<text:tab/>// クロックを8Mhzに設定する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Ａ／Ｄ変換は使用しない。</text:span><text:line-break/><text:tab/><text:span text:style-name="highlight_co1">// TIMER0の設定</text:span><text:line-break/><text:tab/>OPTION_REG.<text:span text:style-name="highlight_me1">T0CS</text:span> <text:span text:style-name="highlight_sy0">=</text:span> <text:span text:style-name="highlight_nu0">1</text:span><text:span text:style-name="highlight_sy0">;</text:span><text:line-break/><text:tab/>OPTION_REG.<text:span text:style-name="highlight_me1">PSA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2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1</text:span><text:s text:c="2"/><text:span text:style-name="highlight_sy0">=</text:span> <text:span text:style-name="highlight_nu0">1</text:span><text:span text:style-name="highlight_sy0">;</text:span><text:line-break/><text:tab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.<text:span text:style-name="highlight_me1">CCP1M3</text:span> <text:span text:style-name="highlight_sy0">=</text:span> <text:span text:style-name="highlight_nu0">1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1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L <text:span text:style-name="highlight_sy0">=</text:span> <text:span text:style-name="highlight_nu12">0xE2</text:span><text:span text:style-name="highlight_sy0">;</text:span><text:tab/><text:span text:style-name="highlight_co1">// 5msec...(1÷8000000)*4*8*1250</text:span><text:line-break/><text:tab/>CCPR1H <text:span text:style-name="highlight_sy0">=</text:span> <text:span text:style-name="highlight_nu12">0x04</text:span><text:span text:style-name="highlight_sy0">;</text:span><text:tab/><text:span text:style-name="highlight_co1">// </text:span><text:line-break/><text:tab/><text:span text:style-name="highlight_co1">//</text:span><text:line-break/><text:tab/>SEG1 <text:span text:style-name="highlight_sy0">=</text:span> OFF<text:span text:style-name="highlight_sy0">;</text:span><text:line-break/><text:tab/>SEG2 <text:span text:style-name="highlight_sy0">=</text:span> OFF<text:span text:style-name="highlight_sy0">;</text:span><text:line-break/><text:tab/>SEG3 <text:span text:style-name="highlight_sy0">=</text:span> OFF<text:span text:style-name="highlight_sy0">;</text:span><text:line-break/><text:tab/>SEG4 <text:span text:style-name="highlight_sy0">=</text:span> OFF<text:span text:style-name="highlight_sy0">;</text:span><text:line-break/><text:tab/>seg_flg <text:span text:style-name="highlight_sy0">=</text:span> <text:span text:style-name="highlight_nu0">0</text:span><text:span text:style-name="highlight_sy0">;</text:span><text:line-break/><text:tab/>data1 <text:span text:style-name="highlight_sy0">=</text:span> SPACE<text:span text:style-name="highlight_sy0">;</text:span><text:line-break/><text:tab/>data2 <text:span text:style-name="highlight_sy0">=</text:span> SPACE<text:span text:style-name="highlight_sy0">;</text:span><text:line-break/><text:tab/>data3 <text:span text:style-name="highlight_sy0">=</text:span> SPACE<text:span text:style-name="highlight_sy0">;</text:span><text:line-break/><text:tab/>data4 <text:span text:style-name="highlight_sy0">=</text:span> SPACE<text:span text:style-name="highlight_sy0">;</text:span><text:line-break/><text:tab/>dot <text:span text:style-name="highlight_sy0">=</text:span> <text:span text:style-name="highlight_nu0">0</text:span><text:span text:style-name="highlight_sy0">;</text:span><text:line-break/><text:tab/>fc_flg <text:span text:style-name="highlight_sy0">=</text:span> <text:span text:style-name="highlight_sy0">-</text:span><text:span text:style-name="highlight_nu0">1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測定 </text:span><text:line-break/><text:tab/><text:tab/>freq <text:span text:style-name="highlight_sy0">=</text:span> FreqMeasurement<text:span text:style-name="highlight_br0">(</text:span><text:span text:style-name="highlight_br0">)</text:span><text:span text:style-name="highlight_sy0">;</text:span><text:line-break/><text:tab/><text:tab/>tmp <text:span text:style-name="highlight_sy0">=</text:span> freq <text:span text:style-name="highlight_sy0">/</text:span> <text:span text:style-name="highlight_nu0">1000</text:span><text:span text:style-name="highlight_sy0">;</text:span><text:line-break/><text:tab/><text:tab/><text:span text:style-name="highlight_co1">//kHz未満四捨五入 </text:span><text:line-break/><text:tab/><text:tab/><text:span text:style-name="highlight_kw1">if</text:span> <text:span text:style-name="highlight_br0">(</text:span><text:span text:style-name="highlight_br0">(</text:span>freq <text:span text:style-name="highlight_sy0">-</text:span> <text:span text:style-name="highlight_br0">(</text:span>tmp <text:span text:style-name="highlight_sy0">*</text:span> <text:span text:style-name="highlight_nu0">1000</text:span><text:span text:style-name="highlight_br0">)</text:span><text:span text:style-name="highlight_br0">)</text:span> <text:span text:style-name="highlight_sy0">&gt;=</text:span> <text:span text:style-name="highlight_nu0">500</text:span><text:span text:style-name="highlight_br0">)</text:span><text:line-break/><text:tab/><text:tab/><text:tab/>tmp<text:span text:style-name="highlight_sy0">++;</text:span><text:line-break/><text:tab/><text:tab/><text:span text:style-name="highlight_co1">//-455kHz有無 </text:span><text:line-break/><text:tab/><text:tab/><text:span text:style-name="highlight_kw1">if</text:span> <text:span text:style-name="highlight_br0">(</text:span>PORTA.<text:span text:style-name="highlight_me1">F5</text:span> <text:span text:style-name="highlight_sy0">==</text:span> <text:span text:style-name="highlight_nu0">0</text:span><text:span text:style-name="highlight_br0">)</text:span><text:line-break/><text:tab/><text:tab/><text:tab/>tmp <text:span text:style-name="highlight_sy0">=</text:span> tmp <text:span text:style-name="highlight_sy0">-</text:span> <text:span text:style-name="highlight_nu0">455</text:span><text:span text:style-name="highlight_sy0">;</text:span><text:line-break/><text:tab/><text:tab/><text:span text:style-name="highlight_co1">//表示 </text:span><text:line-break/><text:tab/><text:tab/>LongToStr<text:span text:style-name="highlight_br0">(</text:span>tmp<text:span text:style-name="highlight_sy0">,</text:span> buf<text:span text:style-name="highlight_br0">)</text:span><text:span text:style-name="highlight_sy0">;</text:span><text:line-break/><text:tab/><text:tab/><text:span text:style-name="highlight_kw1">if</text:span> <text:span text:style-name="highlight_br0">(</text:span>tmp <text:span text:style-name="highlight_sy0">&lt;</text:span> <text:span text:style-name="highlight_nu0">10000</text:span><text:span text:style-name="highlight_br0">)</text:span> <text:span text:style-name="highlight_br0">{</text:span><text:line-break/><text:tab/><text:tab/><text:tab/>dot <text:span text:style-name="highlight_sy0">=</text:span> <text:span text:style-name="highlight_nu0">0</text:span><text:span text:style-name="highlight_sy0">;</text:span><text:line-break/><text:tab/><text:tab/><text:tab/>data1 <text:span text:style-name="highlight_sy0">=</text:span> 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2 <text:span text:style-name="highlight_sy0">=</text:span> buf<text:span text:style-name="highlight_br0">[</text:span><text:span text:style-name="highlight_nu0">8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3 <text:span text:style-name="highlight_sy0">=</text:span> buf<text:span text:style-name="highlight_br0">[</text:span><text:span text:style-name="highlight_nu0">9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9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4 <text:span text:style-name="highlight_sy0">=</text:span> buf<text:span text:style-name="highlight_br0">[</text:span><text:span text:style-name="highlight_nu0">10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10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dot <text:span text:style-name="highlight_sy0">=</text:span> <text:span text:style-name="highlight_nu0">2</text:span><text:span text:style-name="highlight_sy0">;</text:span><text:line-break/><text:tab/><text:tab/><text:tab/>data1 <text:span text:style-name="highlight_sy0">=</text:span> buf<text:span text:style-name="highlight_br0">[</text:span><text:span text:style-name="highlight_nu0">6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6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2 <text:span text:style-name="highlight_sy0">=</text:span> 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3 <text:span text:style-name="highlight_sy0">=</text:span> buf<text:span text:style-name="highlight_br0">[</text:span><text:span text:style-name="highlight_nu0">8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4 <text:span text:style-name="highlight_sy0">=</text:span> buf<text:span text:style-name="highlight_br0">[</text:span><text:span text:style-name="highlight_nu0">9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9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動作確認しましたが、基板に実装すれば、かなりコンパクトになると思います。
<draw:frame draw:style-name="media" draw:name="2" text:anchor-type="as-char" draw:z-index="2" svg:width="13.229166666667cm" svg:height="9.921875cm"><draw:image xlink:href="Pictures/1dfc72ec8332f13316409bffc5dda73e.png" xlink:type="simple" xlink:show="embed" xlink:actuate="onLoad"/></draw:frame>
<draw:frame draw:style-name="media" draw:name="3" text:anchor-type="as-char" draw:z-index="3" svg:width="9.525cm" style:rel-width="100%" svg:height="7.14375cm" style:rel-height="scale"><draw:image xlink:href="Pictures/5f5abe23bfd3ec8b960991cff6331d72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f80c4d1193859b83ea3775514460de87.png" xlink:type="simple" xlink:show="embed" xlink:actuate="onLoad"/></draw:frame></text:p>
      <text:p text:style-name="Text_20_body">左側から、100kHz、500kHz、1MHz、2MHz
<draw:frame draw:style-name="media" draw:name="5" text:anchor-type="as-char" draw:z-index="5" svg:width="4.7625cm" style:rel-width="100%" svg:height="3.571875cm" style:rel-height="scale"><draw:image xlink:href="Pictures/64d0c4550329240448689d4c897929d2.png" xlink:type="simple" xlink:show="embed" xlink:actuate="onLoad"/></draw:frame><draw:frame draw:style-name="media" draw:name="6" text:anchor-type="as-char" draw:z-index="6" svg:width="4.7625cm" style:rel-width="100%" svg:height="3.571875cm" style:rel-height="scale"><draw:image xlink:href="Pictures/2b8f4c27f050f07e813274c32ace6803.png" xlink:type="simple" xlink:show="embed" xlink:actuate="onLoad"/></draw:frame><draw:frame draw:style-name="media" draw:name="7" text:anchor-type="as-char" draw:z-index="7" svg:width="4.7625cm" style:rel-width="100%" svg:height="3.571875cm" style:rel-height="scale"><draw:image xlink:href="Pictures/49480a345fcab9e79ddae682270d5b15.png" xlink:type="simple" xlink:show="embed" xlink:actuate="onLoad"/></draw:frame><draw:frame draw:style-name="media" draw:name="8" text:anchor-type="as-char" draw:z-index="8" svg:width="4.7625cm" style:rel-width="100%" svg:height="3.571875cm" style:rel-height="scale"><draw:image xlink:href="Pictures/ff44cc4fef8bf5a384aa7232fce05ad1.png" xlink:type="simple" xlink:show="embed" xlink:actuate="onLoad"/></draw:frame></text:p>
      <text:p text:style-name="Text_20_body">左側から、3MHz、4MHz、5MHz、6MHz
<draw:frame draw:style-name="media" draw:name="9" text:anchor-type="as-char" draw:z-index="9" svg:width="4.7625cm" style:rel-width="100%" svg:height="3.571875cm" style:rel-height="scale"><draw:image xlink:href="Pictures/2de967a97615dfe2f314b96121b34fc2.png" xlink:type="simple" xlink:show="embed" xlink:actuate="onLoad"/></draw:frame><draw:frame draw:style-name="media" draw:name="10" text:anchor-type="as-char" draw:z-index="10" svg:width="4.7625cm" style:rel-width="100%" svg:height="3.571875cm" style:rel-height="scale"><draw:image xlink:href="Pictures/0c3b26744c5e85b86259062ec4a6a410.png" xlink:type="simple" xlink:show="embed" xlink:actuate="onLoad"/></draw:frame><draw:frame draw:style-name="media" draw:name="11" text:anchor-type="as-char" draw:z-index="11" svg:width="4.7625cm" style:rel-width="100%" svg:height="3.571875cm" style:rel-height="scale"><draw:image xlink:href="Pictures/531411b218e2139fedb8a6a46399a040.png" xlink:type="simple" xlink:show="embed" xlink:actuate="onLoad"/></draw:frame><draw:frame draw:style-name="media" draw:name="12" text:anchor-type="as-char" draw:z-index="12" svg:width="4.7625cm" style:rel-width="100%" svg:height="3.571875cm" style:rel-height="scale"><draw:image xlink:href="Pictures/23af07f935c53ce500c534004447e9e4.png" xlink:type="simple" xlink:show="embed" xlink:actuate="onLoad"/></draw:frame></text:p>
      <text:p text:style-name="Text_20_body">左側から、7MHz、8MHz、9MHz、10MHz
<draw:frame draw:style-name="media" draw:name="13" text:anchor-type="as-char" draw:z-index="13" svg:width="4.7625cm" style:rel-width="100%" svg:height="3.571875cm" style:rel-height="scale"><draw:image xlink:href="Pictures/43fae81e34557acd1b8258e4b5413bac.png" xlink:type="simple" xlink:show="embed" xlink:actuate="onLoad"/></draw:frame><draw:frame draw:style-name="media" draw:name="14" text:anchor-type="as-char" draw:z-index="14" svg:width="4.7625cm" style:rel-width="100%" svg:height="3.571875cm" style:rel-height="scale"><draw:image xlink:href="Pictures/d6d9e386e3f6cd9c832a67cf19b9bad0.png" xlink:type="simple" xlink:show="embed" xlink:actuate="onLoad"/></draw:frame><draw:frame draw:style-name="media" draw:name="15" text:anchor-type="as-char" draw:z-index="15" svg:width="4.7625cm" style:rel-width="100%" svg:height="3.571875cm" style:rel-height="scale"><draw:image xlink:href="Pictures/965e507ae3ecff2d2d39822d34659e9b.png" xlink:type="simple" xlink:show="embed" xlink:actuate="onLoad"/></draw:frame><draw:frame draw:style-name="media" draw:name="16" text:anchor-type="as-char" draw:z-index="16" svg:width="4.7625cm" style:rel-width="100%" svg:height="3.571875cm" style:rel-height="scale"><draw:image xlink:href="Pictures/fdc82c3da5acfe9da957ecabecb84fed.png" xlink:type="simple" xlink:show="embed" xlink:actuate="onLoad"/></draw:frame></text:p>
      <text:p text:style-name="Text_20_body">左側から、11MHz、12MHz、13MHz、14MHz
<draw:frame draw:style-name="media" draw:name="17" text:anchor-type="as-char" draw:z-index="17" svg:width="4.7625cm" style:rel-width="100%" svg:height="3.571875cm" style:rel-height="scale"><draw:image xlink:href="Pictures/e7c8078bb9e9891913a39cd5a89f05bd.png" xlink:type="simple" xlink:show="embed" xlink:actuate="onLoad"/></draw:frame><draw:frame draw:style-name="media" draw:name="18" text:anchor-type="as-char" draw:z-index="18" svg:width="4.7625cm" style:rel-width="100%" svg:height="3.571875cm" style:rel-height="scale"><draw:image xlink:href="Pictures/88ea1e4d8bf3d40931a74845b92a123f.png" xlink:type="simple" xlink:show="embed" xlink:actuate="onLoad"/></draw:frame><draw:frame draw:style-name="media" draw:name="19" text:anchor-type="as-char" draw:z-index="19" svg:width="4.7625cm" style:rel-width="100%" svg:height="3.571875cm" style:rel-height="scale"><draw:image xlink:href="Pictures/b990136a4dc6e2f3058a5e723f721931.png" xlink:type="simple" xlink:show="embed" xlink:actuate="onLoad"/></draw:frame><draw:frame draw:style-name="media" draw:name="20" text:anchor-type="as-char" draw:z-index="20" svg:width="4.7625cm" style:rel-width="100%" svg:height="3.571875cm" style:rel-height="scale"><draw:image xlink:href="Pictures/38db9883e396749a93de2baf95a32c8a.png" xlink:type="simple" xlink:show="embed" xlink:actuate="onLoad"/></draw:frame></text:p>
      <text:p text:style-name="Text_20_body">左側から、15MHz、16MHz(若干、精度が悪くなります)
<draw:frame draw:style-name="media" draw:name="21" text:anchor-type="as-char" draw:z-index="21" svg:width="4.7625cm" style:rel-width="100%" svg:height="3.571875cm" style:rel-height="scale"><draw:image xlink:href="Pictures/a1bd2f7d9ba33cb1031df396deadfe7c.png" xlink:type="simple" xlink:show="embed" xlink:actuate="onLoad"/></draw:frame><draw:frame draw:style-name="media" draw:name="22" text:anchor-type="as-char" draw:z-index="22" svg:width="4.7625cm" style:rel-width="100%" svg:height="3.571875cm" style:rel-height="scale"><draw:image xlink:href="Pictures/4a41b7bf9bf941d5a8cfb75b033c6951.png" xlink:type="simple" xlink:show="embed" xlink:actuate="onLoad"/></draw:frame></text:p>
      <text:p text:style-name="Text_20_body">左側:通常表示
右側:-455kHz表示
<draw:frame draw:style-name="media" draw:name="23" text:anchor-type="as-char" draw:z-index="23" svg:width="9.525cm" style:rel-width="100%" svg:height="7.14375cm" style:rel-height="scale"><draw:image xlink:href="Pictures/d7d1bbea600a90f2000a33ead7f093fe.png" xlink:type="simple" xlink:show="embed" xlink:actuate="onLoad"/></draw:frame><draw:frame draw:style-name="media" draw:name="24" text:anchor-type="as-char" draw:z-index="24" svg:width="9.525cm" style:rel-width="100%" svg:height="7.14375cm" style:rel-height="scale"><draw:image xlink:href="Pictures/9623daf40bec942dbe414f6daba41498.png" xlink:type="simple" xlink:show="embed" xlink:actuate="onLoad"/></draw:frame>
如何ですか?
これを自作ラジオに取り付ければ、受信周波数を直読することが簡単に出来ますね。 <draw:frame draw:style-name="media" draw:name="25" text:anchor-type="as-char" draw:z-index="25" svg:width="" svg:rel-width="100%" svg:height="0cm"><draw:image xlink:href="Pictures/cb908b0fa886f04bb60ce270e7b76ba7.svg" xlink:type="simple" xlink:show="embed" xlink:actuate="onLoad"/></draw:frame></text:p>
      <text:p text:style-name="Text_20_body">※外付けの8MHzクリスタルオシレータを省いて、PIC内臓の8MHzクロックを使用することにより、精度は少し悪くなりますが、とてもコンパクトな、周波数カウンタを実現することが出来ます。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5::27:51</meta:creation-date>
    <dc:creator>Generated</dc:creator>
    <dc:date>2026-09-14T15::27:51</dc:date>
    <dc:language>en-US</dc:language>
    <meta:editing-cycles>1</meta:editing-cycles>
    <meta:editing-duration>PT0S</meta:editing-duration>
    <dc:title>elechobby:picdic:pic16f88:110</dc:title>
  </office:meta>
</office:document-meta>
</file>