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72bd27f0e15db8709fbd46eec59b862.png"/>
  <manifest:file-entry manifest:media-type="image/png" manifest:full-path="Pictures/ee21c3133339c56f6b5695f942a05c9e.png"/>
  <manifest:file-entry manifest:media-type="image/png" manifest:full-path="Pictures/e6dc30926ab421e318a31fc6d036bc4e.png"/>
  <manifest:file-entry manifest:media-type="image/png" manifest:full-path="Pictures/b158b07088ecf2cef6644e30961c704b.png"/>
  <manifest:file-entry manifest:media-type="image/png" manifest:full-path="Pictures/1f5e9b540ebe4d8c65ea6903045724dc.png"/>
  <manifest:file-entry manifest:media-type="image/png" manifest:full-path="Pictures/99176eef1c133ef7cdeef8c10f06344a.png"/>
  <manifest:file-entry manifest:media-type="image/png" manifest:full-path="Pictures/0237007e873f4dc79abcc28e108304df.png"/>
  <manifest:file-entry manifest:media-type="image/png" manifest:full-path="Pictures/bcdd30f84339aab10e24b363aedcfc91.png"/>
  <manifest:file-entry manifest:media-type="image/png" manifest:full-path="Pictures/b01cf04c1e4cb5c9b37c01325cda600f.png"/>
  <manifest:file-entry manifest:media-type="image/png" manifest:full-path="Pictures/0dee8db57742fe6d43a9eeb2e3700946.png"/>
  <manifest:file-entry manifest:media-type="image/png" manifest:full-path="Pictures/83313808dcb0f3ab96f8b14c6dcbd7b6.png"/>
  <manifest:file-entry manifest:media-type="image/png" manifest:full-path="Pictures/844e5aa6e8ef5e95841e86494ed10031.png"/>
  <manifest:file-entry manifest:media-type="image/png" manifest:full-path="Pictures/a3274ef764572e3264a86adc6938f46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108"/><text:bookmark-start text:name="__RefHeading___簡易時計_pic単体_1"/><text:bookmark-start text:name="簡易時計_pic単体"/>簡易時計(PIC単体)<text:bookmark-end text:name="__RefHeading___簡易時計_pic単体_1"/><text:bookmark-end text:name="簡易時計_pic単体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オークションで、8.000000MHzという、高精度のクリスタルオシレータが、安価で手に入りましたので、早速、簡易
な時計を製作してみました。</text:p>
      <text:p text:style-name="Text_20_body">通常ですと、RTC(リアルタイムクロック)モジュールを利用するところなのですが、折角、高精度のクリスタルオシ
レータが手に入りましたので、今回は、PIC単体で実現してみました。その分、ソフトに重きが置かれています。
<draw:frame draw:style-name="media" draw:name="0" text:anchor-type="as-char" draw:z-index="0" svg:width="7.8052083333333cm" style:rel-width="100%" svg:height="4.7889583333333cm" style:rel-height="scale"><draw:image xlink:href="Pictures/e72bd27f0e15db8709fbd46eec59b862.png" xlink:type="simple" xlink:show="embed" xlink:actuate="onLoad"/></draw:frame>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0.1秒の正確な、時間(割り込みタイミング)を得るために、CCPモジュールをコンペアモードで使用します。
<draw:frame draw:style-name="media" draw:name="1" text:anchor-type="as-char" draw:z-index="1" svg:width="17.674166666667cm" style:rel-width="100%" svg:height="15.24cm" style:rel-height="scale"><draw:image xlink:href="Pictures/ee21c3133339c56f6b5695f942a05c9e.png" xlink:type="simple" xlink:show="embed" xlink:actuate="onLoad"/></draw:frame></text:p>
      <text:p text:style-name="Text_20_body">割り込み処理では、時刻データ(クロック変数)を生成します。とても単純です。
<draw:frame draw:style-name="media" draw:name="2" text:anchor-type="as-char" draw:z-index="2" svg:width="17.674166666667cm" style:rel-width="100%" svg:height="16.642291666667cm" style:rel-height="scale"><draw:image xlink:href="Pictures/e6dc30926ab421e318a31fc6d036bc4e.png" xlink:type="simple" xlink:show="embed" xlink:actuate="onLoad"/></draw:frame></text:p>
      <text:p text:style-name="Text_20_body">時刻表示では、クロック変数から、時、分、秒を求め、表示します。
その時に、クロック変数へのアクセスを、メイン処理と割り込み処理の間で、排他制御を考慮しなければなりま
せん。
つまり、</text:p>
      <text:list text:style-name="List_20_1" text:continue-numbering="false">
        <text:list-item>
          <text:p text:style-name="List_20_1_Content_First"> メイン処理で、クロック変数を参照しようとしているときに、</text:p>
        </text:list-item>
        <text:list-item>
          <text:p text:style-name="List_20_1_Content_Last"> 割り込み処理が、クロック変数を+1しようとすると、</text:p>
        </text:list-item>
      </text:list>
      <text:p text:style-name="Text_20_body">タイミングによっては、不具合が生じます。
従って、</text:p>
      <text:list text:style-name="List_20_1" text:continue-numbering="false">
        <text:list-item>
          <text:p text:style-name="List_20_1_Content_First"> メイン処理では、参照前に、クロック変数をロックし、参照後に、ロックを解除します。</text:p>
        </text:list-item>
        <text:list-item>
          <text:p text:style-name="List_20_1_Content_Last"> 割り込み処理では、ロックされているときには、クロック変数にアクセスしないようにします。</text:p>
        </text:list-item>
      </text:list>
      <text:p text:style-name="Text_20_body">こうすることによって、不具合を防ぐことができます。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3" text:anchor-type="as-char" draw:z-index="3" svg:width="16.933333333333cm" svg:height="11.90625cm"><draw:image xlink:href="Pictures/b158b07088ecf2cef6644e30961c704b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 <text:line-break/><text:span text:style-name="highlight_co2">#define<text:tab/><text:tab/>ON<text:tab/><text:tab/><text:tab/>0</text:span><text:line-break/><text:span text:style-name="highlight_co2">#define<text:tab/><text:tab/>OFF<text:tab/><text:tab/><text:tab/>1</text:span><text:line-break/> <text:line-break/><text:span text:style-name="highlight_co2">#define<text:tab/><text:tab/>SW_MODE<text:tab/><text:tab/>&amp;PORTA, 2</text:span><text:line-break/><text:span text:style-name="highlight_co2">#define<text:tab/><text:tab/>SW_UP<text:tab/><text:tab/>&amp;PORTA, 3</text:span><text:line-break/><text:span text:style-name="highlight_co2">#define<text:tab/><text:tab/>SW_DOWN<text:tab/><text:tab/>&amp;PORTA, 4</text:span><text:line-break/><text:span text:style-name="highlight_co2">#define<text:tab/><text:tab/>SW_SET<text:tab/><text:tab/>&amp;PORTA, 5</text:span><text:line-break/> <text:line-break/><text:span text:style-name="highlight_co2">#define<text:tab/><text:tab/>LED<text:tab/><text:tab/><text:tab/>PORTB.F4</text:span><text:line-break/> <text:line-break/><text:span text:style-name="highlight_co2">#define<text:tab/><text:tab/>TRUE<text:tab/><text:tab/>255</text:span><text:line-break/><text:span text:style-name="highlight_co2">#define<text:tab/><text:tab/>FALSE<text:tab/><text:tab/>0</text:span><text:line-break/> <text:line-break/><text:span text:style-name="highlight_co2">#define<text:tab/><text:tab/>LOCK<text:tab/><text:tab/>1</text:span><text:line-break/><text:span text:style-name="highlight_co2">#define<text:tab/><text:tab/>UNLOCK<text:tab/><text:tab/>0</text:span><text:line-break/> <text:line-break/><text:span text:style-name="highlight_co1">//********************************************************************** </text:span><text:line-break/> <text:line-break/><text:span text:style-name="highlight_kw4">static</text:span><text:tab/><text:span text:style-name="highlight_kw4">long</text:span><text:tab/><text:a xlink:type="simple" xlink:href="http://www.opengroup.org/onlinepubs/009695399/functions/clock.html" text:style-name="Internet_20_link" text:visited-style-name="Visited_20_Internet_20_Link"><text:span text:style-name="highlight_kw3">clock</text:span></text:a><text:span text:style-name="highlight_sy0">;</text:span><text:line-break/><text:span text:style-name="highlight_kw4">static</text:span><text:tab/><text:span text:style-name="highlight_kw4">short</text:span><text:tab/>lock<text:span text:style-name="highlight_sy0">;</text:span><text:line-break/> <text:line-break/><text:span text:style-name="highlight_kw4">void</text:span><text:tab/>interrupt<text:span text:style-name="highlight_br0">(</text:span><text:span text:style-name="highlight_br0">)</text:span><text:line-break/><text:span text:style-name="highlight_br0">{</text:span><text:line-break/><text:tab/><text:span text:style-name="highlight_kw1">if</text:span> <text:span text:style-name="highlight_br0">(</text:span>PIR1.<text:span text:style-name="highlight_me1">CCP1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PIR1.<text:span text:style-name="highlight_me1">CCP1IF</text:span> <text:span text:style-name="highlight_sy0">=</text:span> <text:span text:style-name="highlight_nu0">0</text:span><text:span text:style-name="highlight_sy0">;</text:span><text:line-break/><text:tab/><text:tab/><text:span text:style-name="highlight_co1">//</text:span><text:line-break/><text:tab/><text:tab/>LED <text:span text:style-name="highlight_sy0">=</text:span> ~LED<text:span text:style-name="highlight_sy0">;</text:span><text:line-break/><text:tab/><text:tab/><text:span text:style-name="highlight_co1">//</text:span><text:line-break/><text:tab/><text:tab/><text:span text:style-name="highlight_kw1">if</text:span> <text:span text:style-name="highlight_br0">(</text:span>lock <text:span text:style-name="highlight_sy0">==</text:span> UNLOCK<text:span text:style-name="highlight_br0">)</text:span> <text:span text:style-name="highlight_br0">{</text:span><text:line-break/><text:tab/><text:tab/><text:tab/><text:a xlink:type="simple" xlink:href="http://www.opengroup.org/onlinepubs/009695399/functions/clock.html" text:style-name="Internet_20_link" text:visited-style-name="Visited_20_Internet_20_Link"><text:span text:style-name="highlight_kw3">clock</text:span></text:a><text:span text:style-name="highlight_sy0">++;</text:span><text:line-break/><text:tab/><text:tab/><text:tab/><text:span text:style-name="highlight_kw1">if</text:span> <text:span text:style-name="highlight_br0">(</text:span>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==</text:span> <text:span text:style-name="highlight_nu0">864000</text:span><text:span text:style-name="highlight_br0">)</text:span><text:line-break/><text:tab/><text:tab/><text:tab/><text:tab/>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=</text:span> <text:span text:style-name="highlight_nu0">0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char</text:span><text:tab/>buf<text:span text:style-name="highlight_br0">[</text:span><text:span text:style-name="highlight_nu0">16</text:span><text:span text:style-name="highlight_br0">]</text:span><text:span text:style-name="highlight_sy0">;</text:span><text:line-break/><text:tab/><text:span text:style-name="highlight_kw4">static</text:span><text:tab/><text:span text:style-name="highlight_kw4">short</text:span><text:tab/>hh<text:span text:style-name="highlight_sy0">,</text:span> mn<text:span text:style-name="highlight_sy0">,</text:span> ss<text:span text:style-name="highlight_sy0">,</text:span> hh_tmp<text:span text:style-name="highlight_sy0">,</text:span> mn_tmp<text:span text:style-name="highlight_sy0">,</text:span> ss_tmp<text:span text:style-name="highlight_sy0">,</text:span> mode<text:span text:style-name="highlight_sy0">;</text:span><text:line-break/><text:tab/><text:span text:style-name="highlight_kw4">static</text:span><text:tab/><text:span text:style-name="highlight_kw4">long</text:span><text:tab/>tmp<text:span text:style-name="highlight_sy0">;</text:span><text:line-break/><text:tab/><text:span text:style-name="highlight_co1">//</text:span><text:line-break/><text:span text:style-name="highlight_co1">//<text:tab/>OSCCON = 0b01110000;<text:tab/><text:tab/>// クロックは8MHz </text:span><text:line-break/><text:tab/>CMCON<text:s text:c="2"/><text:span text:style-name="highlight_sy0">=</text:span> <text:span text:style-name="highlight_nu6">0b00000111</text:span><text:span text:style-name="highlight_sy0">;</text:span><text:tab/><text:tab/><text:span text:style-name="highlight_co1">// コンパレータは使用しない。</text:span><text:line-break/><text:tab/>ANSEL<text:s text:c="2"/><text:span text:style-name="highlight_sy0">=</text:span> <text:span text:style-name="highlight_nu6">0b00000000</text:span><text:span text:style-name="highlight_sy0">;</text:span><text:tab/><text:tab/><text:span text:style-name="highlight_co1">// A/D変換は使用しない。 </text:span><text:line-break/><text:tab/>TRISA<text:s text:c="2"/><text:span text:style-name="highlight_sy0">=</text:span> <text:span text:style-name="highlight_nu6">0b11111111</text:span><text:span text:style-name="highlight_sy0">;</text:span><text:line-break/><text:tab/>TRISB<text:s text:c="2"/><text:span text:style-name="highlight_sy0">=</text:span> <text:span text:style-name="highlight_nu6">0b00000000</text:span><text:span text:style-name="highlight_sy0">;</text:span><text:line-break/><text:tab/>OPTION_REG.<text:span text:style-name="highlight_me1">F7</text:span> <text:span text:style-name="highlight_sy0">=</text:span> <text:span text:style-name="highlight_nu0">0</text:span><text:span text:style-name="highlight_sy0">;</text:span><text:tab/><text:tab/><text:tab/><text:span text:style-name="highlight_co1">// PORTBをプルアップする。 </text:span><text:line-break/><text:tab/><text:span text:style-name="highlight_co1">// TIMER1の設定</text:span><text:line-break/><text:tab/>PIE1.<text:span text:style-name="highlight_me1">TMR1IE</text:span> <text:span text:style-name="highlight_sy0">=</text:span> <text:span text:style-name="highlight_nu0">0</text:span><text:span text:style-name="highlight_sy0">;</text:span><text:line-break/><text:tab/>PIR1.<text:span text:style-name="highlight_me1">TMR1IF</text:span> <text:span text:style-name="highlight_sy0">=</text:span> <text:span text:style-name="highlight_nu0">0</text:span><text:span text:style-name="highlight_sy0">;</text:span><text:line-break/><text:tab/>T1CON.<text:span text:style-name="highlight_me1">T1CKPS0</text:span> <text:span text:style-name="highlight_sy0">=</text:span> <text:span text:style-name="highlight_nu0">1</text:span><text:span text:style-name="highlight_sy0">;</text:span><text:line-break/><text:tab/>T1CON.<text:span text:style-name="highlight_me1">T1CKPS1</text:span> <text:span text:style-name="highlight_sy0">=</text:span> <text:span text:style-name="highlight_nu0">1</text:span><text:span text:style-name="highlight_sy0">;</text:span><text:line-break/><text:tab/>T1CON.<text:span text:style-name="highlight_me1">TMR1ON</text:span> <text:span text:style-name="highlight_sy0">=</text:span> <text:span text:style-name="highlight_nu0">0</text:span><text:span text:style-name="highlight_sy0">;</text:span><text:line-break/><text:tab/>TMR1L <text:span text:style-name="highlight_sy0">=</text:span> <text:span text:style-name="highlight_nu0">0</text:span><text:span text:style-name="highlight_sy0">;</text:span><text:line-break/><text:tab/>TMR1H <text:span text:style-name="highlight_sy0">=</text:span> <text:span text:style-name="highlight_nu0">0</text:span><text:span text:style-name="highlight_sy0">;</text:span><text:line-break/><text:tab/><text:span text:style-name="highlight_co1">// CCPの設定</text:span><text:line-break/><text:tab/>PIE1.<text:span text:style-name="highlight_me1">CCP1IE</text:span> <text:span text:style-name="highlight_sy0">=</text:span> <text:span text:style-name="highlight_nu0">1</text:span><text:span text:style-name="highlight_sy0">;</text:span><text:line-break/><text:tab/>PIR1.<text:span text:style-name="highlight_me1">CCP1IF</text:span> <text:span text:style-name="highlight_sy0">=</text:span> <text:span text:style-name="highlight_nu0">0</text:span><text:span text:style-name="highlight_sy0">;</text:span><text:line-break/><text:tab/>CCP1CON.<text:span text:style-name="highlight_me1">CCP1M3</text:span> <text:span text:style-name="highlight_sy0">=</text:span> <text:span text:style-name="highlight_nu0">1</text:span><text:span text:style-name="highlight_sy0">;</text:span><text:line-break/><text:tab/>CCP1CON.<text:span text:style-name="highlight_me1">CCP1M2</text:span> <text:span text:style-name="highlight_sy0">=</text:span> <text:span text:style-name="highlight_nu0">0</text:span><text:span text:style-name="highlight_sy0">;</text:span><text:line-break/><text:tab/>CCP1CON.<text:span text:style-name="highlight_me1">CCP1M1</text:span> <text:span text:style-name="highlight_sy0">=</text:span> <text:span text:style-name="highlight_nu0">1</text:span><text:span text:style-name="highlight_sy0">;</text:span><text:line-break/><text:tab/>CCP1CON.<text:span text:style-name="highlight_me1">CCP1M0</text:span> <text:span text:style-name="highlight_sy0">=</text:span> <text:span text:style-name="highlight_nu0">1</text:span><text:span text:style-name="highlight_sy0">;</text:span><text:line-break/><text:tab/>CCPR1L <text:span text:style-name="highlight_sy0">=</text:span> <text:span text:style-name="highlight_nu12">0xA8</text:span><text:span text:style-name="highlight_sy0">;</text:span><text:tab/><text:span text:style-name="highlight_co1">// 0.1sec...10hz...クロックが8Mhzの時</text:span><text:line-break/><text:tab/>CCPR1H <text:span text:style-name="highlight_sy0">=</text:span> <text:span text:style-name="highlight_nu12">0x61</text:span><text:span text:style-name="highlight_sy0">;</text:span><text:tab/><text:span text:style-name="highlight_co1">// 0.1sec...(1÷8000000)*4*8*25000</text:span><text:line-break/><text:tab/><text:span text:style-name="highlight_co1">//</text:span><text:line-break/><text:tab/>Lcd_Custom_Config<text:span text:style-name="highlight_br0">(</text:span><text:span text:style-name="highlight_sy0">&amp;</text:span>PORTB<text:span text:style-name="highlight_sy0">,</text:span> <text:span text:style-name="highlight_nu0">0</text:span><text:span text:style-name="highlight_sy0">,</text:span> <text:span text:style-name="highlight_nu0">1</text:span><text:span text:style-name="highlight_sy0">,</text:span> <text:span text:style-name="highlight_nu0">2</text:span><text:span text:style-name="highlight_sy0">,</text:span> <text:span text:style-name="highlight_nu0">3</text:span><text:span text:style-name="highlight_sy0">,</text:span> <text:span text:style-name="highlight_sy0">&amp;</text:span>PORTB<text:span text:style-name="highlight_sy0">,</text:span> <text:span text:style-name="highlight_nu0">5</text:span><text:span text:style-name="highlight_sy0">,</text:span> <text:span text:style-name="highlight_nu0">6</text:span><text:span text:style-name="highlight_sy0">,</text:span> <text:span text:style-name="highlight_nu0">7</text:span><text:span text:style-name="highlight_br0">)</text:span><text:span text:style-name="highlight_sy0">;</text:span><text:line-break/><text:tab/>Lcd_Custom_Cmd<text:span text:style-name="highlight_br0">(</text:span>LCD_CURSOR_OFF<text:span text:style-name="highlight_br0">)</text:span><text:span text:style-name="highlight_sy0">;</text:span><text:line-break/><text:tab/>Lcd_Custom_Cmd<text:span text:style-name="highlight_br0">(</text:span>LCD_CLEAR<text:span text:style-name="highlight_br0">)</text:span><text:span text:style-name="highlight_sy0">;</text:span><text:line-break/><text:tab/><text:span text:style-name="highlight_co1">//</text:span><text:line-break/><text:tab/>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=</text:span> <text:span text:style-name="highlight_nu0">0</text:span><text:span text:style-name="highlight_sy0">;</text:span><text:line-break/><text:tab/>lock <text:span text:style-name="highlight_sy0">=</text:span> <text:span text:style-name="highlight_nu0">0</text:span><text:span text:style-name="highlight_sy0">;</text:span><text:line-break/><text:tab/>mode <text:span text:style-name="highlight_sy0">=</text:span> <text:span text:style-name="highlight_nu0">0</text:span><text:span text:style-name="highlight_sy0">;</text:span><text:line-break/><text:tab/>hh_tmp <text:span text:style-name="highlight_sy0">=</text:span> <text:span text:style-name="highlight_nu0">0</text:span><text:span text:style-name="highlight_sy0">;</text:span><text:line-break/><text:tab/>mn_tmp <text:span text:style-name="highlight_sy0">=</text:span> <text:span text:style-name="highlight_nu0">0</text:span><text:span text:style-name="highlight_sy0">;</text:span><text:line-break/><text:tab/>ss_tmp <text:span text:style-name="highlight_sy0">=</text:span> <text:span text:style-name="highlight_nu0">0</text:span><text:span text:style-name="highlight_sy0">;</text:span><text:line-break/><text:tab/><text:span text:style-name="highlight_co1">// 割り込みを許可する。 </text:span><text:line-break/><text:tab/>INTCON.<text:span text:style-name="highlight_me1">PEIE</text:span> <text:span text:style-name="highlight_sy0">=</text:span> <text:span text:style-name="highlight_nu0">1</text:span><text:span text:style-name="highlight_sy0">;</text:span><text:line-break/><text:tab/>INTCON.<text:span text:style-name="highlight_me1">GIE</text:span>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T1CON.<text:span text:style-name="highlight_me1">TMR1ON</text:span>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hh <text:span text:style-name="highlight_sy0">=</text:span> 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/</text:span> <text:span text:style-name="highlight_nu0">36000</text:span><text:span text:style-name="highlight_sy0">;</text:span><text:line-break/><text:tab/><text:tab/>mn <text:span text:style-name="highlight_sy0">=</text:span> <text:span text:style-name="highlight_br0">(</text:span>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-</text:span> <text:span text:style-name="highlight_br0">(</text:span><text:span text:style-name="highlight_nu0">36000</text:span> <text:span text:style-name="highlight_sy0">*</text:span> <text:span text:style-name="highlight_br0">(</text:span><text:span text:style-name="highlight_kw4">long</text:span><text:span text:style-name="highlight_br0">)</text:span>hh<text:span text:style-name="highlight_br0">)</text:span><text:span text:style-name="highlight_br0">)</text:span> <text:span text:style-name="highlight_sy0">/</text:span> <text:span text:style-name="highlight_nu0">600</text:span><text:span text:style-name="highlight_sy0">;</text:span><text:line-break/><text:tab/><text:tab/>ss <text:span text:style-name="highlight_sy0">=</text:span> <text:span text:style-name="highlight_br0">(</text:span>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-</text:span> <text:span text:style-name="highlight_br0">(</text:span><text:span text:style-name="highlight_nu0">36000</text:span> <text:span text:style-name="highlight_sy0">*</text:span> <text:span text:style-name="highlight_br0">(</text:span><text:span text:style-name="highlight_kw4">long</text:span><text:span text:style-name="highlight_br0">)</text:span>hh<text:span text:style-name="highlight_br0">)</text:span> <text:span text:style-name="highlight_sy0">-</text:span> <text:span text:style-name="highlight_br0">(</text:span><text:span text:style-name="highlight_nu0">600</text:span> <text:span text:style-name="highlight_sy0">*</text:span> <text:span text:style-name="highlight_br0">(</text:span><text:span text:style-name="highlight_kw4">long</text:span><text:span text:style-name="highlight_br0">)</text:span>mn<text:span text:style-name="highlight_br0">)</text:span><text:span text:style-name="highlight_br0">)</text:span> <text:span text:style-name="highlight_sy0">/</text:span> <text:span text:style-name="highlight_nu0">10</text:span><text:span text:style-name="highlight_sy0">;</text:span><text:line-break/><text:tab/><text:tab/><text:span text:style-name="highlight_co1">//</text:span><text:line-break/><text:tab/><text:tab/>LongToStr<text:span text:style-name="highlight_br0">(</text:span><text:a xlink:type="simple" xlink:href="http://www.opengroup.org/onlinepubs/009695399/functions/clock.html" text:style-name="Internet_20_link" text:visited-style-name="Visited_20_Internet_20_Link"><text:span text:style-name="highlight_kw3">clock</text:span></text:a>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10</text:span><text:span text:style-name="highlight_sy0">,</text:span> <text:span text:style-name="highlight_sy0">&amp;</text:span>buf<text:span text:style-name="highlight_br0">[</text:span><text:span text:style-name="highlight_nu0">4</text:span><text:span text:style-name="highlight_br0">]</text:span><text:span text:style-name="highlight_br0">)</text:span><text:span text:style-name="highlight_sy0">;</text:span><text:line-break/> <text:line-break/><text:tab/><text:tab/>ByteToStr<text:span text:style-name="highlight_br0">(</text:span>hh<text:span text:style-name="highlight_sy0">,</text:span> buf<text:span text:style-name="highlight_br0">)</text:span><text:span text:style-name="highlight_sy0">;</text:span><text:line-break/><text:tab/><text:tab/>buf<text:span text:style-name="highlight_br0">[</text:span><text:span text:style-name="highlight_nu0">1</text:span><text:span text:style-name="highlight_br0">]</text:span> <text:span text:style-name="highlight_sy0">=</text:span> buf<text:span text:style-name="highlight_br0">[</text:span><text:span text:style-name="highlight_nu0">1</text:span><text:span text:style-name="highlight_br0">]</text:span> <text:span text:style-name="highlight_sy0">==</text:span> <text:span text:style-name="highlight_st0">' '</text:span> <text:span text:style-name="highlight_sy0">?</text:span> <text:span text:style-name="highlight_st0">'0'</text:span> <text:span text:style-name="highlight_sy0">:</text:span> buf<text:span text:style-name="highlight_br0">[</text:span><text:span text:style-name="highlight_nu0">1</text:span><text:span text:style-name="highlight_br0">]</text:span><text:span text:style-name="highlight_sy0">;</text:span><text:line-break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y0">&amp;</text:span>buf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tab/><text:tab/>Lcd_Custom_Out<text:span text:style-name="highlight_br0">(</text:span><text:span text:style-name="highlight_nu0">1</text:span><text:span text:style-name="highlight_sy0">,</text:span> <text:span text:style-name="highlight_nu0">3</text:span><text:span text:style-name="highlight_sy0">,</text:span> <text:span text:style-name="highlight_st0">":"</text:span><text:span text:style-name="highlight_br0">)</text:span><text:span text:style-name="highlight_sy0">;</text:span><text:line-break/><text:tab/><text:tab/><text:span text:style-name="highlight_co1">//</text:span><text:line-break/><text:tab/><text:tab/>ByteToStr<text:span text:style-name="highlight_br0">(</text:span>mn<text:span text:style-name="highlight_sy0">,</text:span> buf<text:span text:style-name="highlight_br0">)</text:span><text:span text:style-name="highlight_sy0">;</text:span><text:line-break/><text:tab/><text:tab/>buf<text:span text:style-name="highlight_br0">[</text:span><text:span text:style-name="highlight_nu0">1</text:span><text:span text:style-name="highlight_br0">]</text:span> <text:span text:style-name="highlight_sy0">=</text:span> buf<text:span text:style-name="highlight_br0">[</text:span><text:span text:style-name="highlight_nu0">1</text:span><text:span text:style-name="highlight_br0">]</text:span> <text:span text:style-name="highlight_sy0">==</text:span> <text:span text:style-name="highlight_st0">' '</text:span> <text:span text:style-name="highlight_sy0">?</text:span> <text:span text:style-name="highlight_st0">'0'</text:span> <text:span text:style-name="highlight_sy0">:</text:span> buf<text:span text:style-name="highlight_br0">[</text:span><text:span text:style-name="highlight_nu0">1</text:span><text:span text:style-name="highlight_br0">]</text:span><text:span text:style-name="highlight_sy0">;</text:span><text:line-break/><text:tab/><text:tab/>Lcd_Custom_Out<text:span text:style-name="highlight_br0">(</text:span><text:span text:style-name="highlight_nu0">1</text:span><text:span text:style-name="highlight_sy0">,</text:span> <text:span text:style-name="highlight_nu0">4</text:span><text:span text:style-name="highlight_sy0">,</text:span> <text:span text:style-name="highlight_sy0">&amp;</text:span>buf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tab/><text:tab/>Lcd_Custom_Out<text:span text:style-name="highlight_br0">(</text:span><text:span text:style-name="highlight_nu0">1</text:span><text:span text:style-name="highlight_sy0">,</text:span> <text:span text:style-name="highlight_nu0">6</text:span><text:span text:style-name="highlight_sy0">,</text:span> <text:span text:style-name="highlight_st0">":"</text:span><text:span text:style-name="highlight_br0">)</text:span><text:span text:style-name="highlight_sy0">;</text:span><text:line-break/><text:tab/><text:tab/><text:span text:style-name="highlight_co1">//</text:span><text:line-break/><text:tab/><text:tab/>ByteToStr<text:span text:style-name="highlight_br0">(</text:span>ss<text:span text:style-name="highlight_sy0">,</text:span> buf<text:span text:style-name="highlight_br0">)</text:span><text:span text:style-name="highlight_sy0">;</text:span><text:line-break/><text:tab/><text:tab/>buf<text:span text:style-name="highlight_br0">[</text:span><text:span text:style-name="highlight_nu0">1</text:span><text:span text:style-name="highlight_br0">]</text:span> <text:span text:style-name="highlight_sy0">=</text:span> buf<text:span text:style-name="highlight_br0">[</text:span><text:span text:style-name="highlight_nu0">1</text:span><text:span text:style-name="highlight_br0">]</text:span> <text:span text:style-name="highlight_sy0">==</text:span> <text:span text:style-name="highlight_st0">' '</text:span> <text:span text:style-name="highlight_sy0">?</text:span> <text:span text:style-name="highlight_st0">'0'</text:span> <text:span text:style-name="highlight_sy0">:</text:span> buf<text:span text:style-name="highlight_br0">[</text:span><text:span text:style-name="highlight_nu0">1</text:span><text:span text:style-name="highlight_br0">]</text:span><text:span text:style-name="highlight_sy0">;</text:span><text:line-break/><text:tab/><text:tab/>Lcd_Custom_Out<text:span text:style-name="highlight_br0">(</text:span><text:span text:style-name="highlight_nu0">1</text:span><text:span text:style-name="highlight_sy0">,</text:span> <text:span text:style-name="highlight_nu0">7</text:span><text:span text:style-name="highlight_sy0">,</text:span> <text:span text:style-name="highlight_sy0">&amp;</text:span>buf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tab/><text:tab/><text:span text:style-name="highlight_co1">//</text:span><text:line-break/><text:tab/><text:tab/><text:span text:style-name="highlight_kw1">if</text:span> <text:span text:style-name="highlight_br0">(</text:span>Button<text:span text:style-name="highlight_br0">(</text:span>SW_MODE<text:span text:style-name="highlight_sy0">,</text:span> <text:span text:style-name="highlight_nu0">10</text:span><text:span text:style-name="highlight_sy0">,</text:span> ON<text:span text:style-name="highlight_br0">)</text:span> <text:span text:style-name="highlight_sy0">==</text:span> TRUE<text:span text:style-name="highlight_br0">)</text:span> <text:span text:style-name="highlight_br0">{</text:span><text:line-break/><text:tab/><text:tab/><text:tab/><text:span text:style-name="highlight_kw1">while</text:span> <text:span text:style-name="highlight_br0">(</text:span>Button<text:span text:style-name="highlight_br0">(</text:span>SW_MODE<text:span text:style-name="highlight_sy0">,</text:span> <text:span text:style-name="highlight_nu0">10</text:span><text:span text:style-name="highlight_sy0">,</text:span> OFF<text:span text:style-name="highlight_br0">)</text:span> <text:span text:style-name="highlight_sy0">==</text:span> FALSE<text:span text:style-name="highlight_br0">)</text:span><text:line-break/><text:tab/><text:tab/><text:tab/><text:tab/><text:span text:style-name="highlight_sy0">;</text:span><text:line-break/><text:tab/><text:tab/><text:tab/>mode <text:span text:style-name="highlight_sy0">=</text:span> <text:span text:style-name="highlight_br0">(</text:span>mode <text:span text:style-name="highlight_sy0">==</text:span> <text:span text:style-name="highlight_nu0">0</text:span><text:span text:style-name="highlight_br0">)</text:span> <text:span text:style-name="highlight_sy0">?</text:span> <text:span text:style-name="highlight_nu0">1</text:span> <text:span text:style-name="highlight_sy0">:</text:span> <text:span text:style-name="highlight_nu0">0</text:span><text:span text:style-name="highlight_sy0">;</text:span><text:line-break/><text:tab/><text:tab/><text:span text:style-name="highlight_br0">}</text:span> <text:line-break/><text:tab/><text:tab/><text:span text:style-name="highlight_co1">//</text:span><text:line-break/><text:tab/><text:tab/><text:span text:style-name="highlight_kw1">if</text:span> <text:span text:style-name="highlight_br0">(</text:span>Button<text:span text:style-name="highlight_br0">(</text:span>SW_UP<text:span text:style-name="highlight_sy0">,</text:span> <text:span text:style-name="highlight_nu0">10</text:span><text:span text:style-name="highlight_sy0">,</text:span> ON<text:span text:style-name="highlight_br0">)</text:span> <text:span text:style-name="highlight_sy0">==</text:span> TRUE<text:span text:style-name="highlight_br0">)</text:span> <text:span text:style-name="highlight_br0">{</text:span><text:line-break/><text:tab/><text:tab/><text:tab/><text:span text:style-name="highlight_kw1">while</text:span> <text:span text:style-name="highlight_br0">(</text:span>Button<text:span text:style-name="highlight_br0">(</text:span>SW_UP<text:span text:style-name="highlight_sy0">,</text:span> <text:span text:style-name="highlight_nu0">10</text:span><text:span text:style-name="highlight_sy0">,</text:span> OFF<text:span text:style-name="highlight_br0">)</text:span> <text:span text:style-name="highlight_sy0">==</text:span> FALSE<text:span text:style-name="highlight_br0">)</text:span><text:line-break/><text:tab/><text:tab/><text:tab/><text:tab/><text:span text:style-name="highlight_sy0">;</text:span><text:line-break/><text:tab/><text:tab/><text:tab/><text:span text:style-name="highlight_kw1">if</text:span> <text:span text:style-name="highlight_br0">(</text:span>mode <text:span text:style-name="highlight_sy0">==</text:span> <text:span text:style-name="highlight_nu0">0</text:span><text:span text:style-name="highlight_br0">)</text:span> <text:span text:style-name="highlight_br0">{</text:span><text:line-break/><text:tab/><text:tab/><text:tab/><text:tab/>hh_tmp<text:span text:style-name="highlight_sy0">++;</text:span><text:line-break/><text:tab/><text:tab/><text:tab/><text:tab/><text:span text:style-name="highlight_kw1">if</text:span> <text:span text:style-name="highlight_br0">(</text:span>hh_tmp <text:span text:style-name="highlight_sy0">==</text:span> <text:span text:style-name="highlight_nu0">24</text:span><text:span text:style-name="highlight_br0">)</text:span><text:line-break/><text:tab/><text:tab/><text:tab/><text:tab/><text:tab/>hh_tmp <text:span text:style-name="highlight_sy0">=</text:span> <text:span text:style-name="highlight_nu0">0</text:span><text:span text:style-name="highlight_sy0">;</text:span><text:line-break/><text:tab/><text:tab/><text:tab/><text:span text:style-name="highlight_br0">}</text:span> <text:span text:style-name="highlight_kw1">else</text:span> <text:span text:style-name="highlight_br0">{</text:span><text:line-break/><text:tab/><text:tab/><text:tab/><text:tab/>mn_tmp<text:span text:style-name="highlight_sy0">++;</text:span><text:line-break/><text:tab/><text:tab/><text:tab/><text:tab/><text:span text:style-name="highlight_kw1">if</text:span> <text:span text:style-name="highlight_br0">(</text:span>mn_tmp <text:span text:style-name="highlight_sy0">==</text:span> <text:span text:style-name="highlight_nu0">60</text:span><text:span text:style-name="highlight_br0">)</text:span><text:line-break/><text:tab/><text:tab/><text:tab/><text:tab/><text:tab/>mn_tmp <text:span text:style-name="highlight_sy0">=</text:span> <text:span text:style-name="highlight_nu0">0</text:span><text:span text:style-name="highlight_sy0">;</text:span><text:line-break/><text:tab/><text:tab/><text:tab/><text:span text:style-name="highlight_br0">}</text:span><text:line-break/><text:tab/><text:tab/><text:span text:style-name="highlight_br0">}</text:span><text:line-break/><text:tab/><text:tab/><text:span text:style-name="highlight_co1">//</text:span><text:line-break/><text:tab/><text:tab/><text:span text:style-name="highlight_kw1">if</text:span> <text:span text:style-name="highlight_br0">(</text:span>Button<text:span text:style-name="highlight_br0">(</text:span>SW_DOWN<text:span text:style-name="highlight_sy0">,</text:span> <text:span text:style-name="highlight_nu0">10</text:span><text:span text:style-name="highlight_sy0">,</text:span> ON<text:span text:style-name="highlight_br0">)</text:span> <text:span text:style-name="highlight_sy0">==</text:span> TRUE<text:span text:style-name="highlight_br0">)</text:span> <text:span text:style-name="highlight_br0">{</text:span><text:line-break/><text:tab/><text:tab/><text:tab/><text:span text:style-name="highlight_kw1">while</text:span> <text:span text:style-name="highlight_br0">(</text:span>Button<text:span text:style-name="highlight_br0">(</text:span>SW_DOWN<text:span text:style-name="highlight_sy0">,</text:span> <text:span text:style-name="highlight_nu0">10</text:span><text:span text:style-name="highlight_sy0">,</text:span> OFF<text:span text:style-name="highlight_br0">)</text:span> <text:span text:style-name="highlight_sy0">==</text:span> FALSE<text:span text:style-name="highlight_br0">)</text:span><text:line-break/><text:tab/><text:tab/><text:tab/><text:tab/><text:span text:style-name="highlight_sy0">;</text:span><text:line-break/><text:tab/><text:tab/><text:tab/><text:span text:style-name="highlight_kw1">if</text:span> <text:span text:style-name="highlight_br0">(</text:span>mode <text:span text:style-name="highlight_sy0">==</text:span> <text:span text:style-name="highlight_nu0">0</text:span><text:span text:style-name="highlight_br0">)</text:span> <text:span text:style-name="highlight_br0">{</text:span><text:line-break/><text:tab/><text:tab/><text:tab/><text:tab/>hh_tmp<text:span text:style-name="highlight_sy0">--;</text:span><text:line-break/><text:tab/><text:tab/><text:tab/><text:tab/><text:span text:style-name="highlight_kw1">if</text:span> <text:span text:style-name="highlight_br0">(</text:span>hh_tmp <text:span text:style-name="highlight_sy0">&lt;</text:span> <text:span text:style-name="highlight_nu0">0</text:span><text:span text:style-name="highlight_br0">)</text:span><text:line-break/><text:tab/><text:tab/><text:tab/><text:tab/><text:tab/>hh_tmp <text:span text:style-name="highlight_sy0">=</text:span> <text:span text:style-name="highlight_nu0">23</text:span><text:span text:style-name="highlight_sy0">;</text:span><text:line-break/><text:tab/><text:tab/><text:tab/><text:span text:style-name="highlight_br0">}</text:span> <text:span text:style-name="highlight_kw1">else</text:span> <text:span text:style-name="highlight_br0">{</text:span><text:line-break/><text:tab/><text:tab/><text:tab/><text:tab/>mn_tmp<text:span text:style-name="highlight_sy0">--;</text:span><text:line-break/><text:tab/><text:tab/><text:tab/><text:tab/><text:span text:style-name="highlight_kw1">if</text:span> <text:span text:style-name="highlight_br0">(</text:span>mn_tmp <text:span text:style-name="highlight_sy0">&lt;</text:span> <text:span text:style-name="highlight_nu0">0</text:span><text:span text:style-name="highlight_br0">)</text:span><text:line-break/><text:tab/><text:tab/><text:tab/><text:tab/><text:tab/>mn_tmp <text:span text:style-name="highlight_sy0">=</text:span> <text:span text:style-name="highlight_nu0">59</text:span><text:span text:style-name="highlight_sy0">;</text:span><text:line-break/><text:tab/><text:tab/><text:tab/><text:span text:style-name="highlight_br0">}</text:span><text:line-break/><text:tab/><text:tab/><text:span text:style-name="highlight_br0">}</text:span><text:line-break/><text:tab/><text:tab/><text:span text:style-name="highlight_co1">//</text:span><text:line-break/><text:tab/><text:tab/><text:span text:style-name="highlight_kw1">if</text:span> <text:span text:style-name="highlight_br0">(</text:span>Button<text:span text:style-name="highlight_br0">(</text:span>SW_SET<text:span text:style-name="highlight_sy0">,</text:span> <text:span text:style-name="highlight_nu0">10</text:span><text:span text:style-name="highlight_sy0">,</text:span> ON<text:span text:style-name="highlight_br0">)</text:span> <text:span text:style-name="highlight_sy0">==</text:span> TRUE<text:span text:style-name="highlight_br0">)</text:span> <text:span text:style-name="highlight_br0">{</text:span><text:line-break/><text:tab/><text:tab/><text:tab/><text:span text:style-name="highlight_kw1">while</text:span> <text:span text:style-name="highlight_br0">(</text:span>Button<text:span text:style-name="highlight_br0">(</text:span>SW_SET<text:span text:style-name="highlight_sy0">,</text:span> <text:span text:style-name="highlight_nu0">10</text:span><text:span text:style-name="highlight_sy0">,</text:span> OFF<text:span text:style-name="highlight_br0">)</text:span> <text:span text:style-name="highlight_sy0">==</text:span> FALSE<text:span text:style-name="highlight_br0">)</text:span><text:line-break/><text:tab/><text:tab/><text:tab/><text:tab/><text:span text:style-name="highlight_sy0">;</text:span><text:line-break/><text:tab/><text:tab/><text:tab/>lock <text:span text:style-name="highlight_sy0">=</text:span> LOCK<text:span text:style-name="highlight_sy0">;</text:span><text:line-break/><text:tab/><text:tab/><text:tab/>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=</text:span> <text:span text:style-name="highlight_br0">(</text:span><text:span text:style-name="highlight_br0">(</text:span><text:span text:style-name="highlight_kw4">long</text:span><text:span text:style-name="highlight_br0">)</text:span>hh_tmp <text:span text:style-name="highlight_sy0">*</text:span> <text:span text:style-name="highlight_nu0">36000</text:span><text:span text:style-name="highlight_br0">)</text:span> <text:span text:style-name="highlight_sy0">+</text:span> <text:span text:style-name="highlight_br0">(</text:span><text:span text:style-name="highlight_br0">(</text:span><text:span text:style-name="highlight_kw4">long</text:span><text:span text:style-name="highlight_br0">)</text:span>mn_tmp <text:span text:style-name="highlight_sy0">*</text:span> <text:span text:style-name="highlight_nu0">600</text:span><text:span text:style-name="highlight_br0">)</text:span><text:span text:style-name="highlight_sy0">;</text:span><text:line-break/><text:tab/><text:tab/><text:tab/>lock <text:span text:style-name="highlight_sy0">=</text:span> UNLOCK<text:span text:style-name="highlight_sy0">;</text:span><text:line-break/><text:tab/><text:tab/><text:span text:style-name="highlight_br0">}</text:span><text:line-break/><text:tab/><text:tab/><text:span text:style-name="highlight_co1">//</text:span><text:line-break/><text:tab/><text:tab/>ByteToStr<text:span text:style-name="highlight_br0">(</text:span>hh_tmp<text:span text:style-name="highlight_sy0">,</text:span> buf<text:span text:style-name="highlight_br0">)</text:span><text:span text:style-name="highlight_sy0">;</text:span><text:line-break/><text:tab/><text:tab/>buf<text:span text:style-name="highlight_br0">[</text:span><text:span text:style-name="highlight_nu0">1</text:span><text:span text:style-name="highlight_br0">]</text:span> <text:span text:style-name="highlight_sy0">=</text:span> buf<text:span text:style-name="highlight_br0">[</text:span><text:span text:style-name="highlight_nu0">1</text:span><text:span text:style-name="highlight_br0">]</text:span> <text:span text:style-name="highlight_sy0">==</text:span> <text:span text:style-name="highlight_st0">' '</text:span> <text:span text:style-name="highlight_sy0">?</text:span> <text:span text:style-name="highlight_st0">'0'</text:span> <text:span text:style-name="highlight_sy0">:</text:span> buf<text:span text:style-name="highlight_br0">[</text:span><text:span text:style-name="highlight_nu0">1</text:span><text:span text:style-name="highlight_br0">]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<text:span text:style-name="highlight_sy0">&amp;</text:span>buf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tab/><text:tab/><text:span text:style-name="highlight_kw1">if</text:span> <text:span text:style-name="highlight_br0">(</text:span>mode <text:span text:style-name="highlight_sy0">==</text:span> <text:span text:style-name="highlight_nu0">0</text:span><text:span text:style-name="highlight_br0">)</text:span><text:line-break/><text:tab/><text:tab/><text:tab/>Lcd_Custom_Out<text:span text:style-name="highlight_br0">(</text:span><text:span text:style-name="highlight_nu0">2</text:span><text:span text:style-name="highlight_sy0">,</text:span> <text:span text:style-name="highlight_nu0">3</text:span><text:span text:style-name="highlight_sy0">,</text:span> <text:span text:style-name="highlight_st0">"?"</text:span><text:span text:style-name="highlight_br0">)</text:span><text:span text:style-name="highlight_sy0">;</text:span><text:line-break/><text:tab/><text:tab/><text:span text:style-name="highlight_kw1">else</text:span><text:line-break/><text:tab/><text:tab/><text:tab/>Lcd_Custom_Out<text:span text:style-name="highlight_br0">(</text:span><text:span text:style-name="highlight_nu0">2</text:span><text:span text:style-name="highlight_sy0">,</text:span> <text:span text:style-name="highlight_nu0">3</text:span><text:span text:style-name="highlight_sy0">,</text:span> <text:span text:style-name="highlight_st0">":"</text:span><text:span text:style-name="highlight_br0">)</text:span><text:span text:style-name="highlight_sy0">;</text:span><text:line-break/><text:tab/><text:tab/><text:span text:style-name="highlight_co1">//</text:span><text:line-break/><text:tab/><text:tab/>ByteToStr<text:span text:style-name="highlight_br0">(</text:span>mn_tmp<text:span text:style-name="highlight_sy0">,</text:span> buf<text:span text:style-name="highlight_br0">)</text:span><text:span text:style-name="highlight_sy0">;</text:span><text:line-break/><text:tab/><text:tab/>buf<text:span text:style-name="highlight_br0">[</text:span><text:span text:style-name="highlight_nu0">1</text:span><text:span text:style-name="highlight_br0">]</text:span> <text:span text:style-name="highlight_sy0">=</text:span> buf<text:span text:style-name="highlight_br0">[</text:span><text:span text:style-name="highlight_nu0">1</text:span><text:span text:style-name="highlight_br0">]</text:span> <text:span text:style-name="highlight_sy0">==</text:span> <text:span text:style-name="highlight_st0">' '</text:span> <text:span text:style-name="highlight_sy0">?</text:span> <text:span text:style-name="highlight_st0">'0'</text:span> <text:span text:style-name="highlight_sy0">:</text:span> buf<text:span text:style-name="highlight_br0">[</text:span><text:span text:style-name="highlight_nu0">1</text:span><text:span text:style-name="highlight_br0">]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4</text:span><text:span text:style-name="highlight_sy0">,</text:span> <text:span text:style-name="highlight_sy0">&amp;</text:span>buf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tab/><text:tab/><text:span text:style-name="highlight_kw1">if</text:span> <text:span text:style-name="highlight_br0">(</text:span>mode <text:span text:style-name="highlight_sy0">==</text:span> <text:span text:style-name="highlight_nu0">1</text:span><text:span text:style-name="highlight_br0">)</text:span><text:line-break/><text:tab/><text:tab/><text:tab/>Lcd_Custom_Out<text:span text:style-name="highlight_br0">(</text:span><text:span text:style-name="highlight_nu0">2</text:span><text:span text:style-name="highlight_sy0">,</text:span> <text:span text:style-name="highlight_nu0">6</text:span><text:span text:style-name="highlight_sy0">,</text:span> <text:span text:style-name="highlight_st0">"?"</text:span><text:span text:style-name="highlight_br0">)</text:span><text:span text:style-name="highlight_sy0">;</text:span><text:line-break/><text:tab/><text:tab/><text:span text:style-name="highlight_kw1">else</text:span><text:line-break/><text:tab/><text:tab/><text:tab/>Lcd_Custom_Out<text:span text:style-name="highlight_br0">(</text:span><text:span text:style-name="highlight_nu0">2</text:span><text:span text:style-name="highlight_sy0">,</text:span> <text:span text:style-name="highlight_nu0">6</text:span><text:span text:style-name="highlight_sy0">,</text:span> <text:span text:style-name="highlight_st0">":"</text:span><text:span text:style-name="highlight_br0">)</text:span><text:span text:style-name="highlight_sy0">;</text:span><text:line-break/><text:tab/><text:tab/><text:span text:style-name="highlight_co1">//</text:span><text:line-break/><text:tab/><text:tab/>ByteToStr<text:span text:style-name="highlight_br0">(</text:span>ss_tmp<text:span text:style-name="highlight_sy0">,</text:span> buf<text:span text:style-name="highlight_br0">)</text:span><text:span text:style-name="highlight_sy0">;</text:span><text:line-break/><text:tab/><text:tab/>buf<text:span text:style-name="highlight_br0">[</text:span><text:span text:style-name="highlight_nu0">1</text:span><text:span text:style-name="highlight_br0">]</text:span> <text:span text:style-name="highlight_sy0">=</text:span> buf<text:span text:style-name="highlight_br0">[</text:span><text:span text:style-name="highlight_nu0">1</text:span><text:span text:style-name="highlight_br0">]</text:span> <text:span text:style-name="highlight_sy0">==</text:span> <text:span text:style-name="highlight_st0">' '</text:span> <text:span text:style-name="highlight_sy0">?</text:span> <text:span text:style-name="highlight_st0">'0'</text:span> <text:span text:style-name="highlight_sy0">:</text:span> buf<text:span text:style-name="highlight_br0">[</text:span><text:span text:style-name="highlight_nu0">1</text:span><text:span text:style-name="highlight_br0">]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7</text:span><text:span text:style-name="highlight_sy0">,</text:span> <text:span text:style-name="highlight_sy0">&amp;</text:span>buf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<draw:frame draw:style-name="media" draw:name="4" text:anchor-type="as-char" draw:z-index="4" svg:width="13.229166666667cm" svg:height="9.921875cm"><draw:image xlink:href="Pictures/1f5e9b540ebe4d8c65ea6903045724dc.png" xlink:type="simple" xlink:show="embed" xlink:actuate="onLoad"/></draw:frame>
<draw:frame draw:style-name="media" draw:name="5" text:anchor-type="as-char" draw:z-index="5" svg:width="9.525cm" style:rel-width="100%" svg:height="7.14375cm" style:rel-height="scale"><draw:image xlink:href="Pictures/99176eef1c133ef7cdeef8c10f06344a.png" xlink:type="simple" xlink:show="embed" xlink:actuate="onLoad"/></draw:frame><draw:frame draw:style-name="media" draw:name="6" text:anchor-type="as-char" draw:z-index="6" svg:width="9.525cm" style:rel-width="100%" svg:height="7.14375cm" style:rel-height="scale"><draw:image xlink:href="Pictures/0237007e873f4dc79abcc28e108304df.png" xlink:type="simple" xlink:show="embed" xlink:actuate="onLoad"/></draw:frame>
<draw:frame draw:style-name="media" draw:name="7" text:anchor-type="as-char" draw:z-index="7" svg:width="13.229166666667cm" svg:height="9.921875cm"><draw:image xlink:href="Pictures/bcdd30f84339aab10e24b363aedcfc91.png" xlink:type="simple" xlink:show="embed" xlink:actuate="onLoad"/></draw:frame></text:p>
      <text:p text:style-name="Text_20_body">電源投入直後です。
左上:現在時刻です。
左下:時刻合わせ用の時刻です。秒は00固定です。
右下:クロック変数(clock)の値です。0.1秒単位で+1されます。
<draw:frame draw:style-name="media" draw:name="8" text:anchor-type="as-char" draw:z-index="8" svg:width="13.229166666667cm" svg:height="9.921875cm"><draw:image xlink:href="Pictures/b01cf04c1e4cb5c9b37c01325cda600f.png" xlink:type="simple" xlink:show="embed" xlink:actuate="onLoad"/></draw:frame></text:p>
      <text:p text:style-name="Text_20_body">13時54分00秒に時刻合わせをしているところです。
左側:HH/MMスイッチで、“時“の“:“が“?”になるようにして、UP/DOWNスイッチで“13”に設定します。
右側:HH/MMスイッチで、“分“の“:“が“?”になるようにして、UP/DOWNスイッチで“54”に設定します。
<draw:frame draw:style-name="media" draw:name="9" text:anchor-type="as-char" draw:z-index="9" svg:width="9.525cm" style:rel-width="100%" svg:height="7.14375cm" style:rel-height="scale"><draw:image xlink:href="Pictures/0dee8db57742fe6d43a9eeb2e3700946.png" xlink:type="simple" xlink:show="embed" xlink:actuate="onLoad"/></draw:frame><draw:frame draw:style-name="media" draw:name="10" text:anchor-type="as-char" draw:z-index="10" svg:width="9.525cm" style:rel-width="100%" svg:height="7.14375cm" style:rel-height="scale"><draw:image xlink:href="Pictures/83313808dcb0f3ab96f8b14c6dcbd7b6.png" xlink:type="simple" xlink:show="embed" xlink:actuate="onLoad"/></draw:frame></text:p>
      <text:p text:style-name="Text_20_body">SETスイッチを押すと、現在時刻が、セットされます。
<draw:frame draw:style-name="media" draw:name="11" text:anchor-type="as-char" draw:z-index="11" svg:width="13.229166666667cm" svg:height="9.921875cm"><draw:image xlink:href="Pictures/844e5aa6e8ef5e95841e86494ed10031.png" xlink:type="simple" xlink:show="embed" xlink:actuate="onLoad"/></draw:frame></text:p>
      <text:p text:style-name="Text_20_body">そのときの、クロック変数はかなり大きな値になりますね。
<draw:frame draw:style-name="media" draw:name="12" text:anchor-type="as-char" draw:z-index="12" svg:width="13.229166666667cm" svg:height="9.921875cm"><draw:image xlink:href="Pictures/a3274ef764572e3264a86adc6938f46a.png" xlink:type="simple" xlink:show="embed" xlink:actuate="onLoad"/></draw:frame></text:p>
      <text:p text:style-name="Text_20_body">如何ですか?
高精度のクリスタルオシレータを使用したので、RTCを使用するよりも、精度は高くなっていると思います。</text:p>
      <text:p text:style-name="Text_20_body">また、PIC単体で実現したので、PICのモジュールの仕組みや、ソフト(割り込み処理、排他制御、時刻の相互
換算など)の理解にも役立つのではないでしょうか?</text:p>
      <text:p text:style-name="Text_20_body">お手持ちのクリスタルオシレータ(1MHz~20MHz位の範囲で)があれば、是非、活用してみてください。
発振周波数が8MHzでなくても、少しのソフト修正で対応できますので。。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09::04:24</meta:creation-date>
    <dc:creator>Generated</dc:creator>
    <dc:date>2026-09-15T09::04:24</dc:date>
    <dc:language>en-US</dc:language>
    <meta:editing-cycles>1</meta:editing-cycles>
    <meta:editing-duration>PT0S</meta:editing-duration>
    <dc:title>elechobby:picdic:pic16f88:108</dc:title>
  </office:meta>
</office:document-meta>
</file>