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84e48cc3241d07f99dda20ae0c6808.png"/>
  <manifest:file-entry manifest:media-type="image/png" manifest:full-path="Pictures/860f02b77746d106aca0f2c8201b6663.png"/>
  <manifest:file-entry manifest:media-type="image/png" manifest:full-path="Pictures/b81d804b446c55f9aac088317c8cc5a2.png"/>
  <manifest:file-entry manifest:media-type="image/png" manifest:full-path="Pictures/3f2479f3db1d835fb20a4f8a50a7a9f0.png"/>
  <manifest:file-entry manifest:media-type="image/png" manifest:full-path="Pictures/d8f20eb4becf23c4781a52ef69d005f1.png"/>
  <manifest:file-entry manifest:media-type="image/png" manifest:full-path="Pictures/dbe7c9a6c5a8f603c25cdbc65b1165a1.png"/>
  <manifest:file-entry manifest:media-type="image/png" manifest:full-path="Pictures/07921cd129bf2c97fed0e8b485a830ed.png"/>
  <manifest:file-entry manifest:media-type="image/png" manifest:full-path="Pictures/95fd055864e684c99a77edad1cf39a40.png"/>
  <manifest:file-entry manifest:media-type="image/png" manifest:full-path="Pictures/83c974d917fb7ec673fd2bf9dcc5245e.png"/>
  <manifest:file-entry manifest:media-type="image/png" manifest:full-path="Pictures/81f7014b75c285072656936a7fa4d269.png"/>
  <manifest:file-entry manifest:media-type="image/png" manifest:full-path="Pictures/3089542430214954698136d066b15760.png"/>
  <manifest:file-entry manifest:media-type="image/png" manifest:full-path="Pictures/38322eee94726e4887cc889c9534d32f.png"/>
  <manifest:file-entry manifest:media-type="image/png" manifest:full-path="Pictures/0af57d59087f39b71d9a32cedd8eea93.png"/>
  <manifest:file-entry manifest:media-type="image/png" manifest:full-path="Pictures/37970e5fa724b714dfd1146e2b4e203a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6"/><text:bookmark-start text:name="__RefHeading___モーター回転数測定_周期測定の応用_1"/><text:bookmark-start text:name="モーター回転数測定_周期測定の応用"/>モーター回転数測定(周期測定の応用)<text:bookmark-end text:name="__RefHeading___モーター回転数測定_周期測定の応用_1"/><text:bookmark-end text:name="モーター回転数測定_周期測定の応用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ロボコン等にも興味がありますので、必須技術となるモーター制御の一環として、モーターの回転数を測定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モーターの回転軸にスリット円板を取り付け、それをフォトインタラプタに通すことにより、機械的な回転変位を、電気的なパルスに変換し、そのパルス幅より、回転数rpm(revolution per minute)を求めます。</text:p>
      <text:p text:style-name="Text_20_body">図Aのように、1回転で1回のパルスが出力される場合の回転数rpmは、60秒÷パルス幅で求めることが出来ます。
図Bのように、1回転で4回のパルスが出力される場合の回転数rpmは、(60秒÷パルス幅)÷4パルスで求めることが出来ます。
<draw:frame draw:style-name="media" draw:name="0" text:anchor-type="as-char" draw:z-index="0" svg:width="13.229166666667cm" svg:height="8.2682291666667cm"><draw:image xlink:href="Pictures/9584e48cc3241d07f99dda20ae0c6808.png" xlink:type="simple" xlink:show="embed" xlink:actuate="onLoad"/></draw:frame></text:p>
      <text:p text:style-name="Text_20_body">パルスの幅を求める方法は、パルス周期測定ユニットや周期&amp;周波数測定ユニットV2(1Hz~100Hz)を参照してください。
尚、測定レンジは、4段階に自動で切り替え、出来るだけ精度を高めるように工夫してあります。</text:p>
      <text:p text:style-name="Text_20_body">フォトインタラプタは、手持ちの物を使いました。(実は、型番が良く分かりません)
<draw:frame draw:style-name="media" draw:name="1" text:anchor-type="as-char" draw:z-index="1" svg:width="13.229166666667cm" svg:height="9.921875cm"><draw:image xlink:href="Pictures/860f02b77746d106aca0f2c8201b6663.png" xlink:type="simple" xlink:show="embed" xlink:actuate="onLoad"/></draw:frame></text:p>
      <text:p text:style-name="Text_20_body">測定の対象としたモーターと厚紙で作ったスリット円板です。
<draw:frame draw:style-name="media" draw:name="2" text:anchor-type="as-char" draw:z-index="2" svg:width="9.525cm" style:rel-width="100%" svg:height="7.14375cm" style:rel-height="scale"><draw:image xlink:href="Pictures/b81d804b446c55f9aac088317c8cc5a2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3f2479f3db1d835fb20a4f8a50a7a9f0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d8f20eb4becf23c4781a52ef69d005f1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dbe7c9a6c5a8f603c25cdbc65b1165a1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6" text:anchor-type="as-char" draw:z-index="6" svg:width="16.933333333333cm" svg:height="10.583333333333cm"><draw:image xlink:href="Pictures/07921cd129bf2c97fed0e8b485a830ed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CLOCK2MHZ</text:span><text:line-break/> <text:line-break/><text:span text:style-name="highlight_co2">#ifdef<text:tab/><text:tab/>CLOCK2MHZ<text:tab/><text:tab/>// min1Hz</text:span><text:line-break/><text:span text:style-name="highlight_co2">#define<text:tab/><text:tab/>PS1<text:tab/><text:tab/>2.00<text:tab/>// 2.00 = (1 / 2000000Hz) * 4 * 1 * 1000000 -&gt; ≒8Hz～</text:span><text:line-break/><text:span text:style-name="highlight_co2">#define<text:tab/><text:tab/>PS2<text:tab/><text:tab/>4.00<text:tab/>// 4.00 = (1 / 2000000Hz) * 4 * 2 * 1000000 -&gt; ≒4Hz～</text:span><text:line-break/><text:span text:style-name="highlight_co2">#define<text:tab/><text:tab/>PS4<text:tab/><text:tab/>8.00<text:tab/>// 8.00 = (1 / 2000000Hz) * 4 * 4 * 1000000 -&gt; ≒2Hz～</text:span><text:line-break/><text:span text:style-name="highlight_co2">#define<text:tab/><text:tab/>PS8<text:tab/><text:tab/>16.00<text:tab/>// 16.00 = (1 / 2000000Hz) * 4 * 8 * 1000000 -&gt; ≒1Hz～</text:span><text:line-break/><text:span text:style-name="highlight_coMULTI">/*<text:line-break/>１Ｈｚの時の精度（PS9の時） 小数点第４桁<text:line-break/>　　　１．０００００＝１÷（（６２５００× １６．０ ）÷１００００００） <text:line-break/>　　　０．９９９９８＝１÷（（６２５０１× １６．０ ）÷１００００００）<text:line-break/>　　　０．９９９９７＝１÷（（６２５０２× １６．０ ）÷１００００００）<text:line-break/>１０Ｈｚの時の精度（PS1の時） 小数点第３桁<text:line-break/>　　　１０．００００＝１÷（（５００００× ２．０ ）÷１００００００） <text:line-break/>　　　　９．９９９８＝１÷（（５０００１× ２．０ ）÷１００００００）<text:line-break/>　　　　９．９９９６＝１÷（（５０００２× ２．０ ）÷１００００００）<text:line-break/>５０Ｈｚの時の精度（PS1の時） 小数点第２桁<text:line-break/>　　　５０．００００＝１÷（（１００００× ２．０ ）÷１００００００） <text:line-break/>　　　４９．９９５０＝１÷（（１０００１× ２．０ ）÷１００００００）<text:line-break/>　　　４９．９９００＝１÷（（１０００２× ２．０ ）÷１００００００）<text:line-break/>１００Ｈｚの時の精度（PS1の時） 小数点第１桁<text:line-break/>　　１００．００００＝１÷（（５０００× ２．０ ）÷１００００００） <text:line-break/>　　　９９．９８００＝１÷（（５００１× ２．０ ）÷１００００００）<text:line-break/>　　　９９．９６００＝１÷（（５００２× ２．０ ）÷１００００００）<text:line-break/>５００Ｈｚの時の精度（PS1の時） 小数点第０桁<text:line-break/>　　５００．００００＝１÷（（１０００× ２．０ ）÷１００００００） <text:line-break/>　　４９９．５００５＝１÷（（１００１× ２．０ ）÷１００００００）<text:line-break/>　　４９９．００２０＝１÷（（１００２× ２．０ ）÷１００００００）<text:line-break/>１０００Ｈｚの時の精度（PS1の時） 小数点第０桁<text:line-break/>　１０００．００００＝１÷（（５００× ２．０ ）÷１００００００） <text:line-break/>　　９９８．００４０＝１÷（（５０１× ２．０ ）÷１００００００）<text:line-break/>　　９９６．０１５９＝１÷（（５０２× ２．０ ）÷１００００００）<text:line-break/>*/</text:span><text:line-break/><text:span text:style-name="highlight_co2">#endif</text:span><text:line-break/> <text:line-break/><text:span text:style-name="highlight_co2">#ifdef<text:tab/><text:tab/>CLOCK16MHZ<text:tab/>// min8Hz</text:span><text:line-break/><text:span text:style-name="highlight_co2">#define<text:tab/><text:tab/>PS1<text:tab/><text:tab/>0.25<text:tab/>// 0.25 = (1 / 16000000Hz) * 4 * 1 * 1000000 -&gt; ≒62Hz～ </text:span><text:line-break/><text:span text:style-name="highlight_co2">#define<text:tab/><text:tab/>PS2<text:tab/><text:tab/>0.50<text:tab/>// 0.50 = (1 / 16000000Hz) * 4 * 2 * 1000000 -&gt; ≒31Hz～</text:span><text:line-break/><text:span text:style-name="highlight_co2">#define<text:tab/><text:tab/>PS4<text:tab/><text:tab/>1.00<text:tab/>// 1.00 = (1 / 16000000Hz) * 4 * 4 * 1000000 -&gt; ≒16Hz～</text:span><text:line-break/><text:span text:style-name="highlight_co2">#define<text:tab/><text:tab/>PS8<text:tab/><text:tab/>2.00<text:tab/>// 2.00 = (1 / 16000000Hz) * 4 * 8 * 1000000 -&gt; ≒8Hz～</text:span><text:line-break/><text:span text:style-name="highlight_coMULTI">/*<text:line-break/>最高精度（PS1の時） 小数点第３桁 <text:line-break/>　６１．０３６１＝１÷（（６５５３５× ０．２５ ）÷１００００００） <text:line-break/>　６１．０３７０＝１÷（（６５５３４× ０．２５ ）÷１００００００） <text:line-break/>　６１．０３８０＝１÷（（６５５３３× ０．２５ ）÷１００００００） <text:line-break/>１０Ｈｚの時の精度（PS8の時） 小数点第３桁<text:line-break/>　　　１０．００００＝１÷（（５００００× ２．０ ）÷１００００００） <text:line-break/>　　　　９．９９９８＝１÷（（５０００１× ２．０ ）÷１００００００）<text:line-break/>　　　　９．９９９６＝１÷（（５０００２× ２．０ ）÷１００００００）<text:line-break/>１００Ｈｚの時の精度（PS1の時） 小数点第２桁<text:line-break/>　　１００．００００＝１÷（（４００００× ０．２５ ）÷１００００００） <text:line-break/>　　　９９．９９７５＝１÷（（４０００１× ０．２５ ）÷１００００００）<text:line-break/>　　　９９．９９５０＝１÷（（４０００２× ０．２５ ）÷１００００００）<text:line-break/>５００Ｈｚの時の精度（PS1の時） 小数点第１桁<text:line-break/>　　５００．００００＝１÷（（８０００× ０．２５ ）÷１００００００） <text:line-break/>　　４９９．９３７５＝１÷（（８００１× ０．２５ ）÷１００００００）<text:line-break/>　　４９９．８７５０＝１÷（（８００２× ０．２５ ）÷１００００００）<text:line-break/>１０００Ｈｚの時の精度（PS1の時） 小数点第０桁<text:line-break/>　１０００．００００＝１÷（（４０００× ０．２５ ）÷１００００００） <text:line-break/>　　９９９．７５０１＝１÷（（４００１× ０．２５ ）÷１００００００）<text:line-break/>　　９９９．５００２＝１÷（（４００２× ０．２５ ）÷１００００００）<text:line-break/>*/</text:span><text:line-break/><text:span text:style-name="highlight_co2">#endif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dat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tab/><text:tab/><text:tab/><text:tab/><text:tab/><text:tab/><text:span text:style-name="highlight_co1">// タイマーオフ </text:span><text:line-break/><text:tab/>TMR1H <text:span text:style-name="highlight_sy0">=</text:span> <text:span text:style-name="highlight_nu0">0</text:span><text:span text:style-name="highlight_sy0">;</text:span><text:tab/><text:tab/><text:tab/><text:tab/><text:tab/><text:tab/><text:tab/><text:tab/><text:tab/><text:span text:style-name="highlight_co1">// タイマー値クリア </text:span><text:line-break/><text:tab/>TMR1L <text:span text:style-name="highlight_sy0">=</text:span> <text:span text:style-name="highlight_nu0">0</text:span><text:span text:style-name="highlight_sy0">;</text:span><text:tab/><text:tab/><text:tab/><text:tab/><text:tab/><text:tab/><text:tab/><text:tab/><text:tab/><text:span text:style-name="highlight_co1">// タイマー値クリア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tab/><text:tab/><text:tab/><text:tab/><text:tab/><text:tab/><text:span text:style-name="highlight_co1">// キャプチャフラグクリア </text:span><text:line-break/><text:tab/>asm <text:span text:style-name="highlight_br0">{</text:span><text:line-break/><text:tab/>loop_001<text:span text:style-name="highlight_sy0">:</text:span><text:tab/><text:tab/><text:tab/><text:tab/><text:tab/><text:tab/><text:tab/><text:tab/><text:tab/><text:tab/><text:span text:style-name="highlight_co1">// キャプチャフラグ確認(アセンブラで高速処理)</text:span><text:line-break/><text:tab/><text:tab/>btfss<text:tab/><text:tab/>PIR1<text:span text:style-name="highlight_sy0">,</text:span> <text:span text:style-name="highlight_nu0">2</text:span><text:line-break/><text:tab/><text:tab/><text:span text:style-name="highlight_kw1">goto</text:span><text:tab/><text:tab/>loop_001<text:line-break/><text:tab/><text:span text:style-name="highlight_br0">}</text:span><text:line-break/><text:span text:style-name="highlight_co1">//<text:tab/>while (PIR1.CCP1IF == 0)<text:tab/>// キャプチャフラグ確認</text:span><text:line-break/><text:span text:style-name="highlight_co1">//<text:tab/><text:tab/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tab/><text:tab/><text:tab/><text:tab/><text:tab/><text:tab/><text:span text:style-name="highlight_co1">// タイマーオン 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tab/><text:tab/><text:tab/><text:tab/><text:tab/><text:tab/><text:span text:style-name="highlight_co1">// キャプチャフラグクリア</text:span><text:line-break/><text:tab/>asm <text:span text:style-name="highlight_br0">{</text:span><text:line-break/><text:tab/>loop_002<text:span text:style-name="highlight_sy0">:</text:span><text:tab/><text:tab/><text:tab/><text:tab/><text:tab/><text:tab/><text:tab/><text:tab/><text:tab/><text:tab/><text:span text:style-name="highlight_co1">// キャプチャフラグ確認(アセンブラで高速処理)</text:span><text:line-break/><text:tab/><text:tab/>btfss<text:tab/><text:tab/>PIR1<text:span text:style-name="highlight_sy0">,</text:span> <text:span text:style-name="highlight_nu0">2</text:span><text:line-break/><text:tab/><text:tab/><text:span text:style-name="highlight_kw1">goto</text:span><text:tab/><text:tab/>loop_002<text:line-break/><text:tab/><text:span text:style-name="highlight_br0">}</text:span><text:line-break/><text:span text:style-name="highlight_co1">//<text:tab/>while (PIR1.CCP1IF == 0)<text:tab/>// キャプチャフラグ確認</text:span><text:line-break/><text:span text:style-name="highlight_co1">//<text:tab/><text:tab/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tab/><text:tab/><text:tab/><text:tab/><text:tab/><text:tab/><text:span text:style-name="highlight_co1">// タイマーオフ </text:span><text:line-break/><text:tab/>dat <text:span text:style-name="highlight_sy0">=</text:span> CCPR1H <text:span text:style-name="highlight_sy0">&lt;&lt;</text:span> <text:span text:style-name="highlight_nu0">8</text:span><text:span text:style-name="highlight_sy0">;</text:span><text:line-break/><text:tab/>dat <text:span text:style-name="highlight_sy0">|=</text:span> CCPR1L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5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da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prescale<text:span text:style-name="highlight_sy0">;</text:span><text:line-break/><text:tab/><text:span text:style-name="highlight_kw4">static</text:span><text:tab/><text:span text:style-name="highlight_kw4">double</text:span><text:tab/><text:tab/><text:tab/><text:tab/>prescaled<text:span text:style-name="highlight_sy0">,</text:span> cycleTime<text:span text:style-name="highlight_sy0">,</text:span> rpm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010000</text:span><text:span text:style-name="highlight_sy0">;</text:span><text:tab/><text:tab/><text:span text:style-name="highlight_co1">// クロックは2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<text:s text:c="2"/><text:span text:style-name="highlight_sy0">=</text:span> <text:span text:style-name="highlight_nu6">0b001111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tab/><text:span text:style-name="highlight_co1">// PORTBをプルアップする。 </text:span><text:line-break/><text:tab/><text:span text:style-name="highlight_co1">//</text:span><text:line-break/><text:tab/>T1CON.<text:span text:style-name="highlight_me1">TMR1CS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prescale <text:span text:style-name="highlight_sy0">=</text:span> <text:span text:style-name="highlight_nu0">1</text:span><text:span text:style-name="highlight_sy0">;</text:span><text:line-break/><text:tab/>prescaled <text:span text:style-name="highlight_sy0">=</text:span> PS1<text:span text:style-name="highlight_sy0">;</text:span><text:line-break/><text:tab/><text:span text:style-name="highlight_co1">//</text:span><text:line-break/><text:tab/>CCP1CON.<text:span text:style-name="highlight_me1">CCP1M3</text:span> <text:span text:style-name="highlight_sy0">=</text:span> <text:span text:style-name="highlight_nu0">0</text:span><text:span text:style-name="highlight_sy0">;</text:span><text:line-break/><text:tab/>CCP1CON.<text:span text:style-name="highlight_me1">CCP1M2</text:span> <text:span text:style-name="highlight_sy0">=</text:span> <text:span text:style-name="highlight_nu0">1</text:span><text:span text:style-name="highlight_sy0">;</text:span><text:line-break/><text:tab/>CCP1CON.<text:span text:style-name="highlight_me1">CCP1M1</text:span> <text:span text:style-name="highlight_sy0">=</text:span> <text:span text:style-name="highlight_nu0">0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H <text:span text:style-name="highlight_sy0">=</text:span> <text:span text:style-name="highlight_nu0">0</text:span><text:span text:style-name="highlight_sy0">;</text:span><text:line-break/><text:tab/>CCPR1L <text:span text:style-name="highlight_sy0">=</text:span> <text:span text:style-name="highlight_nu0">0</text:span><text:span text:style-name="highlight_sy0">;</text:span><text:line-break/><text:tab/>PIE1.<text:span text:style-name="highlight_me1">CCP1IE</text:span> <text:span text:style-name="highlight_sy0">=</text:span> <text:span text:style-name="highlight_nu0">0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dat <text:span text:style-name="highlight_sy0">=</text:span> measurement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cycleTime <text:span text:style-name="highlight_sy0">=</text:span> <text:span text:style-name="highlight_br0">(</text:span><text:span text:style-name="highlight_kw4">double</text:span><text:span text:style-name="highlight_br0">)</text:span>dat <text:span text:style-name="highlight_sy0">*</text:span> prescaled<text:span text:style-name="highlight_sy0">;</text:span><text:tab/><text:span text:style-name="highlight_co1">// usec変換</text:span><text:line-break/><text:tab/><text:tab/>FloatToStr<text:span text:style-name="highlight_br0">(</text:span>cycleTime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3</text:span><text:span text:style-name="highlight_sy0">,</text:span> <text:span text:style-name="highlight_st0">"usec"</text:span><text:span text:style-name="highlight_br0">)</text:span><text:span text:style-name="highlight_sy0">;</text:span><text:line-break/><text:tab/><text:tab/><text:span text:style-name="highlight_co1">//</text:span><text:line-break/><text:tab/><text:tab/>rpm <text:span text:style-name="highlight_sy0">=</text:span> <text:span text:style-name="highlight_br0">(</text:span><text:span text:style-name="highlight_br0">(</text:span><text:span text:style-name="highlight_nu16">1000000.0</text:span> <text:span text:style-name="highlight_sy0">/</text:span> cycleTime<text:span text:style-name="highlight_br0">)</text:span> <text:span text:style-name="highlight_sy0">/</text:span> <text:span text:style-name="highlight_nu16">4.0</text:span><text:span text:style-name="highlight_br0">)</text:span> <text:span text:style-name="highlight_sy0">*</text:span> <text:span text:style-name="highlight_nu16">60.0</text:span><text:span text:style-name="highlight_sy0">;</text:span><text:tab/><text:span text:style-name="highlight_co1">// 回転数変換</text:span><text:line-break/><text:tab/><text:tab/>FloatToStr<text:span text:style-name="highlight_br0">(</text:span>rpm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st0">"rpm"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0</text:span><text:span text:style-name="highlight_br0">)</text:span> <text:span text:style-name="highlight_br0">{</text:span><text:tab/><text:tab/><text:tab/><text:tab/><text:tab/><text:span text:style-name="highlight_co1">// オーバーフローチェック 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6</text:span><text:span text:style-name="highlight_sy0">,</text:span> <text:span text:style-name="highlight_st0">"-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6</text:span><text:span text:style-name="highlight_sy0">,</text:span> <text:span text:style-name="highlight_st0">"*"</text:span><text:span text:style-name="highlight_br0">)</text:span><text:span text:style-name="highlight_sy0">;</text:span><text:line-break/><text:tab/><text:tab/><text:tab/><text:span text:style-name="highlight_kw1">switch</text:span> <text:span text:style-name="highlight_br0">(</text:span>prescale<text:span text:style-name="highlight_br0">)</text:span> <text:span text:style-name="highlight_br0">{</text:span><text:tab/><text:tab/><text:tab/><text:tab/><text:tab/><text:span text:style-name="highlight_co1">// プリスケーラ自動調整 </text:span><text:line-break/><text:tab/><text:tab/><text:tab/><text:span text:style-name="highlight_kw1">case</text:span> <text:span text:style-name="highlight_nu0">1</text:span><text:span text:style-name="highlight_sy0">:</text:span><text:line-break/><text:tab/><text:tab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tab/><text:tab/>prescale <text:span text:style-name="highlight_sy0">=</text:span> <text:span text:style-name="highlight_nu0">2</text:span><text:span text:style-name="highlight_sy0">;</text:span><text:line-break/><text:tab/><text:tab/><text:tab/><text:tab/>prescaled <text:span text:style-name="highlight_sy0">=</text:span> PS2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2</text:span><text:span text:style-name="highlight_sy0">:</text:span><text:line-break/><text:tab/><text:tab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tab/><text:tab/>prescale <text:span text:style-name="highlight_sy0">=</text:span> <text:span text:style-name="highlight_nu0">4</text:span><text:span text:style-name="highlight_sy0">;</text:span><text:line-break/><text:tab/><text:tab/><text:tab/><text:tab/>prescaled <text:span text:style-name="highlight_sy0">=</text:span> PS4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4</text:span><text:span text:style-name="highlight_sy0">:</text:span><text:line-break/><text:tab/><text:tab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tab/><text:tab/>prescale <text:span text:style-name="highlight_sy0">=</text:span> <text:span text:style-name="highlight_nu0">8</text:span><text:span text:style-name="highlight_sy0">;</text:span><text:line-break/><text:tab/><text:tab/><text:tab/><text:tab/>prescaled <text:span text:style-name="highlight_sy0">=</text:span> PS8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8</text:span><text:span text:style-name="highlight_sy0">: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PORTB.<text:span text:style-name="highlight_me1">F3</text:span> <text:span text:style-name="highlight_sy0">==</text:span> <text:span text:style-name="highlight_nu0">0</text:span><text:span text:style-name="highlight_br0">)</text:span> <text:span text:style-name="highlight_br0">{</text:span><text:tab/><text:tab/><text:span text:style-name="highlight_co1">// プリスケーラリセット（無し：１／１） </text:span><text:line-break/><text:tab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tab/>prescale <text:span text:style-name="highlight_sy0">=</text:span> <text:span text:style-name="highlight_nu0">1</text:span><text:span text:style-name="highlight_sy0">;</text:span><text:line-break/><text:tab/><text:tab/><text:tab/>prescaled <text:span text:style-name="highlight_sy0">=</text:span> PS1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原理_6"/><text:bookmark-start text:name="動作原理1"/>動作原理<text:bookmark-end text:name="__RefHeading___動作原理_6"/><text:bookmark-end text:name="動作原理1"/></text:h>
      <text:p text:style-name="Text_20_body"><draw:frame draw:style-name="media" draw:name="7" text:anchor-type="as-char" draw:z-index="7" svg:width="13.229166666667cm" svg:height="9.921875cm"><draw:image xlink:href="Pictures/95fd055864e684c99a77edad1cf39a40.png" xlink:type="simple" xlink:show="embed" xlink:actuate="onLoad"/></draw:frame>
<draw:frame draw:style-name="media" draw:name="8" text:anchor-type="as-char" draw:z-index="8" svg:width="13.229166666667cm" svg:height="9.921875cm"><draw:image xlink:href="Pictures/83c974d917fb7ec673fd2bf9dcc5245e.png" xlink:type="simple" xlink:show="embed" xlink:actuate="onLoad"/></draw:frame></text:p>
      <text:p text:style-name="Text_20_body">モーターを回しながら、フォトインタラプタに近づけて測定しました。
左側:モーターを1Vで廻した時のパルス幅と回転数です。
右側:モーターを2Vで廻した時のパルス幅と回転数です。
<draw:frame draw:style-name="media" draw:name="9" text:anchor-type="as-char" draw:z-index="9" svg:width="9.525cm" style:rel-width="100%" svg:height="7.14375cm" style:rel-height="scale"><draw:image xlink:href="Pictures/81f7014b75c285072656936a7fa4d269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3089542430214954698136d066b15760.png" xlink:type="simple" xlink:show="embed" xlink:actuate="onLoad"/></draw:frame></text:p>
      <text:p text:style-name="Text_20_body">左側:モーターを3Vで廻した時のパルス幅と回転数です。
右側:モーターを4Vで廻した時のパルス幅と回転数です。
<draw:frame draw:style-name="media" draw:name="11" text:anchor-type="as-char" draw:z-index="11" svg:width="9.525cm" style:rel-width="100%" svg:height="7.14375cm" style:rel-height="scale"><draw:image xlink:href="Pictures/38322eee94726e4887cc889c9534d32f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0af57d59087f39b71d9a32cedd8eea93.png" xlink:type="simple" xlink:show="embed" xlink:actuate="onLoad"/></draw:frame></text:p>
      <text:p text:style-name="Text_20_body">モーターへの印加電圧と回転数の関係をグラフにしてみました。
<draw:frame draw:style-name="media" draw:name="13" text:anchor-type="as-char" draw:z-index="13" svg:width="13.229166666667cm" svg:height="11.34198169282cm"><draw:image xlink:href="Pictures/37970e5fa724b714dfd1146e2b4e203a.png" xlink:type="simple" xlink:show="embed" xlink:actuate="onLoad"/></draw:frame></text:p>
      <text:p text:style-name="Text_20_body">無負荷状態のモーターの回転数ですが、結構直線性は良いようです。
手作りのスリット円板にしては上出来ですね! <draw:frame draw:style-name="media" draw:name="14" text:anchor-type="as-char" draw:z-index="14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7::14:11</meta:creation-date>
    <dc:creator>Generated</dc:creator>
    <dc:date>2026-09-15T07::14:11</dc:date>
    <dc:language>en-US</dc:language>
    <meta:editing-cycles>1</meta:editing-cycles>
    <meta:editing-duration>PT0S</meta:editing-duration>
    <dc:title>elechobby:picdic:pic16f88:106</dc:title>
  </office:meta>
</office:document-meta>
</file>