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70ff49bda7b7aba1f936dc313fa8e16.png"/>
  <manifest:file-entry manifest:media-type="image/png" manifest:full-path="Pictures/f4bff552d7616b7538f0081d058179a5.png"/>
  <manifest:file-entry manifest:media-type="image/png" manifest:full-path="Pictures/5a821cc97cadbab5d894cffe30786ce3.png"/>
  <manifest:file-entry manifest:media-type="image/png" manifest:full-path="Pictures/de2da803e5e9bc29cc99efdc7a5dea37.png"/>
  <manifest:file-entry manifest:media-type="image/png" manifest:full-path="Pictures/449b37d0120f7c58f542ac2ae544ed5d.png"/>
  <manifest:file-entry manifest:media-type="image/png" manifest:full-path="Pictures/50cd9c265b0afab7233d9d0f3a21ea83.png"/>
  <manifest:file-entry manifest:media-type="image/png" manifest:full-path="Pictures/ffcff580e913b02b73c5543b7299d871.png"/>
  <manifest:file-entry manifest:media-type="image/png" manifest:full-path="Pictures/762eccdd53ad3d5b00412a7aae76e85c.png"/>
  <manifest:file-entry manifest:media-type="image/png" manifest:full-path="Pictures/96f7f0cefd50d198f295888a266c2bb4.png"/>
  <manifest:file-entry manifest:media-type="image/png" manifest:full-path="Pictures/f223d5abfcb408ca176d05cfbbda4b22.png"/>
  <manifest:file-entry manifest:media-type="image/png" manifest:full-path="Pictures/57bb4db62fa95668579c0a653bdd1f5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lechobby:picdic:pic16f88:103"/><text:bookmark-start text:name="__RefHeading___cgram活用_キャラクタ表示lcd_1"/><text:bookmark-start text:name="cgram活用_キャラクタ表示lcd"/>CGRAM活用(キャラクタ表示LCD)<text:bookmark-end text:name="__RefHeading___cgram活用_キャラクタ表示lcd_1"/><text:bookmark-end text:name="cgram活用_キャラクタ表示lcd"/></text:h>
      <text:h text:style-name="Heading_20_2" text:outline-level="2"><text:bookmark-start text:name="__RefHeading___概要_2"/><text:bookmark-start text:name="概要"/>概要<text:bookmark-end text:name="__RefHeading___概要_2"/><text:bookmark-end text:name="概要"/></text:h>
      <text:p text:style-name="Text_20_body">LCD(Liquid Crystal Display:液晶ディスプレイ)には、CGRAM(Character Generator RAM)が用意されて
おり、これを使うことによって、独自のキャラクタを表示させることが出来ます。
今回は、7チャンネル分のアナログデータを、LCDにバー表示させてみました。</text:p>
      <text:h text:style-name="Heading_20_2" text:outline-level="2"><text:bookmark-start text:name="__RefHeading___動作原理_3"/><text:bookmark-start text:name="動作原理"/>動作原理<text:bookmark-end text:name="__RefHeading___動作原理_3"/><text:bookmark-end text:name="動作原理"/></text:h>
      <text:p text:style-name="Text_20_body">&lt;キャラクタコードとキャラクタパターンの関係&gt;
独自のキャラクタは、キャラクタコード(0x00~0x07)に8個分割り当てられています。
<draw:frame draw:style-name="media" draw:name="0" text:anchor-type="as-char" draw:z-index="0" svg:width="13.229166666667cm" svg:height="15.570612094395cm"><draw:image xlink:href="Pictures/370ff49bda7b7aba1f936dc313fa8e16.png" xlink:type="simple" xlink:show="embed" xlink:actuate="onLoad"/></draw:frame></text:p>
      <text:p text:style-name="Text_20_body">&lt;キャラクタコード(0x00~0x07)とCGRAMアドレスとCGRAMデータの関係&gt;
キャラクタデータは、8バイト×5個で一組となります。
次の例では、キャラクタコード(0x00)に、“R“という文字、キャラクタコード(0x01)に、“\”という文字を登録した
場合の内容です。
<draw:frame draw:style-name="media" draw:name="1" text:anchor-type="as-char" draw:z-index="1" svg:width="13.387916666667cm" svg:height="11.985625cm"><draw:image xlink:href="Pictures/f4bff552d7616b7538f0081d058179a5.png" xlink:type="simple" xlink:show="embed" xlink:actuate="onLoad"/></draw:frame></text:p>
      <text:p text:style-name="Text_20_body">&lt;制御コマンド&gt;
セットCGRAMアドレスコマンドで、CGRAMのアドレスを指定して、以降は順次キャラクタデータを書き込んで
いきます。
<draw:frame draw:style-name="media" draw:name="2" text:anchor-type="as-char" draw:z-index="2" svg:width="11.43cm" svg:height="2.5664583333333cm"><draw:image xlink:href="Pictures/5a821cc97cadbab5d894cffe30786ce3.png" xlink:type="simple" xlink:show="embed" xlink:actuate="onLoad"/></draw:frame></text:p>
      <text:p text:style-name="Text_20_body">&lt;実際の表示&gt;
通常の文字表示と同じです。</text:p>
      <text:list text:style-name="List_20_1" text:continue-numbering="false">
        <text:list-item>
          <text:p text:style-name="List_20_1_Content_First"> 標準キャラクタの表示<text:line-break/>LCD_Chr(1, 1, 'A');<text:line-break/>LCD_Chr(1, 2, 0x30');</text:p>
        </text:list-item>
        <text:list-item>
          <text:p text:style-name="List_20_1_Content_Last"> 独自キャラクタの表示<text:line-break/>LCD_Chr(2, 1, 0x00);<text:line-break/>LCD_Chr(2, 2, 0x07);</text:p>
        </text:list-item>
      </text:list>
      <text:p text:style-name="Text_20_body">&lt;mikroC付属のキャラクタデータ生成ツール&gt;
手計算でキャラクタデータを設定しても良いのですが、結構面倒くさい作業になります。
このツールを使うことにより、視覚的にキャラクタデータを設定することが出来るので便利です。
<draw:frame draw:style-name="media" draw:name="3" text:anchor-type="as-char" draw:z-index="3" svg:width="10.583333333333cm" svg:height="8.7841666666667cm"><draw:image xlink:href="Pictures/de2da803e5e9bc29cc99efdc7a5dea37.png" xlink:type="simple" xlink:show="embed" xlink:actuate="onLoad"/></draw:frame></text:p>
      <text:p text:style-name="Text_20_body">GENERATE(生成)ボタンを押すとキャラクタデータの登録&amp;表示関数を自動的に生成します。
これをプログラムにコピーして使います。
<draw:frame draw:style-name="media" draw:name="4" text:anchor-type="as-char" draw:z-index="4" svg:width="15.504583333333cm" svg:height="7.540625cm"><draw:image xlink:href="Pictures/449b37d0120f7c58f542ac2ae544ed5d.png" xlink:type="simple" xlink:show="embed" xlink:actuate="onLoad"/></draw:frame></text:p>
      <text:h text:style-name="Heading_20_2" text:outline-level="2"><text:bookmark-start text:name="__RefHeading___回路図_4"/><text:bookmark-start text:name="回路図"/>回路図<text:bookmark-end text:name="__RefHeading___回路図_4"/><text:bookmark-end text:name="回路図"/></text:h>
      <text:p text:style-name="Text_20_body"><draw:frame draw:style-name="media" draw:name="5" text:anchor-type="as-char" draw:z-index="5" svg:width="16.933333333333cm" svg:height="10.583333333333cm"><draw:image xlink:href="Pictures/50cd9c265b0afab7233d9d0f3a21ea83.png" xlink:type="simple" xlink:show="embed" xlink:actuate="onLoad"/></draw:frame></text:p>
      <text:h text:style-name="Heading_20_2" text:outline-level="2"><text:bookmark-start text:name="__RefHeading___ソースコード_5"/><text:bookmark-start text:name="ソースコード"/>ソースコード<text:bookmark-end text:name="__RefHeading___ソースコード_5"/><text:bookmark-end text:name="ソースコード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1">//********************************************************************** </text:span><text:line-break/><text:span text:style-name="highlight_coMULTI">/*<text:line-break/>　　　『ＣＧＲＡＭ活用（キャラクタ表示ＬＣＤ）』 <text:line-break/>*/</text:span><text:line-break/><text:span text:style-name="highlight_co1">//********************************************************************** </text:span><text:line-break/> <text:line-break/><text:span text:style-name="highlight_kw4">const</text:span> <text:span text:style-name="highlight_kw4">char</text:span> character1<text:span text:style-name="highlight_br0">[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31</text:span><text:span text:style-name="highlight_br0">}</text:span><text:span text:style-name="highlight_sy0">;</text:span><text:line-break/><text:span text:style-name="highlight_kw4">const</text:span> <text:span text:style-name="highlight_kw4">char</text:span> character2<text:span text:style-name="highlight_br0">[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br0">}</text:span><text:span text:style-name="highlight_sy0">;</text:span><text:line-break/><text:span text:style-name="highlight_kw4">const</text:span> <text:span text:style-name="highlight_kw4">char</text:span> character3<text:span text:style-name="highlight_br0">[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br0">}</text:span><text:span text:style-name="highlight_sy0">;</text:span><text:line-break/><text:span text:style-name="highlight_kw4">const</text:span> <text:span text:style-name="highlight_kw4">char</text:span> character4<text:span text:style-name="highlight_br0">[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br0">}</text:span><text:span text:style-name="highlight_sy0">;</text:span><text:line-break/><text:span text:style-name="highlight_kw4">const</text:span> <text:span text:style-name="highlight_kw4">char</text:span> character5<text:span text:style-name="highlight_br0">[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<text:span text:style-name="highlight_nu0">0</text:span><text:span text:style-name="highlight_sy0">,</text:span>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br0">}</text:span><text:span text:style-name="highlight_sy0">;</text:span><text:line-break/><text:span text:style-name="highlight_kw4">const</text:span> <text:span text:style-name="highlight_kw4">char</text:span> character6<text:span text:style-name="highlight_br0">[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br0">}</text:span><text:span text:style-name="highlight_sy0">;</text:span><text:line-break/><text:span text:style-name="highlight_kw4">const</text:span> <text:span text:style-name="highlight_kw4">char</text:span> character7<text:span text:style-name="highlight_br0">[</text:span><text:span text:style-name="highlight_br0">]</text:span> <text:span text:style-name="highlight_sy0">=</text:span> <text:span text:style-name="highlight_br0">{</text:span><text:span text:style-name="highlight_nu0">0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br0">}</text:span><text:span text:style-name="highlight_sy0">;</text:span><text:line-break/><text:span text:style-name="highlight_kw4">const</text:span> <text:span text:style-name="highlight_kw4">char</text:span> character8<text:span text:style-name="highlight_br0">[</text:span><text:span text:style-name="highlight_br0">]</text:span> <text:span text:style-name="highlight_sy0">=</text:span> <text:span text:style-name="highlight_br0">{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sy0">,</text:span><text:span text:style-name="highlight_nu0">31</text:span><text:span text:style-name="highlight_br0">}</text:span><text:span text:style-name="highlight_sy0">;</text:span><text:line-break/> <text:line-break/><text:span text:style-name="highlight_kw4">void</text:span> RegistCustomChar<text:span text:style-name="highlight_br0">(</text:span><text:span text:style-name="highlight_br0">)</text:span><text:line-break/><text:span text:style-name="highlight_br0">{</text:span><text:line-break/><text:tab/><text:span text:style-name="highlight_kw4">char</text:span> i<text:span text:style-name="highlight_sy0">;</text:span><text:line-break/><text:tab/><text:span text:style-name="highlight_co1">//</text:span><text:line-break/><text:tab/>LCD_Cmd<text:span text:style-name="highlight_br0">(</text:span><text:span text:style-name="highlight_nu0">64</text:span><text:span text:style-name="highlight_br0">)</text:span><text:span text:style-name="highlight_sy0">;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1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2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3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4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5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6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7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<text:span text:style-name="highlight_kw1">for</text:span> <text:span text:style-name="highlight_br0">(</text:span>i <text:span text:style-name="highlight_sy0">=</text:span> <text:span text:style-name="highlight_nu0">0</text:span><text:span text:style-name="highlight_sy0">;</text:span> i<text:span text:style-name="highlight_sy0">&lt;=</text:span><text:span text:style-name="highlight_nu0">7</text:span><text:span text:style-name="highlight_sy0">;</text:span> i<text:span text:style-name="highlight_sy0">++</text:span><text:span text:style-name="highlight_br0">)</text:span> <text:span text:style-name="highlight_br0">{</text:span><text:line-break/><text:tab/><text:tab/>LCD_Chr_Cp<text:span text:style-name="highlight_br0">(</text:span>character8<text:span text:style-name="highlight_br0">[</text:span>i<text:span text:style-name="highlight_br0">]</text:span><text:span text:style-name="highlight_br0">)</text:span><text:span text:style-name="highlight_sy0">;</text:span><text:line-break/><text:tab/><text:span text:style-name="highlight_br0">}</text:span><text:line-break/><text:tab/>LCD_Cmd<text:span text:style-name="highlight_br0">(</text:span>LCD_RETURN_HOME<text:span text:style-name="highlight_br0">)</text:span><text:span text:style-name="highlight_sy0">;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BarDisp<text:span text:style-name="highlight_br0">(</text:span><text:span text:style-name="highlight_kw4">char</text:span> index<text:span text:style-name="highlight_sy0">,</text:span> <text:span text:style-name="highlight_kw4">int</text:span> dat<text:span text:style-name="highlight_br0">)</text:span><text:line-break/><text:span text:style-name="highlight_br0">{</text:span><text:line-break/><text:tab/><text:span text:style-name="highlight_kw1">switch</text:span> <text:span text:style-name="highlight_br0">(</text:span>dat <text:span text:style-name="highlight_sy0">/</text:span> <text:span text:style-name="highlight_nu0">64</text:span><text:span text:style-name="highlight_br0">)</text:span> <text:span text:style-name="highlight_br0">{</text:span><text:line-break/><text:tab/><text:span text:style-name="highlight_kw1">case</text:span> <text:span text:style-name="highlight_nu0">0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st0">' '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0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st0">' '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1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2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st0">' '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2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3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st0">' '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3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4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st0">' '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4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5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st0">' '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5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6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st0">' '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6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7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st0">' '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8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nu0">0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9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nu0">1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0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nu0">2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1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nu0">3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2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nu0">4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3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nu0">5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4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nu0">6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kw1">case</text:span> <text:span text:style-name="highlight_nu0">15</text:span><text:span text:style-name="highlight_sy0">:</text:span><text:line-break/><text:tab/><text:tab/>Lcd_Chr<text:span text:style-name="highlight_br0">(</text:span><text:span text:style-name="highlight_nu0">1</text:span><text:span text:style-name="highlight_sy0">,</text:span> index<text:span text:style-name="highlight_sy0">,</text:span> <text:span text:style-name="highlight_nu0">7</text:span><text:span text:style-name="highlight_br0">)</text:span><text:span text:style-name="highlight_sy0">;</text:span><text:line-break/><text:tab/><text:tab/>Lcd_Chr<text:span text:style-name="highlight_br0">(</text:span><text:span text:style-name="highlight_nu0">2</text:span><text:span text:style-name="highlight_sy0">,</text:span> index<text:span text:style-name="highlight_sy0">,</text:span> <text:span text:style-name="highlight_nu0">7</text:span><text:span text:style-name="highlight_br0">)</text:span><text:span text:style-name="highlight_sy0">;</text:span><text:line-break/><text:tab/><text:tab/><text:span text:style-name="highlight_kw2">break</text:span><text:span text:style-name="highlight_sy0">;</text:span><text:line-break/><text:tab/><text:span text:style-name="highlight_br0">}</text:span><text:line-break/><text:span text:style-name="highlight_br0">}</text:span><text:line-break/> <text:line-break/><text:span text:style-name="highlight_co1">//********************************************************************** </text:span><text:line-break/> <text:line-break/><text:span text:style-name="highlight_kw4">void</text:span><text:tab/>main<text:span text:style-name="highlight_br0">(</text:span><text:span text:style-name="highlight_br0">)</text:span><text:line-break/><text:span text:style-name="highlight_br0">{</text:span><text:line-break/><text:tab/><text:span text:style-name="highlight_kw4">int</text:span><text:tab/><text:tab/>dat0<text:span text:style-name="highlight_sy0">,</text:span> dat1<text:span text:style-name="highlight_sy0">,</text:span> dat2<text:span text:style-name="highlight_sy0">,</text:span> dat3<text:span text:style-name="highlight_sy0">,</text:span> dat4<text:span text:style-name="highlight_sy0">,</text:span> dat5<text:span text:style-name="highlight_sy0">,</text:span> dat6<text:span text:style-name="highlight_sy0">;</text:span><text:line-break/><text:tab/><text:span text:style-name="highlight_kw4">char</text:span><text:tab/>buf<text:span text:style-name="highlight_br0">[</text:span><text:span text:style-name="highlight_nu0">6</text:span><text:span text:style-name="highlight_br0">]</text:span><text:span text:style-name="highlight_sy0">;</text:span><text:line-break/><text:tab/><text:span text:style-name="highlight_co1">//</text:span><text:line-break/><text:tab/>OSCCON <text:span text:style-name="highlight_sy0">=</text:span> <text:span text:style-name="highlight_nu6">0b01110000</text:span><text:span text:style-name="highlight_sy0">;</text:span><text:tab/><text:tab/><text:span text:style-name="highlight_co1">// クロックは8Mhz </text:span><text:line-break/><text:tab/>CMCON<text:s text:c="2"/><text:span text:style-name="highlight_sy0">=</text:span> <text:span text:style-name="highlight_nu6">0b00000111</text:span><text:span text:style-name="highlight_sy0">;</text:span><text:tab/><text:tab/><text:span text:style-name="highlight_co1">// コンパレータは使用しない。 </text:span><text:line-break/><text:tab/>ANSEL<text:s text:c="2"/><text:span text:style-name="highlight_sy0">=</text:span> <text:span text:style-name="highlight_nu6">0b01111111</text:span><text:span text:style-name="highlight_sy0">;</text:span><text:tab/><text:tab/><text:span text:style-name="highlight_co1">// Ａ／Ｄ変換を使用する。</text:span><text:line-break/><text:tab/>TRISA<text:s text:c="2"/><text:span text:style-name="highlight_sy0">=</text:span> <text:span text:style-name="highlight_nu6">0b11111111</text:span><text:span text:style-name="highlight_sy0">;</text:span><text:line-break/><text:tab/>TRISB<text:s text:c="2"/><text:span text:style-name="highlight_sy0">=</text:span> <text:span text:style-name="highlight_nu6">0b11000000</text:span><text:span text:style-name="highlight_sy0">;</text:span><text:line-break/><text:tab/><text:span text:style-name="highlight_co1">//ＬＣＤの初期化 </text:span><text:line-break/><text:tab/>Lcd_Config<text:span text:style-name="highlight_br0">(</text:span><text:span text:style-name="highlight_sy0">&amp;</text:span>PORTB<text:span text:style-name="highlight_sy0">,</text:span> <text:span text:style-name="highlight_nu0">3</text:span><text:span text:style-name="highlight_sy0">,</text:span> <text:span text:style-name="highlight_nu0">1</text:span><text:span text:style-name="highlight_sy0">,</text:span> <text:span text:style-name="highlight_nu0">2</text:span><text:span text:style-name="highlight_sy0">,</text:span> <text:span text:style-name="highlight_nu0">0</text:span><text:span text:style-name="highlight_sy0">,</text:span> <text:span text:style-name="highlight_nu0">2</text:span><text:span text:style-name="highlight_sy0">,</text:span> <text:span text:style-name="highlight_nu0">5</text:span><text:span text:style-name="highlight_sy0">,</text:span> <text:span text:style-name="highlight_nu0">4</text:span><text:span text:style-name="highlight_br0">)</text:span><text:span text:style-name="highlight_sy0">;</text:span><text:line-break/><text:tab/>RegistCustomChar<text:span text:style-name="highlight_br0">(</text:span><text:span text:style-name="highlight_br0">)</text:span><text:span text:style-name="highlight_sy0">;</text:span><text:line-break/><text:tab/>Lcd_Cmd<text:span text:style-name="highlight_br0">(</text:span>LCD_CURSOR_OFF<text:span text:style-name="highlight_br0">)</text:span><text:span text:style-name="highlight_sy0">;</text:span><text:line-break/><text:tab/>Lcd_Cmd<text:span text:style-name="highlight_br0">(</text:span>LCD_CLEAR<text:span text:style-name="highlight_br0">)</text:span><text:span text:style-name="highlight_sy0">;</text:span><text:line-break/><text:tab/><text:span text:style-name="highlight_co1">//</text:span><text:line-break/><text:tab/><text:span text:style-name="highlight_kw1">while</text:span> <text:span text:style-name="highlight_br0">(</text:span><text:span text:style-name="highlight_nu0">1</text:span><text:span text:style-name="highlight_br0">)</text:span> <text:span text:style-name="highlight_br0">{</text:span><text:line-break/><text:tab/><text:tab/>BarDisp<text:span text:style-name="highlight_br0">(</text:span><text:span text:style-name="highlight_nu0">1</text:span><text:span text:style-name="highlight_sy0">,</text:span> dat0 <text:span text:style-name="highlight_sy0">=</text:span> Adc_Read<text:span text:style-name="highlight_br0">(</text:span><text:span text:style-name="highlight_nu0">0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2</text:span><text:span text:style-name="highlight_sy0">,</text:span> dat1 <text:span text:style-name="highlight_sy0">=</text:span> Adc_Read<text:span text:style-name="highlight_br0">(</text:span><text:span text:style-name="highlight_nu0">1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3</text:span><text:span text:style-name="highlight_sy0">,</text:span> dat2 <text:span text:style-name="highlight_sy0">=</text:span> Adc_Read<text:span text:style-name="highlight_br0">(</text:span><text:span text:style-name="highlight_nu0">2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4</text:span><text:span text:style-name="highlight_sy0">,</text:span> dat3 <text:span text:style-name="highlight_sy0">=</text:span> Adc_Read<text:span text:style-name="highlight_br0">(</text:span><text:span text:style-name="highlight_nu0">3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5</text:span><text:span text:style-name="highlight_sy0">,</text:span> dat4 <text:span text:style-name="highlight_sy0">=</text:span> Adc_Read<text:span text:style-name="highlight_br0">(</text:span><text:span text:style-name="highlight_nu0">4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6</text:span><text:span text:style-name="highlight_sy0">,</text:span> dat5 <text:span text:style-name="highlight_sy0">=</text:span> Adc_Read<text:span text:style-name="highlight_br0">(</text:span><text:span text:style-name="highlight_nu0">5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7</text:span><text:span text:style-name="highlight_sy0">,</text:span> dat6 <text:span text:style-name="highlight_sy0">=</text:span> Adc_Read<text:span text:style-name="highlight_br0">(</text:span><text:span text:style-name="highlight_nu0">6</text:span><text:span text:style-name="highlight_br0">)</text:span>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1:"</text:span><text:span text:style-name="highlight_br0">)</text:span><text:span text:style-name="highlight_sy0">;</text:span><text:line-break/><text:tab/><text:tab/>WordToStr<text:span text:style-name="highlight_br0">(</text:span>dat0 <text:span text:style-name="highlight_sy0">*</text:span> <text:span text:style-name="highlight_nu16">4.8828125</text:span>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15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2:"</text:span><text:span text:style-name="highlight_br0">)</text:span><text:span text:style-name="highlight_sy0">;</text:span><text:line-break/><text:tab/><text:tab/>WordToStr<text:span text:style-name="highlight_br0">(</text:span>dat1 <text:span text:style-name="highlight_sy0">*</text:span> <text:span text:style-name="highlight_nu16">4.8828125</text:span>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5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span text:style-name="highlight_co1">//</text:span><text:line-break/><text:tab/><text:tab/>BarDisp<text:span text:style-name="highlight_br0">(</text:span><text:span text:style-name="highlight_nu0">1</text:span><text:span text:style-name="highlight_sy0">,</text:span> dat0 <text:span text:style-name="highlight_sy0">=</text:span> Adc_Read<text:span text:style-name="highlight_br0">(</text:span><text:span text:style-name="highlight_nu0">0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2</text:span><text:span text:style-name="highlight_sy0">,</text:span> dat1 <text:span text:style-name="highlight_sy0">=</text:span> Adc_Read<text:span text:style-name="highlight_br0">(</text:span><text:span text:style-name="highlight_nu0">1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3</text:span><text:span text:style-name="highlight_sy0">,</text:span> dat2 <text:span text:style-name="highlight_sy0">=</text:span> Adc_Read<text:span text:style-name="highlight_br0">(</text:span><text:span text:style-name="highlight_nu0">2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4</text:span><text:span text:style-name="highlight_sy0">,</text:span> dat3 <text:span text:style-name="highlight_sy0">=</text:span> Adc_Read<text:span text:style-name="highlight_br0">(</text:span><text:span text:style-name="highlight_nu0">3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5</text:span><text:span text:style-name="highlight_sy0">,</text:span> dat4 <text:span text:style-name="highlight_sy0">=</text:span> Adc_Read<text:span text:style-name="highlight_br0">(</text:span><text:span text:style-name="highlight_nu0">4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6</text:span><text:span text:style-name="highlight_sy0">,</text:span> dat5 <text:span text:style-name="highlight_sy0">=</text:span> Adc_Read<text:span text:style-name="highlight_br0">(</text:span><text:span text:style-name="highlight_nu0">5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7</text:span><text:span text:style-name="highlight_sy0">,</text:span> dat6 <text:span text:style-name="highlight_sy0">=</text:span> Adc_Read<text:span text:style-name="highlight_br0">(</text:span><text:span text:style-name="highlight_nu0">6</text:span><text:span text:style-name="highlight_br0">)</text:span>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3:"</text:span><text:span text:style-name="highlight_br0">)</text:span><text:span text:style-name="highlight_sy0">;</text:span><text:line-break/><text:tab/><text:tab/>WordToStr<text:span text:style-name="highlight_br0">(</text:span>dat2 <text:span text:style-name="highlight_sy0">*</text:span> <text:span text:style-name="highlight_nu16">4.8828125</text:span>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15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4:"</text:span><text:span text:style-name="highlight_br0">)</text:span><text:span text:style-name="highlight_sy0">;</text:span><text:line-break/><text:tab/><text:tab/>WordToStr<text:span text:style-name="highlight_br0">(</text:span>dat3 <text:span text:style-name="highlight_sy0">*</text:span> <text:span text:style-name="highlight_nu16">4.8828125</text:span>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5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span text:style-name="highlight_co1">//</text:span><text:line-break/><text:tab/><text:tab/>BarDisp<text:span text:style-name="highlight_br0">(</text:span><text:span text:style-name="highlight_nu0">1</text:span><text:span text:style-name="highlight_sy0">,</text:span> dat0 <text:span text:style-name="highlight_sy0">=</text:span> Adc_Read<text:span text:style-name="highlight_br0">(</text:span><text:span text:style-name="highlight_nu0">0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2</text:span><text:span text:style-name="highlight_sy0">,</text:span> dat1 <text:span text:style-name="highlight_sy0">=</text:span> Adc_Read<text:span text:style-name="highlight_br0">(</text:span><text:span text:style-name="highlight_nu0">1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3</text:span><text:span text:style-name="highlight_sy0">,</text:span> dat2 <text:span text:style-name="highlight_sy0">=</text:span> Adc_Read<text:span text:style-name="highlight_br0">(</text:span><text:span text:style-name="highlight_nu0">2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4</text:span><text:span text:style-name="highlight_sy0">,</text:span> dat3 <text:span text:style-name="highlight_sy0">=</text:span> Adc_Read<text:span text:style-name="highlight_br0">(</text:span><text:span text:style-name="highlight_nu0">3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5</text:span><text:span text:style-name="highlight_sy0">,</text:span> dat4 <text:span text:style-name="highlight_sy0">=</text:span> Adc_Read<text:span text:style-name="highlight_br0">(</text:span><text:span text:style-name="highlight_nu0">4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6</text:span><text:span text:style-name="highlight_sy0">,</text:span> dat5 <text:span text:style-name="highlight_sy0">=</text:span> Adc_Read<text:span text:style-name="highlight_br0">(</text:span><text:span text:style-name="highlight_nu0">5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7</text:span><text:span text:style-name="highlight_sy0">,</text:span> dat6 <text:span text:style-name="highlight_sy0">=</text:span> Adc_Read<text:span text:style-name="highlight_br0">(</text:span><text:span text:style-name="highlight_nu0">6</text:span><text:span text:style-name="highlight_br0">)</text:span>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5:"</text:span><text:span text:style-name="highlight_br0">)</text:span><text:span text:style-name="highlight_sy0">;</text:span><text:line-break/><text:tab/><text:tab/>WordToStr<text:span text:style-name="highlight_br0">(</text:span>dat4 <text:span text:style-name="highlight_sy0">*</text:span> <text:span text:style-name="highlight_nu16">4.8828125</text:span>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15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6:"</text:span><text:span text:style-name="highlight_br0">)</text:span><text:span text:style-name="highlight_sy0">;</text:span><text:line-break/><text:tab/><text:tab/>WordToStr<text:span text:style-name="highlight_br0">(</text:span>dat5 <text:span text:style-name="highlight_sy0">*</text:span> <text:span text:style-name="highlight_nu16">4.8828125</text:span>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15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span text:style-name="highlight_co1">//</text:span><text:line-break/><text:tab/><text:tab/>BarDisp<text:span text:style-name="highlight_br0">(</text:span><text:span text:style-name="highlight_nu0">1</text:span><text:span text:style-name="highlight_sy0">,</text:span> dat0 <text:span text:style-name="highlight_sy0">=</text:span> Adc_Read<text:span text:style-name="highlight_br0">(</text:span><text:span text:style-name="highlight_nu0">0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2</text:span><text:span text:style-name="highlight_sy0">,</text:span> dat1 <text:span text:style-name="highlight_sy0">=</text:span> Adc_Read<text:span text:style-name="highlight_br0">(</text:span><text:span text:style-name="highlight_nu0">1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3</text:span><text:span text:style-name="highlight_sy0">,</text:span> dat2 <text:span text:style-name="highlight_sy0">=</text:span> Adc_Read<text:span text:style-name="highlight_br0">(</text:span><text:span text:style-name="highlight_nu0">2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4</text:span><text:span text:style-name="highlight_sy0">,</text:span> dat3 <text:span text:style-name="highlight_sy0">=</text:span> Adc_Read<text:span text:style-name="highlight_br0">(</text:span><text:span text:style-name="highlight_nu0">3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5</text:span><text:span text:style-name="highlight_sy0">,</text:span> dat4 <text:span text:style-name="highlight_sy0">=</text:span> Adc_Read<text:span text:style-name="highlight_br0">(</text:span><text:span text:style-name="highlight_nu0">4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6</text:span><text:span text:style-name="highlight_sy0">,</text:span> dat5 <text:span text:style-name="highlight_sy0">=</text:span> Adc_Read<text:span text:style-name="highlight_br0">(</text:span><text:span text:style-name="highlight_nu0">5</text:span><text:span text:style-name="highlight_br0">)</text:span><text:span text:style-name="highlight_br0">)</text:span><text:span text:style-name="highlight_sy0">;</text:span><text:line-break/><text:tab/><text:tab/>BarDisp<text:span text:style-name="highlight_br0">(</text:span><text:span text:style-name="highlight_nu0">7</text:span><text:span text:style-name="highlight_sy0">,</text:span> dat6 <text:span text:style-name="highlight_sy0">=</text:span> Adc_Read<text:span text:style-name="highlight_br0">(</text:span><text:span text:style-name="highlight_nu0">6</text:span><text:span text:style-name="highlight_br0">)</text:span>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9</text:span><text:span text:style-name="highlight_sy0">,</text:span> <text:span text:style-name="highlight_st0">"7:"</text:span><text:span text:style-name="highlight_br0">)</text:span><text:span text:style-name="highlight_sy0">;</text:span><text:line-break/><text:tab/><text:tab/>WordToStr<text:span text:style-name="highlight_br0">(</text:span>dat6 <text:span text:style-name="highlight_sy0">*</text:span> <text:span text:style-name="highlight_nu16">4.8828125</text:span><text:span text:style-name="highlight_sy0">,</text:span> buf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11</text:span><text:span text:style-name="highlight_sy0">,</text:span> <text:span text:style-name="highlight_sy0">&amp;</text:span>buf<text:span text:style-name="highlight_br0">[</text:span><text:span text:style-name="highlight_nu0">1</text:span><text:span text:style-name="highlight_br0">]</text:span><text:span text:style-name="highlight_br0">)</text:span><text:span text:style-name="highlight_sy0">;</text:span><text:line-break/><text:tab/><text:tab/>Lcd_Out<text:span text:style-name="highlight_br0">(</text:span><text:span text:style-name="highlight_nu0">1</text:span><text:span text:style-name="highlight_sy0">,</text:span> <text:span text:style-name="highlight_nu0">15</text:span><text:span text:style-name="highlight_sy0">,</text:span> <text:span text:style-name="highlight_st0">"mV"</text:span><text:span text:style-name="highlight_br0">)</text:span><text:span text:style-name="highlight_sy0">;</text:span><text:line-break/><text:tab/><text:tab/>Lcd_Out<text:span text:style-name="highlight_br0">(</text:span><text:span text:style-name="highlight_nu0">2</text:span><text:span text:style-name="highlight_sy0">,</text:span> <text:span text:style-name="highlight_nu0">9</text:span><text:span text:style-name="highlight_sy0">,</text:span> <text:span text:style-name="highlight_st0">"<text:s text:c="8"/>"</text:span><text:span text:style-name="highlight_br0">)</text:span><text:span text:style-name="highlight_sy0">;</text:span><text:line-break/><text:tab/><text:tab/>Delay_ms<text:span text:style-name="highlight_br0">(</text:span><text:span text:style-name="highlight_nu0">500</text:span><text:span text:style-name="highlight_br0">)</text:span><text:span text:style-name="highlight_sy0">;</text:span><text:line-break/><text:tab/><text:tab/><text:span text:style-name="highlight_co1">//</text:span><text:line-break/><text:tab/><text:span text:style-name="highlight_br0">}</text:span><text:line-break/><text:span text:style-name="highlight_br0">}</text:span><text:span text:style-name="highlight_co1">//~!</text:span><text:line-break/> <text:line-break/><text:span text:style-name="highlight_co1">//**********************************************************************</text:span></text:p>
          </table:table-cell>
        </table:table-row>
      </table:table>
      <text:h text:style-name="Heading_20_2" text:outline-level="2"><text:bookmark-start text:name="__RefHeading___動作確認_6"/><text:bookmark-start text:name="動作確認"/>動作確認<text:bookmark-end text:name="__RefHeading___動作確認_6"/><text:bookmark-end text:name="動作確認"/></text:h>
      <text:p text:style-name="Text_20_body"><draw:frame draw:style-name="media" draw:name="6" text:anchor-type="as-char" draw:z-index="6" svg:width="13.229166666667cm" svg:height="9.921875cm"><draw:image xlink:href="Pictures/ffcff580e913b02b73c5543b7299d871.png" xlink:type="simple" xlink:show="embed" xlink:actuate="onLoad"/></draw:frame></text:p>
      <text:p text:style-name="Text_20_body">左側:アナログデータのバー表示(CH-1~CH-7)
右側:アナログデータの数値表示(CH-1とCH-2)
<draw:frame draw:style-name="media" draw:name="7" text:anchor-type="as-char" draw:z-index="7" svg:width="13.229166666667cm" svg:height="9.921875cm"><draw:image xlink:href="Pictures/762eccdd53ad3d5b00412a7aae76e85c.png" xlink:type="simple" xlink:show="embed" xlink:actuate="onLoad"/></draw:frame></text:p>
      <text:p text:style-name="Text_20_body">左側:アナログデータのバー表示(CH-1~CH-7)
右側:アナログデータの数値表示(CH-3とCH-4)
<draw:frame draw:style-name="media" draw:name="8" text:anchor-type="as-char" draw:z-index="8" svg:width="13.229166666667cm" svg:height="9.921875cm"><draw:image xlink:href="Pictures/96f7f0cefd50d198f295888a266c2bb4.png" xlink:type="simple" xlink:show="embed" xlink:actuate="onLoad"/></draw:frame></text:p>
      <text:p text:style-name="Text_20_body">左側:アナログデータのバー表示(CH-1~CH-7)
右側:アナログデータの数値表示(CH-5とCH-6)
<draw:frame draw:style-name="media" draw:name="9" text:anchor-type="as-char" draw:z-index="9" svg:width="13.229166666667cm" svg:height="9.921875cm"><draw:image xlink:href="Pictures/f223d5abfcb408ca176d05cfbbda4b22.png" xlink:type="simple" xlink:show="embed" xlink:actuate="onLoad"/></draw:frame></text:p>
      <text:p text:style-name="Text_20_body">左側:アナログデータのバー表示(CH-1~CH-7)
右側:アナログデータの数値表示(CH-7)
<draw:frame draw:style-name="media" draw:name="10" text:anchor-type="as-char" draw:z-index="10" svg:width="13.229166666667cm" svg:height="9.921875cm"><draw:image xlink:href="Pictures/57bb4db62fa95668579c0a653bdd1f5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15T08::08:16</meta:creation-date>
    <dc:creator>Generated</dc:creator>
    <dc:date>2026-09-15T08::08:16</dc:date>
    <dc:language>en-US</dc:language>
    <meta:editing-cycles>1</meta:editing-cycles>
    <meta:editing-duration>PT0S</meta:editing-duration>
    <dc:title>elechobby:picdic:pic16f88:103</dc:title>
  </office:meta>
</office:document-meta>
</file>