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f3aee15a1b3b739e37ad596c73b35d.png"/>
  <manifest:file-entry manifest:media-type="image/png" manifest:full-path="Pictures/8c34897688edeb3ed5c93e1c68ca9ede.png"/>
  <manifest:file-entry manifest:media-type="image/png" manifest:full-path="Pictures/6678344acd592f7a2ced237e8d4b9ae9.png"/>
  <manifest:file-entry manifest:media-type="image/png" manifest:full-path="Pictures/f54b7009ac223e5a0d9692597fea8492.png"/>
  <manifest:file-entry manifest:media-type="image/png" manifest:full-path="Pictures/6f2477fa75e4f4f5b5e716cb4b21db8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01"/><text:bookmark-start text:name="__RefHeading___ステッピングモータ制御ユニット_i2c対応_1"/><text:bookmark-start text:name="ステッピングモータ制御ユニット_i2c対応"/>ステッピングモータ制御ユニット(I2C対応)<text:bookmark-end text:name="__RefHeading___ステッピングモータ制御ユニット_i2c対応_1"/><text:bookmark-end text:name="ステッピングモータ制御ユニット_i2c対応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ロボットやCNC(Computerized Numerical Control)の製作にも興味があります。
その時には、複数のステッピングモータを制御することが求められます。
そこで、最大8台まで接続可能な、I2C対応のステッピングモータ制御ユニットを製作しました。</text:p>
      <text:p text:style-name="Text_20_body">今回使用した、ステッピングモータは、以前に秋月電子通商で購入した、多摩川精機製の「TS3103N124」を使用
しましたが、相当のものであれば特に問題はありません。</text:p>
      <text:p text:style-name="Text_20_body">&lt;TS3103N124の規格&gt;</text:p>
      <text:list text:style-name="List_20_1" text:continue-numbering="false">
        <text:list-item>
          <text:p text:style-name="List_20_1_Content_First"> 2相ユニポーラ型</text:p>
        </text:list-item>
        <text:list-item>
          <text:p text:style-name="List_20_1_Content"> ステップ数200(1.8度)</text:p>
        </text:list-item>
        <text:list-item>
          <text:p text:style-name="List_20_1_Content"> 駆動電圧(12~24V)</text:p>
        </text:list-item>
        <text:list-item>
          <text:p text:style-name="List_20_1_Content"> コイル電流140mA</text:p>
        </text:list-item>
        <text:list-item>
          <text:p text:style-name="List_20_1_Content_Last"> コイル抵抗86Ω/相</text:p>
        </text:list-item>
      </text:list>
      <text:p text:style-name="Text_20_body">&lt;自律走行車(ロボット・カー)への適用例&gt;
<draw:frame draw:style-name="media" draw:name="0" text:anchor-type="as-char" draw:z-index="0" svg:width="13.229166666667cm" svg:height="10.335286458333cm"><draw:image xlink:href="Pictures/62f3aee15a1b3b739e37ad596c73b35d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I2Cのスレーブ機能としての、基本的な構造は、前回製作した、LCDモニター(I2C対応)と同じです。
ステッピングモータの制御については、以前に製作した、ステッピングモータ制御を参照して下さい。</text:p>
      <text:p text:style-name="Text_20_body">&lt;メモリ構造&gt;
ステッピングモータの制御(方向、回転数、速度等)をするために、5バイトのメモリを使用します。
【0x00】MODE(0:停止、1:運転)
【0x01】DIR(0:正転、1:逆転)
【0x02】STEP(0~65535回転数の上位バイト)
【0x03】STEP(0~65535回転数の下位バイト)
【0x04】SPEED(0~255、単位は、msec)</text:p>
      <text:p text:style-name="Text_20_body">&lt;処理の流れ&gt;</text:p>
      <text:list text:style-name="Numbering_20_1" text:continue-numbering="false">
        <text:list-item>
          <text:p text:style-name="Numbering_20_1_Content_First"> I2Cのストップ処理が完了するまで待機する。(マスターからの指示を待つ)</text:p>
        </text:list-item>
        <text:list-item>
          <text:p text:style-name="Numbering_20_1_Content"> MODEが運転であれば、DIR、STEP、SPEEDを読み込みセットする。</text:p>
        </text:list-item>
        <text:list-item>
          <text:p text:style-name="Numbering_20_1_Content"> ステッピングモータを指示通りに動作させる。</text:p>
        </text:list-item>
        <text:list-item>
          <text:p text:style-name="Numbering_20_1_Content"> 動作完了後に、MODEを停止にする。</text:p>
        </text:list-item>
        <text:list-item>
          <text:p text:style-name="Numbering_20_1_Content_Last"> 1.へ戻る。</text:p>
        </text:list-item>
      </text:list>
      <text:p text:style-name="Text_20_body">&lt;マスター側からの制御方法&gt;</text:p>
      <text:list text:style-name="List_20_1" text:continue-numbering="false">
        <text:list-item>
          <text:p text:style-name="List_20_1_Content_First"> ステッピングモータを動作させる。(運転)</text:p>
          <text:list text:style-name="Numbering_20_1">
            <text:list-item>
              <text:p text:style-name="Numbering_20_1_Content"> Soft_I2C_Start();</text:p>
            </text:list-item>
            <text:list-item>
              <text:p text:style-name="Numbering_20_1_Content"> Soft_I2C_Write(0x9E);//アドレスセット</text:p>
            </text:list-item>
            <text:list-item>
              <text:p text:style-name="Numbering_20_1_Content"> Soft_I2C_Write(0x00);//メモリアドレスセット</text:p>
            </text:list-item>
            <text:list-item>
              <text:p text:style-name="Numbering_20_1_Content"> Soft_I2C_Write(1);//運転</text:p>
            </text:list-item>
            <text:list-item>
              <text:p text:style-name="Numbering_20_1_Content"> Soft_I2C_Write(0);//正転</text:p>
            </text:list-item>
            <text:list-item>
              <text:p text:style-name="Numbering_20_1_Content"> Soft_I2C_Write(0);</text:p>
            </text:list-item>
            <text:list-item>
              <text:p text:style-name="Numbering_20_1_Content"> Soft_I2C_Write(200);//200ステップ</text:p>
            </text:list-item>
            <text:list-item>
              <text:p text:style-name="Numbering_20_1_Content"> Soft_I2C_Write(100);//速度100msec/step</text:p>
            </text:list-item>
            <text:list-item>
              <text:p text:style-name="Numbering_20_1_Content_Last"> Soft_I2C_Stop();</text:p>
            </text:list-item>
          </text:list>
        </text:list-item>
      </text:list>
      <text:list text:style-name="List_20_1" text:continue-numbering="false">
        <text:list-item>
          <text:p text:style-name="List_20_1_Content_First"> ステッピングモータの停止を確認する。</text:p>
          <text:list text:style-name="Numbering_20_1">
            <text:list-item>
              <text:p text:style-name="Numbering_20_1_Content"> Soft_I2C_Start();</text:p>
            </text:list-item>
            <text:list-item>
              <text:p text:style-name="Numbering_20_1_Content"> Soft_I2C_Write(0x9E);</text:p>
            </text:list-item>
            <text:list-item>
              <text:p text:style-name="Numbering_20_1_Content"> Soft_I2C_Write(0x00);</text:p>
            </text:list-item>
            <text:list-item>
              <text:p text:style-name="Numbering_20_1_Content"> Soft_I2C_Start();</text:p>
            </text:list-item>
            <text:list-item>
              <text:p text:style-name="Numbering_20_1_Content"> Soft_I2C_Write(0x9F);</text:p>
            </text:list-item>
            <text:list-item>
              <text:p text:style-name="Numbering_20_1_Content"> dat = Soft_I2C_Read(NO_ACK);</text:p>
            </text:list-item>
            <text:list-item>
              <text:p text:style-name="Numbering_20_1_Content"> Soft_I2C_Stop();</text:p>
            </text:list-item>
            <text:list-item>
              <text:p text:style-name="Numbering_20_1_Content_Last"> datの値が、0x00であれば停止している。それ以外なら動作中なので1.へ戻る。</text:p>
            </text:list-item>
          </text:list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22.489583333333cm"><draw:image xlink:href="Pictures/8c34897688edeb3ed5c93e1c68ca9ede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ステッピングモータ（Ｉ２Ｃ対応）＞<text:line-break/> <text:line-break/><text:tab/>■TS3103N124<text:line-break/>　　　白： 電源（９～１５V）<text:line-break/>　　　緑： X1：PORTA.F6<text:s text:c="2"/>0 1 1 0<text:line-break/>　　　赤： Y1：PORTA.F7<text:s text:c="2"/>0 0 1 1<text:line-break/>　　　黄： X2：PORTA.F0<text:s text:c="2"/>1 0 0 1<text:line-break/>　　　青： Y2：PORTA.F1<text:s text:c="2"/>1 1 0 0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ADDR_BASE<text:tab/>0x90</text:span><text:line-break/> <text:line-break/><text:span text:style-name="highlight_co2">#define<text:tab/><text:tab/>SW_ADDR1<text:tab/>PORTB.F0</text:span><text:line-break/><text:span text:style-name="highlight_co2">#define<text:tab/><text:tab/>SW_ADDR2<text:tab/>PORTB.F2</text:span><text:line-break/><text:span text:style-name="highlight_co2">#define<text:tab/><text:tab/>SW_ADDR3<text:tab/>PORTB.F3</text:span><text:line-break/> <text:line-break/><text:span text:style-name="highlight_co2">#define<text:tab/><text:tab/>ON<text:tab/><text:tab/><text:tab/>1</text:span><text:line-break/><text:span text:style-name="highlight_co2">#define<text:tab/><text:tab/>OFF<text:tab/><text:tab/><text:tab/>0</text:span><text:line-break/> <text:line-break/><text:span text:style-name="highlight_co2">#define<text:tab/><text:tab/>MEMORY_SIZE<text:tab/>5</text:span><text:line-break/> <text:line-break/><text:span text:style-name="highlight_co2">#define<text:tab/><text:tab/>LED<text:tab/><text:tab/><text:tab/>PORTB.F5</text:span><text:line-break/> <text:line-break/><text:span text:style-name="highlight_co2">#define<text:tab/><text:tab/>SM_X1<text:tab/><text:tab/>PORTA.F6</text:span><text:line-break/><text:span text:style-name="highlight_co2">#define<text:tab/><text:tab/>SM_Y1<text:tab/><text:tab/>PORTA.F7</text:span><text:line-break/><text:span text:style-name="highlight_co2">#define<text:tab/><text:tab/>SM_X2<text:tab/><text:tab/>PORTA.F0</text:span><text:line-break/><text:span text:style-name="highlight_co2">#define<text:tab/><text:tab/>SM_Y2<text:tab/><text:tab/>PORTA.F1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2c_Write<text:span text:style-name="highlight_br0">(</text:span><text:span text:style-name="highlight_kw4">unsigned</text:span> <text:span text:style-name="highlight_kw4">short</text:span> dat<text:span text:style-name="highlight_br0">)</text:span><text:line-break/><text:span text:style-name="highlight_br0">{</text:span><text:line-break/><text:tab/><text:span text:style-name="highlight_kw1">while</text:span> <text:span text:style-name="highlight_br0">(</text:span>SSPSTAT.<text:span text:style-name="highlight_me1">BF</text:span> <text:span text:style-name="highlight_sy0">==</text:span> <text:span text:style-name="highlight_nu0">1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SPCON.<text:span text:style-name="highlight_me1">WCOL</text:span> <text:span text:style-name="highlight_sy0">=</text:span> <text:span text:style-name="highlight_nu0">0</text:span><text:span text:style-name="highlight_sy0">;</text:span><text:line-break/><text:tab/><text:tab/>SSPBUF <text:span text:style-name="highlight_sy0">=</text:span> dat<text:span text:style-name="highlight_sy0">;</text:span><text:line-break/><text:tab/><text:tab/><text:span text:style-name="highlight_kw1">if</text:span> <text:span text:style-name="highlight_br0">(</text:span>SSPCON.<text:span text:style-name="highlight_me1">WCOL</text:span> <text:span text:style-name="highlight_sy0">==</text:span> <text:span text:style-name="highlight_nu0">1</text:span><text:span text:style-name="highlight_br0">)</text:span><text:line-break/><text:tab/><text:tab/><text:tab/><text:span text:style-name="highlight_kw1">continue</text:span><text:span text:style-name="highlight_sy0">;</text:span><text:line-break/><text:tab/><text:tab/><text:span text:style-name="highlight_co1">//</text:span><text:line-break/><text:tab/><text:tab/>SSPCON.<text:span text:style-name="highlight_me1">CKP</text:span> <text:span text:style-name="highlight_sy0">=</text:span> <text:span text:style-name="highlight_nu0">1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i2c_memory<text:span text:style-name="highlight_br0">[</text:span>MEMORY_SIZE<text:span text:style-name="highlight_br0">]</text:span><text:span text:style-name="highlight_sy0">,</text:span> i2c_pnt<text:span text:style-name="highlight_sy0">,</text:span> i2c_flg<text:span text:style-name="highlight_sy0">,</text:span> i2c_tmp<text:span text:style-name="highlight_sy0">,</text:span> i2c_start_flg<text:span text:style-name="highlight_sy0">,</text:span> i2c_stop_flg<text:span text:style-name="highlight_sy0">;</text:span><text:line-break/><text:span text:style-name="highlight_coMULTI">/*<text:line-break/>i2c_memory[0]<text:s text:c="4"/>MODE(0:停止、1:運転)<text:line-break/>i2c_memory[1]<text:s text:c="4"/>DIR(0:右回転、1:左回転)<text:line-break/>i2c_memory[2,3]<text:s text:c="2"/>STEP(0～65535回転数)<text:line-break/>i2c_memory[4]<text:s text:c="4"/>SPEED(0～255msec)<text:line-break/>*/</text:span><text:line-break/><text:span text:style-name="highlight_co1">//********************************************************************** </text:span><text:line-break/> <text:line-break/><text:span text:style-name="highlight_kw4">void</text:span><text:tab/>i2c_Handler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SSPSTAT.<text:span text:style-name="highlight_me1">S</text:span> <text:span text:style-name="highlight_sy0">==</text:span> <text:span text:style-name="highlight_nu0">1</text:span><text:span text:style-name="highlight_br0">)</text:span><text:tab/><text:tab/><text:span text:style-name="highlight_co1">//スタートビットを検出。</text:span><text:line-break/><text:tab/><text:tab/>i2c_start_flg <text:span text:style-name="highlight_sy0">=</text:span> <text:span text:style-name="highlight_nu0">1</text:span><text:span text:style-name="highlight_sy0">;</text:span><text:line-break/><text:tab/><text:span text:style-name="highlight_kw1">if</text:span> <text:span text:style-name="highlight_br0">(</text:span>SSPSTAT.<text:span text:style-name="highlight_me1">P</text:span> <text:span text:style-name="highlight_sy0">==</text:span> <text:span text:style-name="highlight_nu0">1</text:span><text:span text:style-name="highlight_br0">)</text:span><text:tab/><text:tab/><text:span text:style-name="highlight_co1">//ストップビットを検出。 </text:span><text:line-break/><text:tab/><text:tab/>i2c_stop_flg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i2c_tmp <text:span text:style-name="highlight_sy0">=</text:span> SSPSTAT <text:span text:style-name="highlight_sy0">&amp;</text:span> <text:span text:style-name="highlight_nu6">0b00101101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i2c_tmp <text:span text:style-name="highlight_sy0">==</text:span> <text:span text:style-name="highlight_nu6">0b00001001</text:span><text:span text:style-name="highlight_br0">)</text:span> <text:span text:style-name="highlight_br0">{</text:span><text:tab/><text:span text:style-name="highlight_co1">//書き込みモード、デバイスアドレス</text:span><text:line-break/><text:tab/><text:tab/>i2c_tmp <text:span text:style-name="highlight_sy0">=</text:span> SSPBUF<text:span text:style-name="highlight_sy0">;</text:span> <text:line-break/><text:tab/><text:tab/>i2c_flg <text:span text:style-name="highlight_sy0">=</text:span> <text:span text:style-name="highlight_nu0">0</text:span><text:span text:style-name="highlight_sy0">;</text:span><text:line-break/><text:tab/><text:tab/>i2c_pnt <text:span text:style-name="highlight_sy0">=</text:span> <text:span text:style-name="highlight_nu0">0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101001</text:span><text:span text:style-name="highlight_br0">)</text:span> <text:span text:style-name="highlight_br0">{</text:span><text:tab/><text:span text:style-name="highlight_co1">//書き込みモード、データ</text:span><text:line-break/><text:tab/><text:tab/><text:span text:style-name="highlight_kw1">if</text:span> <text:span text:style-name="highlight_br0">(</text:span>i2c_flg <text:span text:style-name="highlight_sy0">==</text:span> <text:span text:style-name="highlight_nu0">0</text:span><text:span text:style-name="highlight_br0">)</text:span> <text:span text:style-name="highlight_br0">{</text:span><text:line-break/><text:tab/><text:tab/><text:tab/>i2c_pnt <text:span text:style-name="highlight_sy0">=</text:span> SSPBUF<text:span text:style-name="highlight_sy0">;</text:span><text:line-break/><text:tab/><text:tab/><text:tab/>i2c_flg <text:span text:style-name="highlight_sy0">=</text:span> <text:span text:style-name="highlight_nu0">1</text:span><text:span text:style-name="highlight_sy0">;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i2c_fl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i2c_pnt <text:span text:style-name="highlight_sy0">&lt;</text:span> MEMORY_SIZE<text:span text:style-name="highlight_br0">)</text:span> <text:span text:style-name="highlight_br0">{</text:span><text:line-break/><text:tab/><text:tab/><text:tab/><text:tab/>i2c_memory<text:span text:style-name="highlight_br0">[</text:span>i2c_pnt<text:span text:style-name="highlight_br0">]</text:span> <text:span text:style-name="highlight_sy0">=</text:span> SSPBUF<text:span text:style-name="highlight_sy0">;</text:span><text:line-break/><text:tab/><text:tab/><text:tab/><text:tab/>i2c_pnt<text:span text:style-name="highlight_sy0">++;</text:span><text:line-break/><text:tab/><text:tab/><text:tab/><text:span text:style-name="highlight_br0">}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001100</text:span><text:span text:style-name="highlight_br0">)</text:span> <text:span text:style-name="highlight_br0">{</text:span><text:tab/><text:span text:style-name="highlight_co1">//読み込みモード、デバイスアドレス </text:span><text:line-break/><text:tab/><text:tab/>i2c_Write<text:span text:style-name="highlight_br0">(</text:span>i2c_memory<text:span text:style-name="highlight_br0">[</text:span>i2c_pnt<text:span text:style-name="highlight_br0">]</text:span><text:span text:style-name="highlight_br0">)</text:span><text:span text:style-name="highlight_sy0">;</text:span><text:line-break/><text:tab/><text:tab/>i2c_pnt<text:span text:style-name="highlight_sy0">++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101100</text:span><text:span text:style-name="highlight_br0">)</text:span> <text:span text:style-name="highlight_br0">{</text:span><text:tab/><text:span text:style-name="highlight_co1">//読み込みモード、データ（ＡＣＫ） </text:span><text:line-break/><text:tab/><text:tab/>i2c_Write<text:span text:style-name="highlight_br0">(</text:span>i2c_memory<text:span text:style-name="highlight_br0">[</text:span>i2c_pnt<text:span text:style-name="highlight_br0">]</text:span><text:span text:style-name="highlight_br0">)</text:span><text:span text:style-name="highlight_sy0">;</text:span><text:line-break/><text:tab/><text:tab/>i2c_pnt<text:span text:style-name="highlight_sy0">++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101000</text:span><text:span text:style-name="highlight_br0">)</text:span> <text:span text:style-name="highlight_br0">{</text:span><text:tab/><text:span text:style-name="highlight_co1">//読み込みモード、データ（ＮＯ＿ＡＣＫ） </text:span><text:line-break/><text:tab/><text:tab/>i2c_tmp <text:span text:style-name="highlight_sy0">=</text:span> SSPBUF<text:span text:style-name="highlight_sy0">;</text:span><text:line-break/><text:tab/><text:tab/>SSPCON <text:span text:style-name="highlight_sy0">=</text:span> <text:span text:style-name="highlight_nu6">0b00111110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SSP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SSP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LED <text:span text:style-name="highlight_sy0">=</text:span> ON<text:span text:style-name="highlight_sy0">;</text:span><text:line-break/><text:tab/><text:tab/>i2c_Handler<text:span text:style-name="highlight_br0">(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hort</text:span><text:tab/>pnt<text:span text:style-name="highlight_sy0">;</text:span><text:line-break/> <text:line-break/><text:span text:style-name="highlight_kw4">void</text:span><text:tab/>SteppingMotorTurn<text:span text:style-name="highlight_br0">(</text:span><text:span text:style-name="highlight_kw4">short</text:span> dir<text:span text:style-name="highlight_sy0">,</text:span> <text:span text:style-name="highlight_kw4">unsigned</text:span> <text:span text:style-name="highlight_kw4">int</text:span> step<text:span text:style-name="highlight_sy0">,</text:span> <text:span text:style-name="highlight_kw4">short</text:span> speed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kw4">unsigned</text:span><text:tab/><text:span text:style-name="highlight_kw4">short</text:span><text:tab/>cnt2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step<text:span text:style-name="highlight_sy0">;</text:span> cnt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dir <text:span text:style-name="highlight_sy0">==</text:span> <text:span text:style-name="highlight_nu0">0</text:span><text:span text:style-name="highlight_br0">)</text:span> <text:span text:style-name="highlight_br0">{</text:span><text:tab/><text:tab/><text:span text:style-name="highlight_co1">//正転 </text:span><text:line-break/><text:tab/><text:tab/><text:tab/><text:span text:style-name="highlight_kw1">if</text:span> <text:span text:style-name="highlight_br0">(</text:span>pnt <text:span text:style-name="highlight_sy0">&lt;</text:span> <text:span text:style-name="highlight_nu0">3</text:span><text:span text:style-name="highlight_br0">)</text:span><text:line-break/><text:tab/><text:tab/><text:tab/><text:tab/>pnt<text:span text:style-name="highlight_sy0">++;</text:span><text:line-break/><text:tab/><text:tab/><text:tab/><text:span text:style-name="highlight_kw1">else</text:span><text:line-break/><text:tab/><text:tab/><text:tab/><text:tab/>pnt <text:span text:style-name="highlight_sy0">=</text:span> <text:span text:style-name="highlight_nu0">0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tab/><text:tab/><text:tab/><text:span text:style-name="highlight_co1">//逆転</text:span><text:line-break/><text:tab/><text:tab/><text:tab/><text:span text:style-name="highlight_kw1">if</text:span> <text:span text:style-name="highlight_br0">(</text:span>pnt <text:span text:style-name="highlight_sy0">&gt;</text:span> <text:span text:style-name="highlight_nu0">0</text:span><text:span text:style-name="highlight_br0">)</text:span><text:line-break/><text:tab/><text:tab/><text:tab/><text:tab/>pnt<text:span text:style-name="highlight_sy0">--;</text:span><text:line-break/><text:tab/><text:tab/><text:tab/><text:span text:style-name="highlight_kw1">else</text:span><text:line-break/><text:tab/><text:tab/><text:tab/><text:tab/>pnt <text:span text:style-name="highlight_sy0">=</text:span> <text:span text:style-name="highlight_nu0">3</text:span><text:span text:style-name="highlight_sy0">;</text:span><text:line-break/><text:tab/><text:tab/><text:span text:style-name="highlight_br0">}</text:span><text:line-break/><text:tab/><text:tab/><text:span text:style-name="highlight_kw1">switch</text:span> <text:span text:style-name="highlight_br0">(</text:span>pnt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SM_X2 <text:span text:style-name="highlight_sy0">=</text:span> ON<text:span text:style-name="highlight_sy0">;</text:span><text:line-break/><text:tab/><text:tab/><text:tab/>SM_Y2 <text:span text:style-name="highlight_sy0">=</text:span> ON<text:span text:style-name="highlight_sy0">;</text:span><text:line-break/><text:tab/><text:tab/><text:tab/>SM_X1 <text:span text:style-name="highlight_sy0">=</text:span> OFF<text:span text:style-name="highlight_sy0">;</text:span><text:line-break/><text:tab/><text:tab/><text:tab/>SM_Y1 <text:span text:style-name="highlight_sy0">=</text:span> OFF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SM_X2 <text:span text:style-name="highlight_sy0">=</text:span> OFF<text:span text:style-name="highlight_sy0">;</text:span><text:line-break/><text:tab/><text:tab/><text:tab/>SM_Y2 <text:span text:style-name="highlight_sy0">=</text:span> ON<text:span text:style-name="highlight_sy0">;</text:span><text:line-break/><text:tab/><text:tab/><text:tab/>SM_X1 <text:span text:style-name="highlight_sy0">=</text:span> ON<text:span text:style-name="highlight_sy0">;</text:span><text:line-break/><text:tab/><text:tab/><text:tab/>SM_Y1 <text:span text:style-name="highlight_sy0">=</text:span> OFF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SM_X2 <text:span text:style-name="highlight_sy0">=</text:span> OFF<text:span text:style-name="highlight_sy0">;</text:span><text:line-break/><text:tab/><text:tab/><text:tab/>SM_Y2 <text:span text:style-name="highlight_sy0">=</text:span> OFF<text:span text:style-name="highlight_sy0">;</text:span><text:line-break/><text:tab/><text:tab/><text:tab/>SM_X1 <text:span text:style-name="highlight_sy0">=</text:span> ON<text:span text:style-name="highlight_sy0">;</text:span><text:line-break/><text:tab/><text:tab/><text:tab/>SM_Y1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SM_X2 <text:span text:style-name="highlight_sy0">=</text:span> ON<text:span text:style-name="highlight_sy0">;</text:span><text:line-break/><text:tab/><text:tab/><text:tab/>SM_Y2 <text:span text:style-name="highlight_sy0">=</text:span> OFF<text:span text:style-name="highlight_sy0">;</text:span><text:line-break/><text:tab/><text:tab/><text:tab/>SM_X1 <text:span text:style-name="highlight_sy0">=</text:span> OFF<text:span text:style-name="highlight_sy0">;</text:span><text:line-break/><text:tab/><text:tab/><text:tab/>SM_Y1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speed<text:span text:style-name="highlight_sy0">;</text:span> cnt2<text:span text:style-name="highlight_sy0">++</text:span><text:span text:style-name="highlight_br0">)</text:span> <text:span text:style-name="highlight_br0">{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tab/>SteppingMotorCntl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dir<text:span text:style-name="highlight_sy0">,</text:span> speed<text:span text:style-name="highlight_sy0">,</text:span> mode<text:span text:style-name="highlight_sy0">;</text:span><text:line-break/><text:tab/><text:span text:style-name="highlight_kw4">unsigned</text:span><text:tab/><text:span text:style-name="highlight_kw4">int</text:span><text:tab/><text:tab/>step<text:span text:style-name="highlight_sy0">;</text:span><text:line-break/><text:tab/><text:span text:style-name="highlight_co1">//</text:span><text:line-break/><text:tab/>pnt <text:span text:style-name="highlight_sy0">=</text:span> <text:span text:style-name="highlight_nu0">0</text:span><text:span text:style-name="highlight_sy0">;</text:span><text:line-break/><text:tab/>SM_X2 <text:span text:style-name="highlight_sy0">=</text:span> ON<text:span text:style-name="highlight_sy0">;</text:span><text:line-break/><text:tab/>SM_Y2 <text:span text:style-name="highlight_sy0">=</text:span> ON<text:span text:style-name="highlight_sy0">;</text:span><text:line-break/><text:tab/>SM_X1 <text:span text:style-name="highlight_sy0">=</text:span> OFF<text:span text:style-name="highlight_sy0">;</text:span><text:line-break/><text:tab/>SM_Y1 <text:span text:style-name="highlight_sy0">=</text:span> OFF<text:span text:style-name="highlight_sy0">;</text:span><text:line-break/><text:span text:style-name="highlight_co1">//<text:tab/>i2c_memory[0] = 1;</text:span><text:line-break/><text:span text:style-name="highlight_co1">//<text:tab/>i2c_memory[1] = 0;</text:span><text:line-break/><text:span text:style-name="highlight_co1">//<text:tab/>i2c_memory[2] = 0;</text:span><text:line-break/><text:span text:style-name="highlight_co1">//<text:tab/>i2c_memory[3] = 200;</text:span><text:line-break/><text:span text:style-name="highlight_co1">//<text:tab/>i2c_memory[4] = 100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i2c_stop_fl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i2c_stop_flg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mode <text:span text:style-name="highlight_sy0">=</text:span> i2c_memory<text:span text:style-name="highlight_br0">[</text:span><text:span text:style-name="highlight_nu0">0</text:span><text:span text:style-name="highlight_br0">]</text:span><text:span text:style-name="highlight_sy0">;</text:span><text:line-break/><text:tab/><text:tab/><text:tab/>dir <text:span text:style-name="highlight_sy0">=</text:span> i2c_memory<text:span text:style-name="highlight_br0">[</text:span><text:span text:style-name="highlight_nu0">1</text:span><text:span text:style-name="highlight_br0">]</text:span><text:span text:style-name="highlight_sy0">;</text:span><text:line-break/><text:tab/><text:tab/><text:tab/>step <text:span text:style-name="highlight_sy0">=</text:span> i2c_memory<text:span text:style-name="highlight_br0">[</text:span><text:span text:style-name="highlight_nu0">2</text:span><text:span text:style-name="highlight_br0">]</text:span><text:span text:style-name="highlight_sy0">;</text:span><text:line-break/><text:tab/><text:tab/><text:tab/>step <text:span text:style-name="highlight_sy0">=</text:span> <text:span text:style-name="highlight_br0">(</text:span>step <text:span text:style-name="highlight_sy0">&lt;&lt;</text:span> <text:span text:style-name="highlight_nu0">8</text:span><text:span text:style-name="highlight_br0">)</text:span> <text:span text:style-name="highlight_sy0">+</text:span> i2c_memory<text:span text:style-name="highlight_br0">[</text:span><text:span text:style-name="highlight_nu0">3</text:span><text:span text:style-name="highlight_br0">]</text:span><text:span text:style-name="highlight_sy0">;</text:span><text:line-break/><text:tab/><text:tab/><text:tab/>speed <text:span text:style-name="highlight_sy0">=</text:span> i2c_memory<text:span text:style-name="highlight_br0">[</text:span><text:span text:style-name="highlight_nu0">4</text:span><text:span text:style-name="highlight_br0">]</text:span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SteppingMotorTurn<text:span text:style-name="highlight_br0">(</text:span>dir<text:span text:style-name="highlight_sy0">,</text:span> step<text:span text:style-name="highlight_sy0">,</text:span> speed<text:span text:style-name="highlight_br0">)</text:span><text:span text:style-name="highlight_sy0">;</text:span><text:line-break/><text:tab/><text:tab/><text:tab/><text:tab/>i2c_memory<text:span text:style-name="highlight_br0">[</text:span><text:span text:style-name="highlight_nu0">0</text:span><text:span text:style-name="highlight_br0">]</text:span>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コンパレータは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A/Dコンバータは使用しない。 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クロックは内臓8MHzを使用する。 </text:span><text:line-break/><text:tab/>TRISA<text:s text:c="2"/><text:span text:style-name="highlight_sy0">=</text:span> <text:span text:style-name="highlight_nu6">0b00111100</text:span><text:span text:style-name="highlight_sy0">;</text:span><text:tab/><text:tab/><text:span text:style-name="highlight_co1">//PORTAを設定する。 </text:span><text:line-break/><text:tab/>TRISB<text:s text:c="2"/><text:span text:style-name="highlight_sy0">=</text:span> <text:span text:style-name="highlight_nu6">0b00011111</text:span><text:span text:style-name="highlight_sy0">;</text:span><text:tab/><text:tab/><text:span text:style-name="highlight_co1">//PORTBを設定する。 </text:span><text:line-break/><text:tab/>OPTION_REG.<text:span text:style-name="highlight_me1">NOT_RBPU</text:span> <text:span text:style-name="highlight_sy0">=</text:span> <text:span text:style-name="highlight_nu0">0</text:span><text:span text:style-name="highlight_sy0">;</text:span><text:tab/><text:span text:style-name="highlight_co1">//PORTBをプルアップする。</text:span><text:line-break/><text:tab/><text:span text:style-name="highlight_co1">//Ｉ２Ｃを設定する。 </text:span><text:line-break/><text:tab/>SSPSTAT.<text:span text:style-name="highlight_me1">SMP</text:span> <text:span text:style-name="highlight_sy0">=</text:span> <text:span text:style-name="highlight_nu0">1</text:span><text:span text:style-name="highlight_sy0">;</text:span><text:line-break/><text:tab/>SSPSTAT.<text:span text:style-name="highlight_me1">CKE</text:span> <text:span text:style-name="highlight_sy0">=</text:span> <text:span text:style-name="highlight_nu0">1</text:span><text:span text:style-name="highlight_sy0">;</text:span><text:line-break/><text:tab/>SSPCON.<text:span text:style-name="highlight_me1">WCOL</text:span> <text:span text:style-name="highlight_sy0">=</text:span> <text:span text:style-name="highlight_nu0">0</text:span><text:span text:style-name="highlight_sy0">;</text:span><text:line-break/><text:tab/>SSPCON.<text:span text:style-name="highlight_me1">SSPOV</text:span> <text:span text:style-name="highlight_sy0">=</text:span> <text:span text:style-name="highlight_nu0">0</text:span><text:span text:style-name="highlight_sy0">;</text:span><text:line-break/><text:tab/>SSPCON.<text:span text:style-name="highlight_me1">SSPEN</text:span> <text:span text:style-name="highlight_sy0">=</text:span> <text:span text:style-name="highlight_nu0">1</text:span><text:span text:style-name="highlight_sy0">;</text:span><text:line-break/><text:tab/>SSPCON.<text:span text:style-name="highlight_me1">CKP</text:span> <text:span text:style-name="highlight_sy0">=</text:span> <text:span text:style-name="highlight_nu0">1</text:span><text:span text:style-name="highlight_sy0">;</text:span><text:line-break/><text:tab/>SSPCON.<text:span text:style-name="highlight_me1">SSPM0</text:span> <text:span text:style-name="highlight_sy0">=</text:span> <text:span text:style-name="highlight_nu0">0</text:span><text:span text:style-name="highlight_sy0">;</text:span><text:line-break/><text:tab/>SSPCON.<text:span text:style-name="highlight_me1">SSPM1</text:span> <text:span text:style-name="highlight_sy0">=</text:span> <text:span text:style-name="highlight_nu0">1</text:span><text:span text:style-name="highlight_sy0">;</text:span><text:line-break/><text:tab/>SSPCON.<text:span text:style-name="highlight_me1">SSPM2</text:span> <text:span text:style-name="highlight_sy0">=</text:span> <text:span text:style-name="highlight_nu0">1</text:span><text:span text:style-name="highlight_sy0">;</text:span><text:line-break/><text:tab/>SSPCON.<text:span text:style-name="highlight_me1">SSPM3</text:span> <text:span text:style-name="highlight_sy0">=</text:span> <text:span text:style-name="highlight_nu0">1</text:span><text:span text:style-name="highlight_sy0">;</text:span><text:line-break/><text:tab/>SSPADD <text:span text:style-name="highlight_sy0">=</text:span> ADDR_BASE <text:span text:style-name="highlight_sy0">+</text:span> <text:span text:style-name="highlight_br0">(</text:span><text:span text:style-name="highlight_br0">(</text:span>SW_ADDR3 <text:span text:style-name="highlight_sy0">==</text:span> <text:span text:style-name="highlight_nu0">1</text:span><text:span text:style-name="highlight_br0">)</text:span> <text:span text:style-name="highlight_sy0">?</text:span> <text:span text:style-name="highlight_nu0">8</text:span> <text:span text:style-name="highlight_sy0">:</text:span> <text:span text:style-name="highlight_nu0">0</text:span><text:span text:style-name="highlight_br0">)</text:span> <text:span text:style-name="highlight_sy0">+</text:span> <text:span text:style-name="highlight_br0">(</text:span><text:span text:style-name="highlight_br0">(</text:span>SW_ADDR2 <text:span text:style-name="highlight_sy0">==</text:span> <text:span text:style-name="highlight_nu0">1</text:span><text:span text:style-name="highlight_br0">)</text:span> <text:span text:style-name="highlight_sy0">?</text:span> <text:span text:style-name="highlight_nu0">4</text:span> <text:span text:style-name="highlight_sy0">:</text:span> <text:span text:style-name="highlight_nu0">0</text:span><text:span text:style-name="highlight_br0">)</text:span> <text:span text:style-name="highlight_sy0">+</text:span> <text:span text:style-name="highlight_br0">(</text:span><text:span text:style-name="highlight_br0">(</text:span>SW_ADDR1 <text:span text:style-name="highlight_sy0">==</text:span> <text:span text:style-name="highlight_nu0">1</text:span><text:span text:style-name="highlight_br0">)</text:span> <text:span text:style-name="highlight_sy0">?</text:span> <text:span text:style-name="highlight_nu0">2</text:span> <text:span text:style-name="highlight_sy0">:</text:span> <text:span text:style-name="highlight_nu0">0</text:span><text:span text:style-name="highlight_br0">)</text:span><text:span text:style-name="highlight_sy0">;</text:span><text:line-break/><text:tab/>PIE1.<text:span text:style-name="highlight_me1">SSPIE</text:span> <text:span text:style-name="highlight_sy0">=</text:span> <text:span text:style-name="highlight_nu0">1</text:span><text:span text:style-name="highlight_sy0">;</text:span><text:line-break/><text:tab/>PIR1.<text:span text:style-name="highlight_me1">SSP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ED <text:span text:style-name="highlight_sy0">=</text:span> OFF<text:span text:style-name="highlight_sy0">;</text:span><text:line-break/><text:tab/>i2c_pnt <text:span text:style-name="highlight_sy0">=</text:span> <text:span text:style-name="highlight_nu0">0</text:span><text:span text:style-name="highlight_sy0">;</text:span><text:line-break/><text:tab/>i2c_flg <text:span text:style-name="highlight_sy0">=</text:span> <text:span text:style-name="highlight_nu0">0</text:span><text:span text:style-name="highlight_sy0">;</text:span><text:line-break/><text:tab/>i2c_start_flg <text:span text:style-name="highlight_sy0">=</text:span> <text:span text:style-name="highlight_nu0">0</text:span><text:span text:style-name="highlight_sy0">;</text:span><text:line-break/><text:tab/>i2c_stop_flg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MEMORY_SIZE<text:span text:style-name="highlight_sy0">;</text:span> cnt<text:span text:style-name="highlight_sy0">++</text:span><text:span text:style-name="highlight_br0">)</text:span> <text:span text:style-name="highlight_br0">{</text:span><text:line-break/><text:tab/><text:tab/>i2c_memory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teppingMotorCntl<text:span text:style-name="highlight_br0">(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p text:style-name="Text_20_body">&lt;参考&gt;
※テストデータ送信用(I2Cマスター/PIC12F683)のプログラムです。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『ステッピングモータのテストデータ送信用（マスター）』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<text:tab/><text:tab/>GPIO.F3</text:span><text:line-break/><text:span text:style-name="highlight_co2">#define<text:tab/><text:tab/>LED<text:tab/><text:tab/><text:tab/><text:tab/>GPIO.F2</text:span><text:line-break/> <text:line-break/><text:span text:style-name="highlight_co2">#define<text:tab/><text:tab/>ON<text:tab/><text:tab/><text:tab/><text:tab/>1</text:span><text:line-break/><text:span text:style-name="highlight_co2">#define<text:tab/><text:tab/>OFF<text:tab/><text:tab/><text:tab/><text:tab/>0</text:span><text:line-break/> <text:line-break/><text:span text:style-name="highlight_co2">#define<text:tab/><text:tab/>ACK<text:tab/><text:tab/><text:tab/><text:tab/>1</text:span><text:line-break/><text:span text:style-name="highlight_co2">#define<text:tab/><text:tab/>NO_ACK<text:tab/>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,</text:span> dat<text:span text:style-name="highlight_sy0">;</text:span><text:line-break/><text:tab/><text:span text:style-name="highlight_co1">//</text:span><text:line-break/><text:tab/>CMCON0 <text:span text:style-name="highlight_sy0">=</text:span> <text:span text:style-name="highlight_nu6">0b00000111</text:span><text:span text:style-name="highlight_sy0">;</text:span><text:line-break/><text:tab/>ANSEL.<text:span text:style-name="highlight_me1">ANS0</text:span> <text:span text:style-name="highlight_sy0">=</text:span> <text:span text:style-name="highlight_nu0">0</text:span><text:span text:style-name="highlight_sy0">;</text:span><text:line-break/><text:tab/>ANSEL.<text:span text:style-name="highlight_me1">ANS1</text:span> <text:span text:style-name="highlight_sy0">=</text:span> <text:span text:style-name="highlight_nu0">0</text:span><text:span text:style-name="highlight_sy0">;</text:span><text:line-break/><text:tab/>ANSEL.<text:span text:style-name="highlight_me1">ANS2</text:span> <text:span text:style-name="highlight_sy0">=</text:span> <text:span text:style-name="highlight_nu0">0</text:span><text:span text:style-name="highlight_sy0">;</text:span><text:line-break/><text:tab/>ANSEL.<text:span text:style-name="highlight_me1">ANS3</text:span> <text:span text:style-name="highlight_sy0">=</text:span> <text:span text:style-name="highlight_nu0">0</text:span><text:span text:style-name="highlight_sy0">;</text:span><text:line-break/><text:tab/>ADCON0.<text:span text:style-name="highlight_me1">VCFG</text:span> <text:span text:style-name="highlight_sy0">=</text:span> <text:span text:style-name="highlight_nu0">0</text:span><text:span text:style-name="highlight_sy0">;</text:span><text:line-break/><text:tab/>TRISIO <text:span text:style-name="highlight_sy0">=</text:span> <text:span text:style-name="highlight_nu6">0b00001011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Soft_I2C_Config<text:span text:style-name="highlight_br0">(</text:span><text:span text:style-name="highlight_sy0">&amp;</text:span>GPIO<text:span text:style-name="highlight_sy0">,</text:span> <text:span text:style-name="highlight_nu0">4</text:span><text:span text:style-name="highlight_sy0">,</text:span> <text:span text:style-name="highlight_nu0">5</text:span><text:span text:style-name="highlight_br0">)</text:span><text:span text:style-name="highlight_sy0">;</text:span><text:tab/><text:span text:style-name="highlight_co1">// SDA, SCL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9E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Soft_I2C_Write<text:span text:style-name="highlight_br0">(</text:span><text:span text:style-name="highlight_nu0">1</text:span><text:span text:style-name="highlight_br0">)</text:span><text:span text:style-name="highlight_sy0">;</text:span><text:line-break/><text:tab/><text:tab/>Soft_I2C_Write<text:span text:style-name="highlight_br0">(</text:span><text:span text:style-name="highlight_nu0">0</text:span><text:span text:style-name="highlight_br0">)</text:span><text:span text:style-name="highlight_sy0">;</text:span><text:line-break/><text:tab/><text:tab/>Soft_I2C_Write<text:span text:style-name="highlight_br0">(</text:span><text:span text:style-name="highlight_nu0">0</text:span><text:span text:style-name="highlight_br0">)</text:span><text:span text:style-name="highlight_sy0">;</text:span><text:line-break/><text:tab/><text:tab/>Soft_I2C_Write<text:span text:style-name="highlight_br0">(</text:span><text:span text:style-name="highlight_nu0">200</text:span><text:span text:style-name="highlight_br0">)</text:span><text:span text:style-name="highlight_sy0">;</text:span><text:line-break/><text:tab/><text:tab/>Soft_I2C_Write<text:span text:style-name="highlight_br0">(</text:span><text:span text:style-name="highlight_nu0">100</text:span>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Soft_I2C_Start<text:span text:style-name="highlight_br0">(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9E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<text:tab/>Soft_I2C_Start<text:span text:style-name="highlight_br0">(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9F</text:span><text:span text:style-name="highlight_br0">)</text:span><text:span text:style-name="highlight_sy0">;</text:span><text:line-break/><text:tab/><text:tab/><text:tab/>dat <text:span text:style-name="highlight_sy0">=</text:span> Soft_I2C_Read<text:span text:style-name="highlight_br0">(</text:span>NO_ACK<text:span text:style-name="highlight_br0">)</text:span><text:span text:style-name="highlight_sy0">;</text:span><text:line-break/><text:tab/><text:tab/><text:tab/>Soft_I2C_Stop<text:span text:style-name="highlight_br0">(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dat <text:span text:style-name="highlight_sy0">==</text:span> <text:span text:style-name="highlight_nu0">0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9E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Soft_I2C_Write<text:span text:style-name="highlight_br0">(</text:span><text:span text:style-name="highlight_nu0">1</text:span><text:span text:style-name="highlight_br0">)</text:span><text:span text:style-name="highlight_sy0">;</text:span><text:line-break/><text:tab/><text:tab/>Soft_I2C_Write<text:span text:style-name="highlight_br0">(</text:span><text:span text:style-name="highlight_nu0">1</text:span><text:span text:style-name="highlight_br0">)</text:span><text:span text:style-name="highlight_sy0">;</text:span><text:line-break/><text:tab/><text:tab/>Soft_I2C_Write<text:span text:style-name="highlight_br0">(</text:span><text:span text:style-name="highlight_nu0">0</text:span><text:span text:style-name="highlight_br0">)</text:span><text:span text:style-name="highlight_sy0">;</text:span><text:line-break/><text:tab/><text:tab/>Soft_I2C_Write<text:span text:style-name="highlight_br0">(</text:span><text:span text:style-name="highlight_nu0">200</text:span><text:span text:style-name="highlight_br0">)</text:span><text:span text:style-name="highlight_sy0">;</text:span><text:line-break/><text:tab/><text:tab/>Soft_I2C_Write<text:span text:style-name="highlight_br0">(</text:span><text:span text:style-name="highlight_nu0">100</text:span>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Soft_I2C_Start<text:span text:style-name="highlight_br0">(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9E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<text:tab/>Soft_I2C_Start<text:span text:style-name="highlight_br0">(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9F</text:span><text:span text:style-name="highlight_br0">)</text:span><text:span text:style-name="highlight_sy0">;</text:span><text:line-break/><text:tab/><text:tab/><text:tab/>dat <text:span text:style-name="highlight_sy0">=</text:span> Soft_I2C_Read<text:span text:style-name="highlight_br0">(</text:span>NO_ACK<text:span text:style-name="highlight_br0">)</text:span><text:span text:style-name="highlight_sy0">;</text:span><text:line-break/><text:tab/><text:tab/><text:tab/>Soft_I2C_Stop<text:span text:style-name="highlight_br0">(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dat <text:span text:style-name="highlight_sy0">==</text:span> <text:span text:style-name="highlight_nu0">0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以前に製作した、ステッピングモータ制御の基板を少し改良しました。
<draw:frame draw:style-name="media" draw:name="2" text:anchor-type="as-char" draw:z-index="2" svg:width="13.229166666667cm" svg:height="9.921875cm"><draw:image xlink:href="Pictures/6678344acd592f7a2ced237e8d4b9ae9.png" xlink:type="simple" xlink:show="embed" xlink:actuate="onLoad"/></draw:frame></text:p>
      <text:p text:style-name="Text_20_body">テストデータ送信用のPIC12F683です。白色がSCL、青色がSDAです。
<draw:frame draw:style-name="media" draw:name="3" text:anchor-type="as-char" draw:z-index="3" svg:width="13.229166666667cm" svg:height="9.921875cm"><draw:image xlink:href="Pictures/f54b7009ac223e5a0d9692597fea8492.png" xlink:type="simple" xlink:show="embed" xlink:actuate="onLoad"/></draw:frame></text:p>
      <text:p text:style-name="Text_20_body">マスター側のスイッチを押す毎に、正転(200ステップ/360度)、逆転(200ステップ/360度)を繰り返します。
<draw:frame draw:style-name="media" draw:name="4" text:anchor-type="as-char" draw:z-index="4" svg:width="13.229166666667cm" svg:height="9.921875cm"><draw:image xlink:href="Pictures/6f2477fa75e4f4f5b5e716cb4b21db8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7:13</meta:creation-date>
    <dc:creator>Generated</dc:creator>
    <dc:date>2026-09-15T09::07:13</dc:date>
    <dc:language>en-US</dc:language>
    <meta:editing-cycles>1</meta:editing-cycles>
    <meta:editing-duration>PT0S</meta:editing-duration>
    <dc:title>elechobby:picdic:pic16f88:101</dc:title>
  </office:meta>
</office:document-meta>
</file>