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abd5568dc5f4dd32047658c4235a40.png"/>
  <manifest:file-entry manifest:media-type="image/png" manifest:full-path="Pictures/558c96ac215cf03ddc87a0a89841a3b2.png"/>
  <manifest:file-entry manifest:media-type="image/png" manifest:full-path="Pictures/7b77905ce862f57182d266236b50f22c.png"/>
  <manifest:file-entry manifest:media-type="image/png" manifest:full-path="Pictures/d67fbbb2a98d468af9cc6b6db2672e1f.png"/>
  <manifest:file-entry manifest:media-type="image/png" manifest:full-path="Pictures/dac4c81e011afb3187868ba781f4f5cc.png"/>
  <manifest:file-entry manifest:media-type="image/png" manifest:full-path="Pictures/afdc636addf7eed0b60994b6d2d0c920.png"/>
  <manifest:file-entry manifest:media-type="image/png" manifest:full-path="Pictures/becd213270583787cc0fe41d17fe3c1f.png"/>
  <manifest:file-entry manifest:media-type="image/png" manifest:full-path="Pictures/3b81ca071cc76572dbbd0dcddffa82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40"/><text:bookmark-start text:name="__RefHeading___簡易小型電圧計_7セグlcd_1"/><text:bookmark-start text:name="簡易小型電圧計_7セグlcd"/>簡易小型電圧計(7セグLCD)<text:bookmark-end text:name="__RefHeading___簡易小型電圧計_7セグlcd_1"/><text:bookmark-end text:name="簡易小型電圧計_7セグlc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久しぶりに大阪日本橋を散策したところデジットで格安(200円)の7セグLCDを見つけました。</text:p>
      <text:p text:style-name="Text_20_body">一般的によく見かけるLCDは、一文字が5×8のドットで構成されているので、英数字、カタカナ、特殊文字等の
豊富な種類の文字を表示することが出来ます。</text:p>
      <text:p text:style-name="Text_20_body">今回購入した7セグLCDは、一文字が7セグ形式(a,b,c,d,e,f,g,DP)になっているので、一般的なLCDに比べると
表示できる文字の種類は少なくなりますが、数字に特化した用途には十分使えそうです。</text:p>
      <text:p text:style-name="Text_20_body">また、制御信号線も一般的なLCDでは少なくとも6本必要ですが、7セグLCDは5本で制御可能なので、ピン数
の少ないマイコン(PIC12F683等)にも接続することが出来ます。</text:p>
      <text:p text:style-name="Text_20_body">&lt;OPTREX PWB842B( 7SEG LCD)の概観&gt;
<draw:frame draw:style-name="media" draw:name="0" text:anchor-type="as-char" draw:z-index="0" svg:width="6.35cm" style:rel-width="100%" svg:height="4.7625cm" style:rel-height="scale"><draw:image xlink:href="Pictures/27abd5568dc5f4dd32047658c4235a40.png" xlink:type="simple" xlink:show="embed" xlink:actuate="onLoad"/></draw:frame><draw:frame draw:style-name="media" draw:name="1" text:anchor-type="as-char" draw:z-index="1" svg:width="6.35cm" style:rel-width="100%" svg:height="4.7625cm" style:rel-height="scale"><draw:image xlink:href="Pictures/558c96ac215cf03ddc87a0a89841a3b2.png" xlink:type="simple" xlink:show="embed" xlink:actuate="onLoad"/></draw:frame><draw:frame draw:style-name="media" draw:name="2" text:anchor-type="as-char" draw:z-index="2" svg:width="6.35cm" style:rel-width="100%" svg:height="4.7625cm" style:rel-height="scale"><draw:image xlink:href="Pictures/7b77905ce862f57182d266236b50f22c.png" xlink:type="simple" xlink:show="embed" xlink:actuate="onLoad"/></draw:frame></text:p>
      <text:p text:style-name="Text_20_body">&lt;付属の簡易説明書&gt;
<draw:frame draw:style-name="media" draw:name="3" text:anchor-type="as-char" draw:z-index="3" svg:width="9.525cm" style:rel-width="100%" svg:height="12.7cm" style:rel-height="scale"><draw:image xlink:href="Pictures/d67fbbb2a98d468af9cc6b6db2672e1f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A/D変換でアナログデータを1000回測定し、その平均値を7セグLCDに3時分割モードで表示させ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A/D変換</text:p>
      <text:list text:style-name="List_20_1" text:continue-numbering="false">
        <text:list-item>
          <text:p text:style-name="List_20_1_Content_First"> PIC内臓のADC(10ビット逐次変換方式)でアナログデータを1000回測定し、平均値を求めます。</text:p>
        </text:list-item>
        <text:list-item>
          <text:p text:style-name="List_20_1_Content_Last"> 基準電圧を5V(Vdd)に設定し、分解能を約5mVとします。(5000mV÷1024)</text:p>
        </text:list-item>
      </text:list>
      <text:p text:style-name="Text_20_body">◎7セグLCD</text:p>
      <text:list text:style-name="List_20_1" text:continue-numbering="false">
        <text:list-item>
          <text:p text:style-name="List_20_1_Content_First"> コントローラにμPD7225G(NEC社製)を使用したOPTREX社製の7セグLCD(PWB842B)を接続します。</text:p>
        </text:list-item>
        <text:list-item>
          <text:p text:style-name="List_20_1_Content"> コマンドモードのみで制御するため、5ピン(Command/Data)はHi(Vdd)に固定接続します。</text:p>
        </text:list-item>
        <text:list-item>
          <text:p text:style-name="List_20_1_Content_Last"> これにより全体を5本の線で制御することが可能となります。</text:p>
        </text:list-item>
      </text:list>
      <text:p text:style-name="Text_20_body">&lt;PWB842Bのピン配置&gt;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SI      </text:p>
          </table:table-cell>
          <table:table-cell office:value-type="string" table:style-name="tablecell">
            <text:p text:style-name="tablealignleft"> 3ピン  </text:p>
          </table:table-cell>
          <table:table-cell office:value-type="string" table:style-name="tablecell">
            <text:p text:style-name="tablealignleft"> 入力  </text:p>
          </table:table-cell>
          <table:table-cell office:value-type="string" table:style-name="tablecell">
            <text:p text:style-name="tablealignleft"> （Serial Input）<text:line-break/>シリアル・データ（コマンド／データ）の入力端子で表示のためのデータお<text:line-break/>よびμPD7225の動作を制御する19種類のコマンドを入力します。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CK    </text:p>
          </table:table-cell>
          <table:table-cell office:value-type="string" table:style-name="tablecell">
            <text:p text:style-name="tablealignleft"> 2ピン  </text:p>
          </table:table-cell>
          <table:table-cell office:value-type="string" table:style-name="tablecell">
            <text:p text:style-name="tablealignleft"> 入力  </text:p>
          </table:table-cell>
          <table:table-cell office:value-type="string" table:style-name="tablecell">
            <text:p text:style-name="tablealignleft"> （Serial Clock）<text:line-break/>シリアル・データ（SI入力）のシフト・クロックで，立ち上がりエッジでSI入力<text:line-break/>の内容がシリアル・レジスタに1ビットずつ読み込まれます。<text:line-break/>/SCK入力は/CS = 0のとき/BUSY = 1であれば有効となり，/BUSY = 0で<text:line-break/>あれば無視されます。また/CS = 1のときは/BUSYに関係なく無視されま<text:line-break/>す。  </text:p>
          </table:table-cell>
        </table:table-row>
        <table:table-row>
          <table:table-cell office:value-type="string" table:style-name="tablecell">
            <text:p text:style-name="tablealignleft"> C,/D    </text:p>
          </table:table-cell>
          <table:table-cell office:value-type="string" table:style-name="tablecell">
            <text:p text:style-name="tablealignleft"> 5ピン  </text:p>
          </table:table-cell>
          <table:table-cell office:value-type="string" table:style-name="tablecell">
            <text:p text:style-name="tablealignleft"> 入力  </text:p>
          </table:table-cell>
          <table:table-cell office:value-type="string" table:style-name="tablecell">
            <text:p text:style-name="tablealignleft"> （Command/Data）<text:line-break/>SI端子より入力したシリアル・データがコマンドかまたはデータであるかを<text:line-break/>示す入力端子です。Lowでデータ，Hiでコマンドを表します。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BUSY   </text:p>
          </table:table-cell>
          <table:table-cell office:value-type="string" table:style-name="tablecell">
            <text:p text:style-name="tablealignleft"> 4ピン  </text:p>
          </table:table-cell>
          <table:table-cell office:value-type="string" table:style-name="tablecell">
            <text:p text:style-name="tablealignleft"> 出力  </text:p>
          </table:table-cell>
          <table:table-cell office:value-type="string" table:style-name="tablecell">
            <text:p text:style-name="tablealignleft"> アクティブLowの出力端子で，シリアル・データの入力禁止／許可を指示<text:line-break/>します。Lowで禁止，ハイで許可を表します。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CS     </text:p>
          </table:table-cell>
          <table:table-cell office:value-type="string" table:style-name="tablecell">
            <text:p text:style-name="tablealignleft"> 6ピン  </text:p>
          </table:table-cell>
          <table:table-cell office:value-type="string" table:style-name="tablecell">
            <text:p text:style-name="tablealignleft"> 入力  </text:p>
          </table:table-cell>
          <table:table-cell office:value-type="string" table:style-name="tablecell">
            <text:p text:style-name="tablealignleft"> （Chip Select）<text:line-break/>CSをHiからLowにすることでμPD7225のSCKカウンタはクリアされ，シリ<text:line-break/>アル・データの入力が可能となります。また，同時にデータ・ポインタを0番<text:line-break/>地にイニシャライズします。シリアル・データを入力後，/CSをHiにするとデ<text:line-break/>ータ・メモリの内容がディスプレイ・データ・ラッチに転送されLCDに表示さ<text:line-break/>れます。   </text:p>
          </table:table-cell>
        </table:table-row>
        <table:table-row>
          <table:table-cell office:value-type="string" table:style-name="tablecell">
            <text:p text:style-name="tablealignleft"> /RESET  </text:p>
          </table:table-cell>
          <table:table-cell office:value-type="string" table:style-name="tablecell">
            <text:p text:style-name="tablealignleft"> 1ピン  </text:p>
          </table:table-cell>
          <table:table-cell office:value-type="string" table:style-name="tablecell">
            <text:p text:style-name="tablealignleft"> 入力  </text:p>
          </table:table-cell>
          <table:table-cell office:value-type="string" table:style-name="tablecell">
            <text:p text:style-name="tablealignleft"> アクティブLowのリセット入力端子です。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dd     </text:p>
          </table:table-cell>
          <table:table-cell office:value-type="string" table:style-name="tablecell">
            <text:p text:style-name="tablealignleft"> 7ピン  </text:p>
          </table:table-cell>
          <table:table-cell office:value-type="string" table:style-name="tablecell">
            <text:p text:style-name="tablealignleft"> -   </text:p>
          </table:table-cell>
          <table:table-cell office:value-type="string" table:style-name="tablecell">
            <text:p text:style-name="tablealignleft"> +5V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ss     </text:p>
          </table:table-cell>
          <table:table-cell office:value-type="string" table:style-name="tablecell">
            <text:p text:style-name="tablealignleft"> 8ピン  </text:p>
          </table:table-cell>
          <table:table-cell office:value-type="string" table:style-name="tablecell">
            <text:p text:style-name="tablealignleft"> -   </text:p>
          </table:table-cell>
          <table:table-cell office:value-type="string" table:style-name="tablecell">
            <text:p text:style-name="tablealignleft"> GND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メイン関数(main)</text:p>
      <text:list text:style-name="List_20_1" text:continue-numbering="false">
        <text:list-item>
          <text:p text:style-name="List_20_1_Content_First"> ADCを初期化します。</text:p>
        </text:list-item>
        <text:list-item>
          <text:p text:style-name="List_20_1_Content"> 7セグLCDを初期化します。</text:p>
        </text:list-item>
        <text:list-item>
          <text:p text:style-name="List_20_1_Content"> ADCでアナログデータを1000回測定し、その平均値を求め、電圧値に換算します。</text:p>
        </text:list-item>
        <text:list-item>
          <text:p text:style-name="List_20_1_Content_Last"> 結果を7セグLCDに表示します。</text:p>
        </text:list-item>
      </text:list>
      <text:p text:style-name="Text_20_body">&lt;7セグLCDへの1バイト送信シーケンス&gt;
<draw:frame draw:style-name="media" draw:name="4" text:anchor-type="as-char" draw:z-index="4" svg:width="14.631458333333cm" svg:height="4.8947916666667cm"><draw:image xlink:href="Pictures/dac4c81e011afb3187868ba781f4f5cc.png" xlink:type="simple" xlink:show="embed" xlink:actuate="onLoad"/></draw:frame></text:p>
      <text:p text:style-name="Text_20_body">◎7セグLCD制御関数
・7セグLCDを制御するための各種関数群を提供します。</text:p>
      <text:p text:style-name="Text_20_body">&lt;7セグLCD制御関数リスト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lcd7seg_init  </text:p>
          </table:table-cell>
          <table:table-cell office:value-type="string" table:style-name="tablecell">
            <text:p text:style-name="tablealignleft"> 7セグLCDを初期化します。                                   </text:p>
          </table:table-cell>
        </table:table-row>
        <table:table-row>
          <table:table-cell office:value-type="string" table:style-name="tablecell">
            <text:p text:style-name="tablealignleft"> lcd7seg_spi   </text:p>
          </table:table-cell>
          <table:table-cell office:value-type="string" table:style-name="tablecell">
            <text:p text:style-name="tablealignleft"> 7セグLCDに、シリアル・データ(コマンド/データ)を1バイト(MSB￫LSB)分送信します。  </text:p>
          </table:table-cell>
        </table:table-row>
        <table:table-row>
          <table:table-cell office:value-type="string" table:style-name="tablecell">
            <text:p text:style-name="tablealignleft"> lcd7seg_cmd   </text:p>
          </table:table-cell>
          <table:table-cell office:value-type="string" table:style-name="tablecell">
            <text:p text:style-name="tablealignleft"> 7セグLCDに、コマンド列を送信します。                             </text:p>
          </table:table-cell>
        </table:table-row>
        <table:table-row>
          <table:table-cell office:value-type="string" table:style-name="tablecell">
            <text:p text:style-name="tablealignleft"> lcd7seg_chr   </text:p>
          </table:table-cell>
          <table:table-cell office:value-type="string" table:style-name="tablecell">
            <text:p text:style-name="tablealignleft"> 7セグLCDに、表示位置を指定して文字を表示します。                       </text:p>
          </table:table-cell>
        </table:table-row>
        <table:table-row>
          <table:table-cell office:value-type="string" table:style-name="tablecell">
            <text:p text:style-name="tablealignleft"> lcd7seg_out   </text:p>
          </table:table-cell>
          <table:table-cell office:value-type="string" table:style-name="tablecell">
            <text:p text:style-name="tablealignleft"> 7セグLCDに、表示位置を指定して文字列を表示します。                      </text:p>
          </table:table-cell>
        </table:table-row>
        <table:table-row>
          <table:table-cell office:value-type="string" table:style-name="tablecell">
            <text:p text:style-name="tablealignleft"> lcd7seg_dot   </text:p>
          </table:table-cell>
          <table:table-cell office:value-type="string" table:style-name="tablecell">
            <text:p text:style-name="tablealignleft"> 7セグLCDに、表示位置を指定してドットのオン/オフを制御します。                </text:p>
          </table:table-cell>
        </table:table-row>
      </table:table>
      <text:p text:style-name="Text_20_body">※AVRで7セグLCDを制御されている「<text:a xlink:type="simple" xlink:href="http://recny.sakura.ne.jp/adiary.cgi/&amp;category?cat=%c5%c5%bb%d2%b9%a9%ba%ee::%a5%b8%a5%e3%a5%f3%a5%afLCD" text:style-name="Internet_20_link" text:visited-style-name="Visited_20_Internet_20_Link">Recny</text:a>」さんの【電子工作::ジャンクLCD】を参考にさせて頂きました。</text:p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5" text:anchor-type="as-char" draw:z-index="5" svg:width="19.05cm" style:rel-width="100%" svg:height="10.583333333333cm" style:rel-height="scale"><draw:image xlink:href="Pictures/afdc636addf7eed0b60994b6d2d0c920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小型電圧計（７セグＬＣＤ）＞<text:line-break/> <text:line-break/>　※ＮＥＣ社製＜μPD7225＞プログラマブルLCDコントローラ／ドライバ使用 <text:line-break/>　※μPD7225は，ソフトウエアでプログラム可能なLCD（Liquid Crystal Display：液晶表示）<text:line-break/>　　コントローラ／ドライバです。<text:line-break/>　　マイクロコンピュータ応用システムにおいて，CPUとシリアルにインタフェースしスタティック，2, 3, 4<text:line-break/>　　時分割のLCDをダイレクトに制御駆動します。また特定のセグメント・パターンを発生するセグメント・デコーダ<text:line-break/>　　を内蔵しています。その他ブリンキング（点滅）動作を制御することができます。<text:line-break/>*/</text:span><text:line-break/><text:span text:style-name="highlight_co1">//********************************************************************** </text:span><text:line-break/><text:span text:style-name="highlight_co1">//LCD</text:span><text:line-break/>sbit LCD_RESET at GP5_bit<text:span text:style-name="highlight_sy0">;</text:span><text:line-break/>sbit LCD_SCK<text:s text:c="3"/>at GP4_bit<text:span text:style-name="highlight_sy0">;</text:span><text:line-break/>sbit LCD_SI<text:s text:c="4"/>at GP2_bit<text:span text:style-name="highlight_sy0">;</text:span><text:line-break/>sbit LCD_CS<text:s text:c="4"/>at GP1_bit<text:span text:style-name="highlight_sy0">;</text:span><text:line-break/>sbit LCD_BUSY<text:s text:c="2"/>at GP3_bit<text:span text:style-name="highlight_sy0">;</text:span><text:line-break/><text:span text:style-name="highlight_co1">//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**********************************************************************</text:span><text:line-break/><text:span text:style-name="highlight_kw2">extern</text:span><text:tab/><text:span text:style-name="highlight_kw4">void</text:span><text:tab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7seg_ini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7seg_spi<text:span text:style-name="highlight_br0">(</text:span>BYTE d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7seg_cmd<text:span text:style-name="highlight_br0">(</text:span>BYTE <text:span text:style-name="highlight_sy0">*</text:span>dt<text:span text:style-name="highlight_sy0">,</text:span> BYTE len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7seg_chr<text:span text:style-name="highlight_br0">(</text:span>BYTE addr<text:span text:style-name="highlight_sy0">,</text:span> BYTE d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7seg_out<text:span text:style-name="highlight_br0">(</text:span>BYTE addr<text:span text:style-name="highlight_sy0">,</text:span> BYTE <text:span text:style-name="highlight_sy0">*</text:span>d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cd7seg_dot<text:span text:style-name="highlight_br0">(</text:span>BYTE addr<text:span text:style-name="highlight_sy0">,</text:span> BYTE on<text:span text:style-name="highlight_br0">)</text:span><text:span text:style-name="highlight_sy0">;</text:span><text:line-break/><text:span text:style-name="highlight_kw2">extern</text:span><text:s text:c="2"/>BYTE<text:s text:c="4"/>INIT_CMD<text:span text:style-name="highlight_br0">[</text:span><text:span text:style-name="highlight_br0">]</text:span><text:span text:style-name="highlight_sy0">;</text:span><text:line-break/><text:span text:style-name="highlight_kw2">extern</text:span><text:s text:c="2"/>BYTE<text:s text:c="4"/>LCD_HEX<text:span text:style-name="highlight_br0">[</text:span><text:span text:style-name="highlight_br0">]</text:span><text:span text:style-name="highlight_sy0">;</text:span><text:line-break/><text:span text:style-name="highlight_kw2">extern</text:span><text:s text:c="2"/>BYTE<text:s text:c="4"/>DOT_ON<text:span text:style-name="highlight_br0">[</text:span><text:span text:style-name="highlight_br0">]</text:span><text:span text:style-name="highlight_sy0">;</text:span><text:line-break/><text:span text:style-name="highlight_kw2">extern</text:span><text:s text:c="2"/>BYTE<text:s text:c="4"/>DOT_OFF<text:span text:style-name="highlight_br0">[</text:span><text:span text:style-name="highlight_br0">]</text:span><text:span text:style-name="highlight_sy0">;</text:span><text:line-break/><text:span text:style-name="highlight_co1">//**********************************************************************</text:span><text:line-break/>BYTE<text:s text:c="4"/>INIT_CMD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12">0x48</text:span><text:span text:style-name="highlight_sy0">,</text:span><text:s text:c="8"/><text:span text:style-name="highlight_co1">//MODE SET 1/3</text:span><text:line-break/><text:s text:c="8"/><text:span text:style-name="highlight_nu12">0x31</text:span><text:span text:style-name="highlight_sy0">,</text:span><text:s text:c="8"/><text:span text:style-name="highlight_co1">//Synchronized transfer</text:span><text:line-break/><text:s text:c="8"/><text:span text:style-name="highlight_nu12">0x20</text:span><text:span text:style-name="highlight_sy0">,</text:span><text:s text:c="8"/><text:span text:style-name="highlight_co1">//Clear Data Memory</text:span><text:line-break/><text:s text:c="8"/><text:span text:style-name="highlight_nu12">0x11</text:span><text:span text:style-name="highlight_sy0">,</text:span><text:s text:c="8"/><text:span text:style-name="highlight_co1">//Display ON</text:span><text:line-break/><text:s text:c="8"/><text:span text:style-name="highlight_nu12">0x18</text:span><text:span text:style-name="highlight_sy0">,</text:span><text:s text:c="8"/><text:span text:style-name="highlight_co1">//Blinking OFF</text:span><text:line-break/><text:s text:c="8"/><text:span text:style-name="highlight_nu12">0x14</text:span><text:span text:style-name="highlight_br0">}</text:span><text:span text:style-name="highlight_sy0">;</text:span><text:s text:c="7"/><text:span text:style-name="highlight_co1">//WITHOUT SEGMENT decorder</text:span><text:line-break/><text:span text:style-name="highlight_co1">//</text:span><text:line-break/>BYTE<text:s text:c="4"/>LCD_HEX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12">0xD3</text:span><text:span text:style-name="highlight_sy0">,</text:span><text:span text:style-name="highlight_nu12">0xD5</text:span><text:span text:style-name="highlight_sy0">,</text:span><text:span text:style-name="highlight_nu12">0xD3</text:span><text:span text:style-name="highlight_sy0">,</text:span><text:s text:c="8"/><text:span text:style-name="highlight_co1">//0</text:span><text:line-break/><text:s text:c="8"/><text:span text:style-name="highlight_nu12">0xD3</text:span><text:span text:style-name="highlight_sy0">,</text:span><text:span text:style-name="highlight_nu12">0xD0</text:span><text:span text:style-name="highlight_sy0">,</text:span><text:span text:style-name="highlight_nu12">0xD0</text:span><text:span text:style-name="highlight_sy0">,</text:span><text:s text:c="8"/><text:span text:style-name="highlight_co1">//1</text:span><text:line-break/><text:s text:c="8"/><text:span text:style-name="highlight_nu12">0xD1</text:span><text:span text:style-name="highlight_sy0">,</text:span><text:span text:style-name="highlight_nu12">0xD7</text:span><text:span text:style-name="highlight_sy0">,</text:span><text:span text:style-name="highlight_nu12">0xD2</text:span><text:span text:style-name="highlight_sy0">,</text:span><text:s text:c="8"/><text:span text:style-name="highlight_co1">//2</text:span><text:line-break/><text:s text:c="8"/><text:span text:style-name="highlight_nu12">0xD3</text:span><text:span text:style-name="highlight_sy0">,</text:span><text:span text:style-name="highlight_nu12">0xD7</text:span><text:span text:style-name="highlight_sy0">,</text:span><text:span text:style-name="highlight_nu12">0xD0</text:span><text:span text:style-name="highlight_sy0">,</text:span><text:s text:c="8"/><text:span text:style-name="highlight_co1">//3</text:span><text:line-break/><text:s text:c="8"/><text:span text:style-name="highlight_nu12">0xD3</text:span><text:span text:style-name="highlight_sy0">,</text:span><text:span text:style-name="highlight_nu12">0xD2</text:span><text:span text:style-name="highlight_sy0">,</text:span><text:span text:style-name="highlight_nu12">0xD1</text:span><text:span text:style-name="highlight_sy0">,</text:span><text:s text:c="8"/><text:span text:style-name="highlight_co1">//4</text:span><text:line-break/><text:s text:c="8"/><text:span text:style-name="highlight_nu12">0xD2</text:span><text:span text:style-name="highlight_sy0">,</text:span><text:span text:style-name="highlight_nu12">0xD7</text:span><text:span text:style-name="highlight_sy0">,</text:span><text:span text:style-name="highlight_nu12">0xD1</text:span><text:span text:style-name="highlight_sy0">,</text:span><text:s text:c="8"/><text:span text:style-name="highlight_co1">//5</text:span><text:line-break/><text:s text:c="8"/><text:span text:style-name="highlight_nu12">0xD2</text:span><text:span text:style-name="highlight_sy0">,</text:span><text:span text:style-name="highlight_nu12">0xD7</text:span><text:span text:style-name="highlight_sy0">,</text:span><text:span text:style-name="highlight_nu12">0xD3</text:span><text:span text:style-name="highlight_sy0">,</text:span><text:s text:c="8"/><text:span text:style-name="highlight_co1">//6</text:span><text:line-break/><text:s text:c="8"/><text:span text:style-name="highlight_nu12">0xD3</text:span><text:span text:style-name="highlight_sy0">,</text:span><text:span text:style-name="highlight_nu12">0xD1</text:span><text:span text:style-name="highlight_sy0">,</text:span><text:span text:style-name="highlight_nu12">0xD0</text:span><text:span text:style-name="highlight_sy0">,</text:span><text:s text:c="8"/><text:span text:style-name="highlight_co1">//7</text:span><text:line-break/><text:s text:c="8"/><text:span text:style-name="highlight_nu12">0xD3</text:span><text:span text:style-name="highlight_sy0">,</text:span><text:span text:style-name="highlight_nu12">0xD7</text:span><text:span text:style-name="highlight_sy0">,</text:span><text:span text:style-name="highlight_nu12">0xD3</text:span><text:span text:style-name="highlight_sy0">,</text:span><text:s text:c="8"/><text:span text:style-name="highlight_co1">//8</text:span><text:line-break/><text:s text:c="8"/><text:span text:style-name="highlight_nu12">0xD3</text:span><text:span text:style-name="highlight_sy0">,</text:span><text:span text:style-name="highlight_nu12">0xD7</text:span><text:span text:style-name="highlight_sy0">,</text:span><text:span text:style-name="highlight_nu12">0xD1</text:span><text:span text:style-name="highlight_sy0">,</text:span><text:s text:c="8"/><text:span text:style-name="highlight_co1">//9</text:span><text:line-break/><text:s text:c="8"/><text:span text:style-name="highlight_nu12">0xD3</text:span><text:span text:style-name="highlight_sy0">,</text:span><text:span text:style-name="highlight_nu12">0xD3</text:span><text:span text:style-name="highlight_sy0">,</text:span><text:span text:style-name="highlight_nu12">0xD3</text:span><text:span text:style-name="highlight_sy0">,</text:span><text:s text:c="8"/><text:span text:style-name="highlight_co1">//A</text:span><text:line-break/><text:s text:c="8"/><text:span text:style-name="highlight_nu12">0xD2</text:span><text:span text:style-name="highlight_sy0">,</text:span><text:span text:style-name="highlight_nu12">0xD6</text:span><text:span text:style-name="highlight_sy0">,</text:span><text:span text:style-name="highlight_nu12">0xD3</text:span><text:span text:style-name="highlight_sy0">,</text:span><text:s text:c="8"/><text:span text:style-name="highlight_co1">//B</text:span><text:line-break/><text:s text:c="8"/><text:span text:style-name="highlight_nu12">0xD0</text:span><text:span text:style-name="highlight_sy0">,</text:span><text:span text:style-name="highlight_nu12">0xD5</text:span><text:span text:style-name="highlight_sy0">,</text:span><text:span text:style-name="highlight_nu12">0xD3</text:span><text:span text:style-name="highlight_sy0">,</text:span><text:s text:c="8"/><text:span text:style-name="highlight_co1">//C</text:span><text:line-break/><text:s text:c="8"/><text:span text:style-name="highlight_nu12">0xD3</text:span><text:span text:style-name="highlight_sy0">,</text:span><text:span text:style-name="highlight_nu12">0xD6</text:span><text:span text:style-name="highlight_sy0">,</text:span><text:span text:style-name="highlight_nu12">0xD2</text:span><text:span text:style-name="highlight_sy0">,</text:span><text:s text:c="8"/><text:span text:style-name="highlight_co1">//D</text:span><text:line-break/><text:s text:c="8"/><text:span text:style-name="highlight_nu12">0xD0</text:span><text:span text:style-name="highlight_sy0">,</text:span><text:span text:style-name="highlight_nu12">0xD7</text:span><text:span text:style-name="highlight_sy0">,</text:span><text:span text:style-name="highlight_nu12">0xD3</text:span><text:span text:style-name="highlight_sy0">,</text:span><text:s text:c="8"/><text:span text:style-name="highlight_co1">//E</text:span><text:line-break/><text:s text:c="8"/><text:span text:style-name="highlight_nu12">0xD0</text:span><text:span text:style-name="highlight_sy0">,</text:span><text:span text:style-name="highlight_nu12">0xD3</text:span><text:span text:style-name="highlight_sy0">,</text:span><text:span text:style-name="highlight_nu12">0xD3</text:span><text:span text:style-name="highlight_sy0">,</text:span><text:s text:c="8"/><text:span text:style-name="highlight_co1">//F</text:span><text:line-break/><text:s text:c="8"/><text:span text:style-name="highlight_nu12">0xD7</text:span><text:span text:style-name="highlight_sy0">,</text:span><text:span text:style-name="highlight_nu12">0xD7</text:span><text:span text:style-name="highlight_sy0">,</text:span><text:span text:style-name="highlight_nu12">0xD3</text:span><text:span text:style-name="highlight_sy0">,</text:span><text:s text:c="8"/><text:span text:style-name="highlight_co1">//all(0xFF)</text:span><text:line-break/><text:s text:c="8"/><text:span text:style-name="highlight_nu12">0xD0</text:span><text:span text:style-name="highlight_sy0">,</text:span><text:span text:style-name="highlight_nu12">0xD0</text:span><text:span text:style-name="highlight_sy0">,</text:span><text:span text:style-name="highlight_nu12">0xD0</text:span><text:span text:style-name="highlight_sy0">,</text:span><text:s text:c="8"/><text:span text:style-name="highlight_co1">//space</text:span><text:line-break/><text:s text:c="8"/><text:span text:style-name="highlight_nu12">0xD0</text:span><text:span text:style-name="highlight_sy0">,</text:span><text:span text:style-name="highlight_nu12">0xD2</text:span><text:span text:style-name="highlight_sy0">,</text:span><text:span text:style-name="highlight_nu12">0xD0</text:span><text:span text:style-name="highlight_sy0">,</text:span><text:s text:c="8"/><text:span text:style-name="highlight_co1">//-</text:span><text:line-break/><text:s text:c="8"/><text:span text:style-name="highlight_nu12">0xD0</text:span><text:span text:style-name="highlight_sy0">,</text:span><text:span text:style-name="highlight_nu12">0xD5</text:span><text:span text:style-name="highlight_sy0">,</text:span><text:span text:style-name="highlight_nu12">0xD0</text:span><text:span text:style-name="highlight_br0">}</text:span><text:span text:style-name="highlight_sy0">;</text:span><text:s text:c="7"/><text:span text:style-name="highlight_co1">//=</text:span><text:line-break/><text:span text:style-name="highlight_co1">//</text:span><text:line-break/>BYTE<text:s text:c="4"/>DOT_ON<text:span text:style-name="highlight_br0">[</text:span><text:span text:style-name="highlight_br0">]</text:span> <text:span text:style-name="highlight_sy0">=</text:span> <text:span text:style-name="highlight_br0">{</text:span> <text:span text:style-name="highlight_nu12">0xB4</text:span><text:span text:style-name="highlight_sy0">,</text:span> <text:span text:style-name="highlight_nu12">0xB0</text:span><text:span text:style-name="highlight_sy0">,</text:span> <text:span text:style-name="highlight_nu12">0xB0</text:span><text:span text:style-name="highlight_br0">}</text:span><text:span text:style-name="highlight_sy0">;</text:span><text:line-break/>BYTE<text:s text:c="4"/>DOT_OFF<text:span text:style-name="highlight_br0">[</text:span><text:span text:style-name="highlight_br0">]</text:span> <text:span text:style-name="highlight_sy0">=</text:span> <text:span text:style-name="highlight_br0">{</text:span> <text:span text:style-name="highlight_nu12">0x93</text:span><text:span text:style-name="highlight_sy0">,</text:span> <text:span text:style-name="highlight_nu12">0x97</text:span><text:span text:style-name="highlight_sy0">,</text:span> <text:span text:style-name="highlight_nu12">0x93</text:span><text:span text:style-name="highlight_br0">}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７セグＬＣＤ初期化関数■■■</text:span><text:line-break/><text:span text:style-name="highlight_kw4">void</text:span><text:s text:c="4"/>lcd7seg_init<text:span text:style-name="highlight_br0">(</text:span><text:span text:style-name="highlight_br0">)</text:span><text:line-break/><text:span text:style-name="highlight_br0">{</text:span><text:line-break/><text:s text:c="8"/>LCD_CS <text:span text:style-name="highlight_sy0">=</text:span> <text:span text:style-name="highlight_nu0">1</text:span><text:span text:style-name="highlight_sy0">;</text:span><text:line-break/><text:s text:c="8"/>LCD_SCK <text:span text:style-name="highlight_sy0">=</text:span> <text:span text:style-name="highlight_nu0">1</text:span><text:span text:style-name="highlight_sy0">;</text:span><text:line-break/><text:s text:c="8"/>LCD_SI <text:span text:style-name="highlight_sy0">=</text:span> <text:span text:style-name="highlight_nu0">1</text:span><text:span text:style-name="highlight_sy0">;</text:span><text:line-break/><text:s text:c="8"/>LCD_RESET <text:span text:style-name="highlight_sy0">=</text:span> <text:span text:style-name="highlight_nu0">0</text:span><text:span text:style-name="highlight_sy0">;</text:span><text:line-break/><text:s text:c="8"/>Delay_us<text:span text:style-name="highlight_br0">(</text:span><text:span text:style-name="highlight_nu0">1000</text:span><text:span text:style-name="highlight_br0">)</text:span><text:span text:style-name="highlight_sy0">;</text:span><text:line-break/><text:s text:c="8"/>LCD_RESET <text:span text:style-name="highlight_sy0">=</text:span> <text:span text:style-name="highlight_nu0">1</text:span><text:span text:style-name="highlight_sy0">;</text:span><text:line-break/><text:s text:c="8"/>Delay_us<text:span text:style-name="highlight_br0">(</text:span><text:span text:style-name="highlight_nu0">1000</text:span><text:span text:style-name="highlight_br0">)</text:span><text:span text:style-name="highlight_sy0">;</text:span><text:line-break/><text:s text:c="8"/><text:span text:style-name="highlight_co1">//</text:span><text:line-break/><text:s text:c="8"/>lcd7seg_cmd<text:span text:style-name="highlight_br0">(</text:span>INIT_CMD<text:span text:style-name="highlight_sy0">,</text:span> <text:span text:style-name="highlight_nu0">6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８ビット送信関数■■■</text:span><text:line-break/><text:span text:style-name="highlight_kw4">void</text:span><text:s text:c="4"/>lcd7seg_spi<text:span text:style-name="highlight_br0">(</text:span>BYTE dt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LCD_BUSY <text:span text:style-name="highlight_sy0">==</text:span> <text:span text:style-name="highlight_nu0">0</text:span><text:span text:style-name="highlight_br0">)</text:span> <text:span text:style-name="highlight_br0">{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_SI <text:span text:style-name="highlight_sy0">=</text:span> <text:span text:style-name="highlight_br0">(</text:span><text:span text:style-name="highlight_br0">(</text:span><text:span text:style-name="highlight_br0">(</text:span>dt <text:span text:style-name="highlight_sy0">&lt;&lt;</text:span> cnt<text:span text:style-name="highlight_br0">)</text:span> <text:span text:style-name="highlight_sy0">&amp;</text:span> <text:span text:style-name="highlight_nu6">0b10000000</text:span><text:span text:style-name="highlight_br0">)</text:span> <text:span text:style-name="highlight_sy0">==</text:span> <text:span text:style-name="highlight_nu0">0</text:span><text:span text:style-name="highlight_br0">)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 text:c="16"/>LCD_SCK <text:span text:style-name="highlight_sy0">=</text:span> <text:span text:style-name="highlight_nu0">0</text:span><text:span text:style-name="highlight_sy0">;</text:span><text:line-break/><text:s text:c="16"/>LCD_SCK <text:span text:style-name="highlight_sy0">=</text:span> <text:span text:style-name="highlight_nu0">1</text:span><text:span text:style-name="highlight_sy0">;</text:span><text:line-break/><text:s text:c="8"/><text:span text:style-name="highlight_br0">}</text:span><text:line-break/><text:s text:c="8"/><text:span text:style-name="highlight_kw1">while</text:span> <text:span text:style-name="highlight_br0">(</text:span>LCD_BUSY <text:span text:style-name="highlight_sy0">==</text:span> <text:span text:style-name="highlight_nu0">0</text:span><text:span text:style-name="highlight_br0">)</text:span> <text:span text:style-name="highlight_br0">{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コマンド設定関数■■■</text:span><text:line-break/><text:span text:style-name="highlight_kw4">void</text:span><text:s text:c="4"/>lcd7seg_cmd<text:span text:style-name="highlight_br0">(</text:span>BYTE <text:span text:style-name="highlight_sy0">*</text:span>dt<text:span text:style-name="highlight_sy0">,</text:span> BYTE len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LCD_CS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s text:c="16"/>lcd7seg_spi<text:span text:style-name="highlight_br0">(</text:span><text:span text:style-name="highlight_sy0">*</text:span><text:span text:style-name="highlight_br0">(</text:span>dt <text:span text:style-name="highlight_sy0">+</text:span> cnt<text:span text:style-name="highlight_br0">)</text:span><text:span text:style-name="highlight_br0">)</text:span><text:span text:style-name="highlight_sy0">;</text:span><text:line-break/><text:s text:c="8"/><text:span text:style-name="highlight_br0">}</text:span><text:line-break/><text:s text:c="8"/>LCD_CS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文字表示関数■■■</text:span><text:line-break/><text:span text:style-name="highlight_kw4">void</text:span><text:s text:c="4"/>lcd7seg_chr<text:span text:style-name="highlight_br0">(</text:span>BYTE addr<text:span text:style-name="highlight_sy0">,</text:span> BYTE dt<text:span text:style-name="highlight_br0">)</text:span><text:line-break/><text:span text:style-name="highlight_br0">{</text:span><text:line-break/><text:s text:c="8"/>LCD_CS <text:span text:style-name="highlight_sy0">=</text:span> <text:span text:style-name="highlight_nu0">0</text:span><text:span text:style-name="highlight_sy0">;</text:span><text:line-break/><text:s text:c="8"/>lcd7seg_spi<text:span text:style-name="highlight_br0">(</text:span><text:span text:style-name="highlight_nu12">0xE0</text:span> <text:span text:style-name="highlight_sy0">|</text:span> <text:span text:style-name="highlight_br0">(</text:span><text:span text:style-name="highlight_nu0">27</text:span> <text:span text:style-name="highlight_sy0">-</text:span> <text:span text:style-name="highlight_br0">(</text:span><text:span text:style-name="highlight_br0">(</text:span>addr <text:span text:style-name="highlight_sy0">&lt;&lt;</text:span> <text:span text:style-name="highlight_nu0">1</text:span><text:span text:style-name="highlight_br0">)</text:span> <text:span text:style-name="highlight_sy0">+</text:span> <text:span text:style-name="highlight_br0">(</text:span>addr<text:span text:style-name="highlight_br0">)</text:span><text:span text:style-name="highlight_br0">)</text:span><text:span text:style-name="highlight_br0">)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dt<text:span text:style-name="highlight_br0">)</text:span> <text:span text:style-name="highlight_br0">{</text:span><text:line-break/><text:s text:c="8"/><text:span text:style-name="highlight_kw1">case</text:span> <text:span text:style-name="highlight_st0">'0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1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2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6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7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8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3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9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0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1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4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12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3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4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5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15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6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7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6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18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19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0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7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21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2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3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8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24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5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6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9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27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8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29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A'</text:span><text:span text:style-name="highlight_sy0">:</text:span><text:line-break/><text:s text:c="8"/><text:span text:style-name="highlight_kw1">case</text:span> <text:span text:style-name="highlight_st0">'a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30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31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32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B'</text:span><text:span text:style-name="highlight_sy0">:</text:span><text:line-break/><text:s text:c="8"/><text:span text:style-name="highlight_kw1">case</text:span> <text:span text:style-name="highlight_st0">'b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33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34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35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C'</text:span><text:span text:style-name="highlight_sy0">:</text:span><text:line-break/><text:s text:c="8"/><text:span text:style-name="highlight_kw1">case</text:span> <text:span text:style-name="highlight_st0">'c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36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37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38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D'</text:span><text:span text:style-name="highlight_sy0">:</text:span><text:line-break/><text:s text:c="8"/><text:span text:style-name="highlight_kw1">case</text:span> <text:span text:style-name="highlight_st0">'d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39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0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1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E'</text:span><text:span text:style-name="highlight_sy0">:</text:span><text:line-break/><text:s text:c="8"/><text:span text:style-name="highlight_kw1">case</text:span> <text:span text:style-name="highlight_st0">'e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42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3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4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F'</text:span><text:span text:style-name="highlight_sy0">:</text:span><text:line-break/><text:s text:c="8"/><text:span text:style-name="highlight_kw1">case</text:span> <text:span text:style-name="highlight_st0">'f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45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6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7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FF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48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49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0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 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51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2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3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-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54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5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6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st0">'='</text:span><text:span text:style-name="highlight_sy0">:</text:span><text:line-break/><text:s text:c="16"/>lcd7seg_spi<text:span text:style-name="highlight_br0">(</text:span>LCD_HEX<text:span text:style-name="highlight_br0">[</text:span><text:span text:style-name="highlight_nu0">57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8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LCD_HEX<text:span text:style-name="highlight_br0">[</text:span><text:span text:style-name="highlight_nu0">59</text:span><text:span text:style-name="highlight_br0">]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LCD_CS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文字列表示関数■■■</text:span><text:line-break/><text:span text:style-name="highlight_kw4">void</text:span><text:s text:c="4"/>lcd7seg_out<text:span text:style-name="highlight_br0">(</text:span>BYTE addr<text:span text:style-name="highlight_sy0">,</text:span> BYTE <text:span text:style-name="highlight_sy0">*</text:span>dt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dt <text:span text:style-name="highlight_sy0">!=</text:span> <text:span text:style-name="highlight_nu12">0x00</text:span><text:span text:style-name="highlight_br0">)</text:span> <text:span text:style-name="highlight_br0">{</text:span><text:line-break/><text:s text:c="16"/>lcd7seg_chr<text:span text:style-name="highlight_br0">(</text:span>addr<text:span text:style-name="highlight_sy0">,</text:span> <text:span text:style-name="highlight_sy0">*</text:span>dt<text:span text:style-name="highlight_br0">)</text:span><text:span text:style-name="highlight_sy0">;</text:span><text:line-break/><text:s text:c="16"/>dt<text:span text:style-name="highlight_sy0">++;</text:span><text:line-break/><text:s text:c="16"/>addr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ドット表示関数■■■</text:span><text:line-break/><text:span text:style-name="highlight_kw4">void</text:span><text:s text:c="4"/>lcd7seg_dot<text:span text:style-name="highlight_br0">(</text:span>BYTE addr<text:span text:style-name="highlight_sy0">,</text:span> BYTE dot<text:span text:style-name="highlight_br0">)</text:span><text:line-break/><text:span text:style-name="highlight_br0">{</text:span><text:line-break/><text:s text:c="8"/>LCD_CS <text:span text:style-name="highlight_sy0">=</text:span> <text:span text:style-name="highlight_nu0">0</text:span><text:span text:style-name="highlight_sy0">;</text:span><text:line-break/><text:s text:c="8"/>lcd7seg_spi<text:span text:style-name="highlight_br0">(</text:span><text:span text:style-name="highlight_nu12">0xE0</text:span> <text:span text:style-name="highlight_sy0">|</text:span> <text:span text:style-name="highlight_br0">(</text:span><text:span text:style-name="highlight_nu0">27</text:span> <text:span text:style-name="highlight_sy0">-</text:span> <text:span text:style-name="highlight_br0">(</text:span><text:span text:style-name="highlight_br0">(</text:span>addr <text:span text:style-name="highlight_sy0">&lt;&lt;</text:span> <text:span text:style-name="highlight_nu0">1</text:span><text:span text:style-name="highlight_br0">)</text:span> <text:span text:style-name="highlight_sy0">+</text:span> <text:span text:style-name="highlight_br0">(</text:span>addr<text:span text:style-name="highlight_br0">)</text:span><text:span text:style-name="highlight_br0">)</text:span><text:span text:style-name="highlight_br0">)</text:span><text:span text:style-name="highlight_br0">)</text:span><text:span text:style-name="highlight_sy0">;</text:span><text:line-break/><text:s text:c="8"/><text:span text:style-name="highlight_kw1">if</text:span><text:span text:style-name="highlight_br0">(</text:span>dot <text:span text:style-name="highlight_sy0">==</text:span> <text:span text:style-name="highlight_nu0">1</text:span><text:span text:style-name="highlight_br0">)</text:span> <text:span text:style-name="highlight_br0">{</text:span><text:line-break/><text:s text:c="16"/>lcd7seg_spi<text:span text:style-name="highlight_br0">(</text:span>DOT_ON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DOT_ON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DOT_ON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lcd7seg_spi<text:span text:style-name="highlight_br0">(</text:span>DOT_OFF<text:span text:style-name="highlight_br0">[</text:span><text:span text:style-name="highlight_nu0">0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DOT_OF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lcd7seg_spi<text:span text:style-name="highlight_br0">(</text:span>DOT_OF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LCD_CS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メイン関数■■■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cnt<text:span text:style-name="highlight_sy0">;</text:span><text:line-break/><text:s text:c="8"/><text:span text:style-name="highlight_kw4">double</text:span><text:s text:c="2"/>ad<text:span text:style-name="highlight_sy0">;</text:span><text:line-break/><text:s text:c="8"/><text:span text:style-name="highlight_kw4">char</text:span><text:s text:c="4"/>buf<text:span text:style-name="highlight_br0">[</text:span><text:span text:style-name="highlight_nu0">10</text:span><text:span text:style-name="highlight_br0">]</text:span>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1110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001001</text:span>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lcd7seg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7seg_chr<text:span text:style-name="highlight_br0">(</text:span>cnt<text:span text:style-name="highlight_sy0">,</text:span> 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7seg_chr<text:span text:style-name="highlight_br0">(</text:span>cnt<text:span text:style-name="highlight_sy0">,</text:span> <text:span text:style-name="highlight_st0">'='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7seg_chr<text:span text:style-name="highlight_br0">(</text:span>cnt<text:span text:style-name="highlight_sy0">,</text:span> <text:span text:style-name="highlight_st0">'-'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cd7seg_chr<text:span text:style-name="highlight_br0">(</text:span>cnt<text:span text:style-name="highlight_sy0">,</text:span> <text:span text:style-name="highlight_st0">' '</text:span><text:span text:style-name="highlight_br0">)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Ａ／Ｄ変換＆換算 </text:span><text:line-break/><text:s text:c="16"/>ad <text:span text:style-name="highlight_sy0">=</text:span> <text:span text:style-name="highlight_nu16">0.0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0</text:span><text:span text:style-name="highlight_sy0">;</text:span> cnt<text:span text:style-name="highlight_sy0">++</text:span><text:span text:style-name="highlight_br0">)</text:span> <text:span text:style-name="highlight_br0">{</text:span><text:line-break/><text:s text:c="24"/>ad <text:span text:style-name="highlight_sy0">+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16"/><text:span text:style-name="highlight_br0">}</text:span><text:line-break/><text:s text:c="16"/>ad <text:span text:style-name="highlight_sy0">=</text:span> <text:span text:style-name="highlight_br0">(</text:span>ad <text:span text:style-name="highlight_sy0">*</text:span> <text:span text:style-name="highlight_nu16">4.8828125</text:span><text:span text:style-name="highlight_br0">)</text:span> <text:span text:style-name="highlight_sy0">/</text:span> <text:span text:style-name="highlight_nu16">1000.0</text:span><text:span text:style-name="highlight_sy0">;</text:span><text:line-break/><text:s text:c="16"/><text:span text:style-name="highlight_co1">//結果表示 </text:span><text:line-break/><text:s text:c="16"/>WordToStr<text:span text:style-name="highlight_br0">(</text:span>ad<text:span text:style-name="highlight_sy0">,</text:span> buf<text:span text:style-name="highlight_br0">)</text:span><text:span text:style-name="highlight_sy0">;</text:span><text:line-break/><text:s text:c="16"/>lcd7seg_out<text:span text:style-name="highlight_br0">(</text:span><text:span text:style-name="highlight_nu0">0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6" text:anchor-type="as-char" draw:z-index="6" svg:width="13.229166666667cm" svg:height="9.921875cm"><draw:image xlink:href="Pictures/becd213270583787cc0fe41d17fe3c1f.png" xlink:type="simple" xlink:show="embed" xlink:actuate="onLoad"/></draw:frame></text:p>
      <text:p text:style-name="Text_20_body">電圧(1303mV)を測定してみました。
<draw:frame draw:style-name="media" draw:name="7" text:anchor-type="as-char" draw:z-index="7" svg:width="13.229166666667cm" svg:height="9.921875cm"><draw:image xlink:href="Pictures/3b81ca071cc76572dbbd0dcddffa8232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0::07:34</meta:creation-date>
    <dc:creator>Generated</dc:creator>
    <dc:date>2026-09-15T10::07:34</dc:date>
    <dc:language>en-US</dc:language>
    <meta:editing-cycles>1</meta:editing-cycles>
    <meta:editing-duration>PT0S</meta:editing-duration>
    <dc:title>elechobby:picdic:pic12f683:40</dc:title>
  </office:meta>
</office:document-meta>
</file>