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ef5225afbe144cdb928ad12539b065.png"/>
  <manifest:file-entry manifest:media-type="image/png" manifest:full-path="Pictures/fbb97efb89ed38d1c8400ae1cba2fb77.png"/>
  <manifest:file-entry manifest:media-type="image/png" manifest:full-path="Pictures/37b9958e5f519a1e6734724f2c33b149.png"/>
  <manifest:file-entry manifest:media-type="image/png" manifest:full-path="Pictures/52cd5f24a6f5fb6cb3ed8659671e94ee.png"/>
  <manifest:file-entry manifest:media-type="image/png" manifest:full-path="Pictures/edfbc8c391272f12f88c4e56655121df.png"/>
  <manifest:file-entry manifest:media-type="image/png" manifest:full-path="Pictures/9f29618bb6d9f224b9785a491744d67e.png"/>
  <manifest:file-entry manifest:media-type="image/png" manifest:full-path="Pictures/a005ac3fcc3c6640b4d841afc91772e7.png"/>
  <manifest:file-entry manifest:media-type="image/png" manifest:full-path="Pictures/55ad781e2d3dd0177259569d9cefde8d.png"/>
  <manifest:file-entry manifest:media-type="image/png" manifest:full-path="Pictures/96c2da082b1d1ddded5043a82aa6444f.png"/>
  <manifest:file-entry manifest:media-type="image/png" manifest:full-path="Pictures/39c92a366c229dca9df0ae2f773d8697.png"/>
  <manifest:file-entry manifest:media-type="image/png" manifest:full-path="Pictures/b6017137a8d2e2edc3d7e40d4d92bcda.png"/>
  <manifest:file-entry manifest:media-type="image/png" manifest:full-path="Pictures/8fce46b005d9b9b744d7f58239eb5845.png"/>
  <manifest:file-entry manifest:media-type="image/png" manifest:full-path="Pictures/71ea2b48f54d60fd2219ae06208613ff.png"/>
  <manifest:file-entry manifest:media-type="image/png" manifest:full-path="Pictures/71cb0d5e9b2e0691b90b3e92e82ab4ac.png"/>
  <manifest:file-entry manifest:media-type="image/png" manifest:full-path="Pictures/6b5baf0bb89237195f3ede80c1bc13e7.png"/>
  <manifest:file-entry manifest:media-type="image/png" manifest:full-path="Pictures/0fdb6c9a83190a2f5cdab24a7c1ac68d.png"/>
  <manifest:file-entry manifest:media-type="image/png" manifest:full-path="Pictures/ff5d3b6a05eb8972ca3d68381bff08d2.png"/>
  <manifest:file-entry manifest:media-type="image/png" manifest:full-path="Pictures/9770106c74478a99dcd5d417ca3e9c9a.png"/>
  <manifest:file-entry manifest:media-type="image/png" manifest:full-path="Pictures/2e30226049a36a64d4ce3296754c783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6"/><text:bookmark-start text:name="__RefHeading___簡易ac電力制御_波数調整_1"/><text:bookmark-start text:name="簡易ac電力制御_波数調整"/>簡易AC電力制御(波数調整)<text:bookmark-end text:name="__RefHeading___簡易ac電力制御_波数調整_1"/><text:bookmark-end text:name="簡易ac電力制御_波数調整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、AC電力制御V2の部品点数を減らした、簡易版を製作しました。</text:p>
      <text:p text:style-name="Text_20_body">&lt;仕様&gt;</text:p>
      <text:list text:style-name="List_20_1" text:continue-numbering="false">
        <text:list-item>
          <text:p text:style-name="List_20_1_Content_First"> 出力波数の比率を、0%、50%、60%、70%、80%、100%の7段階に調整できます。</text:p>
        </text:list-item>
        <text:list-item>
          <text:p text:style-name="List_20_1_Content"> 60Hz、50Hzの商用電源に対応します。</text:p>
        </text:list-item>
        <text:list-item>
          <text:p text:style-name="List_20_1_Content"> 比率及び商用電源のモードを、内蔵のEEPROMに記憶し、起動毎の調整作業を不要としました。</text:p>
        </text:list-item>
        <text:list-item>
          <text:p text:style-name="List_20_1_Content_Last"> 波形のON/OFF制御は、ゼロクロス方式を採用し、ノイズの発生を防ぎます。</text:p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以前に製作した、AC電力制御V2では、精度を上げるために、商用電源(AC100V)の波形に同期させる方式
としましたが、今回は、若干精度は落ちますが、非同期方式を採用し、部品点数を少なくしました。</text:p>
      <text:p text:style-name="Text_20_body">◎出力波形
<draw:frame draw:style-name="media" draw:name="0" text:anchor-type="as-char" draw:z-index="0" svg:width="13.229166666667cm" svg:height="9.826341127923cm"><draw:image xlink:href="Pictures/72ef5225afbe144cdb928ad12539b065.pn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>
            <text:p text:style-name="tablealignleft"> 0%   </text:p>
          </table:table-cell>
          <table:table-cell office:value-type="string" table:style-name="tablecell">
            <text:p text:style-name="tablealignleft"> 50%  </text:p>
          </table:table-cell>
          <table:table-cell office:value-type="string" table:style-name="tablecell">
            <text:p text:style-name="tablealignleft"> 60%  </text:p>
          </table:table-cell>
          <table:table-cell office:value-type="string" table:style-name="tablecell">
            <text:p text:style-name="tablealignleft"> 70%  </text:p>
          </table:table-cell>
          <table:table-cell office:value-type="string" table:style-name="tablecell">
            <text:p text:style-name="tablealignleft"> 80%  </text:p>
          </table:table-cell>
          <table:table-cell office:value-type="string" table:style-name="tablecell">
            <text:p text:style-name="tablealignleft"> 9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ON:OFFの比率  </text:p>
          </table:table-cell>
          <table:table-cell office:value-type="string" table:style-name="tablecell">
            <text:p text:style-name="tablealignleft"> 0:1  </text:p>
          </table:table-cell>
          <table:table-cell office:value-type="string" table:style-name="tablecell">
            <text:p text:style-name="tablealignleft"> 1:1  </text:p>
          </table:table-cell>
          <table:table-cell office:value-type="string" table:style-name="tablecell">
            <text:p text:style-name="tablealignleft"> 3:2  </text:p>
          </table:table-cell>
          <table:table-cell office:value-type="string" table:style-name="tablecell">
            <text:p text:style-name="tablealignleft"> 7:3  </text:p>
          </table:table-cell>
          <table:table-cell office:value-type="string" table:style-name="tablecell">
            <text:p text:style-name="tablealignleft"> 4:1  </text:p>
          </table:table-cell>
          <table:table-cell office:value-type="string" table:style-name="tablecell">
            <text:p text:style-name="tablealignleft"> 9:1  </text:p>
          </table:table-cell>
          <table:table-cell office:value-type="string" table:style-name="tablecell">
            <text:p text:style-name="tablealignleft"> 1:0   </text:p>
          </table:table-cell>
        </table:table-row>
      </table:table>
      <text:p text:style-name="Text_20_body">◎比率(%)の表示
LEDを6個使用して、表示します。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0%  </text:p>
          </table:table-cell>
          <table:table-cell office:value-type="string" table:style-name="tablecell">
            <text:p text:style-name="tablealignleft"> 50%  </text:p>
          </table:table-cell>
          <table:table-cell office:value-type="string" table:style-name="tablecell">
            <text:p text:style-name="tablealignleft"> 60%  </text:p>
          </table:table-cell>
          <table:table-cell office:value-type="string" table:style-name="tablecell">
            <text:p text:style-name="tablealignleft"> 70%  </text:p>
          </table:table-cell>
          <table:table-cell office:value-type="string" table:style-name="tablecell">
            <text:p text:style-name="tablealignleft"> 80%  </text:p>
          </table:table-cell>
          <table:table-cell office:value-type="string" table:style-name="tablecell">
            <text:p text:style-name="tablealignleft"> 9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LED1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2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3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4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5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6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 </text:p>
          </table:table-cell>
        </table:table-row>
      </table:table>
      <text:p text:style-name="Text_20_body">◎商用電源(100V)のON/OFF
秋月電子で販売している、ゼロクロスタイプの「ソリッド・ステート・リレー(SSR)キット」を使用します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◎メイン処理</text:p>
      <text:list text:style-name="List_20_1" text:continue-numbering="false">
        <text:list-item>
          <text:p text:style-name="List_20_1_Content_First"> 起動時にスイッチ(SW1)が、ONであれば、商用電源モード設定処理を呼び出します。</text:p>
        </text:list-item>
        <text:list-item>
          <text:p text:style-name="List_20_1_Content"> EEPROMに書き込まれている、商用電源モード(60Hzまたは50Hz)の値を読み込みます。(cycle)</text:p>
        </text:list-item>
        <text:list-item>
          <text:p text:style-name="List_20_1_Content"> EEPROMに書き込まれている、波数比率の値を読み込みます。(ratio)</text:p>
        </text:list-item>
        <text:list-item>
          <text:p text:style-name="List_20_1_Content"> 割り込み処理を発生させるための、タイマーを起動します。</text:p>
        </text:list-item>
        <text:list-item>
          <text:p text:style-name="List_20_1_Content"> スイッチ(SW1)が押下されるのを待ちます。</text:p>
        </text:list-item>
        <text:list-item>
          <text:p text:style-name="List_20_1_Content"> 波数比率の値をインクリメントします。<text:line-break/>0%￫50%￫60%￫70%￫80%￫100%￫0%￫・・・・・・・・・・</text:p>
        </text:list-item>
        <text:list-item>
          <text:p text:style-name="List_20_1_Content_Last"> 波数比率の値をEEPROMに書き込みます。</text:p>
        </text:list-item>
      </text:list>
      <text:p text:style-name="Text_20_body">◎商用電源モード設定処理</text:p>
      <text:list text:style-name="List_20_1" text:continue-numbering="false">
        <text:list-item>
          <text:p text:style-name="List_20_1_Content_First"> 既定値は、60Hzです。</text:p>
        </text:list-item>
        <text:list-item>
          <text:p text:style-name="List_20_1_Content"> スイッチ(SW1)が押下される毎に、50Hz(LED7点灯)、60Hz(LED7消灯)を繰り返します。</text:p>
        </text:list-item>
        <text:list-item>
          <text:p text:style-name="List_20_1_Content"> 商用電源モードの値をEEPROMに書き込みます。</text:p>
        </text:list-item>
        <text:list-item>
          <text:p text:style-name="List_20_1_Content_Last"> 再起動で、通常の処理に戻ります。</text:p>
        </text:list-item>
      </text:list>
      <text:p text:style-name="Text_20_body">◎LED点灯処理</text:p>
      <text:list text:style-name="List_20_1" text:continue-numbering="false">
        <text:list-item>
          <text:p text:style-name="List_20_1_Content_First"> 3個のポートを使用して、6個のLEDを点灯させます。</text:p>
        </text:list-item>
        <text:list-item>
          <text:p text:style-name="List_20_1_Content_Last"> 仕組みについては、簡易レベルメータ(LED×12個)を参照してください。</text:p>
        </text:list-item>
      </text:list>
      <text:p text:style-name="Text_20_body">◎割り込み処理</text:p>
      <text:list text:style-name="List_20_1" text:continue-numbering="false">
        <text:list-item>
          <text:p text:style-name="List_20_1_Content_First"> CCPとTIMER1を使用して、割り込みを発生させます。(init_ccp_compare関数)<text:line-break/>商用電源が、60Hzの場合には、16.7msecの割り込み周期に設定します。<text:line-break/>商用電源が、50Hzの場合には、20.0msecの割り込み周期に設定します。</text:p>
        </text:list-item>
        <text:list-item>
          <text:p text:style-name="List_20_1_Content"> 設定された波数(比率)に応じて、SSRをON/OFFさせます。</text:p>
        </text:list-item>
        <text:list-item>
          <text:p text:style-name="List_20_1_Content_Last"> 1秒周期で、LED7を点滅させます。</text:p>
        </text:list-item>
      </text:list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9.05cm" style:rel-width="100%" svg:height="14.552083333333cm" style:rel-height="scale"><draw:image xlink:href="Pictures/fbb97efb89ed38d1c8400ae1cba2fb77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＜簡易ＡＣ電力制御（波数調整）＞ <text:line-break/>*/</text:span><text:line-break/><text:span text:style-name="highlight_co1">//**********************************************************************</text:span><text:line-break/><text:span text:style-name="highlight_co1">//SWITCH</text:span><text:line-break/>sbit<text:s text:c="4"/>SW<text:s text:c="10"/>at<text:s text:c="2"/>GPIO.<text:span text:style-name="highlight_me1">B3</text:span><text:span text:style-name="highlight_sy0">;</text:span><text:line-break/>sbit<text:s text:c="4"/>SSR<text:s text:c="9"/>at<text:s text:c="2"/>GPIO.<text:span text:style-name="highlight_me1">B5</text:span><text:span text:style-name="highlight_sy0">;</text:span><text:line-break/>sbit<text:s text:c="4"/>LED<text:s text:c="9"/>at<text:s text:c="2"/>GPIO.<text:span text:style-name="highlight_me1">B4</text:span><text:span text:style-name="highlight_sy0">;</text:span><text:line-break/><text:span text:style-name="highlight_co1">//LED</text:span><text:line-break/><text:span text:style-name="highlight_co2">#define LED_OFF<text:s text:c="5"/>0</text:span><text:line-break/><text:span text:style-name="highlight_co2">#define LED1<text:s text:c="8"/>1</text:span><text:line-break/><text:span text:style-name="highlight_co2">#define LED2<text:s text:c="8"/>2</text:span><text:line-break/><text:span text:style-name="highlight_co2">#define LED3<text:s text:c="8"/>3</text:span><text:line-break/><text:span text:style-name="highlight_co2">#define LED4<text:s text:c="8"/>4</text:span><text:line-break/><text:span text:style-name="highlight_co2">#define LED5<text:s text:c="8"/>5</text:span><text:line-break/><text:span text:style-name="highlight_co2">#define LED6<text:s text:c="8"/>6</text:span><text:line-break/><text:span text:style-name="highlight_co1">//OTHER</text:span><text:line-break/><text:span text:style-name="highlight_co2">#define CYCLE_60HZ<text:s text:c="2"/>0</text:span><text:line-break/><text:span text:style-name="highlight_co2">#define CYCLE_50HZ<text:s text:c="2"/>1</text:span><text:line-break/><text:span text:style-name="highlight_co2">#define BYTE<text:s text:c="8"/>unsigned<text:s text:c="2"/>short</text:span><text:line-break/><text:span text:style-name="highlight_co2">#define WORD<text:s text:c="8"/>unsigned<text:s text:c="2"/>int</text:span><text:line-break/><text:span text:style-name="highlight_co1">//波形パターン </text:span><text:line-break/>WORD<text:s text:c="4"/>ratio_pattern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000000000000000</text:span><text:span text:style-name="highlight_sy0">,</text:span><text:s text:c="7"/><text:span text:style-name="highlight_co1">//<text:s text:c="2"/>0%</text:span><text:line-break/><text:s text:c="8"/><text:span text:style-name="highlight_nu6">0b0000001010101010</text:span><text:span text:style-name="highlight_sy0">,</text:span><text:s text:c="7"/><text:span text:style-name="highlight_co1">// 50%</text:span><text:line-break/><text:s text:c="8"/><text:span text:style-name="highlight_nu6">0b0000001110011100</text:span><text:span text:style-name="highlight_sy0">,</text:span><text:s text:c="7"/><text:span text:style-name="highlight_co1">// 60%</text:span><text:line-break/><text:s text:c="8"/><text:span text:style-name="highlight_nu6">0b0000001111111000</text:span><text:span text:style-name="highlight_sy0">,</text:span><text:s text:c="7"/><text:span text:style-name="highlight_co1">// 70%</text:span><text:line-break/><text:s text:c="8"/><text:span text:style-name="highlight_nu6">0b0000001111011110</text:span><text:span text:style-name="highlight_sy0">,</text:span><text:s text:c="7"/><text:span text:style-name="highlight_co1">// 80%</text:span><text:line-break/><text:s text:c="8"/><text:span text:style-name="highlight_nu6">0b0000001111111110</text:span><text:span text:style-name="highlight_sy0">,</text:span><text:s text:c="7"/><text:span text:style-name="highlight_co1">// 90%</text:span><text:line-break/><text:s text:c="8"/><text:span text:style-name="highlight_nu6">0b0000001111111111</text:span><text:s text:c="8"/><text:span text:style-name="highlight_co1">//100%</text:span><text:line-break/><text:span text:style-name="highlight_br0">}</text:span><text:span text:style-name="highlight_sy0">;</text:span><text:line-break/><text:span text:style-name="highlight_co1">//**********************************************************************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ccp_compar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ed_cntl<text:span text:style-name="highlight_br0">(</text:span><text:span text:style-name="highlight_kw4">short</text:span> num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witch_on_check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et_mod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 <text:line-break/><text:span text:style-name="highlight_co1">//**********************************************************************</text:span><text:line-break/><text:span text:style-name="highlight_co1">//■■■メイン関数■■■ </text:span><text:line-break/>BYTE<text:s text:c="4"/>ratio<text:span text:style-name="highlight_sy0">;</text:span><text:line-break/>BYTE<text:s text:c="4"/>cycle<text:span text:style-name="highlight_sy0">;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IO <text:span text:style-name="highlight_sy0">=</text:span> <text:span text:style-name="highlight_nu6">0b00001000</text:span><text:span text:style-name="highlight_sy0">;</text:span><text:line-break/><text:s text:c="8"/><text:span text:style-name="highlight_co1">//</text:span><text:line-break/><text:s text:c="8"/>SSR <text:span text:style-name="highlight_sy0">=</text:span> <text:span text:style-name="highlight_nu0">0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s text:c="24"/><text:span text:style-name="highlight_sy0">;</text:span><text:line-break/><text:s text:c="16"/><text:span text:style-name="highlight_co1">//</text:span><text:line-break/><text:s text:c="16"/>set_mode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周波数の読み込み </text:span><text:line-break/><text:s text:c="8"/>cycle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kw1">if</text:span> <text:span text:style-name="highlight_br0">(</text:span>cycle <text:span text:style-name="highlight_sy0">&gt;=</text:span> <text:span text:style-name="highlight_nu0">2</text:span><text:span text:style-name="highlight_br0">)</text:span> <text:span text:style-name="highlight_br0">{</text:span><text:line-break/><text:s text:c="16"/>cycle <text:span text:style-name="highlight_sy0">=</text:span> CYCLE_60HZ<text:span text:style-name="highlight_sy0">;</text:span><text:line-break/><text:s text:c="8"/><text:span text:style-name="highlight_br0">}</text:span><text:line-break/><text:s text:c="8"/><text:span text:style-name="highlight_co1">//波形パターンの読み込み </text:span><text:line-break/><text:s text:c="8"/>ratio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kw1">if</text:span> <text:span text:style-name="highlight_br0">(</text:span>ratio <text:span text:style-name="highlight_sy0">&gt;=</text:span> <text:span text:style-name="highlight_nu0">7</text:span><text:span text:style-name="highlight_br0">)</text:span> <text:span text:style-name="highlight_br0">{</text:span><text:line-break/><text:s text:c="16"/>ratio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led_cntl<text:span text:style-name="highlight_br0">(</text:span>ratio<text:span text:style-name="highlight_br0">)</text:span><text:span text:style-name="highlight_sy0">;</text:span><text:line-break/><text:s text:c="8"/><text:span text:style-name="highlight_co1">//</text:span><text:line-break/><text:s text:c="8"/>init_ccp_compare<text:span text:style-name="highlight_br0">(</text:span><text:span text:style-name="highlight_br0">)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switch_on_check<text:span text:style-name="highlight_br0">(</text:span><text:span text:style-name="highlight_br0">)</text:span><text:span text:style-name="highlight_sy0">;</text:span><text:line-break/><text:s text:c="16"/>ratio<text:span text:style-name="highlight_sy0">++;</text:span><text:line-break/><text:s text:c="16"/><text:span text:style-name="highlight_kw1">if</text:span> <text:span text:style-name="highlight_br0">(</text:span>ratio <text:span text:style-name="highlight_sy0">==</text:span> <text:span text:style-name="highlight_nu0">7</text:span><text:span text:style-name="highlight_br0">)</text:span> <text:span text:style-name="highlight_br0">{</text:span><text:line-break/><text:s text:c="24"/>ratio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EEPROM_Write<text:span text:style-name="highlight_br0">(</text:span><text:span text:style-name="highlight_nu0">1</text:span><text:span text:style-name="highlight_sy0">,</text:span> ratio<text:span text:style-name="highlight_br0">)</text:span><text:span text:style-name="highlight_sy0">;</text:span><text:line-break/><text:s text:c="16"/>led_cntl<text:span text:style-name="highlight_br0">(</text:span>ratio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opening_demonstration<text:span text:style-name="highlight_br0">(</text:span><text:span text:style-name="highlight_br0">)</text:span> <text:line-break/><text:span text:style-name="highlight_br0">{</text:span><text:line-break/><text:s text:c="8"/><text:span text:style-name="highlight_kw4">short</text:span><text:s text:c="3"/>cnt1<text:span text:style-name="highlight_sy0">,</text:span> cnt2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5</text:span><text:span text:style-name="highlight_sy0">;</text:span> cnt1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7</text:span><text:span text:style-name="highlight_sy0">;</text:span> cnt2<text:span text:style-name="highlight_sy0">++</text:span><text:span text:style-name="highlight_br0">)</text:span> <text:span text:style-name="highlight_br0">{</text:span><text:line-break/><text:s text:c="24"/>LED_cntl<text:span text:style-name="highlight_br0">(</text:span>cnt2<text:span text:style-name="highlight_br0">)</text:span><text:span text:style-name="highlight_sy0">;</text:span><text:line-break/><text:s text:c="24"/>Delay_ms<text:span text:style-name="highlight_br0">(</text:span><text:span text:style-name="highlight_nu0">3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7</text:span><text:span text:style-name="highlight_sy0">;</text:span> cnt2<text:span text:style-name="highlight_sy0">++</text:span><text:span text:style-name="highlight_br0">)</text:span> <text:span text:style-name="highlight_br0">{</text:span><text:line-break/><text:s text:c="24"/>LED_cntl<text:span text:style-name="highlight_br0">(</text:span><text:span text:style-name="highlight_nu0">6</text:span> <text:span text:style-name="highlight_sy0">-</text:span> cnt2<text:span text:style-name="highlight_br0">)</text:span><text:span text:style-name="highlight_sy0">;</text:span><text:line-break/><text:s text:c="24"/>Delay_ms<text:span text:style-name="highlight_br0">(</text:span><text:span text:style-name="highlight_nu0">3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led_cntl<text:span text:style-name="highlight_br0">(</text:span>LED_OF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set_mode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60Hz（既定値） </text:span><text:line-break/><text:s text:c="8"/>EEPROM_Write<text:span text:style-name="highlight_br0">(</text:span><text:span text:style-name="highlight_nu0">0</text:span><text:span text:style-name="highlight_sy0">,</text:span> CYCLE_60HZ<text:span text:style-name="highlight_br0">)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50Hz</text:span><text:line-break/><text:s text:c="16"/>switch_on_check<text:span text:style-name="highlight_br0">(</text:span><text:span text:style-name="highlight_br0">)</text:span><text:span text:style-name="highlight_sy0">;</text:span><text:line-break/><text:s text:c="16"/>EEPROM_Write<text:span text:style-name="highlight_br0">(</text:span><text:span text:style-name="highlight_nu0">0</text:span><text:span text:style-name="highlight_sy0">,</text:span> CYCLE_50HZ<text:span text:style-name="highlight_br0">)</text:span><text:span text:style-name="highlight_sy0">;</text:span><text:line-break/><text:s text:c="16"/>LED <text:span text:style-name="highlight_sy0">=</text:span> <text:span text:style-name="highlight_nu0">1</text:span><text:span text:style-name="highlight_sy0">;</text:span><text:line-break/><text:s text:c="16"/><text:span text:style-name="highlight_co1">//60Hz</text:span><text:line-break/><text:s text:c="16"/>switch_on_check<text:span text:style-name="highlight_br0">(</text:span><text:span text:style-name="highlight_br0">)</text:span><text:span text:style-name="highlight_sy0">;</text:span><text:line-break/><text:s text:c="16"/>EEPROM_Write<text:span text:style-name="highlight_br0">(</text:span><text:span text:style-name="highlight_nu0">0</text:span><text:span text:style-name="highlight_sy0">,</text:span> CYCLE_60HZ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led_cntl<text:span text:style-name="highlight_br0">(</text:span><text:span text:style-name="highlight_kw4">short</text:span> num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num<text:span text:style-name="highlight_br0">)</text:span> <text:span text:style-name="highlight_br0">{</text:span><text:line-break/><text:s text:c="8"/><text:span text:style-name="highlight_kw1">case</text:span> LED_OFF<text:span text:style-name="highlight_sy0">:</text:span><text:line-break/><text:s text:c="16"/>TRISIO.<text:span text:style-name="highlight_me1">B0</text:span> <text:span text:style-name="highlight_sy0">=</text:span> <text:span text:style-name="highlight_nu0">1</text:span><text:span text:style-name="highlight_sy0">;</text:span><text:line-break/><text:s text:c="16"/>TRISIO.<text:span text:style-name="highlight_me1">B1</text:span> <text:span text:style-name="highlight_sy0">=</text:span> <text:span text:style-name="highlight_nu0">1</text:span><text:span text:style-name="highlight_sy0">;</text:span><text:line-break/><text:s text:c="16"/>TRISIO.<text:span text:style-name="highlight_me1">B2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1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1</text:span><text:span text:style-name="highlight_sy0">;</text:span><text:line-break/><text:s text:c="16"/>GPIO.<text:span text:style-name="highlight_me1">B0</text:span> <text:span text:style-name="highlight_sy0">=</text:span> <text:span text:style-name="highlight_nu0">1</text:span><text:span text:style-name="highlight_sy0">;</text:span><text:line-break/><text:s text:c="16"/>GPIO.<text:span text:style-name="highlight_me1">B1</text:span>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2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1</text:span><text:span text:style-name="highlight_sy0">;</text:span><text:line-break/><text:s text:c="16"/>GPIO.<text:span text:style-name="highlight_me1">B0</text:span> <text:span text:style-name="highlight_sy0">=</text:span> <text:span text:style-name="highlight_nu0">0</text:span><text:span text:style-name="highlight_sy0">;</text:span><text:line-break/><text:s text:c="16"/>GPIO.<text:span text:style-name="highlight_me1">B1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3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1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0</text:span> <text:span text:style-name="highlight_sy0">=</text:span> <text:span text:style-name="highlight_nu0">1</text:span><text:span text:style-name="highlight_sy0">;</text:span><text:line-break/><text:s text:c="16"/>GPIO.<text:span text:style-name="highlight_me1">B2</text:span>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4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1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0</text:span> <text:span text:style-name="highlight_sy0">=</text:span> <text:span text:style-name="highlight_nu0">0</text:span><text:span text:style-name="highlight_sy0">;</text:span><text:line-break/><text:s text:c="16"/>GPIO.<text:span text:style-name="highlight_me1">B2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5<text:span text:style-name="highlight_sy0">:</text:span><text:line-break/><text:s text:c="16"/>TRISIO.<text:span text:style-name="highlight_me1">B0</text:span> <text:span text:style-name="highlight_sy0">=</text:span> <text:span text:style-name="highlight_nu0">1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1</text:span> <text:span text:style-name="highlight_sy0">=</text:span> <text:span text:style-name="highlight_nu0">1</text:span><text:span text:style-name="highlight_sy0">;</text:span><text:line-break/><text:s text:c="16"/>GPIO.<text:span text:style-name="highlight_me1">B2</text:span>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6<text:span text:style-name="highlight_sy0">:</text:span><text:line-break/><text:s text:c="16"/>TRISIO.<text:span text:style-name="highlight_me1">B0</text:span> <text:span text:style-name="highlight_sy0">=</text:span> <text:span text:style-name="highlight_nu0">1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1</text:span> <text:span text:style-name="highlight_sy0">=</text:span> <text:span text:style-name="highlight_nu0">0</text:span><text:span text:style-name="highlight_sy0">;</text:span><text:line-break/><text:s text:c="16"/>GPIO.<text:span text:style-name="highlight_me1">B2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switch_on_check<text:span text:style-name="highlight_br0">(</text:span>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init_ccp_compare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 <text:span text:style-name="highlight_sy0">=</text:span> <text:span text:style-name="highlight_nu6">0b00001011</text:span><text:span text:style-name="highlight_sy0">;</text:span><text:line-break/><text:s text:c="8"/><text:span text:style-name="highlight_kw1">if</text:span> <text:span text:style-name="highlight_br0">(</text:span>cycle <text:span text:style-name="highlight_sy0">==</text:span> CYCLE_60HZ<text:span text:style-name="highlight_br0">)</text:span> <text:span text:style-name="highlight_br0">{</text:span><text:line-break/><text:s text:c="16"/>CCPR1L <text:span text:style-name="highlight_sy0">=</text:span> <text:span text:style-name="highlight_nu12">0x35</text:span><text:span text:style-name="highlight_sy0">;</text:span><text:s text:c="8"/><text:span text:style-name="highlight_co1">// 60Hz...(1÷8000000)*4*33333</text:span><text:line-break/><text:s text:c="16"/>CCPR1H <text:span text:style-name="highlight_sy0">=</text:span> <text:span text:style-name="highlight_nu12">0x82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CCPR1L <text:span text:style-name="highlight_sy0">=</text:span> <text:span text:style-name="highlight_nu12">0x40</text:span><text:span text:style-name="highlight_sy0">;</text:span><text:s text:c="8"/><text:span text:style-name="highlight_co1">// 50Hz...(1÷8000000)*4*40000</text:span><text:line-break/><text:s text:c="16"/>CCPR1H <text:span text:style-name="highlight_sy0">=</text:span> <text:span text:style-name="highlight_nu12">0x9C</text:span><text:span text:style-name="highlight_sy0">;</text:span><text:line-break/><text:s text:c="8"/><text:span text:style-name="highlight_br0">}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0</text:span><text:span text:style-name="highlight_sy0">;</text:span><text:line-break/><text:s text:c="8"/>T1CON.<text:span text:style-name="highlight_me1">T1CKPS1</text:span> <text:span text:style-name="highlight_sy0">=</text:span> <text:span text:style-name="highlight_nu0">0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short</text:span><text:s text:c="3"/>cnt <text:span text:style-name="highlight_sy0">=</text:span> <text:span text:style-name="highlight_nu0">0</text:span><text:span text:style-name="highlight_sy0">;</text:span><text:line-break/><text:span text:style-name="highlight_kw4">short</text:span><text:s text:c="3"/>cnt2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WORD<text:s text:c="4"/>tmp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tmp <text:span text:style-name="highlight_sy0">=</text:span> ratio_pattern<text:span text:style-name="highlight_br0">[</text:span>ratio<text:span text:style-name="highlight_br0">]</text:span><text:span text:style-name="highlight_sy0">;</text:span><text:line-break/><text:s text:c="16"/><text:span text:style-name="highlight_kw1">if</text:span> <text:span text:style-name="highlight_br0">(</text:span><text:span text:style-name="highlight_br0">(</text:span><text:span text:style-name="highlight_br0">(</text:span>tmp <text:span text:style-name="highlight_sy0">&gt;&gt;</text:span> cnt<text:span text:style-name="highlight_br0">)</text:span> <text:span text:style-name="highlight_sy0">&amp;</text:span> <text:span text:style-name="highlight_nu12">0x0001</text:span><text:span text:style-name="highlight_br0">)</text:span> <text:span text:style-name="highlight_sy0">==</text:span> <text:span text:style-name="highlight_nu0">1</text:span><text:span text:style-name="highlight_br0">)</text:span> <text:span text:style-name="highlight_br0">{</text:span><text:line-break/><text:s text:c="24"/>SSR <text:span text:style-name="highlight_sy0">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SSR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cnt<text:span text:style-name="highlight_sy0">++;</text:span><text:line-break/><text:s text:c="16"/><text:span text:style-name="highlight_kw1">if</text:span> <text:span text:style-name="highlight_br0">(</text:span>cnt <text:span text:style-name="highlight_sy0">==</text:span> <text:span text:style-name="highlight_nu0">10</text:span><text:span text:style-name="highlight_br0">)</text:span> <text:span text:style-name="highlight_br0">{</text:span><text:line-break/><text:s text:c="24"/>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cnt2<text:span text:style-name="highlight_sy0">++;</text:span><text:line-break/><text:s text:c="16"/><text:span text:style-name="highlight_kw1">if</text:span> <text:span text:style-name="highlight_br0">(</text:span>cnt2 <text:span text:style-name="highlight_sy0">==</text:span> <text:span text:style-name="highlight_nu0">30</text:span><text:span text:style-name="highlight_br0">)</text:span> <text:span text:style-name="highlight_br0">{</text:span><text:line-break/><text:s text:c="24"/>cnt2 <text:span text:style-name="highlight_sy0">=</text:span> <text:span text:style-name="highlight_nu0">0</text:span><text:span text:style-name="highlight_sy0">;</text:span><text:line-break/><text:s text:c="24"/>LED <text:span text:style-name="highlight_sy0">=</text:span> ~LED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37b9958e5f519a1e6734724f2c33b149.png" xlink:type="simple" xlink:show="embed" xlink:actuate="onLoad"/></draw:frame>
比率(0%)の時のLED(全て消灯)と波形です。
波形の黄色は、SSRのON/OFF制御波形です。
波形の青色は、商用電源の出力波形です。
<draw:frame draw:style-name="media" draw:name="3" text:anchor-type="as-char" draw:z-index="3" svg:width="9.525cm" style:rel-width="100%" svg:height="7.14375cm" style:rel-height="scale"><draw:image xlink:href="Pictures/52cd5f24a6f5fb6cb3ed8659671e94ee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edfbc8c391272f12f88c4e56655121df.png" xlink:type="simple" xlink:show="embed" xlink:actuate="onLoad"/></draw:frame>
比率(50%)の時のLED1(点灯)と波形です。
<draw:frame draw:style-name="media" draw:name="5" text:anchor-type="as-char" draw:z-index="5" svg:width="9.525cm" style:rel-width="100%" svg:height="7.14375cm" style:rel-height="scale"><draw:image xlink:href="Pictures/9f29618bb6d9f224b9785a491744d67e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a005ac3fcc3c6640b4d841afc91772e7.png" xlink:type="simple" xlink:show="embed" xlink:actuate="onLoad"/></draw:frame>
比率(60%)の時のLED2(点灯)と波形です。
<draw:frame draw:style-name="media" draw:name="7" text:anchor-type="as-char" draw:z-index="7" svg:width="9.525cm" style:rel-width="100%" svg:height="7.14375cm" style:rel-height="scale"><draw:image xlink:href="Pictures/55ad781e2d3dd0177259569d9cefde8d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96c2da082b1d1ddded5043a82aa6444f.png" xlink:type="simple" xlink:show="embed" xlink:actuate="onLoad"/></draw:frame>
比率(70%)の時のLED3(点灯)と波形です。
<draw:frame draw:style-name="media" draw:name="9" text:anchor-type="as-char" draw:z-index="9" svg:width="9.525cm" style:rel-width="100%" svg:height="7.14375cm" style:rel-height="scale"><draw:image xlink:href="Pictures/39c92a366c229dca9df0ae2f773d8697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b6017137a8d2e2edc3d7e40d4d92bcda.png" xlink:type="simple" xlink:show="embed" xlink:actuate="onLoad"/></draw:frame>
比率(80%)の時のLED4(点灯)と波形です。
<draw:frame draw:style-name="media" draw:name="11" text:anchor-type="as-char" draw:z-index="11" svg:width="9.525cm" style:rel-width="100%" svg:height="7.14375cm" style:rel-height="scale"><draw:image xlink:href="Pictures/8fce46b005d9b9b744d7f58239eb5845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71ea2b48f54d60fd2219ae06208613ff.png" xlink:type="simple" xlink:show="embed" xlink:actuate="onLoad"/></draw:frame>
比率(90%)の時のLED5(点灯)と波形です。
<draw:frame draw:style-name="media" draw:name="13" text:anchor-type="as-char" draw:z-index="13" svg:width="9.525cm" style:rel-width="100%" svg:height="7.14375cm" style:rel-height="scale"><draw:image xlink:href="Pictures/71cb0d5e9b2e0691b90b3e92e82ab4ac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6b5baf0bb89237195f3ede80c1bc13e7.png" xlink:type="simple" xlink:show="embed" xlink:actuate="onLoad"/></draw:frame>
比率(100%)の時のLED6(点灯)と波形です。
<draw:frame draw:style-name="media" draw:name="15" text:anchor-type="as-char" draw:z-index="15" svg:width="9.525cm" style:rel-width="100%" svg:height="7.14375cm" style:rel-height="scale"><draw:image xlink:href="Pictures/0fdb6c9a83190a2f5cdab24a7c1ac68d.png" xlink:type="simple" xlink:show="embed" xlink:actuate="onLoad"/></draw:frame><draw:frame draw:style-name="media" draw:name="16" text:anchor-type="as-char" draw:z-index="16" svg:width="9.525cm" style:rel-width="100%" svg:height="7.14375cm" style:rel-height="scale"><draw:image xlink:href="Pictures/ff5d3b6a05eb8972ca3d68381bff08d2.png" xlink:type="simple" xlink:show="embed" xlink:actuate="onLoad"/></draw:frame>
電球を接続してみました。
<draw:frame draw:style-name="media" draw:name="17" text:anchor-type="as-char" draw:z-index="17" svg:width="9.525cm" style:rel-width="100%" svg:height="7.14375cm" style:rel-height="scale"><draw:image xlink:href="Pictures/9770106c74478a99dcd5d417ca3e9c9a.png" xlink:type="simple" xlink:show="embed" xlink:actuate="onLoad"/></draw:frame><draw:frame draw:style-name="media" draw:name="18" text:anchor-type="as-char" draw:z-index="18" svg:width="9.525cm" style:rel-width="100%" svg:height="7.14375cm" style:rel-height="scale"><draw:image xlink:href="Pictures/2e30226049a36a64d4ce3296754c7838.png" xlink:type="simple" xlink:show="embed" xlink:actuate="onLoad"/></draw:frame>
如何ですか?</text:p>
      <text:p text:style-name="Text_20_body">商用電源(AC100V)の波数を調整するため、電球などに使用するとチラツキが発生しますが、半田ごての
温度調整などには、ノイズも発生しないので、丁度良いのではと思います。{<draw:frame draw:style-name="media" draw:name="19" text:anchor-type="as-char" draw:z-index="19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42</meta:creation-date>
    <dc:creator>Generated</dc:creator>
    <dc:date>2026-09-15T09::05:42</dc:date>
    <dc:language>en-US</dc:language>
    <meta:editing-cycles>1</meta:editing-cycles>
    <meta:editing-duration>PT0S</meta:editing-duration>
    <dc:title>elechobby:picdic:pic12f683:36</dc:title>
  </office:meta>
</office:document-meta>
</file>