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e8091de993c2acc084f244d7add75d.png"/>
  <manifest:file-entry manifest:media-type="image/png" manifest:full-path="Pictures/1bd5f6e4b6608ed679fd769867a1de4d.png"/>
  <manifest:file-entry manifest:media-type="image/png" manifest:full-path="Pictures/ea677902a00ea88891a7bfc5aec70788.png"/>
  <manifest:file-entry manifest:media-type="image/png" manifest:full-path="Pictures/3e3524275d776f476f24f2d56403d02a.png"/>
  <manifest:file-entry manifest:media-type="image/png" manifest:full-path="Pictures/9b4239a79ebcfa2eb32f1d2682d5b5e9.png"/>
  <manifest:file-entry manifest:media-type="image/png" manifest:full-path="Pictures/330adee1573cbb188b18ecccc305c1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5"/><text:bookmark-start text:name="__RefHeading___簡易レベルメータ_led_12個_1"/><text:bookmark-start text:name="簡易レベルメータ_led_12個"/>簡易レベルメータ(LED×12個)<text:bookmark-end text:name="__RefHeading___簡易レベルメータ_led_12個_1"/><text:bookmark-end text:name="簡易レベルメータ_led_12個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8ピンのPIC(PIC12F683等)は、ポート数が少ないため多くのLEDを接続点灯させることが出来ません。
従って、多数のLEDを点灯させるようなレベルメータには、あまり向いていません。</text:p>
      <text:p text:style-name="Text_20_body">そこで、少ないポート数で、より多くのLEDを点灯させる方法はないものかと調べてみますと、“先人の知恵“を
発見しました。</text:p>
      <text:p text:style-name="Text_20_body">マイクロチップ社のアプリケーションノート「TB029」では、4個のポートで、12個のLEDを点灯させる方法が
掲載されていました。</text:p>
      <text:p text:style-name="Text_20_body">早速、これを応用した、簡易レベルメータを製作してみました。</text:p>
      <text:p text:style-name="Text_20_body">&lt;仕様&gt;</text:p>
      <text:list text:style-name="List_20_1" text:continue-numbering="false">
        <text:list-item>
          <text:p text:style-name="List_20_1_Content_First"> 入力チャネルは、1チャネルとします。</text:p>
        </text:list-item>
        <text:list-item>
          <text:p text:style-name="List_20_1_Content"> 点灯させるLEDは、12個とします。</text:p>
        </text:list-item>
        <text:list-item>
          <text:p text:style-name="List_20_1_Content_Last"> 入力電圧範囲は、0~5Vとし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LEDの接続
下図のように、4個のポートに12個のLEDを接続します。
<draw:frame draw:style-name="media" draw:name="0" text:anchor-type="as-char" draw:z-index="0" svg:width="16.933333333333cm" svg:height="10.583333333333cm"><draw:image xlink:href="Pictures/cee8091de993c2acc084f244d7add75d.png" xlink:type="simple" xlink:show="embed" xlink:actuate="onLoad"/></draw:frame>
LED1~LED12までを点灯させる時の、各ポートの設定は、下表のようになります。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ポート1  </text:p>
          </table:table-cell>
          <table:table-cell office:value-type="string" table:style-name="tableheader">
            <text:p text:style-name="Table_20_Heading"> ポート2  </text:p>
          </table:table-cell>
          <table:table-cell office:value-type="string" table:style-name="tableheader">
            <text:p text:style-name="Table_20_Heading"> ポート3  </text:p>
          </table:table-cell>
          <table:table-cell office:value-type="string" table:style-name="tableheader">
            <text:p text:style-name="Table_20_Heading"> ポート4  </text:p>
          </table:table-cell>
        </table:table-row>
        <table:table-row>
          <table:table-cell office:value-type="string" table:style-name="tableheader">
            <text:p text:style-name="Table_20_Heading"> LED1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2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3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4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5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6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</table:table-row>
        <table:table-row>
          <table:table-cell office:value-type="string" table:style-name="tableheader">
            <text:p text:style-name="Table_20_Heading"> LED7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8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</table:table-row>
        <table:table-row>
          <table:table-cell office:value-type="string" table:style-name="tableheader">
            <text:p text:style-name="Table_20_Heading"> LED9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10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</table:table-row>
        <table:table-row>
          <table:table-cell office:value-type="string" table:style-name="tableheader">
            <text:p text:style-name="Table_20_Heading"> LED11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     </text:p>
          </table:table-cell>
        </table:table-row>
        <table:table-row>
          <table:table-cell office:value-type="string" table:style-name="tableheader">
            <text:p text:style-name="Table_20_Heading"> LED12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- 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1     </text:p>
          </table:table-cell>
        </table:table-row>
      </table:table>
      <text:p text:style-name="Text_20_body">※“-“は、ポートを入力モードに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list text:style-name="List_20_1" text:continue-numbering="false">
        <text:list-item>
          <text:p text:style-name="List_20_1_Content_First"> アナログデータ変換処理<text:line-break/>1チャネル(AN2使用)を、A/D変換(10ビット)します。</text:p>
        </text:list-item>
        <text:list-item>
          <text:p text:style-name="List_20_1_Content_Last"> LED点灯処理<text:line-break/>A/D変換した値(0~1023)を、79で割って、0~12の値に変換します。<text:line-break/>変換した値に応じて、LEDをダイナミック点灯(周期≒1msec)させ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1.90625cm" style:rel-height="scale"><draw:image xlink:href="Pictures/1bd5f6e4b6608ed679fd769867a1de4d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kw4">char</text:span><text:s text:c="4"/>table_io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span text:style-name="highlight_nu6">0b00000000</text:span><text:span text:style-name="highlight_sy0">,</text:span><text:s text:c="2"/><text:span text:style-name="highlight_co1">//Led non</text:span><text:line-break/><text:span text:style-name="highlight_nu6">0b00000001</text:span><text:span text:style-name="highlight_sy0">,</text:span><text:s text:c="2"/><text:span text:style-name="highlight_co1">//Led 1</text:span><text:line-break/><text:span text:style-name="highlight_nu6">0b00000010</text:span><text:span text:style-name="highlight_sy0">,</text:span><text:s text:c="2"/><text:span text:style-name="highlight_co1">//Led 2</text:span><text:line-break/><text:span text:style-name="highlight_nu6">0b00000001</text:span><text:span text:style-name="highlight_sy0">,</text:span><text:s text:c="2"/><text:span text:style-name="highlight_co1">//Led 3</text:span><text:line-break/><text:span text:style-name="highlight_nu6">0b00010000</text:span><text:span text:style-name="highlight_sy0">,</text:span><text:s text:c="2"/><text:span text:style-name="highlight_co1">//Led 4</text:span><text:line-break/><text:span text:style-name="highlight_nu6">0b00000001</text:span><text:span text:style-name="highlight_sy0">,</text:span><text:s text:c="2"/><text:span text:style-name="highlight_co1">//Led 5</text:span><text:line-break/><text:span text:style-name="highlight_nu6">0b00100000</text:span><text:span text:style-name="highlight_sy0">,</text:span><text:s text:c="2"/><text:span text:style-name="highlight_co1">//Led 6</text:span><text:line-break/><text:span text:style-name="highlight_nu6">0b00000010</text:span><text:span text:style-name="highlight_sy0">,</text:span><text:s text:c="2"/><text:span text:style-name="highlight_co1">//Led 7</text:span><text:line-break/><text:span text:style-name="highlight_nu6">0b00010000</text:span><text:span text:style-name="highlight_sy0">,</text:span><text:s text:c="2"/><text:span text:style-name="highlight_co1">//Led 8</text:span><text:line-break/><text:span text:style-name="highlight_nu6">0b00000010</text:span><text:span text:style-name="highlight_sy0">,</text:span><text:s text:c="2"/><text:span text:style-name="highlight_co1">//Led 9</text:span><text:line-break/><text:span text:style-name="highlight_nu6">0b00100000</text:span><text:span text:style-name="highlight_sy0">,</text:span><text:s text:c="2"/><text:span text:style-name="highlight_co1">//Led 10</text:span><text:line-break/><text:span text:style-name="highlight_nu6">0b00010000</text:span><text:span text:style-name="highlight_sy0">,</text:span><text:s text:c="2"/><text:span text:style-name="highlight_co1">//Led 11</text:span><text:line-break/><text:span text:style-name="highlight_nu6">0b00100000</text:span><text:s text:c="3"/><text:span text:style-name="highlight_co1">//Led 12</text:span><text:line-break/><text:span text:style-name="highlight_br0">}</text:span><text:span text:style-name="highlight_sy0">;</text:span><text:line-break/><text:span text:style-name="highlight_kw4">char</text:span><text:s text:c="4"/>table_tris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span text:style-name="highlight_nu6">0b00111111</text:span><text:span text:style-name="highlight_sy0">,</text:span><text:s text:c="2"/><text:span text:style-name="highlight_co1">//Led non</text:span><text:line-break/><text:span text:style-name="highlight_nu6">0b00111100</text:span><text:span text:style-name="highlight_sy0">,</text:span><text:s text:c="2"/><text:span text:style-name="highlight_co1">//Led 1</text:span><text:line-break/><text:span text:style-name="highlight_nu6">0b00111100</text:span><text:span text:style-name="highlight_sy0">,</text:span><text:s text:c="2"/><text:span text:style-name="highlight_co1">//Led 2</text:span><text:line-break/><text:span text:style-name="highlight_nu6">0b00101110</text:span><text:span text:style-name="highlight_sy0">,</text:span><text:s text:c="2"/><text:span text:style-name="highlight_co1">//Led 3</text:span><text:line-break/><text:span text:style-name="highlight_nu6">0b00101110</text:span><text:span text:style-name="highlight_sy0">,</text:span><text:s text:c="2"/><text:span text:style-name="highlight_co1">//Led 4</text:span><text:line-break/><text:span text:style-name="highlight_nu6">0b00011110</text:span><text:span text:style-name="highlight_sy0">,</text:span><text:s text:c="2"/><text:span text:style-name="highlight_co1">//Led 5</text:span><text:line-break/><text:span text:style-name="highlight_nu6">0b00011110</text:span><text:span text:style-name="highlight_sy0">,</text:span><text:s text:c="2"/><text:span text:style-name="highlight_co1">//Led 6</text:span><text:line-break/><text:span text:style-name="highlight_nu6">0b00101101</text:span><text:span text:style-name="highlight_sy0">,</text:span><text:s text:c="2"/><text:span text:style-name="highlight_co1">//Led 7</text:span><text:line-break/><text:span text:style-name="highlight_nu6">0b00101101</text:span><text:span text:style-name="highlight_sy0">,</text:span><text:s text:c="2"/><text:span text:style-name="highlight_co1">//Led 8</text:span><text:line-break/><text:span text:style-name="highlight_nu6">0b00011101</text:span><text:span text:style-name="highlight_sy0">,</text:span><text:s text:c="2"/><text:span text:style-name="highlight_co1">//Led 9</text:span><text:line-break/><text:span text:style-name="highlight_nu6">0b00011101</text:span><text:span text:style-name="highlight_sy0">,</text:span><text:s text:c="2"/><text:span text:style-name="highlight_co1">//Led 10</text:span><text:line-break/><text:span text:style-name="highlight_nu6">0b00001111</text:span><text:span text:style-name="highlight_sy0">,</text:span><text:s text:c="2"/><text:span text:style-name="highlight_co1">//Led 11</text:span><text:line-break/><text:span text:style-name="highlight_nu6">0b00001111</text:span><text:s text:c="3"/><text:span text:style-name="highlight_co1">//Led 12</text:span><text:line-break/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,</text:span> ad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100</text:span><text:span text:style-name="highlight_sy0">;</text:span><text:line-break/><text:s text:c="8"/>TRISIO <text:span text:style-name="highlight_sy0">=</text:span> <text:span text:style-name="highlight_nu6">0b0000100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12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TRISIO <text:span text:style-name="highlight_sy0">=</text:span> table_tris<text:span text:style-name="highlight_br0">[</text:span>cnt<text:span text:style-name="highlight_br0">]</text:span><text:span text:style-name="highlight_sy0">;</text:span><text:line-break/><text:s text:c="16"/>GPIO<text:s text:c="3"/><text:span text:style-name="highlight_sy0">=</text:span> table_io<text:span text:style-name="highlight_br0">[</text:span>cnt<text:span text:style-name="highlight_br0">]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s text:c="16"/>ad <text:span text:style-name="highlight_sy0">/=</text:span> <text:span text:style-name="highlight_nu0">79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ad<text:span text:style-name="highlight_sy0">;</text:span> cnt<text:span text:style-name="highlight_sy0">++</text:span><text:span text:style-name="highlight_br0">)</text:span> <text:span text:style-name="highlight_br0">{</text:span><text:line-break/><text:s text:c="24"/>TRISIO <text:span text:style-name="highlight_sy0">=</text:span> table_tris<text:span text:style-name="highlight_br0">[</text:span>cnt<text:span text:style-name="highlight_br0">]</text:span><text:span text:style-name="highlight_sy0">;</text:span><text:line-break/><text:s text:c="24"/>GPIO<text:s text:c="3"/><text:span text:style-name="highlight_sy0">=</text:span> table_io<text:span text:style-name="highlight_br0">[</text:span>cnt<text:span text:style-name="highlight_br0">]</text:span><text:span text:style-name="highlight_sy0">;</text:span><text:line-break/><text:s text:c="24"/>Delay_ms<text:span text:style-name="highlight_br0">(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※配線がLEDを跨っているので少し分かりずらいです
<draw:frame draw:style-name="media" draw:name="2" text:anchor-type="as-char" draw:z-index="2" svg:width="13.229166666667cm" svg:height="9.921875cm"><draw:image xlink:href="Pictures/ea677902a00ea88891a7bfc5aec70788.png" xlink:type="simple" xlink:show="embed" xlink:actuate="onLoad"/></draw:frame></text:p>
      <text:p text:style-name="Text_20_body">10バーLEDアレイを2個使用しました。(8個のバーは使用しません)
<draw:frame draw:style-name="media" draw:name="3" text:anchor-type="as-char" draw:z-index="3" svg:width="9.525cm" style:rel-width="100%" svg:height="7.14375cm" style:rel-height="scale"><draw:image xlink:href="Pictures/3e3524275d776f476f24f2d56403d02a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9b4239a79ebcfa2eb32f1d2682d5b5e9.png" xlink:type="simple" xlink:show="embed" xlink:actuate="onLoad"/></draw:frame></text:p>
      <text:p text:style-name="Text_20_body">12バーを全てを点灯させてみました。
アナログ入力端子に信号を入れるとLEDの点灯数が信号の強弱に合わせて変化します。
<draw:frame draw:style-name="media" draw:name="5" text:anchor-type="as-char" draw:z-index="5" svg:width="13.229166666667cm" svg:height="9.921875cm"><draw:image xlink:href="Pictures/330adee1573cbb188b18ecccc305c1a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21:59</meta:creation-date>
    <dc:creator>Generated</dc:creator>
    <dc:date>2026-09-14T10::21:59</dc:date>
    <dc:language>en-US</dc:language>
    <meta:editing-cycles>1</meta:editing-cycles>
    <meta:editing-duration>PT0S</meta:editing-duration>
    <dc:title>elechobby:picdic:pic12f683:35</dc:title>
  </office:meta>
</office:document-meta>
</file>