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b8f0bdb2680d4b0b792d34c330cb73.png"/>
  <manifest:file-entry manifest:media-type="image/png" manifest:full-path="Pictures/ab12b21d78a8c7cd0c8b79939940ad52.png"/>
  <manifest:file-entry manifest:media-type="image/png" manifest:full-path="Pictures/c7e46d6fe7d4af8aea43d8ad0bbbe5c4.png"/>
  <manifest:file-entry manifest:media-type="image/png" manifest:full-path="Pictures/5dddf3bbb8ee96dce5fea29a12b916b5.png"/>
  <manifest:file-entry manifest:media-type="image/png" manifest:full-path="Pictures/749a9013206555073b55c18ce30a7876.png"/>
  <manifest:file-entry manifest:media-type="image/png" manifest:full-path="Pictures/61e65e8dc4fc1ff1d964f8f220fc9abb.png"/>
  <manifest:file-entry manifest:media-type="image/png" manifest:full-path="Pictures/94ea80772133a399d480054cf3cc38af.png"/>
  <manifest:file-entry manifest:media-type="image/png" manifest:full-path="Pictures/8dc11d1b01a992bbd6883052b0c5d6c8.png"/>
  <manifest:file-entry manifest:media-type="image/png" manifest:full-path="Pictures/8b1bb995896d59f007b1e943f66c6c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4"/><text:bookmark-start text:name="__RefHeading___線式lcd制御ライブラリ_1"/><text:bookmark-start text:name="線式lcd制御ライブラリ"/>3線式LCD制御ライブラリ<text:bookmark-end text:name="__RefHeading___線式lcd制御ライブラリ_1"/><text:bookmark-end text:name="線式lcd制御ライブラリ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にLCDを接続して使う場合には、少なくとも6本のポートが必要となります。
これでは、ポート数の少ないPIC(PIC12F683など)では、LCDを接続することが出来ないことになります。</text:p>
      <text:p text:style-name="Text_20_body">そこで、今回は、シリアル￫パラレル変換ICを利用して、PICとの接続には、3本のポートを使用するだけで、
LCDを制御することが出来るようにしました。</text:p>
      <text:p text:style-name="Text_20_body">&lt;仕様&gt;</text:p>
      <text:list text:style-name="List_20_1" text:continue-numbering="false">
        <text:list-item>
          <text:p text:style-name="List_20_1_Content_First"> 制御信号は、3線式とします。(STB、CLK、DAT)</text:p>
        </text:list-item>
        <text:list-item>
          <text:p text:style-name="List_20_1_Content"> LCDおよび拡張ポートを制御するための制御ライブラリを提供します。</text:p>
        </text:list-item>
        <text:list-item>
          <text:p text:style-name="List_20_1_Content_Last"> 3線式LCDライブラリの仕様は、mikroCコンパチブルとします。</text:p>
        </text:list-item>
      </text:list>
      <text:p text:style-name="Text_20_body">&lt;PICとの接続&gt;
<draw:frame draw:style-name="media" draw:name="0" text:anchor-type="as-char" draw:z-index="0" svg:width="16.933333333333cm" svg:height="10.583333333333cm"><draw:image xlink:href="Pictures/2eb8f0bdb2680d4b0b792d34c330cb73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仕組み的には、LCD制御と拡張ポート(NJU3711)制御の組み合わせになります。</text:p>
      <text:p text:style-name="Text_20_body">※LCD制御は、“LCD制御ライブラリ(mikroCコンパチブル)“を参照してください。
※拡張ポート制御は、“拡張ポート制御ライブラリ(8ビット出力)“を参照してください。</text:p>
      <text:p text:style-name="Text_20_body">&lt;3線式LCD制御ライブラリで提供する関数&gt;</text:p>
      <text:list text:style-name="List_20_1" text:continue-numbering="false">
        <text:list-item>
          <text:p text:style-name="List_20_1_Content_First"> Lcd3_Init();<text:line-break/>LCDを初期化します。(拡張ポート(NJU3711)の初期化も含みます)<text:line-break/>PICの使用ポート(STB、CLK、DAT)を指定します。</text:p>
        </text:list-item>
        <text:list-item>
          <text:p text:style-name="List_20_1_Content"> Lcd3_Out(char row, char column, char *text);<text:line-break/>行(row)と列(column)を指定して、LCDに文字列(text)を表示します。</text:p>
        </text:list-item>
        <text:list-item>
          <text:p text:style-name="List_20_1_Content"> Lcd3_Out_Cp(char *text);<text:line-break/>カレントカーソルに、LCDに文字列(text)を表示します。</text:p>
        </text:list-item>
        <text:list-item>
          <text:p text:style-name="List_20_1_Content"> Lcd3_Chr(char row, char column, char out_char);<text:line-break/>行(row)と列(column)を指定して、LCDに文字(out_char)を表示します。</text:p>
        </text:list-item>
        <text:list-item>
          <text:p text:style-name="List_20_1_Content"> Lcd3_Chr_Cp(char out_char);<text:line-break/>カレントカーソルに、LCDに文字(out_char)を表示します。</text:p>
        </text:list-item>
        <text:list-item>
          <text:p text:style-name="List_20_1_Content_Last"> Lcd3_Cmd(char out_char);<text:line-break/>LCDにコマンド(out_char)を送信します。</text:p>
        </text:list-item>
      </text:list>
      <text:p text:style-name="Text_20_body">&lt;プログラムの構造&gt;
<draw:frame draw:style-name="media" draw:name="1" text:anchor-type="as-char" draw:z-index="1" svg:width="16.933333333333cm" svg:height="13.229166666667cm"><draw:image xlink:href="Pictures/ab12b21d78a8c7cd0c8b79939940ad52.png" xlink:type="simple" xlink:show="embed" xlink:actuate="onLoad"/></draw:frame></text:p>
      <text:p text:style-name="Text_20_body">&lt;動作確認用のプログラムの処理&gt;</text:p>
      <text:list text:style-name="List_20_1" text:continue-numbering="false">
        <text:list-item>
          <text:p text:style-name="List_20_1_Content_First"> LCDを初期化(NJU3711の初期化も含む)します。</text:p>
        </text:list-item>
        <text:list-item>
          <text:p text:style-name="List_20_1_Content"> オープニングデモを行います。</text:p>
          <text:list text:style-name="List_20_1">
            <text:list-item>
              <text:p text:style-name="List_20_1_Content"> Lcd3_Chr関数を使用して、文字を表示します。</text:p>
            </text:list-item>
            <text:list-item>
              <text:p text:style-name="List_20_1_Content"> Lcd3_Chr_Cp関数を使用して、文字を表示します。</text:p>
            </text:list-item>
            <text:list-item>
              <text:p text:style-name="List_20_1_Content"> Lcd3_Out関数を使用して、文字を表示します。</text:p>
            </text:list-item>
            <text:list-item>
              <text:p text:style-name="List_20_1_Content"> Lcd3_Out_Cp関数を使用して、文字を表示します。</text:p>
            </text:list-item>
            <text:list-item>
              <text:p text:style-name="List_20_1_Content"> Lcd3_Cmd関数を使用して、画面をクリアします。</text:p>
            </text:list-item>
            <text:list-item>
              <text:p text:style-name="List_20_1_Content"> Lcd3_Chr関数を使用して、画面の各行各列に￭を、順次表示します。</text:p>
            </text:list-item>
            <text:list-item>
              <text:p text:style-name="List_20_1_Content"> Lcd3_Cmd関数を使用して、画面のオン/オフを繰り返します。</text:p>
            </text:list-item>
            <text:list-item>
              <text:p text:style-name="List_20_1_Content"> Lcd3_Cmd関数を使用して、カーソルをホームに戻します。</text:p>
            </text:list-item>
            <text:list-item>
              <text:p text:style-name="List_20_1_Content"> Lcd3_Chr関数を使用して、画面の各行各列にスペースを、順次表示します。</text:p>
            </text:list-item>
          </text:list>
        </text:list-item>
        <text:list-item>
          <text:p text:style-name="List_20_1_Content_Last"> アナログデータ(CH1~CH2)を取り込み、値を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9.05cm" style:rel-width="100%" svg:height="13.229166666667cm" style:rel-height="scale"><draw:image xlink:href="Pictures/c7e46d6fe7d4af8aea43d8ad0bbbe5c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動作確認用のプログラム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３線式ＬＣＤ制御ライブラリ（ｍｉｋｒｏＣコンパチブル）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lcd_lib_4bit_nju3711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LCD</text:span><text:line-break/><text:span text:style-name="highlight_kw4">const</text:span><text:s text:c="3"/><text:span text:style-name="highlight_kw4">short</text:span><text:s text:c="3"/>LCD_RS <text:span text:style-name="highlight_sy0">=</text:span> <text:span text:style-name="highlight_nu0">2</text:span><text:span text:style-name="highlight_sy0">;</text:span><text:s text:c="8"/><text:span text:style-name="highlight_co1">//NJU3711(P3)</text:span><text:line-break/><text:span text:style-name="highlight_kw4">const</text:span><text:s text:c="3"/><text:span text:style-name="highlight_kw4">short</text:span><text:s text:c="3"/>LCD_EN <text:span text:style-name="highlight_sy0">=</text:span> <text:span text:style-name="highlight_nu0">3</text:span><text:span text:style-name="highlight_sy0">;</text:span><text:s text:c="8"/><text:span text:style-name="highlight_co1">//NJU3711(P4)</text:span><text:line-break/><text:span text:style-name="highlight_kw4">const</text:span><text:s text:c="3"/><text:span text:style-name="highlight_kw4">short</text:span><text:s text:c="3"/>LCD_D7 <text:span text:style-name="highlight_sy0">=</text:span> <text:span text:style-name="highlight_nu0">7</text:span><text:span text:style-name="highlight_sy0">;</text:span><text:s text:c="8"/><text:span text:style-name="highlight_co1">//NJU3711(P8)</text:span><text:line-break/><text:span text:style-name="highlight_kw4">const</text:span><text:s text:c="3"/><text:span text:style-name="highlight_kw4">short</text:span><text:s text:c="3"/>LCD_D6 <text:span text:style-name="highlight_sy0">=</text:span> <text:span text:style-name="highlight_nu0">6</text:span><text:span text:style-name="highlight_sy0">;</text:span><text:s text:c="8"/><text:span text:style-name="highlight_co1">//NJU3711(P7)</text:span><text:line-break/><text:span text:style-name="highlight_kw4">const</text:span><text:s text:c="3"/><text:span text:style-name="highlight_kw4">short</text:span><text:s text:c="3"/>LCD_D5 <text:span text:style-name="highlight_sy0">=</text:span> <text:span text:style-name="highlight_nu0">5</text:span><text:span text:style-name="highlight_sy0">;</text:span><text:s text:c="8"/><text:span text:style-name="highlight_co1">//NJU3711(P6)</text:span><text:line-break/><text:span text:style-name="highlight_kw4">const</text:span><text:s text:c="3"/><text:span text:style-name="highlight_kw4">short</text:span><text:s text:c="3"/>LCD_D4 <text:span text:style-name="highlight_sy0">=</text:span> <text:span text:style-name="highlight_nu0">4</text:span><text:span text:style-name="highlight_sy0">;</text:span><text:s text:c="8"/><text:span text:style-name="highlight_co1">//NJU3711(P5)</text:span><text:line-break/><text:span text:style-name="highlight_co1">//NJU3711</text:span><text:line-break/>sbit<text:s text:c="4"/>STB<text:s text:c="4"/>at<text:s text:c="4"/>GP5_bit<text:span text:style-name="highlight_sy0">;</text:span><text:line-break/>sbit<text:s text:c="4"/>CLK<text:s text:c="4"/>at<text:s text:c="4"/>GP4_bit<text:span text:style-name="highlight_sy0">;</text:span><text:line-break/>sbit<text:s text:c="4"/>DAT<text:s text:c="4"/>at<text:s text:c="4"/>GP2_bit<text:span text:style-name="highlight_sy0">;</text:span><text:line-break/>sbit<text:s text:c="4"/>STB_Direction<text:s text:c="4"/>at<text:s text:c="4"/>TRISIO5_bit<text:span text:style-name="highlight_sy0">;</text:span><text:line-break/>sbit<text:s text:c="4"/>CLK_Direction<text:s text:c="4"/>at<text:s text:c="4"/>TRISIO4_bit<text:span text:style-name="highlight_sy0">;</text:span><text:line-break/>sbit<text:s text:c="4"/>DAT_Direction<text:s text:c="4"/>at<text:s text:c="4"/>TRISIO2_bit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double</text:span><text:s text:c="2"/>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11</text:span><text:span text:style-name="highlight_sy0">;</text:span><text:line-break/><text:s text:c="8"/>TRISIO <text:span text:style-name="highlight_sy0">=</text:span> <text:span text:style-name="highlight_nu6">0b00001011</text:span><text:span text:style-name="highlight_sy0">;</text:span><text:line-break/><text:s text:c="8"/><text:span text:style-name="highlight_co1">//</text:span><text:line-break/><text:s text:c="8"/>Lcd3_Init<text:span text:style-name="highlight_br0">(</text:span><text:span text:style-name="highlight_br0">)</text:span><text:span text:style-name="highlight_sy0">;</text:span><text:line-break/><text:s text:c="8"/>Lcd3_Cmd<text:span text:style-name="highlight_br0">(</text:span>_LCD_CLEAR<text:span text:style-name="highlight_br0">)</text:span><text:span text:style-name="highlight_sy0">;</text:span><text:line-break/><text:s text:c="8"/>Lcd3_Cmd<text:span text:style-name="highlight_br0">(</text:span>_LCD_CURSOR_OFF<text:span text:style-name="highlight_br0">)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3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8"/>Lcd3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ad <text:span text:style-name="highlight_sy0">*=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3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6"/>ad <text:span text:style-name="highlight_sy0">*=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3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3_Chr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'j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f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3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t0">'s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t0">'f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b'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Chr_Cp<text:span text:style-name="highlight_br0">(</text:span><text:span text:style-name="highlight_st0">' '</text:span><text:span text:style-name="highlight_br0">)</text:span><text:span text:style-name="highlight_sy0">;</text:span><text:line-break/><text:s text:c="8"/>Lcd3_Chr_Cp<text:span text:style-name="highlight_br0">(</text:span><text:span text:style-name="highlight_st0">'J'</text:span><text:span text:style-name="highlight_br0">)</text:span><text:span text:style-name="highlight_sy0">;</text:span><text:line-break/><text:s text:c="8"/>Lcd3_Chr_Cp<text:span text:style-name="highlight_br0">(</text:span><text:span text:style-name="highlight_st0">'F'</text:span><text:span text:style-name="highlight_br0">)</text:span><text:span text:style-name="highlight_sy0">;</text:span><text:line-break/><text:s text:c="8"/>Lcd3_Chr_Cp<text:span text:style-name="highlight_br0">(</text:span><text:span text:style-name="highlight_st0">'3'</text:span><text:span text:style-name="highlight_br0">)</text:span><text:span text:style-name="highlight_sy0">;</text:span><text:line-break/><text:s text:c="8"/>Lcd3_Chr_Cp<text:span text:style-name="highlight_br0">(</text:span><text:span text:style-name="highlight_st0">'S'</text:span><text:span text:style-name="highlight_br0">)</text:span><text:span text:style-name="highlight_sy0">;</text:span><text:line-break/><text:s text:c="8"/>Lcd3_Chr_Cp<text:span text:style-name="highlight_br0">(</text:span><text:span text:style-name="highlight_st0">'F'</text:span><text:span text:style-name="highlight_br0">)</text:span><text:span text:style-name="highlight_sy0">;</text:span><text:line-break/><text:s text:c="8"/>Lcd3_Chr_Cp<text:span text:style-name="highlight_br0">(</text:span><text:span text:style-name="highlight_st0">'B'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JF3SFB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Out_Cp<text:span text:style-name="highlight_br0">(</text:span><text:span text:style-name="highlight_st0">" jf3sfb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Cmd<text:span text:style-name="highlight_br0">(</text:span>_LCD_CLEAR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md<text:span text:style-name="highlight_br0">(</text:span>_LCD_TURN_OFF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cd3_Cmd<text:span text:style-name="highlight_br0">(</text:span>_LCD_TURN_ON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cd3_Cmd<text:span text:style-name="highlight_br0">(</text:span>_LCD_RETURN_HOME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3線式LCD制御ライブラリ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３線式ＬＣＤ制御ライブラリ（ｍｉｋｒｏＣコンパチブル）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lcd_lib_4bit_nju3711.h"</text:span><text:line-break/><text:span text:style-name="highlight_co2">#include "ex_port_lib_nju3711.h"</text:span><text:line-break/><text:span text:style-name="highlight_co1">//**********************************************************************</text:span><text:line-break/><text:span text:style-name="highlight_co1">//■■■ＬＣＤ文字出力（カレントカーソル位置）関数■■■ </text:span><text:line-break/><text:span text:style-name="highlight_kw4">void</text:span><text:s text:c="4"/>Lcd3_Chr_Cp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out_char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out_char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out_char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out_char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1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ex_port_out_bit<text:span text:style-name="highlight_br0">(</text:span>LCD_D7<text:span text:style-name="highlight_sy0">,</text:span> out_char.<text:span text:style-name="highlight_me1">B3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out_char.<text:span text:style-name="highlight_me1">B2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out_char.<text:span text:style-name="highlight_me1">B1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out_char.<text:span text:style-name="highlight_me1">B0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1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出力（行列指定）関数■■■ </text:span><text:line-break/><text:span text:style-name="highlight_kw4">void</text:span><text:s text:c="4"/>Lcd3_Chr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line-break/><text:span text:style-name="highlight_br0">{</text:span><text:line-break/><text:s text:c="8"/>Lcd3_Cmd_8bit<text:span text:style-name="highlight_br0">(</text:span><text:span text:style-name="highlight_nu12">0x80</text:span> <text:span text:style-name="highlight_sy0">+</text:span> <text:span text:style-name="highlight_br0">(</text:span>column <text:span text:style-name="highlight_sy0">-</text:span> <text:span text:style-name="highlight_nu0">1</text:span><text:span text:style-name="highlight_br0">)</text:span> <text:span text:style-name="highlight_sy0">+</text:span> <text:span text:style-name="highlight_br0">(</text:span><text:span text:style-name="highlight_br0">(</text:span>row <text:span text:style-name="highlight_sy0">-</text:span> <text:span text:style-name="highlight_nu0">1</text:span><text:span text:style-name="highlight_br0">)</text:span> <text:span text:style-name="highlight_sy0">*</text:span> <text:span text:style-name="highlight_nu12">0x40</text:span><text:span text:style-name="highlight_br0">)</text:span><text:span text:style-name="highlight_br0">)</text:span><text:span text:style-name="highlight_sy0">;</text:span><text:line-break/><text:s text:c="8"/>Lcd3_Chr_Cp<text:span text:style-name="highlight_br0">(</text:span>out_ch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列出力（カレントカーソル位置）関数■■■ </text:span><text:line-break/><text:span text:style-name="highlight_kw4">void</text:span><text:s text:c="4"/>Lcd3_Out_Cp<text:span text:style-name="highlight_br0">(</text:span>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text <text:span text:style-name="highlight_sy0">!=</text:span> <text:span text:style-name="highlight_nu12">0x00</text:span><text:span text:style-name="highlight_br0">)</text:span> <text:span text:style-name="highlight_br0">{</text:span><text:line-break/><text:s text:c="16"/>Lcd3_Chr_Cp<text:span text:style-name="highlight_br0">(</text:span><text:span text:style-name="highlight_sy0">*</text:span>text<text:span text:style-name="highlight_br0">)</text:span><text:span text:style-name="highlight_sy0">;</text:span><text:line-break/><text:s text:c="16"/>tex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列出力（行列指定）関数■■■ </text:span><text:line-break/><text:span text:style-name="highlight_kw4">void</text:span><text:s text:c="4"/>Lcd3_Out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3_Cmd_8bit<text:span text:style-name="highlight_br0">(</text:span><text:span text:style-name="highlight_nu12">0x80</text:span> <text:span text:style-name="highlight_sy0">+</text:span> <text:span text:style-name="highlight_br0">(</text:span>column <text:span text:style-name="highlight_sy0">-</text:span> <text:span text:style-name="highlight_nu0">1</text:span><text:span text:style-name="highlight_br0">)</text:span> <text:span text:style-name="highlight_sy0">+</text:span> <text:span text:style-name="highlight_br0">(</text:span><text:span text:style-name="highlight_br0">(</text:span>row <text:span text:style-name="highlight_sy0">-</text:span> <text:span text:style-name="highlight_nu0">1</text:span><text:span text:style-name="highlight_br0">)</text:span> <text:span text:style-name="highlight_sy0">*</text:span> <text:span text:style-name="highlight_nu12">0x40</text:span><text:span text:style-name="highlight_br0">)</text:span><text:span text:style-name="highlight_br0">)</text:span><text:span text:style-name="highlight_sy0">;</text:span><text:line-break/><text:s text:c="8"/>Lcd3_Out_Cp<text:span text:style-name="highlight_br0">(</text:span>text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コマンド出力関数■■■ </text:span><text:line-break/><text:span text:style-name="highlight_kw4">void</text:span><text:s text:c="4"/>Lcd3_Cmd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Lcd3_Cmd_8bit<text:span text:style-name="highlight_br0">(</text:span>cmd<text:span text:style-name="highlight_br0">)</text:span><text:span text:style-name="highlight_sy0">;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関数■■■ </text:span><text:line-break/><text:span text:style-name="highlight_kw4">void</text:span><text:s text:c="4"/>Lcd3_Init<text:span text:style-name="highlight_br0">(</text:span><text:span text:style-name="highlight_br0">)</text:span><text:line-break/><text:span text:style-name="highlight_br0">{</text:span><text:line-break/><text:s text:c="8"/>ex_port_init<text:span text:style-name="highlight_br0">(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00000</text:span><text:span text:style-name="highlight_br0">)</text:span><text:span text:style-name="highlight_sy0">;</text:span><text:s text:c="3"/><text:span text:style-name="highlight_co1">//ファンクションセット(4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101000</text:span><text:span text:style-name="highlight_br0">)</text:span><text:span text:style-name="highlight_sy0">;</text:span><text:s text:c="3"/><text:span text:style-name="highlight_co1">//ファンクションセット(4bitモード,1/16デューティ,5×7ドット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1000</text:span><text:span text:style-name="highlight_br0">)</text:span><text:span text:style-name="highlight_sy0">;</text:span><text:s text:c="3"/><text:span text:style-name="highlight_co1">//表示オフ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0001</text:span><text:span text:style-name="highlight_br0">)</text:span><text:span text:style-name="highlight_sy0">;</text:span><text:s text:c="3"/><text:span text:style-name="highlight_co1">//表示クリア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0110</text:span><text:span text:style-name="highlight_br0">)</text:span><text:span text:style-name="highlight_sy0">;</text:span><text:s text:c="3"/><text:span text:style-name="highlight_co1">//エントリーモードセット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用コマンド出力(4bit)関数■■■ </text:span><text:line-break/><text:span text:style-name="highlight_kw4">void</text:span><text:s text:c="4"/>Lcd3_Cmd_4bit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cmd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用コマンド出力(8bit)関数■■■ </text:span><text:line-break/><text:span text:style-name="highlight_kw4">void</text:span><text:s text:c="4"/>Lcd3_Cmd_8bit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cmd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ex_port_out_bit<text:span text:style-name="highlight_br0">(</text:span>LCD_D7<text:span text:style-name="highlight_sy0">,</text:span> cmd.<text:span text:style-name="highlight_me1">B3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2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1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0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拡張ポート制御ライブラリ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 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 </text:span><text:line-break/><text:span text:style-name="highlight_co1">//■■■拡張ポート初期化関数■■■</text:span><text:line-break/><text:span text:style-name="highlight_kw4">char</text:span><text:s text:c="4"/>output_data_register<text:span text:style-name="highlight_sy0">;</text:span><text:line-break/><text:span text:style-name="highlight_kw4">void</text:span><text:s text:c="4"/>ex_port_init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TB_Direction <text:span text:style-name="highlight_sy0">=</text:span> <text:span text:style-name="highlight_nu0">0</text:span><text:span text:style-name="highlight_sy0">;</text:span><text:line-break/><text:s text:c="8"/>CLK_Direction <text:span text:style-name="highlight_sy0">=</text:span> <text:span text:style-name="highlight_nu0">0</text:span><text:span text:style-name="highlight_sy0">;</text:span><text:line-break/><text:s text:c="8"/>DAT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STB <text:span text:style-name="highlight_sy0">=</text:span> <text:span text:style-name="highlight_nu0">1</text:span><text:span text:style-name="highlight_sy0">;</text:span><text:line-break/><text:s text:c="8"/>DAT <text:span text:style-name="highlight_sy0">=</text:span> <text:span text:style-name="highlight_nu0">0</text:span><text:span text:style-name="highlight_sy0">;</text:span><text:line-break/><text:s text:c="8"/>CLK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 text:c="8"/>output_data_register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出力関数■■■</text:span><text:line-break/><text:span text:style-name="highlight_kw4">void</text:span><text:s text:c="4"/>ex_port_out<text:span text:style-name="highlight_br0">(</text:span><text:span text:style-name="highlight_kw4">char</text:span> output_data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utput_data_register <text:span text:style-name="highlight_sy0">=</text:span> output_data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output_data <text:span text:style-name="highlight_sy0">&amp;</text:span> <text:span text:style-name="highlight_nu6">0b1000000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AT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DA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16"/>output_data <text:span text:style-name="highlight_sy0">=</text:span> output_data <text:span text:style-name="highlight_sy0">&lt;&lt;</text:span> <text:span text:style-name="highlight_nu0">1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ビット出力関数■■■</text:span><text:line-break/><text:span text:style-name="highlight_kw4">void</text:span><text:s text:c="4"/>ex_port_out_bit<text:span text:style-name="highlight_br0">(</text:span><text:span text:style-name="highlight_kw4">char</text:span> pin<text:span text:style-name="highlight_sy0">,</text:span> <text:span text:style-name="highlight_kw4">char</text:span> sts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pin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output_data_register.<text:span text:style-name="highlight_me1">B0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output_data_register.<text:span text:style-name="highlight_me1">B1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output_data_register.<text:span text:style-name="highlight_me1">B2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output_data_register.<text:span text:style-name="highlight_me1">B3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4</text:span><text:span text:style-name="highlight_sy0">:</text:span><text:line-break/><text:s text:c="16"/>output_data_register.<text:span text:style-name="highlight_me1">B4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5</text:span><text:span text:style-name="highlight_sy0">:</text:span><text:line-break/><text:s text:c="16"/>output_data_register.<text:span text:style-name="highlight_me1">B5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6</text:span><text:span text:style-name="highlight_sy0">:</text:span><text:line-break/><text:s text:c="16"/>output_data_register.<text:span text:style-name="highlight_me1">B6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6"/>output_data_register.<text:span text:style-name="highlight_me1">B7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ex_port_out<text:span text:style-name="highlight_br0">(</text:span>output_data_registe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9.525cm" style:rel-width="100%" svg:height="7.14375cm" style:rel-height="scale"><draw:image xlink:href="Pictures/5dddf3bbb8ee96dce5fea29a12b916b5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49a9013206555073b55c18ce30a7876.png" xlink:type="simple" xlink:show="embed" xlink:actuate="onLoad"/></draw:frame>
オープニングデモの様子です。
<draw:frame draw:style-name="media" draw:name="5" text:anchor-type="as-char" draw:z-index="5" svg:width="9.525cm" style:rel-width="100%" svg:height="7.14375cm" style:rel-height="scale"><draw:image xlink:href="Pictures/61e65e8dc4fc1ff1d964f8f220fc9abb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4ea80772133a399d480054cf3cc38af.png" xlink:type="simple" xlink:show="embed" xlink:actuate="onLoad"/></draw:frame>
2チャネル分のアナログデータを、上側:CH1、下側:CH2の順番に表示します。
<draw:frame draw:style-name="media" draw:name="7" text:anchor-type="as-char" draw:z-index="7" svg:width="9.525cm" style:rel-width="100%" svg:height="7.14375cm" style:rel-height="scale"><draw:image xlink:href="Pictures/8dc11d1b01a992bbd6883052b0c5d6c8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8b1bb995896d59f007b1e943f66c6cf4.png" xlink:type="simple" xlink:show="embed" xlink:actuate="onLoad"/></draw:frame></text:p>
      <text:p text:style-name="Text_20_body">※3線式LCD制御ライブラリの動作確認には、PIC12F683を使用しましたが、他のPICでも同様に動作し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22</meta:creation-date>
    <dc:creator>Generated</dc:creator>
    <dc:date>2026-09-15T09::05:22</dc:date>
    <dc:language>en-US</dc:language>
    <meta:editing-cycles>1</meta:editing-cycles>
    <meta:editing-duration>PT0S</meta:editing-duration>
    <dc:title>elechobby:picdic:pic12f683:34</dc:title>
  </office:meta>
</office:document-meta>
</file>