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4ae5e2df415b0ac60afdeee44217a.png"/>
  <manifest:file-entry manifest:media-type="image/png" manifest:full-path="Pictures/07429f2b1108d7f6381ee61122c0ff83.png"/>
  <manifest:file-entry manifest:media-type="image/png" manifest:full-path="Pictures/3413eb0dde7bbde85d46f26a68b95646.png"/>
  <manifest:file-entry manifest:media-type="image/png" manifest:full-path="Pictures/2e91a5a0ce5af8f288b3cef879e1cead.png"/>
  <manifest:file-entry manifest:media-type="image/png" manifest:full-path="Pictures/7ec42329e034a4f96d9d449fcbb875d9.png"/>
  <manifest:file-entry manifest:media-type="image/png" manifest:full-path="Pictures/3d1c57751af6f6e87692b605e6a9a86c.png"/>
  <manifest:file-entry manifest:media-type="image/png" manifest:full-path="Pictures/d6a7d097bcfeeefd280e8236960b559a.png"/>
  <manifest:file-entry manifest:media-type="image/png" manifest:full-path="Pictures/49e70a786c95c3fa2dc23eb1f45317c5.png"/>
  <manifest:file-entry manifest:media-type="image/png" manifest:full-path="Pictures/75c1277a202869b275947540d6613d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1"/><text:bookmark-start text:name="__RefHeading___led店頭_電池1本_1"/><text:bookmark-start text:name="led店頭_電池1本"/>LED店頭(電池1本)<text:bookmark-end text:name="__RefHeading___led店頭_電池1本_1"/><text:bookmark-end text:name="led店頭_電池1本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通常、LEDを点灯させるためには、電圧が2V以上必要となります。
従って、電池1本で点灯させるためには、次のような方式を使って、電圧を上げて点灯させます。</text:p>
      <text:list text:style-name="List_20_1" text:continue-numbering="false">
        <text:list-item>
          <text:p text:style-name="List_20_1_Content_First"> インバータ+倍圧整流方式</text:p>
        </text:list-item>
        <text:list-item>
          <text:p text:style-name="List_20_1_Content"> 昇圧型スイッチングコンバータ方式</text:p>
        </text:list-item>
        <text:list-item>
          <text:p text:style-name="List_20_1_Content_Last"> チャージポンプ方式</text:p>
        </text:list-item>
      </text:list>
      <text:p text:style-name="Text_20_body">今回は、チャージポンプ方式をPICで実現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難しい原理ではありません。電池1本、コンデンサ(数百uF)1個、LED1個、抵抗(数十Ω)1個があれば、
手動でも、LEDを点灯させることができます。</text:p>
      <text:p text:style-name="Text_20_body">&lt;点灯手順&gt;</text:p>
      <text:list text:style-name="Numbering_20_1" text:continue-numbering="false">
        <text:list-item>
          <text:p text:style-name="Numbering_20_1_Content_First"> 電池にコンデンサを接続して、コンデンサを充電します。(約1秒間)</text:p>
        </text:list-item>
        <text:list-item>
          <text:p text:style-name="Numbering_20_1_Content"> 電池にコンデンサを直列に接続します。</text:p>
        </text:list-item>
        <text:list-item>
          <text:p text:style-name="Numbering_20_1_Content_Last"> 更に、LEDと抵抗を直列に接続すると、LEDが点灯し、暫くするとすると消灯します。(約0.5秒間)</text:p>
        </text:list-item>
      </text:list>
      <text:p text:style-name="Text_20_body"><draw:frame draw:style-name="media" draw:name="0" text:anchor-type="as-char" draw:z-index="0" svg:width="16.933333333333cm" svg:height="10.583333333333cm"><draw:image xlink:href="Pictures/5524ae5e2df415b0ac60afdeee44217a.png" xlink:type="simple" xlink:show="embed" xlink:actuate="onLoad"/></draw:frame></text:p>
      <text:p text:style-name="Text_20_body">これと同様の手順を、PICで自動的に行わせます。
尚、PIC自身の動作電圧は、データシート上では、クロック周波数(今回は31kHzにしています)を低くしても、
2V以上が必要です。
しかし、一旦起動すると、その後の電圧は、2V以下でも動作します。(実測値では、1.1Vでも動作可能)
<draw:frame draw:style-name="media" draw:name="1" text:anchor-type="as-char" draw:z-index="1" svg:width="11.668125cm" svg:height="7.62cm"><draw:image xlink:href="Pictures/07429f2b1108d7f6381ee61122c0ff8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スイッチ(SW1)は、起動時は3Vまたは2.4Vにします。起動後は1.5Vまたは1.2Vにします。
※自動車で言う、セルモーター(self starter motor)のような役目ですね。
<draw:frame draw:style-name="media" draw:name="2" text:anchor-type="as-char" draw:z-index="2" svg:width="19.05cm" style:rel-width="100%" svg:height="10.583333333333cm" style:rel-height="scale"><draw:image xlink:href="Pictures/3413eb0dde7bbde85d46f26a68b9564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0000000</text:span><text:span text:style-name="highlight_sy0">;</text:span><text:tab/><text:span text:style-name="highlight_co1">//32kHz</text:span><text:line-break/><text:tab/>CMCON0 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IO <text:span text:style-name="highlight_sy0">=</text:span> <text:span text:style-name="highlight_nu6">0b000010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GPIO.<text:span text:style-name="highlight_me1">F0</text:span>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GPIO.<text:span text:style-name="highlight_me1">F0</text:span>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点灯と消灯を繰り返します。
<draw:frame draw:style-name="media" draw:name="3" text:anchor-type="as-char" draw:z-index="3" svg:width="9.525cm" style:rel-width="100%" svg:height="7.14375cm" style:rel-height="scale"><draw:image xlink:href="Pictures/2e91a5a0ce5af8f288b3cef879e1cea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ec42329e034a4f96d9d449fcbb875d9.png" xlink:type="simple" xlink:show="embed" xlink:actuate="onLoad"/></draw:frame></text:p>
      <text:p text:style-name="Text_20_body">コンデンサ(C2)の充電と放電の波形です。&lt;TP1&gt;
約1.5Vまで充電されます。
<draw:frame draw:style-name="media" draw:name="5" text:anchor-type="as-char" draw:z-index="5" svg:width="13.229166666667cm" svg:height="9.6423112706007cm"><draw:image xlink:href="Pictures/3d1c57751af6f6e87692b605e6a9a86c.png" xlink:type="simple" xlink:show="embed" xlink:actuate="onLoad"/></draw:frame></text:p>
      <text:p text:style-name="Text_20_body">グランド(GND)レベルから見た、コンデンサ(C2)のマイナス端子の波形です。&lt;TP2&gt;
約-1.2Vあります。
<draw:frame draw:style-name="media" draw:name="6" text:anchor-type="as-char" draw:z-index="6" svg:width="13.229166666667cm" svg:height="9.7042201712146cm"><draw:image xlink:href="Pictures/d6a7d097bcfeeefd280e8236960b559a.png" xlink:type="simple" xlink:show="embed" xlink:actuate="onLoad"/></draw:frame></text:p>
      <text:p text:style-name="Text_20_body">LED未接続時の出力波形です。&lt;TP3&gt;
約2.9Vあります。
<draw:frame draw:style-name="media" draw:name="7" text:anchor-type="as-char" draw:z-index="7" svg:width="13.229166666667cm" svg:height="9.7098691239316cm"><draw:image xlink:href="Pictures/49e70a786c95c3fa2dc23eb1f45317c5.png" xlink:type="simple" xlink:show="embed" xlink:actuate="onLoad"/></draw:frame></text:p>
      <text:p text:style-name="Text_20_body">LED接続時の出力波形です。&lt;TP3&gt;
約2.1Vあります。LEDは、1.8V以上のとき点灯しています。
<draw:frame draw:style-name="media" draw:name="8" text:anchor-type="as-char" draw:z-index="8" svg:width="13.229166666667cm" svg:height="9.6731666666667cm"><draw:image xlink:href="Pictures/75c1277a202869b275947540d6613d84.png" xlink:type="simple" xlink:show="embed" xlink:actuate="onLoad"/></draw:frame></text:p>
      <text:p text:style-name="Text_20_body">如何ですか?
消費電流は、約1mAなので、アルカリ電池(2000mAh)1本で、4ヶ月以上も点滅させることが出来ます。
4ヶ月≒<text:note text:id="ftn0" text:note-class="footnote"><text:note-citation text:label="1)">1)</text:note-citation><text:note-body><text:p text:style-name="Text_20_body">2000mAh÷1mA)×1.5(パルス駆動</text:p></text:note-body></text:note>÷24時間÷30日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28</meta:creation-date>
    <dc:creator>Generated</dc:creator>
    <dc:date>2026-09-14T10::03:28</dc:date>
    <dc:language>en-US</dc:language>
    <meta:editing-cycles>1</meta:editing-cycles>
    <meta:editing-duration>PT0S</meta:editing-duration>
    <dc:title>elechobby:picdic:pic12f683:31</dc:title>
  </office:meta>
</office:document-meta>
</file>