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88d0bd18ade5bf6dbf02421459e9b7.png"/>
  <manifest:file-entry manifest:media-type="image/png" manifest:full-path="Pictures/195ed2f91b79ac15865950b238901397.png"/>
  <manifest:file-entry manifest:media-type="image/png" manifest:full-path="Pictures/68dd9bc407de9df4adf83ebeb4572a9a.png"/>
  <manifest:file-entry manifest:media-type="image/png" manifest:full-path="Pictures/8288ee0cb5cd66c76bd9f6aa85e6de27.png"/>
  <manifest:file-entry manifest:media-type="image/png" manifest:full-path="Pictures/d0394c668e5f8580a0355d06bf342c3b.png"/>
  <manifest:file-entry manifest:media-type="image/png" manifest:full-path="Pictures/8ad1940a74b2298f3d121949b9468f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"/><text:bookmark-start text:name="__RefHeading___簡易周波数カウンタ_1"/><text:bookmark-start text:name="簡易周波数カウンタ"/>簡易周波数カウンタ<text:bookmark-end text:name="__RefHeading___簡易周波数カウンタ_1"/><text:bookmark-end text:name="簡易周波数カウン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とても簡易（ハードウエアもソフトウエアも共に）な周波数カウンタを作成しました
最高2.5Mhzまで1Hz単位で、または最高20Mhzまで8Hz単位で計測できる周波数カウンタです
ゲートタイムは、1秒と0.1秒の切り替えが出来るようにしました
基準となるクロックは、手持ちの16.0000Mhz（京セラ製）を使用しました
これは以前にジャンク袋で大量に購入したものです
先ずは、ブレッドボードで実験(HWもSWも)してから蛇の目基板に実装しました
<draw:frame draw:style-name="media" draw:name="0" text:anchor-type="as-char" draw:z-index="0" svg:width="6.6145833333333cm" style:rel-width="100%" svg:height="4.9703869047619cm" style:rel-height="scale"><draw:image xlink:href="Pictures/3988d0bd18ade5bf6dbf02421459e9b7.png" xlink:type="simple" xlink:show="embed" xlink:actuate="onLoad"/></draw:frame><draw:frame draw:style-name="media" draw:name="1" text:anchor-type="as-char" draw:z-index="1" svg:width="6.6145833333333cm" style:rel-width="100%" svg:height="4.9703869047619cm" style:rel-height="scale"><draw:image xlink:href="Pictures/195ed2f91b79ac15865950b238901397.png" xlink:type="simple" xlink:show="embed" xlink:actuate="onLoad"/></draw:frame>
<draw:frame draw:style-name="media" draw:name="2" text:anchor-type="as-char" draw:z-index="2" svg:width="6.6145833333333cm" style:rel-width="100%" svg:height="4.9703869047619cm" style:rel-height="scale"><draw:image xlink:href="Pictures/68dd9bc407de9df4adf83ebeb4572a9a.png" xlink:type="simple" xlink:show="embed" xlink:actuate="onLoad"/></draw:frame><draw:frame draw:style-name="media" draw:name="3" text:anchor-type="as-char" draw:z-index="3" svg:width="6.6145833333333cm" style:rel-width="100%" svg:height="4.9703869047619cm" style:rel-height="scale"><draw:image xlink:href="Pictures/8288ee0cb5cd66c76bd9f6aa85e6de27.png" xlink:type="simple" xlink:show="embed" xlink:actuate="onLoad"/></draw:frame></text:p>
      <text:h text:style-name="Heading_20_2" text:outline-level="2"><text:bookmark-start text:name="__RefHeading___処理説明_3"/><text:bookmark-start text:name="処理説明"/>処理説明<text:bookmark-end text:name="__RefHeading___処理説明_3"/><text:bookmark-end text:name="処理説明"/></text:h>
      <text:p text:style-name="Text_20_body">先ず、入力信号は、トランジスタ(2SC1815)で構成されたアンプで増幅されます。
増幅された信号は、GP2(T0CKI)端子に接続されTIMER0でカウントされます。
TIMER1とCCP1を使って正確な0.1秒または1秒を得ます。</text:p>
      <text:list text:style-name="List_20_1" text:continue-numbering="false">
        <text:list-item>
          <text:p text:style-name="List_20_1_Content_First"> TIMER1を内部クロックで1/8プリスケーラで動作させます。</text:p>
        </text:list-item>
        <text:list-item>
          <text:p text:style-name="List_20_1_Content"> するとTIMER1のクロックは、16MHz÷4÷8＝500kHzとなります。</text:p>
        </text:list-item>
        <text:list-item>
          <text:p text:style-name="List_20_1_Content"> CCP1をTIMER1とのコンペアモードで使い、一致する値を50000とします。</text:p>
        </text:list-item>
        <text:list-item>
          <text:p text:style-name="List_20_1_Content"> すると10Hz周期で一致割り込みが発生し、正確な0.1秒を得ることが出来ます。</text:p>
        </text:list-item>
        <text:list-item>
          <text:p text:style-name="List_20_1_Content_Last"> 更にこれを10回カウントすると、正確な1秒を得ることが出来ます。</text:p>
        </text:list-item>
      </text:list>
      <text:p text:style-name="Text_20_body">プリスケール値は1/1、1/8を選択できるようにしました。
最終的にカウントした値を文字列に変換して、RS232Cで送信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4" text:anchor-type="as-char" draw:z-index="4" svg:width="13.229166666667cm" svg:height="8.2682291666667cm"><draw:image xlink:href="Pictures/d0394c668e5f8580a0355d06bf342c3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<text:line-break/><text:tab/>＜簡易周波数カウンター＞<text:line-break/>*/</text:span><text:line-break/> <text:line-break/><text:span text:style-name="highlight_kw4">static</text:span><text:tab/><text:span text:style-name="highlight_kw4">short</text:span><text:tab/>endFlag<text:span text:style-name="highlight_sy0">;</text:span><text:line-break/><text:span text:style-name="highlight_kw4">static</text:span><text:tab/><text:span text:style-name="highlight_kw4">short</text:span><text:tab/>gateTime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endFlag<text:span text:style-name="highlight_sy0">++;</text:span><text:line-break/><text:tab/><text:tab/><text:span text:style-name="highlight_kw1">if</text:span> <text:span text:style-name="highlight_br0">(</text:span>endFlag <text:span text:style-name="highlight_sy0">==</text:span> gateTime<text:span text:style-name="highlight_br0">)</text:span> <text:span text:style-name="highlight_br0">{</text:span><text:line-break/><text:tab/><text:tab/><text:tab/>TRISIO.<text:span text:style-name="highlight_me1">F2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Soft_U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hor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Soft_U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static</text:span><text:tab/><text:span text:style-name="highlight_kw4">short</text:span><text:tab/><text:tab/><text:tab/><text:tab/>prescaler<text:span text:style-name="highlight_sy0">;</text:span><text:line-break/><text:tab/><text:span text:style-name="highlight_co1">// クロックの設定→今回は外付けの16Mhzクロックモジュールを使用する。 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 コンパレータの設定→今回は使用しない。 </text:span><text:line-break/><text:tab/>CMCON0 <text:span text:style-name="highlight_sy0">=</text:span> <text:span text:style-name="highlight_nu6">0b00000111</text:span><text:span text:style-name="highlight_sy0">;</text:span><text:line-break/><text:tab/><text:span text:style-name="highlight_co1">// アナログの設定→今回は使用しない。</text:span><text:line-break/><text:tab/>ANSEL<text:s text:c="2"/><text:span text:style-name="highlight_sy0">=</text:span> <text:span text:style-name="highlight_nu6">0b00000000</text:span><text:span text:style-name="highlight_sy0">;</text:span><text:line-break/><text:tab/><text:span text:style-name="highlight_co1">// ポートの設定</text:span><text:line-break/><text:span text:style-name="highlight_coMULTI">/*<text:line-break/><text:tab/>GPIO.F0 = sw0(INPUT)<text:line-break/><text:tab/>GPIO.F1 = sw1(INPUT)<text:line-break/><text:tab/>GPIO.F2 = freq(INPUT)<text:line-break/><text:tab/>GPIO.F3 = RS232C(RECV:INPUT)<text:line-break/><text:tab/>GPIO.F4 = RS232C(SEND:OUTPUT)<text:line-break/><text:tab/>GPIO.F5 = ExternalClock(16Mhz:INPUT)<text:line-break/>*/</text:span><text:line-break/><text:tab/>TRISIO <text:span text:style-name="highlight_sy0">=</text:span> <text:span text:style-name="highlight_nu6">0b001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入力割り込みの設定→今回は使用しない。</text:span><text:line-break/><text:tab/>INTCON.<text:span text:style-name="highlight_me1">INTE</text:span> <text:span text:style-name="highlight_sy0">=</text:span> <text:span text:style-name="highlight_nu0">0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入力割り込み（変化）の設定→今回は使用しない。</text:span><text:line-break/><text:tab/>INTCON.<text:span text:style-name="highlight_me1">GPIE</text:span> <text:span text:style-name="highlight_sy0">=</text:span> <text:span text:style-name="highlight_nu0">0</text:span><text:span text:style-name="highlight_sy0">;</text:span><text:line-break/><text:tab/>INTCON.<text:span text:style-name="highlight_me1">GPIF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50</text:span><text:span text:style-name="highlight_sy0">;</text:span><text:tab/><text:span text:style-name="highlight_co1">// 0.1sec...10hz...クロックが16Mhzの時</text:span><text:line-break/><text:tab/>CCPR1H <text:span text:style-name="highlight_sy0">=</text:span> <text:span text:style-name="highlight_nu12">0xC3</text:span><text:span text:style-name="highlight_sy0">;</text:span><text:tab/><text:span text:style-name="highlight_co1">// 0.1sec...(1÷16000000)*4*8*50000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T0SE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OPTION_REG.<text:span text:style-name="highlight_me1">PS2</text:span><text:s text:c="2"/>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 TIMER2の設定→今回は使用しない。</text:span><text:line-break/><text:tab/>PIE1.<text:span text:style-name="highlight_me1">TMR2IE</text:span> <text:span text:style-name="highlight_sy0">=</text:span> <text:span text:style-name="highlight_nu0">0</text:span><text:span text:style-name="highlight_sy0">;</text:span><text:line-break/><text:tab/>PIR1.<text:span text:style-name="highlight_me1">TMR2IF</text:span> <text:span text:style-name="highlight_sy0">=</text:span> <text:span text:style-name="highlight_nu0">0</text:span><text:span text:style-name="highlight_sy0">;</text:span><text:line-break/><text:tab/>T2CON.<text:span text:style-name="highlight_me1">TMR2ON</text:span> <text:span text:style-name="highlight_sy0">=</text:span> <text:span text:style-name="highlight_nu0">0</text:span><text:span text:style-name="highlight_sy0">;</text:span><text:line-break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T2CON.<text:span text:style-name="highlight_me1">T2CKPS1</text:span> <text:span text:style-name="highlight_sy0">=</text:span> <text:span text:style-name="highlight_nu0">0</text:span><text:span text:style-name="highlight_sy0">;</text:span><text:line-break/><text:tab/>TMR2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4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_String<text:span text:style-name="highlight_br0">(</text:span><text:span text:style-name="highlight_st0">"PIC12F683 Frequency Counter R1.00<text:span text:style-name="highlight_es1">\r</text:span><text:span text:style-name="highlight_es1">\n</text:span>"</text:span>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初期化 </text:span><text:line-break/><text:tab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tab/>TRISIO.<text:span text:style-name="highlight_me1">F2</text:span> <text:span text:style-name="highlight_sy0">=</text:span> <text:span text:style-name="highlight_nu0">0</text:span><text:span text:style-name="highlight_sy0">;</text:span><text:line-break/><text:tab/><text:tab/>GPIO.<text:span text:style-name="highlight_me1">F2</text:span> <text:span text:style-name="highlight_sy0">=</text:span> <text:span text:style-name="highlight_nu0">0</text:span><text:span text:style-name="highlight_sy0">;</text:span><text:line-break/><text:tab/><text:tab/>TMR0 <text:span text:style-name="highlight_sy0">=</text:span> <text:span text:style-name="highlight_nu0">0</text:span><text:span text:style-name="highlight_sy0">;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TMR1L <text:span text:style-name="highlight_sy0">=</text:span> <text:span text:style-name="highlight_nu0">0</text:span><text:span text:style-name="highlight_sy0">;</text:span><text:line-break/><text:tab/><text:tab/>TMR1H <text:span text:style-name="highlight_sy0">=</text:span> <text:span text:style-name="highlight_nu0">0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endFlag <text:span text:style-name="highlight_sy0">=</text:span> <text:span text:style-name="highlight_nu0">0</text:span><text:span text:style-name="highlight_sy0">;</text:span><text:line-break/><text:tab/><text:tab/>freq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GPIO.<text:span text:style-name="highlight_me1">F0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プリスケーラの切り替え</text:span><text:line-break/><text:tab/><text:tab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<text:tab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<text:tab/><text:tab/>prescaler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0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<text:tab/><text:tab/>prescaler <text:span text:style-name="highlight_sy0">=</text:span> <text:span text:style-name="highlight_nu0">8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GPIO.<text:span text:style-name="highlight_me1">F1</text:span>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 Gate Timeの切り替え</text:span><text:line-break/><text:tab/><text:tab/><text:tab/>gateTime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<text:span text:style-name="highlight_nu0">10</text:span><text:span text:style-name="highlight_sy0">;</text:span><text:line-break/><text:tab/><text:tab/><text:span text:style-name="highlight_br0">}</text:span><text:line-break/><text:tab/><text:tab/><text:span text:style-name="highlight_co1">// 開始 </text:span><text:line-break/><text:tab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tab/>Delay_Cyc<text:span text:style-name="highlight_br0">(</text:span><text:span text:style-name="highlight_nu0">10</text:span><text:span text:style-name="highlight_br0">)</text:span><text:span text:style-name="highlight_sy0">;</text:span><text:line-break/><text:tab/><text:tab/>TRISIO.<text:span text:style-name="highlight_me1">F2</text:span> <text:span text:style-name="highlight_sy0">=</text:span> <text:span text:style-name="highlight_nu0">1</text:span><text:span text:style-name="highlight_sy0">;</text:span><text:tab/><text:span text:style-name="highlight_co1">//ゲートを開ける。</text:span><text:line-break/><text:tab/><text:tab/><text:span text:style-name="highlight_co1">// 測定 </text:span><text:line-break/><text:tab/><text:tab/><text:span text:style-name="highlight_kw1">while</text:span> <text:span text:style-name="highlight_br0">(</text:span>endFlag <text:span text:style-name="highlight_sy0">!=</text:span> gateTime<text:span text:style-name="highlight_br0">)</text:span> <text:span text:style-name="highlight_br0">{</text:span><text:line-break/><text:tab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<text:tab/>freq<text:span text:style-name="highlight_sy0">++;</text:span><text:line-break/><text:tab/><text:tab/><text:tab/><text:span text:style-name="highlight_br0">}</text:span><text:line-break/><text:tab/><text:tab/><text:span text:style-name="highlight_br0">}</text:span><text:line-break/><text:tab/><text:tab/>freq <text:span text:style-name="highlight_sy0">*=</text:span> <text:span text:style-name="highlight_nu0">256</text:span><text:span text:style-name="highlight_sy0">;</text:span><text:line-break/><text:tab/><text:tab/>freq <text:span text:style-name="highlight_sy0">+=</text:span> TMR0<text:span text:style-name="highlight_sy0">;</text:span><text:line-break/><text:tab/><text:tab/><text:span text:style-name="highlight_co1">// 補正 </text:span><text:line-break/><text:tab/><text:tab/><text:span text:style-name="highlight_kw1">if</text:span> <text:span text:style-name="highlight_br0">(</text:span>prescaler <text:span text:style-name="highlight_sy0">==</text:span> <text:span text:style-name="highlight_nu0">8</text:span><text:span text:style-name="highlight_br0">)</text:span><text:line-break/><text:tab/><text:tab/><text:tab/>freq <text:span text:style-name="highlight_sy0">*=</text:span> <text:span text:style-name="highlight_nu0">8</text:span><text:span text:style-name="highlight_sy0">;</text:span><text:line-break/><text:tab/><text:tab/><text:span text:style-name="highlight_kw1">if</text:span> <text:span text:style-name="highlight_br0">(</text:span>gateTime <text:span text:style-name="highlight_sy0">==</text:span> <text:span text:style-name="highlight_nu0">1</text:span><text:span text:style-name="highlight_br0">)</text:span><text:line-break/><text:tab/><text:tab/><text:tab/>freq <text:span text:style-name="highlight_sy0">*=</text:span> <text:span text:style-name="highlight_nu0">10</text:span><text:span text:style-name="highlight_sy0">;</text:span><text:line-break/><text:tab/><text:tab/><text:span text:style-name="highlight_co1">// 表示 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Soft_Uart_Write_String<text:span text:style-name="highlight_br0">(</text:span>buf<text:span text:style-name="highlight_br0">)</text:span><text:span text:style-name="highlight_sy0">;</text:span><text:line-break/><text:tab/><text:tab/>Soft_Uart_Write_String<text:span text:style-name="highlight_br0">(</text:span><text:span text:style-name="highlight_st0">"Hz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PCのハイパータミナルを使って動作確認をしました。
<draw:frame draw:style-name="media" draw:name="5" text:anchor-type="as-char" draw:z-index="5" svg:width="10.662708333333cm" svg:height="14.737291666667cm"><draw:image xlink:href="Pictures/8ad1940a74b2298f3d121949b9468f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07:23</meta:creation-date>
    <dc:creator>Generated</dc:creator>
    <dc:date>2026-09-14T08::07:23</dc:date>
    <dc:language>en-US</dc:language>
    <meta:editing-cycles>1</meta:editing-cycles>
    <meta:editing-duration>PT0S</meta:editing-duration>
    <dc:title>elechobby:picdic:pic12f683:3</dc:title>
  </office:meta>
</office:document-meta>
</file>