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337d9f11f6705bfcf3e0a2890f9609.png"/>
  <manifest:file-entry manifest:media-type="image/png" manifest:full-path="Pictures/89c8242e20ad1c57ee0e40bd2b74bb59.png"/>
  <manifest:file-entry manifest:media-type="image/png" manifest:full-path="Pictures/6864ab6c5cf16443c7a528bfd94c4920.png"/>
  <manifest:file-entry manifest:media-type="image/png" manifest:full-path="Pictures/15e5e7adaacfb63528e59b5c11222898.png"/>
  <manifest:file-entry manifest:media-type="image/png" manifest:full-path="Pictures/f864bc555ef5b0cc047f6c81894972df.png"/>
  <manifest:file-entry manifest:media-type="image/png" manifest:full-path="Pictures/b4d73f3d7b5b7ba9df79b9939ff43968.png"/>
  <manifest:file-entry manifest:media-type="image/png" manifest:full-path="Pictures/c8c697ab6f1ea51c2137eedcb9d533ea.png"/>
  <manifest:file-entry manifest:media-type="image/png" manifest:full-path="Pictures/ae8b90ecdc317a72cd1e82bb1087f501.png"/>
  <manifest:file-entry manifest:media-type="image/png" manifest:full-path="Pictures/671129b263466e3ec36e1c8fafd82340.png"/>
  <manifest:file-entry manifest:media-type="image/png" manifest:full-path="Pictures/4c2088eccd733656d5b6e29efb33d1a1.png"/>
  <manifest:file-entry manifest:media-type="image/png" manifest:full-path="Pictures/8d5ccf42de6640b0641131ab742bfe86.png"/>
  <manifest:file-entry manifest:media-type="image/png" manifest:full-path="Pictures/2f607550c25ff95525d76640243d9a0a.png"/>
  <manifest:file-entry manifest:media-type="image/png" manifest:full-path="Pictures/c5526e391daefe0f8d108c9c825c5b01.png"/>
  <manifest:file-entry manifest:media-type="image/png" manifest:full-path="Pictures/902036bd9f704f92b92b65066346ee3e.png"/>
  <manifest:file-entry manifest:media-type="image/png" manifest:full-path="Pictures/219f6f83c6c6e5f7118ff662b902ad60.png"/>
  <manifest:file-entry manifest:media-type="image/png" manifest:full-path="Pictures/4185b1448e2b95b17daa5660f6937b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29"/><text:bookmark-start text:name="__RefHeading___dc_dcコンバーター_最適周波数自動設定_v2_1"/><text:bookmark-start text:name="dc_dcコンバーター_最適周波数自動設定_v2"/>DC→DCコンバーター(最適周波数自動設定)V2<text:bookmark-end text:name="__RefHeading___dc_dcコンバーター_最適周波数自動設定_v2_1"/><text:bookmark-end text:name="dc_dcコンバーター_最適周波数自動設定_v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真空管を使用した製作物では、高圧(200V~400V)の電圧が必要となります。
今回製作した、DC￫DCコンバータは、入力電圧(数V~数十V)を、出力電圧(数百V)に変換するものです。</text:p>
      <text:p text:style-name="Text_20_body">以前にも、『DC￫DCコンバータ(最適周波数自動設定)』を製作しましたが、ハードおよびソフトの両面を見直し、
機能強化、精度向上を図っ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基本的な、動作原理は、『DC￫DCコンバータ(最適周波数自動設定)』を参照してください。</text:p>
      <text:p text:style-name="Text_20_body">&lt;ハード見直し&gt;</text:p>
      <text:list text:style-name="List_20_1" text:continue-numbering="false">
        <text:list-item>
          <text:p text:style-name="List_20_1_Content_First"> DCモータ用フルブリッジドライバIC、パワーMOS-FETの単一ドライブのどちらでも可能とする。</text:p>
        </text:list-item>
        <text:list-item>
          <text:p text:style-name="List_20_1_Content_Last"> 出力電圧の変化に追従するために、2系統の平滑回路方式を採用する。<text:line-break/>電圧検出用の平滑回路(平滑用のコンデンサの容量を小さくする)<text:line-break/>電圧利用用の平滑回路(平滑用のコンデンサの容量を大きくする)</text:p>
        </text:list-item>
      </text:list>
      <text:p text:style-name="Text_20_body">&lt;ソフト見直し&gt;</text:p>
      <text:list text:style-name="List_20_1" text:continue-numbering="false">
        <text:list-item>
          <text:p text:style-name="List_20_1_Content_First"> CCPモジュールによるPWM(周波数変化型)方式を採用する。</text:p>
        </text:list-item>
        <text:list-item>
          <text:p text:style-name="List_20_1_Content"> 周波数範囲を、500Hz~50kHzまでに拡張する。<text:line-break/>CCPモジュールを、PWMで使用し、その周波数を変化させる。(ソフト負荷を減らす)<text:line-break/>500Hz~2kHzまでは、100Hz単位で変化させる。<text:line-break/>2kHz~50kHzまでは、1kHz単位で変化させる。</text:p>
        </text:list-item>
        <text:list-item>
          <text:p text:style-name="List_20_1_Content"> A/D変換での取り込み回数を多く(平均化)し、安定度を向上させる。<text:line-break/>出力電圧の高低判定の安定化を図るために、A/D変換を50回行い、その平均値で判断する。</text:p>
        </text:list-item>
        <text:list-item>
          <text:p text:style-name="List_20_1_Content"> 最適値を見つける(ロック状態)とLEDを点灯し、その状態を維持する。</text:p>
        </text:list-item>
        <text:list-item>
          <text:p text:style-name="List_20_1_Content_Last"> 繰り返し処理(再測定)を可能とする。(SW1の押下による)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回路図の点線箇所は、どちらでも可能です。</text:p>
      <text:list text:style-name="List_20_1" text:continue-numbering="false">
        <text:list-item>
          <text:p text:style-name="List_20_1_Content_First"> 効率重視の場合には、上図の回路を採用してください。</text:p>
        </text:list-item>
        <text:list-item>
          <text:p text:style-name="List_20_1_Content_Last"> より簡易な方法で実現したいのであれば、下図を採用してください。</text:p>
        </text:list-item>
      </text:list>
      <text:p text:style-name="Text_20_body">SW1を押下することにより、繰り返し処理(再測定)をさせることが出来ます。
ダイオード(D1、D2)は、高速タイプを使用してください。
<draw:frame draw:style-name="media" draw:name="0" text:anchor-type="as-char" draw:z-index="0" svg:width="19.05cm" style:rel-width="100%" svg:height="19.84375cm" style:rel-height="scale"><draw:image xlink:href="Pictures/7f337d9f11f6705bfcf3e0a2890f9609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**********</text:span><text:line-break/><text:span text:style-name="highlight_coMULTI">/*<text:line-break/><text:tab/>＜ＤＣ→ＤＣコンバータ（最適周波数自動設定）Ｖ３＞<text:line-break/>*/</text:span><text:line-break/><text:span text:style-name="highlight_co1">//********************************************************************************</text:span><text:line-break/> <text:line-break/><text:span text:style-name="highlight_co2">#define<text:tab/><text:tab/>SW<text:tab/><text:tab/>&amp;GPIO, 3</text:span><text:line-break/><text:span text:style-name="highlight_co2">#define<text:tab/><text:tab/>LED<text:tab/><text:tab/>GPIO.F1</text:span><text:line-break/> <text:line-break/><text:span text:style-name="highlight_co2">#define<text:tab/><text:tab/>ON<text:tab/><text:tab/>1</text:span><text:line-break/><text:span text:style-name="highlight_co2">#define<text:tab/><text:tab/>OFF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DC1B0</text:span> <text:span text:style-name="highlight_sy0">=</text:span> <text:span text:style-name="highlight_br0">(</text:span>duty_ratio <text:span text:style-name="highlight_sy0">&amp;</text:span> <text:span text:style-name="highlight_nu6">0b0000000000000001</text:span><text:span text:style-name="highlight_br0">)</text:span> <text:span text:style-name="highlight_sy0">==</text:span> <text:span text:style-name="highlight_nu0">0</text:span> <text:span text:style-name="highlight_sy0">?</text:span> <text:span text:style-name="highlight_nu0">0</text:span> <text:span text:style-name="highlight_sy0">:</text:span> <text:span text:style-name="highlight_nu0">1</text:span><text:span text:style-name="highlight_sy0">;</text:span><text:line-break/><text:s text:c="4"/>CCP1CON.<text:span text:style-name="highlight_me1">DC1B1</text:span> <text:span text:style-name="highlight_sy0">=</text:span> <text:span text:style-name="highlight_br0">(</text:span>duty_ratio <text:span text:style-name="highlight_sy0">&amp;</text:span> <text:span text:style-name="highlight_nu6">0b0000000000000010</text:span><text:span text:style-name="highlight_br0">)</text:span> <text:span text:style-name="highlight_sy0">==</text:span> <text:span text:style-name="highlight_nu0">0</text:span> <text:span text:style-name="highlight_sy0">?</text:span> <text:span text:style-name="highlight_nu0">0</text:span> <text:span text:style-name="highlight_sy0">:</text:span> <text:span text:style-name="highlight_nu0">1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pr2_tmp<text:span text:style-name="highlight_sy0">;</text:span><text:line-break/> <text:line-break/><text:span text:style-name="highlight_kw4">unsigned</text:span><text:tab/><text:span text:style-name="highlight_kw4">int</text:span><text:tab/>measurement<text:span text:style-name="highlight_br0">(</text:span><text:span text:style-name="highlight_kw4">double</text:span> 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,</text:span> <text:span text:style-name="highlight_kw4">unsigned</text:span> <text:span text:style-name="highlight_kw4">long</text:span> start<text:span text:style-name="highlight_sy0">,</text:span> <text:span text:style-name="highlight_kw4">unsigned</text:span> <text:span text:style-name="highlight_kw4">long</text:span> stop<text:span text:style-name="highlight_sy0">,</text:span> <text:span text:style-name="highlight_kw4">unsigned</text:span> <text:span text:style-name="highlight_kw4">int</text:span> step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max<text:span text:style-name="highlight_sy0">,</text:span> ad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freq<text:span text:style-name="highlight_sy0">,</text:span> tmp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co1">//</text:span><text:line-break/><text:tab/>max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freq <text:span text:style-name="highlight_sy0">=</text:span> start<text:span text:style-name="highlight_sy0">;</text:span> freq <text:span text:style-name="highlight_sy0">&lt;=</text:span> stop<text:span text:style-name="highlight_sy0">;</text:span> freq <text:span text:style-name="highlight_sy0">+=</text:span> step<text:span text:style-name="highlight_br0">)</text:span> <text:span text:style-name="highlight_br0">{</text:span><text:line-break/><text:tab/><text:tab/>tmp <text:span text:style-name="highlight_sy0">=</text:span> <text:span text:style-name="highlight_br0">(</text:span><text:span text:style-name="highlight_br0">(</text:span><text:span text:style-name="highlight_nu16">1.0</text:span> <text:span text:style-name="highlight_sy0">/</text:span> freq<text:span text:style-name="highlight_br0">)</text:span> <text:span text:style-name="highlight_sy0">/</text:span> 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br0">)</text:span> <text:span text:style-name="highlight_sy0">*</text:span> <text:span text:style-name="highlight_nu16">10.0</text:span><text:span text:style-name="highlight_sy0">;</text:span><text:line-break/><text:tab/><text:tab/><text:span text:style-name="highlight_kw1">if</text:span> <text:span text:style-name="highlight_br0">(</text:span><text:span text:style-name="highlight_br0">(</text:span>tmp <text:span text:style-name="highlight_sy0">%</text:span> <text:span text:style-name="highlight_nu0">10</text:span><text:span text:style-name="highlight_br0">)</text:span> <text:span text:style-name="highlight_sy0">&gt;=</text:span> <text:span text:style-name="highlight_nu0">5</text:span><text:span text:style-name="highlight_br0">)</text:span> <text:span text:style-name="highlight_br0">{</text:span><text:line-break/><text:tab/><text:tab/><text:tab/>PR2 <text:span text:style-name="highlight_sy0">=</text:span> <text:span text:style-name="highlight_br0">(</text:span>tmp <text:span text:style-name="highlight_sy0">/</text:span> <text:span text:style-name="highlight_nu0">10</text:span><text:span text:style-name="highlight_br0">)</text:span> <text:span text:style-name="highlight_sy0">+</text:span> <text:span text:style-name="highlight_nu0">1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PR2 <text:span text:style-name="highlight_sy0">=</text:span> <text:span text:style-name="highlight_br0">(</text:span>tmp <text:span text:style-name="highlight_sy0">/</text:span> <text:span text:style-name="highlight_nu0">10</text:span><text:span text:style-name="highlight_br0">)</text:span><text:span text:style-name="highlight_sy0">;</text:span><text:line-break/><text:tab/><text:tab/><text:span text:style-name="highlight_br0">}</text:span><text:line-break/><text:tab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co1">//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25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25</text:span><text:span text:style-name="highlight_br0">)</text:span><text:span text:style-name="highlight_sy0">;</text:span><text:line-break/><text:tab/><text:tab/><text:span text:style-name="highlight_co1">//</text:span><text:line-break/><text:tab/><text:tab/>ad <text:span text:style-name="highlight_sy0">=</text:span> <text:span text:style-name="highlight_nu0">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ad <text:span text:style-name="highlight_sy0">+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tab/><text:span text:style-name="highlight_br0">}</text:span><text:line-break/><text:tab/><text:tab/>ad <text:span text:style-name="highlight_sy0">=</text:span> ad <text:span text:style-name="highlight_sy0">/</text:span> <text:span text:style-name="highlight_nu0">50</text:span><text:span text:style-name="highlight_sy0">;</text:span><text:line-break/><text:tab/><text:tab/><text:span text:style-name="highlight_kw1">if</text:span> <text:span text:style-name="highlight_br0">(</text:span>ad <text:span text:style-name="highlight_sy0">&gt;</text:span> max<text:span text:style-name="highlight_br0">)</text:span> <text:span text:style-name="highlight_br0">{</text:span><text:line-break/><text:tab/><text:tab/><text:tab/>max <text:span text:style-name="highlight_sy0">=</text:span> ad<text:span text:style-name="highlight_sy0">;</text:span><text:line-break/><text:tab/><text:tab/><text:tab/>pr2_tmp <text:span text:style-name="highlight_sy0">=</text:span> PR2<text:span text:style-name="highlight_sy0">;</text:span><text:line-break/><text:tab/><text:tab/><text:span text:style-name="highlight_br0">}</text:span><text:line-break/><text:tab/><text:span text:style-name="highlight_br0">}</text:span><text:line-break/><text:tab/><text:span text:style-name="highlight_kw1">return</text:span> <text:span text:style-name="highlight_br0">(</text:span>max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max1<text:span text:style-name="highlight_sy0">,</text:span> max2<text:span text:style-name="highlight_sy0">,</text:span> max3<text:span text:style-name="highlight_sy0">,</text:span> max<text:span text:style-name="highlight_sy0">,</text:span> ad<text:span text:style-name="highlight_sy0">,</text:span> tmp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pr2_tmp1<text:span text:style-name="highlight_sy0">,</text:span> pr2_tmp2<text:span text:style-name="highlight_sy0">,</text:span> pr2_tmp3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クロックを8Mhzに設定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コンパレータは使用しない。 </text:span><text:line-break/><text:tab/>ANSEL<text:s text:c="2"/><text:span text:style-name="highlight_sy0">=</text:span> <text:span text:style-name="highlight_nu6">0b00000001</text:span><text:span text:style-name="highlight_sy0">;</text:span><text:tab/><text:span text:style-name="highlight_co1">//A/D変換はAN3を使用する。 </text:span><text:line-break/><text:tab/>TRISIO <text:span text:style-name="highlight_sy0">=</text:span> <text:span text:style-name="highlight_nu6">0b00111001</text:span><text:span text:style-name="highlight_sy0">;</text:span><text:tab/><text:span text:style-name="highlight_co1">//入出力ポートを設定する。 </text:span><text:line-break/><text:tab/><text:span text:style-name="highlight_co1">//ＰＷＭの初期化</text:span><text:line-break/><text:tab/>Pwm_Init<text:span text:style-name="highlight_br0">(</text:span><text:span text:style-name="highlight_nu0">1000</text:span><text:span text:style-name="highlight_br0">)</text:span><text:span text:style-name="highlight_sy0">;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art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125kHz</text:span><text:line-break/><text:tab/><text:tab/>T2CON.<text:span text:style-name="highlight_me1">T2CKPS1</text:span> <text:span text:style-name="highlight_sy0">=</text:span> <text:span text:style-name="highlight_nu0">1</text:span><text:span text:style-name="highlight_sy0">;</text:span><text:tab/><text:line-break/><text:tab/><text:tab/>T2CON.<text:span text:style-name="highlight_me1">T2CKPS0</text:span> <text:span text:style-name="highlight_sy0">=</text:span> <text:span text:style-name="highlight_nu0">0</text:span><text:span text:style-name="highlight_sy0">;</text:span><text:line-break/><text:tab/><text:tab/>max1 <text:span text:style-name="highlight_sy0">=</text:span> measurement<text:span text:style-name="highlight_br0">(</text:span><text:span text:style-name="highlight_nu16">0.000008</text:span><text:span text:style-name="highlight_sy0">,</text:span> <text:span text:style-name="highlight_nu0">500</text:span><text:span text:style-name="highlight_sy0">,</text:span> <text:span text:style-name="highlight_nu0">1900</text:span><text:span text:style-name="highlight_sy0">,</text:span> <text:span text:style-name="highlight_nu0">100</text:span><text:span text:style-name="highlight_br0">)</text:span><text:span text:style-name="highlight_sy0">;</text:span><text:tab/><text:span text:style-name="highlight_co1">//500Hz～1.9kHzを100Hz単位で測定する。 </text:span><text:line-break/><text:tab/><text:tab/>pr2_tmp1 <text:span text:style-name="highlight_sy0">=</text:span> pr2_tmp<text:span text:style-name="highlight_sy0">;</text:span><text:line-break/><text:tab/><text:tab/><text:span text:style-name="highlight_co1">//500kHz</text:span><text:line-break/><text:tab/><text:tab/>T2CON.<text:span text:style-name="highlight_me1">T2CKPS1</text:span> <text:span text:style-name="highlight_sy0">=</text:span> <text:span text:style-name="highlight_nu0">0</text:span><text:span text:style-name="highlight_sy0">;</text:span><text:tab/><text:line-break/><text:tab/><text:tab/>T2CON.<text:span text:style-name="highlight_me1">T2CKPS0</text:span> <text:span text:style-name="highlight_sy0">=</text:span> <text:span text:style-name="highlight_nu0">1</text:span><text:span text:style-name="highlight_sy0">;</text:span><text:line-break/><text:tab/><text:tab/>max2 <text:span text:style-name="highlight_sy0">=</text:span> measurement<text:span text:style-name="highlight_br0">(</text:span><text:span text:style-name="highlight_nu16">0.000002</text:span><text:span text:style-name="highlight_sy0">,</text:span> <text:span text:style-name="highlight_nu0">2000</text:span><text:span text:style-name="highlight_sy0">,</text:span> <text:span text:style-name="highlight_nu0">7000</text:span><text:span text:style-name="highlight_sy0">,</text:span> <text:span text:style-name="highlight_nu0">1000</text:span><text:span text:style-name="highlight_br0">)</text:span><text:span text:style-name="highlight_sy0">;</text:span><text:tab/><text:span text:style-name="highlight_co1">//2kHz～7kHzを1kHz単位で測定する。</text:span><text:line-break/><text:tab/><text:tab/>pr2_tmp2 <text:span text:style-name="highlight_sy0">=</text:span> pr2_tmp<text:span text:style-name="highlight_sy0">;</text:span><text:line-break/><text:tab/><text:tab/><text:span text:style-name="highlight_co1">//2Mhz</text:span><text:line-break/><text:tab/><text:tab/>T2CON.<text:span text:style-name="highlight_me1">T2CKPS1</text:span> <text:span text:style-name="highlight_sy0">=</text:span> <text:span text:style-name="highlight_nu0">0</text:span><text:span text:style-name="highlight_sy0">;</text:span><text:tab/><text:line-break/><text:tab/><text:tab/>T2CON.<text:span text:style-name="highlight_me1">T2CKPS0</text:span> <text:span text:style-name="highlight_sy0">=</text:span> <text:span text:style-name="highlight_nu0">0</text:span><text:span text:style-name="highlight_sy0">;</text:span><text:line-break/><text:tab/><text:tab/>max3 <text:span text:style-name="highlight_sy0">=</text:span> measurement<text:span text:style-name="highlight_br0">(</text:span><text:span text:style-name="highlight_nu16">0.0000005</text:span><text:span text:style-name="highlight_sy0">,</text:span> <text:span text:style-name="highlight_nu0">8000</text:span><text:span text:style-name="highlight_sy0">,</text:span> <text:span text:style-name="highlight_nu0">50000</text:span><text:span text:style-name="highlight_sy0">,</text:span> <text:span text:style-name="highlight_nu0">1000</text:span><text:span text:style-name="highlight_br0">)</text:span><text:span text:style-name="highlight_sy0">;</text:span><text:tab/><text:span text:style-name="highlight_co1">//8kHz～50kHzを1kHz単位で測定する。</text:span><text:line-break/><text:tab/><text:tab/>pr2_tmp3 <text:span text:style-name="highlight_sy0">=</text:span> pr2_tmp<text:span text:style-name="highlight_sy0">;</text:span><text:line-break/><text:tab/><text:tab/><text:span text:style-name="highlight_co1">//</text:span><text:line-break/><text:tab/><text:tab/>max <text:span text:style-name="highlight_sy0">=</text:span> max<text:span text:style-name="highlight_br0">(</text:span>max1<text:span text:style-name="highlight_sy0">,</text:span> max2<text:span text:style-name="highlight_br0">)</text:span><text:span text:style-name="highlight_sy0">;</text:span><text:line-break/><text:tab/><text:tab/>max <text:span text:style-name="highlight_sy0">=</text:span> max<text:span text:style-name="highlight_br0">(</text:span>max<text:span text:style-name="highlight_sy0">,</text:span> max3<text:span text:style-name="highlight_br0">)</text:span><text:span text:style-name="highlight_sy0">;</text:span><text:line-break/><text:tab/><text:tab/><text:span text:style-name="highlight_kw1">if</text:span> <text:span text:style-name="highlight_br0">(</text:span>max <text:span text:style-name="highlight_sy0">==</text:span> max1<text:span text:style-name="highlight_br0">)</text:span> <text:span text:style-name="highlight_br0">{</text:span><text:line-break/><text:tab/><text:tab/><text:tab/>PR2 <text:span text:style-name="highlight_sy0">=</text:span> pr2_tmp1<text:span text:style-name="highlight_sy0">;</text:span><text:line-break/><text:tab/><text:tab/><text:tab/>T2CON.<text:span text:style-name="highlight_me1">T2CKPS1</text:span> <text:span text:style-name="highlight_sy0">=</text:span> <text:span text:style-name="highlight_nu0">1</text:span><text:span text:style-name="highlight_sy0">;</text:span><text:tab/><text:line-break/><text:tab/><text:tab/><text:tab/>T2CON.<text:span text:style-name="highlight_me1">T2CKPS0</text:span>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max <text:span text:style-name="highlight_sy0">==</text:span> max2<text:span text:style-name="highlight_br0">)</text:span> <text:span text:style-name="highlight_br0">{</text:span><text:line-break/><text:tab/><text:tab/><text:tab/>PR2 <text:span text:style-name="highlight_sy0">=</text:span> pr2_tmp2<text:span text:style-name="highlight_sy0">;</text:span><text:line-break/><text:tab/><text:tab/><text:tab/>T2CON.<text:span text:style-name="highlight_me1">T2CKPS1</text:span> <text:span text:style-name="highlight_sy0">=</text:span> <text:span text:style-name="highlight_nu0">0</text:span><text:span text:style-name="highlight_sy0">;</text:span><text:tab/><text:line-break/><text:tab/><text:tab/><text:tab/>T2CON.<text:span text:style-name="highlight_me1">T2CKPS0</text:span> <text:span text:style-name="highlight_sy0">=</text:span> <text:span text:style-name="highlight_nu0">1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max <text:span text:style-name="highlight_sy0">==</text:span> max3<text:span text:style-name="highlight_br0">)</text:span> <text:span text:style-name="highlight_br0">{</text:span><text:line-break/><text:tab/><text:tab/><text:tab/>PR2 <text:span text:style-name="highlight_sy0">=</text:span> pr2_tmp3<text:span text:style-name="highlight_sy0">;</text:span><text:line-break/><text:tab/><text:tab/><text:tab/>T2CON.<text:span text:style-name="highlight_me1">T2CKPS1</text:span> <text:span text:style-name="highlight_sy0">=</text:span> <text:span text:style-name="highlight_nu0">0</text:span><text:span text:style-name="highlight_sy0">;</text:span><text:tab/><text:line-break/><text:tab/><text:tab/><text:tab/>T2CON.<text:span text:style-name="highlight_me1">T2CKPS0</text:span>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<text:tab/>LED <text:span text:style-name="highlight_sy0">=</text:span> ON<text:span text:style-name="highlight_sy0">;</text:span><text:line-break/><text:tab/><text:tab/><text:span text:style-name="highlight_co1">//スイッチが押されると再度繰り返す。 </text:span><text:line-break/><text:tab/><text:tab/><text:span text:style-name="highlight_kw1">while</text:span> <text:span text:style-name="highlight_br0">(</text:span>Button<text:span text:style-name="highlight_br0">(</text:span>SW<text:span text:style-name="highlight_sy0">,</text:span> <text:span text:style-name="highlight_nu0">1</text:span><text:span text:style-name="highlight_sy0">,</text:span> <text:span text:style-name="highlight_nu0">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span text:style-name="highlight_sy0">;</text:span><text:line-break/><text:tab/><text:tab/><text:span text:style-name="highlight_kw1">while</text:span> <text:span text:style-name="highlight_br0">(</text:span>Button<text:span text:style-name="highlight_br0">(</text:span>SW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89c8242e20ad1c57ee0e40bd2b74bb59.png" xlink:type="simple" xlink:show="embed" xlink:actuate="onLoad"/></draw:frame>
左側:PIC12F683、2SC1815、TA7291です。
右側:平滑回路です。
<draw:frame draw:style-name="media" draw:name="2" text:anchor-type="as-char" draw:z-index="2" svg:width="9.525cm" style:rel-width="100%" svg:height="7.14375cm" style:rel-height="scale"><draw:image xlink:href="Pictures/6864ab6c5cf16443c7a528bfd94c4920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15e5e7adaacfb63528e59b5c11222898.png" xlink:type="simple" xlink:show="embed" xlink:actuate="onLoad"/></draw:frame></text:p>
      <text:p text:style-name="Text_20_body">手持ちの電源トランスで動作させて見ました。
約49kHzで最大電圧52Vを取り出すことが出来ます。
<draw:frame draw:style-name="media" draw:name="4" text:anchor-type="as-char" draw:z-index="4" svg:width="6.35cm" style:rel-width="100%" svg:height="4.7625cm" style:rel-height="scale"><draw:image xlink:href="Pictures/f864bc555ef5b0cc047f6c81894972df.png" xlink:type="simple" xlink:show="embed" xlink:actuate="onLoad"/></draw:frame><draw:frame draw:style-name="media" draw:name="5" text:anchor-type="as-char" draw:z-index="5" svg:width="6.35cm" style:rel-width="100%" svg:height="4.7625cm" style:rel-height="scale"><draw:image xlink:href="Pictures/b4d73f3d7b5b7ba9df79b9939ff43968.png" xlink:type="simple" xlink:show="embed" xlink:actuate="onLoad"/></draw:frame><draw:frame draw:style-name="media" draw:name="6" text:anchor-type="as-char" draw:z-index="6" svg:width="6.35cm" style:rel-width="100%" svg:height="4.7625cm" style:rel-height="scale"><draw:image xlink:href="Pictures/c8c697ab6f1ea51c2137eedcb9d533ea.png" xlink:type="simple" xlink:show="embed" xlink:actuate="onLoad"/></draw:frame></text:p>
      <text:p text:style-name="Text_20_body">手持ちの電源トランスで動作させて見ました。
3kHzで最大電圧140Vを取り出すことが出来ます。
<draw:frame draw:style-name="media" draw:name="7" text:anchor-type="as-char" draw:z-index="7" svg:width="6.35cm" style:rel-width="100%" svg:height="4.7625cm" style:rel-height="scale"><draw:image xlink:href="Pictures/ae8b90ecdc317a72cd1e82bb1087f501.png" xlink:type="simple" xlink:show="embed" xlink:actuate="onLoad"/></draw:frame><draw:frame draw:style-name="media" draw:name="8" text:anchor-type="as-char" draw:z-index="8" svg:width="6.35cm" style:rel-width="100%" svg:height="4.7625cm" style:rel-height="scale"><draw:image xlink:href="Pictures/671129b263466e3ec36e1c8fafd82340.png" xlink:type="simple" xlink:show="embed" xlink:actuate="onLoad"/></draw:frame><draw:frame draw:style-name="media" draw:name="9" text:anchor-type="as-char" draw:z-index="9" svg:width="6.35cm" style:rel-width="100%" svg:height="4.7625cm" style:rel-height="scale"><draw:image xlink:href="Pictures/4c2088eccd733656d5b6e29efb33d1a1.png" xlink:type="simple" xlink:show="embed" xlink:actuate="onLoad"/></draw:frame></text:p>
      <text:p text:style-name="Text_20_body">手持ちの電源トランスで動作させて見ました。
23kHzで最大電圧72Vを取り出すことが出来ます。
<draw:frame draw:style-name="media" draw:name="10" text:anchor-type="as-char" draw:z-index="10" svg:width="6.35cm" style:rel-width="100%" svg:height="4.7625cm" style:rel-height="scale"><draw:image xlink:href="Pictures/8d5ccf42de6640b0641131ab742bfe86.png" xlink:type="simple" xlink:show="embed" xlink:actuate="onLoad"/></draw:frame><draw:frame draw:style-name="media" draw:name="11" text:anchor-type="as-char" draw:z-index="11" svg:width="6.35cm" style:rel-width="100%" svg:height="4.7625cm" style:rel-height="scale"><draw:image xlink:href="Pictures/2f607550c25ff95525d76640243d9a0a.png" xlink:type="simple" xlink:show="embed" xlink:actuate="onLoad"/></draw:frame><draw:frame draw:style-name="media" draw:name="12" text:anchor-type="as-char" draw:z-index="12" svg:width="6.35cm" style:rel-width="100%" svg:height="4.7625cm" style:rel-height="scale"><draw:image xlink:href="Pictures/c5526e391daefe0f8d108c9c825c5b01.png" xlink:type="simple" xlink:show="embed" xlink:actuate="onLoad"/></draw:frame></text:p>
      <text:p text:style-name="Text_20_body">手持ちの電源トランスで動作させて見ました。
35kHzで最大電圧38Vを取り出すことが出来ます。
<draw:frame draw:style-name="media" draw:name="13" text:anchor-type="as-char" draw:z-index="13" svg:width="6.35cm" style:rel-width="100%" svg:height="4.7625cm" style:rel-height="scale"><draw:image xlink:href="Pictures/902036bd9f704f92b92b65066346ee3e.png" xlink:type="simple" xlink:show="embed" xlink:actuate="onLoad"/></draw:frame><draw:frame draw:style-name="media" draw:name="14" text:anchor-type="as-char" draw:z-index="14" svg:width="6.35cm" style:rel-width="100%" svg:height="4.7625cm" style:rel-height="scale"><draw:image xlink:href="Pictures/219f6f83c6c6e5f7118ff662b902ad60.png" xlink:type="simple" xlink:show="embed" xlink:actuate="onLoad"/></draw:frame><draw:frame draw:style-name="media" draw:name="15" text:anchor-type="as-char" draw:z-index="15" svg:width="6.35cm" style:rel-width="100%" svg:height="4.7625cm" style:rel-height="scale"><draw:image xlink:href="Pictures/4185b1448e2b95b17daa5660f6937bd6.png" xlink:type="simple" xlink:show="embed" xlink:actuate="onLoad"/></draw:frame></text:p>
      <text:p text:style-name="Text_20_body">如何ですか?
トランスのドライブに使用したTA7291Pは、ロジック側電源(7ピン)と出力側電源(8ピン)を別々に設定できま
すが、今回は同一(+5Vのみ)としました。出力側電源は規格上で最大20Vまでいけますので、今回の回路
構成で20Vにすると、更に高い電圧を得ることが出来ま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0::57:37</meta:creation-date>
    <dc:creator>Generated</dc:creator>
    <dc:date>2026-09-14T10::57:37</dc:date>
    <dc:language>en-US</dc:language>
    <meta:editing-cycles>1</meta:editing-cycles>
    <meta:editing-duration>PT0S</meta:editing-duration>
    <dc:title>elechobby:picdic:pic12f683:29</dc:title>
  </office:meta>
</office:document-meta>
</file>