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93bba103ee96b46f47e9b73ba16fba.png"/>
  <manifest:file-entry manifest:media-type="image/png" manifest:full-path="Pictures/6f68bf13bb511955080ca91101585b15.png"/>
  <manifest:file-entry manifest:media-type="image/png" manifest:full-path="Pictures/310fc9585051e9bf5e98b3632f5b9472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7"/><text:bookmark-start text:name="__RefHeading___簡易モールス練習機_1"/><text:bookmark-start text:name="簡易モールス練習機"/>簡易モールス練習機<text:bookmark-end text:name="__RefHeading___簡易モールス練習機_1"/><text:bookmark-end text:name="簡易モールス練習機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CW(モールス電信)は、昨今の無線通信技術の発展に伴い、ともすると忘れられてしまいがちな通信モードです
が、アマチュア無線の世界ではまだ健在です。そこでこれから電信を初める方や､3級~1級を目指す方までの
電気通信術の受信送信練習に最適な、簡易モールス練習機を製作してみました｡</text:p>
      <text:p text:style-name="Text_20_body">&lt;仕様&gt;</text:p>
      <text:list text:style-name="List_20_1" text:continue-numbering="false">
        <text:list-item>
          <text:p text:style-name="List_20_1_Content_First"> 受信と送信を切り替えることが出来ます。(モード切替)</text:p>
        </text:list-item>
        <text:list-item>
          <text:p text:style-name="List_20_1_Content"> 受信電文は、英数字をランダムに発生させます。(5文字発生、1秒休止を繰り返します)</text:p>
        </text:list-item>
        <text:list-item>
          <text:p text:style-name="List_20_1_Content"> 受信速度は、10段階に切り替えることが出来ます。(速度切り替え)</text:p>
        </text:list-item>
        <text:list-item>
          <text:p text:style-name="List_20_1_Content"> 送信は、電鍵(スイッチ)を接続するだけです。</text:p>
        </text:list-item>
        <text:list-item>
          <text:p text:style-name="List_20_1_Content"> 信号(モールス音)は、800Hzの音の発生と、LEDの光の点灯で行います。</text:p>
        </text:list-item>
        <text:list-item>
          <text:p text:style-name="List_20_1_Content_Last"> 使用する電源は、乾電池2本とします。(2V～5V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受信電文の発生の仕組み&gt;
英字(A~Z)と数字(0~9)の36文字は、乱数を用いて発生させます。
mikroCが標準で提供しているrand関数は、0~32767のランダムな数値を返します。
この数値を936で割ることにより0~35の数値に変換します。
この0~35の数値を、英字(A~Z)と数字(0~9)の36文字に変換します。
5文字分発生させて1語とします。その後1秒間休止します。</text:p>
      <text:p text:style-name="Text_20_body">&lt;同一系列の乱数の発生を防ぐための工夫&gt;
起動時にTIMER1(16ビット)をスタートさせます。
操作者が電鍵を叩くことにより、TIMER1をストップします。
その時の、タイマー値をシード(種)値として、srand関数を使って設定します。</text:p>
      <text:p text:style-name="Text_20_body">&lt;受信速度の切り替え&gt;
速度切り替えスイッチが押下される毎に、受信速度を切り替えていきます。(10段階)
モールス音の短点の長さに例えると、次のようになります。
高速(1)=40msec
中速(5)=80msec
低速(10)=130msec</text:p>
      <text:p text:style-name="Text_20_body">&lt;送信の仕組み&gt;
電鍵が叩かれるとモールス音をONします。
電鍵が離されるとモールス音をOFFします。</text:p>
      <text:p text:style-name="Text_20_body">&lt;モールス音の発生&gt;
モールス音は、一般的に800Hzの信号とされています
PICが内蔵しているCCPモジュールをPWMモードで動作させて、約800Hzの矩形波の信号を得ます。
800Hzの信号を、圧電スピーカをとおして音に変換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0.583333333333cm" style:rel-height="scale"><draw:image xlink:href="Pictures/7993bba103ee96b46f47e9b73ba16fb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モールス練習機Ｖ２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GPIO.F0</text:span><text:line-break/><text:span text:style-name="highlight_co2">#define<text:tab/><text:tab/>NON<text:tab/><text:tab/><text:tab/>GPIO.F1</text:span><text:line-break/><text:span text:style-name="highlight_co2">#define<text:tab/><text:tab/>BEEP<text:tab/><text:tab/>GPIO.F2</text:span><text:line-break/> <text:line-break/><text:span text:style-name="highlight_co2">#define<text:tab/><text:tab/>SW_MODE<text:tab/><text:tab/>GPIO.F3</text:span><text:line-break/><text:span text:style-name="highlight_co2">#define<text:tab/><text:tab/>SW_KEY<text:tab/><text:tab/>GPIO.F4</text:span><text:line-break/><text:span text:style-name="highlight_co2">#define<text:tab/><text:tab/>SW_SPEED<text:tab/>GPIO.F5</text:span><text:line-break/> <text:line-break/><text:span text:style-name="highlight_co2">#define<text:tab/><text:tab/>DELAY_TIME<text:tab/>(30 + (speed_flg * 10))</text:span><text:line-break/> <text:line-break/><text:span text:style-name="highlight_co1">//********************************************************************** </text:span><text:line-break/> <text:line-break/><text:span text:style-name="highlight_kw4">const</text:span><text:tab/><text:span text:style-name="highlight_kw4">char</text:span><text:tab/>table<text:span text:style-name="highlight_br0">[</text:span><text:span text:style-name="highlight_br0">]</text:span><text:span text:style-name="highlight_br0">[</text:span><text:span text:style-name="highlight_nu0">8</text:span><text:span text:style-name="highlight_br0">]</text:span> <text:span text:style-name="highlight_sy0">=</text:span> <text:span text:style-name="highlight_br0">{</text:span><text:line-break/><text:tab/><text:span text:style-name="highlight_st0">"A.-"</text:span><text:span text:style-name="highlight_sy0">,</text:span><text:line-break/><text:tab/><text:span text:style-name="highlight_st0">"B-..."</text:span><text:span text:style-name="highlight_sy0">,</text:span><text:line-break/><text:tab/><text:span text:style-name="highlight_st0">"C-.-."</text:span><text:span text:style-name="highlight_sy0">,</text:span><text:line-break/><text:tab/><text:span text:style-name="highlight_st0">"D-.."</text:span><text:span text:style-name="highlight_sy0">,</text:span><text:line-break/><text:tab/><text:span text:style-name="highlight_st0">"E."</text:span><text:span text:style-name="highlight_sy0">,</text:span><text:line-break/><text:tab/><text:span text:style-name="highlight_st0">"F..-."</text:span><text:span text:style-name="highlight_sy0">,</text:span><text:line-break/><text:tab/><text:span text:style-name="highlight_st0">"G--."</text:span><text:span text:style-name="highlight_sy0">,</text:span><text:line-break/><text:tab/><text:span text:style-name="highlight_st0">"H...."</text:span><text:span text:style-name="highlight_sy0">,</text:span><text:line-break/><text:tab/><text:span text:style-name="highlight_st0">"I.."</text:span><text:span text:style-name="highlight_sy0">,</text:span><text:line-break/><text:tab/><text:span text:style-name="highlight_st0">"J.---"</text:span><text:span text:style-name="highlight_sy0">,</text:span><text:line-break/><text:tab/><text:span text:style-name="highlight_st0">"K-.-"</text:span><text:span text:style-name="highlight_sy0">,</text:span><text:line-break/><text:tab/><text:span text:style-name="highlight_st0">"L.-.."</text:span><text:span text:style-name="highlight_sy0">,</text:span><text:line-break/><text:tab/><text:span text:style-name="highlight_st0">"M--"</text:span><text:span text:style-name="highlight_sy0">,</text:span><text:line-break/><text:tab/><text:span text:style-name="highlight_st0">"N-."</text:span><text:span text:style-name="highlight_sy0">,</text:span><text:line-break/><text:tab/><text:span text:style-name="highlight_st0">"O---"</text:span><text:span text:style-name="highlight_sy0">,</text:span><text:line-break/><text:tab/><text:span text:style-name="highlight_st0">"P.--."</text:span><text:span text:style-name="highlight_sy0">,</text:span><text:line-break/><text:tab/><text:span text:style-name="highlight_st0">"Q--.-"</text:span><text:span text:style-name="highlight_sy0">,</text:span><text:line-break/><text:tab/><text:span text:style-name="highlight_st0">"R.-."</text:span><text:span text:style-name="highlight_sy0">,</text:span><text:line-break/><text:tab/><text:span text:style-name="highlight_st0">"S..."</text:span><text:span text:style-name="highlight_sy0">,</text:span><text:line-break/><text:tab/><text:span text:style-name="highlight_st0">"T-"</text:span><text:span text:style-name="highlight_sy0">,</text:span><text:line-break/><text:tab/><text:span text:style-name="highlight_st0">"U..-"</text:span><text:span text:style-name="highlight_sy0">,</text:span><text:line-break/><text:tab/><text:span text:style-name="highlight_st0">"V...-"</text:span><text:span text:style-name="highlight_sy0">,</text:span><text:line-break/><text:tab/><text:span text:style-name="highlight_st0">"W.--"</text:span><text:span text:style-name="highlight_sy0">,</text:span><text:line-break/><text:tab/><text:span text:style-name="highlight_st0">"X-..-"</text:span><text:span text:style-name="highlight_sy0">,</text:span><text:line-break/><text:tab/><text:span text:style-name="highlight_st0">"Y-.--"</text:span><text:span text:style-name="highlight_sy0">,</text:span><text:line-break/><text:tab/><text:span text:style-name="highlight_st0">"Z--.."</text:span><text:span text:style-name="highlight_sy0">,</text:span><text:line-break/><text:tab/><text:span text:style-name="highlight_st0">"1.----"</text:span><text:span text:style-name="highlight_sy0">,</text:span><text:line-break/><text:tab/><text:span text:style-name="highlight_st0">"2..---"</text:span><text:span text:style-name="highlight_sy0">,</text:span><text:line-break/><text:tab/><text:span text:style-name="highlight_st0">"3...--"</text:span><text:span text:style-name="highlight_sy0">,</text:span><text:line-break/><text:tab/><text:span text:style-name="highlight_st0">"4....-"</text:span><text:span text:style-name="highlight_sy0">,</text:span><text:line-break/><text:tab/><text:span text:style-name="highlight_st0">"5....."</text:span><text:span text:style-name="highlight_sy0">,</text:span><text:line-break/><text:tab/><text:span text:style-name="highlight_st0">"6-...."</text:span><text:span text:style-name="highlight_sy0">,</text:span><text:line-break/><text:tab/><text:span text:style-name="highlight_st0">"7--..."</text:span><text:span text:style-name="highlight_sy0">,</text:span><text:line-break/><text:tab/><text:span text:style-name="highlight_st0">"8---.."</text:span><text:span text:style-name="highlight_sy0">,</text:span><text:line-break/><text:tab/><text:span text:style-name="highlight_st0">"9----."</text:span><text:span text:style-name="highlight_sy0">,</text:span><text:line-break/><text:tab/><text:span text:style-name="highlight_st0">"0-----"</text:span><text:span text:style-name="highlight_sy0">,</text:span><text:line-break/><text:span text:style-name="highlight_coMULTI">/*<text:line-break/><text:tab/>"..-.-.-",<text:line-break/><text:tab/>",--..--",<text:line-break/><text:tab/>":---...",<text:line-break/><text:tab/>"?..--..",<text:line-break/><text:tab/>"'.----.",<text:line-break/><text:tab/>"--....-",<text:line-break/><text:tab/>"(-.--.",<text:line-break/><text:tab/>")-.--.-",<text:line-break/><text:tab/>"/-..-.",<text:line-break/><text:tab/>"=-...-",<text:line-break/><text:tab/>"+.-.-.",<text:line-break/><text:tab/>"\".-..-.",<text:line-break/><text:tab/>"*-..-",<text:line-break/><text:tab/>"@.--.-."<text:line-break/>*/</text:span><text:line-break/><text:span text:style-name="highlight_br0">}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short</text:span><text:tab/>speed_flg<text:span text:style-name="highlight_sy0">;</text:span><text:line-break/> <text:line-break/><text:span text:style-name="highlight_kw4">void</text:span><text:tab/>Delay_ms_ex<text:span text:style-name="highlight_br0">(</text:span><text:span text:style-name="highlight_kw4">int</text:span> ms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cnt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ms<text:span text:style-name="highlight_sy0">;</text:span> cnt<text:span text:style-name="highlight_sy0">++</text:span><text:span text:style-name="highlight_br0">)</text:span> <text:span text:style-name="highlight_br0">{</text:span><text:line-break/><text:tab/><text:tab/>Delay_u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SPEED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_SPEED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speed_flg <text:span text:style-name="highlight_sy0">&lt;</text:span> <text:span text:style-name="highlight_nu0">10</text:span><text:span text:style-name="highlight_br0">)</text:span> <text:span text:style-name="highlight_br0">{</text:span><text:line-break/><text:tab/><text:tab/><text:tab/><text:tab/>speed_flg<text:span text:style-name="highlight_sy0">++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speed_flg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<text:tab/>short_beep<text:span text:style-name="highlight_br0">(</text:span><text:span text:style-name="highlight_br0">)</text:span><text:line-break/><text:span text:style-name="highlight_br0">{</text:span><text:line-break/><text:tab/>Pwm_Start<text:span text:style-name="highlight_br0">(</text:span><text:span text:style-name="highlight_br0">)</text:span><text:span text:style-name="highlight_sy0">;</text:span><text:line-break/><text:tab/>LED <text:span text:style-name="highlight_sy0">=</text:span> <text:span text:style-name="highlight_nu0">1</text:span><text:span text:style-name="highlight_sy0">;</text:span><text:line-break/><text:tab/>Delay_ms_ex<text:span text:style-name="highlight_br0">(</text:span>DELAY_TIME<text:span text:style-name="highlight_br0">)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Delay_ms_ex<text:span text:style-name="highlight_br0">(</text:span>DELAY_TIME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long_beep<text:span text:style-name="highlight_br0">(</text:span><text:span text:style-name="highlight_br0">)</text:span><text:line-break/><text:span text:style-name="highlight_br0">{</text:span><text:line-break/><text:tab/>Pwm_Start<text:span text:style-name="highlight_br0">(</text:span><text:span text:style-name="highlight_br0">)</text:span><text:span text:style-name="highlight_sy0">;</text:span><text:line-break/><text:tab/>LED <text:span text:style-name="highlight_sy0">=</text:span> <text:span text:style-name="highlight_nu0">1</text:span><text:span text:style-name="highlight_sy0">;</text:span><text:line-break/><text:tab/>Delay_ms_ex<text:span text:style-name="highlight_br0">(</text:span>DELAY_TIME <text:span text:style-name="highlight_sy0">*</text:span> <text:span text:style-name="highlight_nu0">3</text:span><text:span text:style-name="highlight_br0">)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Delay_ms_ex<text:span text:style-name="highlight_br0">(</text:span>DELAY_TIME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morse_chr<text:span text:style-name="highlight_br0">(</text:span><text:span text:style-name="highlight_kw4">char</text:span> chr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,</text:span> i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chr <text:span text:style-name="highlight_sy0">==</text:span> <text:span text:style-name="highlight_st0">' '</text:span><text:span text:style-name="highlight_br0">)</text:span> <text:span text:style-name="highlight_br0">{</text:span><text:line-break/><text:tab/><text:tab/>Delay_ms_ex<text:span text:style-name="highlight_br0">(</text:span>DELAY_TIME <text:span text:style-name="highlight_sy0">*</text:span> <text:span text:style-name="highlight_nu0">3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<text:span text:style-name="highlight_nu0">0</text:span><text:span text:style-name="highlight_br0">]</text:span> <text:span text:style-name="highlight_sy0">==</text:span> chr<text:span text:style-name="highlight_br0">)</text:span> <text:span text:style-name="highlight_br0">{</text:span><text:line-break/><text:tab/><text:tab/><text:tab/><text:span text:style-name="highlight_kw1">for</text:span> <text:span text:style-name="highlight_br0">(</text:span>i <text:span text:style-name="highlight_sy0">=</text:span> <text:span text:style-name="highlight_nu0">1</text:span><text:span text:style-name="highlight_sy0">;</text:span> table<text:span text:style-name="highlight_br0">[</text:span>cnt<text:span text:style-name="highlight_br0">]</text:span><text:span text:style-name="highlight_br0">[</text:span>i<text:span text:style-name="highlight_br0">]</text:span> <text:span text:style-name="highlight_sy0">!=</text:span> <text:span text:style-name="highlight_nu12">0x00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i<text:span text:style-name="highlight_br0">]</text:span> <text:span text:style-name="highlight_sy0">==</text:span> <text:span text:style-name="highlight_st0">'.'</text:span><text:span text:style-name="highlight_br0">)</text:span><text:line-break/><text:tab/><text:tab/><text:tab/><text:tab/><text:tab/>short_beep<text:span text:style-name="highlight_br0">(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long_beep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Delay_ms_ex<text:span text:style-name="highlight_br0">(</text:span>DELAY_TIME <text:span text:style-name="highlight_sy0">*</text:span> <text:span text:style-name="highlight_nu0">2</text:span><text:span text:style-name="highlight_br0">)</text:span>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<text:tab/>morse_str<text:span text:style-name="highlight_br0">(</text:span><text:span text:style-name="highlight_kw4">char</text:span><text:span text:style-name="highlight_sy0">*</text:span> str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str <text:span text:style-name="highlight_sy0">!=</text:span> <text:span text:style-name="highlight_nu12">0x00</text:span><text:span text:style-name="highlight_br0">)</text:span> <text:span text:style-name="highlight_br0">{</text:span><text:line-break/><text:tab/><text:tab/>morse_chr<text:span text:style-name="highlight_br0">(</text:span><text:span text:style-name="highlight_sy0">*</text:span>str<text:span text:style-name="highlight_br0">)</text:span><text:span text:style-name="highlight_sy0">;</text:span><text:line-break/><text:tab/><text:tab/>str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<text:tab/>cnt<text:span text:style-name="highlight_sy0">,</text:span> i<text:span text:style-name="highlight_sy0">;</text:span><text:line-break/><text:tab/><text:span text:style-name="highlight_kw4">static</text:span><text:tab/><text:span text:style-name="highlight_kw4">char</text:span><text:tab/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see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010000</text:span><text:span text:style-name="highlight_sy0">;</text:span><text:tab/><text:span text:style-name="highlight_co1">// クロックは2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を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は使用しない。 </text:span><text:line-break/><text:tab/>TRISIO <text:span text:style-name="highlight_sy0">=</text:span> <text:span text:style-name="highlight_nu6">0b00111000</text:span><text:span text:style-name="highlight_sy0">;</text:span><text:line-break/><text:tab/><text:span text:style-name="highlight_co1">//ＰＷＭの初期化（８００Ｈｚ）<text:tab/></text:span><text:line-break/><text:tab/>Pwm_Init<text:span text:style-name="highlight_br0">(</text:span><text:span text:style-name="highlight_nu0">800</text:span><text:span text:style-name="highlight_br0">)</text:span><text:span text:style-name="highlight_sy0">;</text:span><text:line-break/><text:tab/>Pwm_Change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0</text:span><text:span text:style-name="highlight_sy0">;</text:span><text:line-break/><text:tab/>speed_flg <text:span text:style-name="highlight_sy0">=</text:span> <text:span text:style-name="highlight_nu0">5</text:span><text:span text:style-name="highlight_sy0">;</text:span><text:line-break/><text:tab/><text:span text:style-name="highlight_co1">//</text:span><text:line-break/><text:tab/>morse_str<text:span text:style-name="highlight_br0">(</text:span><text:span text:style-name="highlight_st0">"CQ CQ DE JF3SFB PSE K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co1">//乱数の種の設定 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kw1">while</text:span> <text:span text:style-name="highlight_br0">(</text:span>SW_KEY <text:span text:style-name="highlight_sy0">==</text:span> <text:span text:style-name="highlight_nu0">1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seed <text:span text:style-name="highlight_sy0">=</text:span> TMR1H<text:span text:style-name="highlight_sy0">;</text:span><text:line-break/><text:tab/>seed <text:span text:style-name="highlight_sy0">=</text:span> <text:span text:style-name="highlight_br0">(</text:span>seed <text:span text:style-name="highlight_sy0">&lt;</text:span> <text:span text:style-name="highlight_nu0">8</text:span><text:span text:style-name="highlight_br0">)</text:span> <text:span text:style-name="highlight_sy0">|</text:span> TMR1L<text:span text:style-name="highlight_sy0">;</text:span><text:line-break/><text:tab/><text:a xlink:type="simple" xlink:href="http://www.opengroup.org/onlinepubs/009695399/functions/srand.html" text:style-name="Internet_20_link" text:visited-style-name="Visited_20_Internet_20_Link"><text:span text:style-name="highlight_kw3">srand</text:span></text:a><text:span text:style-name="highlight_br0">(</text:span>seed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i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936</text:span><text:span text:style-name="highlight_sy0">;</text:span><text:tab/><text:span text:style-name="highlight_co1">//i=0...35</text:span><text:line-break/><text:tab/><text:tab/><text:tab/><text:tab/>buf<text:span text:style-name="highlight_br0">[</text:span>cnt<text:span text:style-name="highlight_br0">]</text:span> <text:span text:style-name="highlight_sy0">=</text:span> table<text:span text:style-name="highlight_br0">[</text:span>i<text:span text:style-name="highlight_br0">]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tab/><text:span text:style-name="highlight_br0">}</text:span><text:line-break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morse_str<text:span text:style-name="highlight_br0">(</text:span>buf<text:span text:style-name="highlight_br0">)</text:span><text:span text:style-name="highlight_sy0">;</text:span><text:line-break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SW_KEY <text:span text:style-name="highlight_sy0">==</text:span> <text:span text:style-name="highlight_nu0">0</text:span><text:span text:style-name="highlight_br0">)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で動作確認しましたが、部品点数が少ないので、蛇の目基板に実装して、ボタン電池を使用すれ
ばかなりコンパクトに仕上がると思います。
<draw:frame draw:style-name="media" draw:name="1" text:anchor-type="as-char" draw:z-index="1" svg:width="13.229166666667cm" svg:height="9.921875cm"><draw:image xlink:href="Pictures/6f68bf13bb511955080ca91101585b15.png" xlink:type="simple" xlink:show="embed" xlink:actuate="onLoad"/></draw:frame>
<draw:frame draw:style-name="media" draw:name="2" text:anchor-type="as-char" draw:z-index="2" svg:width="13.229166666667cm" svg:height="9.921875cm"><draw:image xlink:href="Pictures/310fc9585051e9bf5e98b3632f5b9472.png" xlink:type="simple" xlink:show="embed" xlink:actuate="onLoad"/></draw:frame>
如何ですか?
今回は、電文の中には、記号(終点、小読点、問符、略符、左括弧、右括弧。。。)を含めていませんが、少しの
工夫で含めることが出来ます。是非、機能拡張に挑戦してみてください。<draw:frame draw:style-name="media" draw:name="3" text:anchor-type="as-char" draw:z-index="3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0::14:07</meta:creation-date>
    <dc:creator>Generated</dc:creator>
    <dc:date>2026-09-15T10::14:07</dc:date>
    <dc:language>en-US</dc:language>
    <meta:editing-cycles>1</meta:editing-cycles>
    <meta:editing-duration>PT0S</meta:editing-duration>
    <dc:title>elechobby:picdic:pic12f683:27</dc:title>
  </office:meta>
</office:document-meta>
</file>