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f03720ee6418c09b62c757eee4f3f9.png"/>
  <manifest:file-entry manifest:media-type="image/png" manifest:full-path="Pictures/34541b9d5aa1c4c65c4d41dd1695d0dc.png"/>
  <manifest:file-entry manifest:media-type="image/png" manifest:full-path="Pictures/101ef603c89ef2068bdacfeb8fb26113.png"/>
  <manifest:file-entry manifest:media-type="image/png" manifest:full-path="Pictures/19112741864be1b583a795c141e557b6.png"/>
  <manifest:file-entry manifest:media-type="image/png" manifest:full-path="Pictures/e8ea16f74a525fbb5795e8e4572e3310.png"/>
  <manifest:file-entry manifest:media-type="image/png" manifest:full-path="Pictures/917c917a42abf409ca4ccc17c54b9dd1.png"/>
  <manifest:file-entry manifest:media-type="image/png" manifest:full-path="Pictures/61caa04f8c18d5ad3841bf87a2e7cc19.png"/>
  <manifest:file-entry manifest:media-type="image/png" manifest:full-path="Pictures/03bc391c268ff735a24213e7a73ed324.png"/>
  <manifest:file-entry manifest:media-type="image/png" manifest:full-path="Pictures/16168a69c06abc5538de926d97d55d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6"/><text:bookmark-start text:name="__RefHeading___音声スイッチ_vox_1"/><text:bookmark-start text:name="音声スイッチ_vox"/>音声スイッチ(VOX)<text:bookmark-end text:name="__RefHeading___音声スイッチ_vox_1"/><text:bookmark-end text:name="音声スイッチ_vox"/></text:h>
      <text:p text:style-name="Text_20_body">VOX(Voice Operated X)とは、音声で自動的に送信機を働かせる回路の事を言います。
つまり、手を使わないで無線機器の送受信を切り替える回路です。
VOXは、無線機器だけでなく、色々な用途に使用されています。(例えば、テープレコーダで音が入ってきたとき
だけ録音する等)</text:p>
      <text:p text:style-name="Text_20_body">VOXとして使用される専用のICとして、NJM2072があります。
今回は、このIC相当(若干機能強化版)の機能を有する「音声スイッチ(VOX)」を製作します。</text:p>
      <text:p text:style-name="Text_20_body">&lt;NJM2072の特長&gt;
音声レベル検出用集積回路です。マイクロカセットの音声検出用、通信機のVOXに最適です。</text:p>
      <text:list text:style-name="List_20_1" text:continue-numbering="false">
        <text:list-item>
          <text:p text:style-name="List_20_1_Content_First"> 動作電源電圧(0.9~7V)</text:p>
        </text:list-item>
        <text:list-item>
          <text:p text:style-name="List_20_1_Content"> 低消費電流(0.55mA)</text:p>
        </text:list-item>
        <text:list-item>
          <text:p text:style-name="List_20_1_Content_Last"> 高入力感度(-36dB)</text:p>
        </text:list-item>
      </text:list>
      <text:p text:style-name="Text_20_body">&lt;NJM2072のピン配置&gt;
<draw:frame draw:style-name="media" draw:name="0" text:anchor-type="as-char" draw:z-index="0" svg:width="8.2814583333333cm" style:rel-width="100%" svg:height="3.9158333333333cm" style:rel-height="scale"><draw:image xlink:href="Pictures/04f03720ee6418c09b62c757eee4f3f9.png" xlink:type="simple" xlink:show="embed" xlink:actuate="onLoad"/></draw:frame></text:p>
      <text:p text:style-name="Text_20_body">&lt;NJM2072のブロック図&gt;
<draw:frame draw:style-name="media" draw:name="1" text:anchor-type="as-char" draw:z-index="1" svg:width="17.965208333333cm" style:rel-width="100%" svg:height="7.46125cm" style:rel-height="scale"><draw:image xlink:href="Pictures/34541b9d5aa1c4c65c4d41dd1695d0dc.png" xlink:type="simple" xlink:show="embed" xlink:actuate="onLoad"/></draw:frame></text:p>
      <text:p text:style-name="Text_20_body">&lt;NJM2072のタイムチャート&gt;
<draw:frame draw:style-name="media" draw:name="2" text:anchor-type="as-char" draw:z-index="2" svg:width="14.605cm" svg:height="6.270625cm"><draw:image xlink:href="Pictures/101ef603c89ef2068bdacfeb8fb26113.png" xlink:type="simple" xlink:show="embed" xlink:actuate="onLoad"/></draw:frame></text:p>
      <text:h text:style-name="Heading_20_2" text:outline-level="2"><text:bookmark-start text:name="__RefHeading___動作原理_2"/><text:bookmark-start text:name="動作原理"/>動作原理<text:bookmark-end text:name="__RefHeading___動作原理_2"/><text:bookmark-end text:name="動作原理"/></text:h>
      <text:p text:style-name="Text_20_body">&lt;仕様&gt;</text:p>
      <text:list text:style-name="List_20_1" text:continue-numbering="false">
        <text:list-item>
          <text:p text:style-name="List_20_1_Content_First"> 入力の感度切り替え(10段階)</text:p>
        </text:list-item>
        <text:list-item>
          <text:p text:style-name="List_20_1_Content"> リカバリータイム切り替え(10段階)。。。0.1秒~1.0秒</text:p>
        </text:list-item>
        <text:list-item>
          <text:p text:style-name="List_20_1_Content_Last"> 出力(トランジスタによるオープンコレクタ出力)</text:p>
        </text:list-item>
      </text:list>
      <text:p text:style-name="Text_20_body">&lt;マイク&gt;
信号(音声)の入力には、コンデンサマイクを使用します。
尚、無線機などで使用する際には、高周波の回り込みを防止するために、チョークコイル(数百uH程度)を
使用します。
また、デジタル回路とアナログ回路が共存するので、ノイズ防止のために、コンデンサマイクへの電源供給に
際しては、チョークコイル(1mH~10mH)による平滑回路を使用しました。</text:p>
      <text:p text:style-name="Text_20_body">&lt;増幅&gt;
コンデンサマイクからの信号を、LM386(低電圧オーディオ・パワーアンプ)を使用し、約200倍の増幅率を得ま
す。感度が高すぎる場合には、増幅率を20倍~200倍の間で調整してください。</text:p>
      <text:p text:style-name="Text_20_body">&lt;整流&gt;
200倍に増幅された信号を、ダイオードを使用し、倍電圧整流します。</text:p>
      <text:p text:style-name="Text_20_body">&lt;比較&gt;
整流された信号と、内部の基準電圧を比較し、指定されたレベルに達したかを判断します。
基準電圧との比較は、PIC内蔵の、コンパレータを使用します。
<draw:frame draw:style-name="media" draw:name="3" text:anchor-type="as-char" draw:z-index="3" svg:width="12.54125cm" svg:height="5.794375cm"><draw:image xlink:href="Pictures/19112741864be1b583a795c141e557b6.png" xlink:type="simple" xlink:show="embed" xlink:actuate="onLoad"/></draw:frame></text:p>
      <text:p text:style-name="Text_20_body">&lt;基準電圧&gt;
基準電圧は、PIC内蔵の電圧発生モジュール(COMPARATOR VOLTAGE REFERENCE)を使用します。
16段階の電圧を発生できますが、今回はその内の10段階を、感度調整用として使用します。
<draw:frame draw:style-name="media" draw:name="4" text:anchor-type="as-char" draw:z-index="4" svg:width="14.44625cm" svg:height="7.9639583333333cm"><draw:image xlink:href="Pictures/e8ea16f74a525fbb5795e8e4572e3310.png" xlink:type="simple" xlink:show="embed" xlink:actuate="onLoad"/></draw:frame></text:p>
      <text:p text:style-name="Text_20_body">&lt;リカバリータイム&gt;
入力信号(音声)が、指定されたレベルに達すると、ある一定時間(リカバリータイム)だけ、出力をONします。
リカバリータイムは、0.1秒~1.0秒迄の10段階(0.1秒単位)で設定可能としました。
0.1秒の時間を得るために、PIC内蔵のCPP(Capture/Compare/PWM)モジュールを、コンペアモードで使用し
ます。
<draw:frame draw:style-name="media" draw:name="5" text:anchor-type="as-char" draw:z-index="5" svg:width="12.356041666667cm" svg:height="10.715625cm"><draw:image xlink:href="Pictures/917c917a42abf409ca4ccc17c54b9dd1.png" xlink:type="simple" xlink:show="embed" xlink:actuate="onLoad"/></draw:frame></text:p>
      <text:p text:style-name="Text_20_body">&lt;出力&gt;
音声スイッチとしての出力は、LED2およびトランジスタ(オープンコレクタ)をON/OFFします。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SW1を押下することにより、感度を10段階に切り替えることができます。
(押下する毎に、LED1が点灯し、低感度￫高感度￫低感度。。。。。に切り替わっていきます)
SW2を押下することにより、リカバリータイムを10段階に切り替えることができます。
(押下する毎に、LED1が点灯し、短時間￫長時間￫短時間。。。。。に切り替わっていきます)
<draw:frame draw:style-name="media" draw:name="6" text:anchor-type="as-char" draw:z-index="6" svg:width="19.05cm" style:rel-width="100%" svg:height="15.875cm" style:rel-height="scale"><draw:image xlink:href="Pictures/61caa04f8c18d5ad3841bf87a2e7cc19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音声スイッチ（ＶＯＸ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1<text:tab/>GPIO.F5</text:span><text:line-break/><text:span text:style-name="highlight_co2">#define<text:tab/><text:tab/>LED2<text:tab/>GPIO.F4</text:span><text:line-break/> <text:line-break/><text:span text:style-name="highlight_co2">#define<text:tab/><text:tab/>SW1<text:tab/><text:tab/>GPIO.F3</text:span><text:line-break/><text:span text:style-name="highlight_co2">#define<text:tab/><text:tab/>SW2<text:tab/><text:tab/>GPIO.F2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on_cnt<text:span text:style-name="highlight_sy0">,</text:span> threshold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M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M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on_cnt <text:span text:style-name="highlight_sy0">=</text:span> threshold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on_cnt <text:span text:style-name="highlight_sy0">&gt;</text:span> <text:span text:style-name="highlight_nu0">0</text:span><text:span text:style-name="highlight_br0">)</text:span> <text:span text:style-name="highlight_br0">{</text:span><text:line-break/><text:tab/><text:tab/><text:tab/>LED2 <text:span text:style-name="highlight_sy0">=</text:span> <text:span text:style-name="highlight_nu0">1</text:span><text:span text:style-name="highlight_sy0">;</text:span><text:line-break/><text:tab/><text:tab/><text:tab/>on_cnt<text:span text:style-name="highlight_sy0">--;</text:span><text:line-break/><text:tab/><text:tab/><text:span text:style-name="highlight_br0">}</text:span> <text:span text:style-name="highlight_kw1">else</text:span> <text:span text:style-name="highlight_br0">{</text:span><text:line-break/><text:tab/><text:tab/><text:tab/>LED2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Sensitivity<text:span text:style-name="highlight_sy0">,</text:span> RecoveryTime<text:span text:style-name="highlight_sy0">,</text:span> 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00</text:span><text:span text:style-name="highlight_sy0">;</text:span><text:tab/><text:span text:style-name="highlight_co1">// コンパレータを使用する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は使用しない。 </text:span><text:line-break/><text:tab/>TRISIO <text:span text:style-name="highlight_sy0">=</text:span> <text:span text:style-name="highlight_nu6">0b00001110</text:span><text:span text:style-name="highlight_sy0">;</text:span><text:line-break/><text:tab/>GPIO <text:span text:style-name="highlight_sy0">=</text:span> <text:span text:style-name="highlight_nu6">0b0000000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C4</text:span><text:span text:style-name="highlight_sy0">;</text:span><text:tab/><text:span text:style-name="highlight_co1">// 0.01sec...100hz...クロックが8Mhzの時</text:span><text:line-break/><text:tab/>CCPR1H <text:span text:style-name="highlight_sy0">=</text:span> <text:span text:style-name="highlight_nu12">0x09</text:span><text:span text:style-name="highlight_sy0">;</text:span><text:tab/><text:span text:style-name="highlight_co1">// 0.01sec...(1÷8000000)*4*8*2500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コンパレータの設定 </text:span><text:line-break/><text:tab/>CMCON0.<text:span text:style-name="highlight_me1">CINV</text:span> <text:span text:style-name="highlight_sy0">=</text:span> <text:span text:style-name="highlight_nu0">1</text:span><text:span text:style-name="highlight_sy0">;</text:span><text:line-break/><text:tab/>PIE1.<text:span text:style-name="highlight_me1">CMIE</text:span> <text:span text:style-name="highlight_sy0">=</text:span> <text:span text:style-name="highlight_nu0">1</text:span><text:span text:style-name="highlight_sy0">;</text:span><text:line-break/><text:tab/>PIR1.<text:span text:style-name="highlight_me1">CMIF</text:span> <text:span text:style-name="highlight_sy0">=</text:span> <text:span text:style-name="highlight_nu0">0</text:span><text:span text:style-name="highlight_sy0">;</text:span><text:line-break/><text:tab/><text:span text:style-name="highlight_co1">//基準電圧の設定 </text:span><text:line-break/><text:tab/>VRCON.<text:span text:style-name="highlight_me1">VREN</text:span> <text:span text:style-name="highlight_sy0">=</text:span> <text:span text:style-name="highlight_nu0">1</text:span><text:span text:style-name="highlight_sy0">;</text:span><text:line-break/><text:tab/>VRCON.<text:span text:style-name="highlight_me1">VRR</text:span> <text:span text:style-name="highlight_sy0">=</text:span> <text:span text:style-name="highlight_nu0">1</text:span><text:span text:style-name="highlight_sy0">;</text:span><text:line-break/><text:tab/>VRCON.<text:span text:style-name="highlight_me1">VR3</text:span> <text:span text:style-name="highlight_sy0">=</text:span> <text:span text:style-name="highlight_nu0">0</text:span><text:span text:style-name="highlight_sy0">;</text:span><text:line-break/><text:tab/>VRCON.<text:span text:style-name="highlight_me1">VR2</text:span> <text:span text:style-name="highlight_sy0">=</text:span> <text:span text:style-name="highlight_nu0">1</text:span><text:span text:style-name="highlight_sy0">;</text:span><text:line-break/><text:tab/>VRCON.<text:span text:style-name="highlight_me1">VR1</text:span> <text:span text:style-name="highlight_sy0">=</text:span> <text:span text:style-name="highlight_nu0">0</text:span><text:span text:style-name="highlight_sy0">;</text:span><text:line-break/><text:tab/>VRCON.<text:span text:style-name="highlight_me1">VR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1 <text:span text:style-name="highlight_sy0">=</text:span> <text:span text:style-name="highlight_nu0">0</text:span><text:span text:style-name="highlight_sy0">;</text:span><text:line-break/><text:tab/>LED2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Sensitivity <text:span text:style-name="highlight_sy0">=</text:span> <text:span text:style-name="highlight_nu0">5</text:span><text:span text:style-name="highlight_sy0">;</text:span><text:line-break/><text:tab/>RecoveryTime <text:span text:style-name="highlight_sy0">=</text:span> <text:span text:style-name="highlight_nu0">5</text:span><text:span text:style-name="highlight_sy0">;</text:span><text:line-break/><text:tab/>threshold <text:span text:style-name="highlight_sy0">=</text:span> <text:span text:style-name="highlight_nu0">50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感度調整（10段階切替） </text:span><text:line-break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Sensitivity<text:span text:style-name="highlight_sy0">++;</text:span><text:line-break/><text:tab/><text:tab/><text:tab/>Sensitivity <text:span text:style-name="highlight_sy0">=</text:span> <text:span text:style-name="highlight_br0">(</text:span>Sensitivity <text:span text:style-name="highlight_sy0">&lt;</text:span> <text:span text:style-name="highlight_nu0">11</text:span><text:span text:style-name="highlight_br0">)</text:span> <text:span text:style-name="highlight_sy0">?</text:span> Sensitivity<text:span text:style-name="highlight_sy0">:</text:span> <text:span text:style-name="highlight_nu0">1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Sensitivity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LED1 <text:span text:style-name="highlight_sy0">=</text:span> <text:span text:style-name="highlight_nu0">1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1 <text:span text:style-name="highlight_sy0">=</text:span> <text:span text:style-name="highlight_nu0">0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VRCON.<text:span text:style-name="highlight_me1">VR3</text:span> <text:span text:style-name="highlight_sy0">=</text:span> Sensitivity.<text:span text:style-name="highlight_me1">F3</text:span><text:span text:style-name="highlight_sy0">;</text:span><text:line-break/><text:tab/><text:tab/><text:tab/>VRCON.<text:span text:style-name="highlight_me1">VR2</text:span> <text:span text:style-name="highlight_sy0">=</text:span> Sensitivity.<text:span text:style-name="highlight_me1">F2</text:span><text:span text:style-name="highlight_sy0">;</text:span><text:line-break/><text:tab/><text:tab/><text:tab/>VRCON.<text:span text:style-name="highlight_me1">VR1</text:span> <text:span text:style-name="highlight_sy0">=</text:span> Sensitivity.<text:span text:style-name="highlight_me1">F1</text:span><text:span text:style-name="highlight_sy0">;</text:span><text:line-break/><text:tab/><text:tab/><text:tab/>VRCON.<text:span text:style-name="highlight_me1">VR0</text:span> <text:span text:style-name="highlight_sy0">=</text:span> Sensitivity.<text:span text:style-name="highlight_me1">F0</text:span><text:span text:style-name="highlight_sy0">;</text:span><text:line-break/><text:tab/><text:tab/><text:span text:style-name="highlight_br0">}</text:span><text:line-break/><text:tab/><text:tab/><text:span text:style-name="highlight_co1">//リカバリータイム調整（0.1秒～1.0秒迄の10段階切替） </text:span><text:line-break/><text:tab/><text:tab/><text:span text:style-name="highlight_kw1">if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RecoveryTime<text:span text:style-name="highlight_sy0">++;</text:span><text:line-break/><text:tab/><text:tab/><text:tab/>RecoveryTime <text:span text:style-name="highlight_sy0">=</text:span> <text:span text:style-name="highlight_br0">(</text:span>RecoveryTime <text:span text:style-name="highlight_sy0">&lt;</text:span> <text:span text:style-name="highlight_nu0">11</text:span><text:span text:style-name="highlight_br0">)</text:span> <text:span text:style-name="highlight_sy0">?</text:span> RecoveryTime<text:span text:style-name="highlight_sy0">:</text:span> <text:span text:style-name="highlight_nu0">1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RecoveryTime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LED1 <text:span text:style-name="highlight_sy0">=</text:span> <text:span text:style-name="highlight_nu0">1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1 <text:span text:style-name="highlight_sy0">=</text:span> <text:span text:style-name="highlight_nu0">0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threshold <text:span text:style-name="highlight_sy0">=</text:span> RecoveryTime <text:span text:style-name="highlight_sy0">*</text:span> <text:span text:style-name="highlight_nu0">1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7" text:anchor-type="as-char" draw:z-index="7" svg:width="13.229166666667cm" svg:height="9.921875cm"><draw:image xlink:href="Pictures/03bc391c268ff735a24213e7a73ed324.png" xlink:type="simple" xlink:show="embed" xlink:actuate="onLoad"/></draw:frame>
左側から、LM386、ダイオード、PIC12F683、SW、LEDです。
<draw:frame draw:style-name="media" draw:name="8" text:anchor-type="as-char" draw:z-index="8" svg:width="13.229166666667cm" svg:height="9.921875cm"><draw:image xlink:href="Pictures/16168a69c06abc5538de926d97d55d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1::54:33</meta:creation-date>
    <dc:creator>Generated</dc:creator>
    <dc:date>2026-09-15T11::54:33</dc:date>
    <dc:language>en-US</dc:language>
    <meta:editing-cycles>1</meta:editing-cycles>
    <meta:editing-duration>PT0S</meta:editing-duration>
    <dc:title>elechobby:picdic:pic12f683:26</dc:title>
  </office:meta>
</office:document-meta>
</file>