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d7a580b9323edcca9904bb2b0270c0.png"/>
  <manifest:file-entry manifest:media-type="image/png" manifest:full-path="Pictures/73d194a0c8466991b76595b9321cdcfa.png"/>
  <manifest:file-entry manifest:media-type="image/png" manifest:full-path="Pictures/983045f7486ef0d007e25796e35e6976.png"/>
  <manifest:file-entry manifest:media-type="image/png" manifest:full-path="Pictures/3b39930e6ebf035087bcbef529197c6d.png"/>
  <manifest:file-entry manifest:media-type="image/png" manifest:full-path="Pictures/a3cbcd424477b6e721784c28251656f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24"/><text:bookmark-start text:name="__RefHeading___防犯アラーム_振動検知_1"/><text:bookmark-start text:name="防犯アラーム_振動検知"/>防犯アラーム(振動検知)<text:bookmark-end text:name="__RefHeading___防犯アラーム_振動検知_1"/><text:bookmark-end text:name="防犯アラーム_振動検知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一戸建て住宅の空き巣の侵入経路で一番多いのは、窓からの侵入だそうです。
そこで、窓からの侵入の防犯対策として、ドアや窓の振動を感知して警報機(ブザー、LED等)が作動する装置
を製作しました。</text:p>
      <text:p text:style-name="Text_20_body">&lt;仕様&gt;</text:p>
      <text:list text:style-name="List_20_1" text:continue-numbering="false">
        <text:list-item>
          <text:p text:style-name="List_20_1_Content_First"> 3方向(XYZ)の振動を検出可能とします。</text:p>
        </text:list-item>
        <text:list-item>
          <text:p text:style-name="List_20_1_Content"> 振動の検出感度は、2段階(高低)に切り替え可能とします。</text:p>
        </text:list-item>
        <text:list-item>
          <text:p text:style-name="List_20_1_Content"> 警報は、光(LED)と音(ブザー)で知らせます。</text:p>
        </text:list-item>
        <text:list-item>
          <text:p text:style-name="List_20_1_Content_Last"> 電池2本で動作可能とします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3方向(XYZ)の揺れの検出には、加速度センサー(KXM52)を使用します。
加速度センサーの詳細については、XYZ加速度(ガル)表示ユニットをご覧下さい。</text:p>
      <text:p text:style-name="Text_20_body">&lt;警報レベル&gt;
無振動時のセンサー出力電圧に対して、振動時のセンサー出力電圧が、ある一定の値を超えた場合に、警報
レベルに達したものとします。</text:p>
      <text:p text:style-name="Text_20_body">&lt;感度切り替え&gt;
警報レベルの2段階(高感度、低感度)切り替えは、無振動時電圧と振動時電圧の差分の大小で行います。
PICのA/D変換は、10ビットなので出力値として、0~1023の値を得ることが出来ます。
そこで無振動時電圧(V1)と振動時電圧(V2)より、次式で感度を切り替えます。
高感度=(V2-V1)&gt;10
低感度=(V2-V1)&gt;100</text:p>
      <text:p text:style-name="Text_20_body">感度切り替えは、起動時のスイッチ(SW1)状態を判断することにより行います。
高感度モード=SW1がオン(Vss接地)
低感度モード=SW1がオフ(Vdd接地)</text:p>
      <text:p text:style-name="Text_20_body">&lt;ブザー音&gt;
PIC内臓のCCPモジュールをPWMモードで使用し、1kHzの信号(矩形波)を発生させ、圧電スピーカを駆動
することにより、ブザー音を発生させま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9.05cm" style:rel-width="100%" svg:height="10.583333333333cm" style:rel-height="scale"><draw:image xlink:href="Pictures/6bd7a580b9323edcca9904bb2b0270c0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「防犯アラーム（振動検知）」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GPIO.F5</text:span><text:line-break/><text:span text:style-name="highlight_co2">#define<text:tab/><text:tab/>SW<text:tab/><text:tab/>GPIO.F3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DC1B0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DC1B1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long</text:span><text:tab/>measurement<text:span text:style-name="highlight_br0">(</text:span><text:span text:style-name="highlight_kw4">unsigned</text:span> <text:span text:style-name="highlight_kw4">short</text:span> channel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cnt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ad<text:span text:style-name="highlight_sy0">;</text:span><text:line-break/><text:tab/><text:span text:style-name="highlight_co1">//</text:span><text:line-break/><text:tab/>ad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 <text:span text:style-name="highlight_sy0">+=</text:span> Adc_Read<text:span text:style-name="highlight_br0">(</text:span>channel<text:span text:style-name="highlight_br0">)</text:span><text:span text:style-name="highlight_sy0">;</text:span><text:line-break/><text:tab/><text:span text:style-name="highlight_br0">}</text:span><text:line-break/><text:tab/><text:span text:style-name="highlight_kw1">return</text:span> <text:span text:style-name="highlight_br0">(</text:span>ad <text:span text:style-name="highlight_sy0">/</text:span> <text:span text:style-name="highlight_nu0">10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double</text:span><text:tab/>offset_x<text:span text:style-name="highlight_sy0">,</text:span> offset_y<text:span text:style-name="highlight_sy0">,</text:span> offset_z<text:span text:style-name="highlight_sy0">;</text:span><text:line-break/> <text:line-break/><text:span text:style-name="highlight_kw4">void</text:span><text:tab/>initKXM52<text:span text:style-name="highlight_br0">(</text:span><text:span text:style-name="highlight_br0">)</text:span><text:line-break/><text:span text:style-name="highlight_br0">{</text:span><text:line-break/><text:tab/>LED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offset_z <text:span text:style-name="highlight_sy0">=</text:span> <text:span text:style-name="highlight_br0">(</text:span><text:span text:style-name="highlight_kw4">double</text:span><text:span text:style-name="highlight_br0">)</text:span>measurement<text:span text:style-name="highlight_br0">(</text:span><text:span text:style-name="highlight_nu0">0</text:span><text:span text:style-name="highlight_br0">)</text:span><text:span text:style-name="highlight_sy0">;</text:span><text:line-break/><text:tab/><text:span text:style-name="highlight_co1">//</text:span><text:line-break/><text:tab/>offset_y <text:span text:style-name="highlight_sy0">=</text:span> <text:span text:style-name="highlight_br0">(</text:span><text:span text:style-name="highlight_kw4">double</text:span><text:span text:style-name="highlight_br0">)</text:span>measurement<text:span text:style-name="highlight_br0">(</text:span><text:span text:style-name="highlight_nu0">1</text:span><text:span text:style-name="highlight_br0">)</text:span><text:span text:style-name="highlight_sy0">;</text:span><text:line-break/><text:tab/><text:span text:style-name="highlight_co1">//</text:span><text:line-break/><text:tab/>offset_x <text:span text:style-name="highlight_sy0">=</text:span> <text:span text:style-name="highlight_br0">(</text:span><text:span text:style-name="highlight_kw4">double</text:span><text:span text:style-name="highlight_br0">)</text:span>measurement<text:span text:style-name="highlight_br0">(</text:span><text:span text:style-name="highlight_nu0">3</text:span><text:span text:style-name="highlight_br0">)</text:span><text:span text:style-name="highlight_sy0">;</text:span><text:line-break/><text:tab/><text:span text:style-name="highlight_co1">//</text:span><text:line-break/><text:tab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alarm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Pwm_Start<text:span text:style-name="highlight_br0">(</text:span><text:span text:style-name="highlight_br0">)</text:span><text:span text:style-name="highlight_sy0">;</text:span><text:line-break/><text:tab/><text:tab/>LED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Pwm_Stop<text:span text:style-name="highlight_br0">(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double</text:span><text:tab/>ad_z<text:span text:style-name="highlight_sy0">,</text:span> ad_y<text:span text:style-name="highlight_sy0">,</text:span> ad_x<text:span text:style-name="highlight_sy0">;</text:span><text:line-break/><text:tab/><text:span text:style-name="highlight_kw4">static</text:span><text:tab/><text:span text:style-name="highlight_kw4">int</text:span><text:tab/><text:tab/>limi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を8Mhzに設定する。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<text:s text:c="2"/><text:span text:style-name="highlight_sy0">=</text:span> <text:span text:style-name="highlight_nu6">0b00011011</text:span><text:span text:style-name="highlight_sy0">;</text:span><text:tab/><text:span text:style-name="highlight_co1">// Ａ／Ｄ変換を使用する。 </text:span><text:line-break/><text:tab/>TRISIO <text:span text:style-name="highlight_sy0">=</text:span> <text:span text:style-name="highlight_nu6">0b00011011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1000</text:span><text:span text:style-name="highlight_br0">)</text:span><text:span text:style-name="highlight_sy0">;</text:span><text:tab/><text:span text:style-name="highlight_co1">// 1kHz duty=50% 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感度設定 </text:span><text:line-break/><text:tab/>limit <text:span text:style-name="highlight_sy0">=</text:span> <text:span text:style-name="highlight_nu0">100</text:span><text:span text:style-name="highlight_sy0">;</text:span><text:line-break/><text:tab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tab/><text:tab/><text:span text:style-name="highlight_kw1">while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tab/>limit <text:span text:style-name="highlight_sy0">=</text:span> <text:span text:style-name="highlight_nu0">10</text:span><text:span text:style-name="highlight_sy0">;</text:span><text:line-break/><text:tab/><text:span text:style-name="highlight_br0">}</text:span><text:line-break/><text:tab/><text:span text:style-name="highlight_co1">//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initKXM52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d_z <text:span text:style-name="highlight_sy0">=</text:span> measurement<text:span text:style-name="highlight_br0">(</text:span><text:span text:style-name="highlight_nu0">0</text:span><text:span text:style-name="highlight_br0">)</text:span><text:span text:style-name="highlight_sy0">;</text:span><text:line-break/><text:tab/><text:tab/>ad_y <text:span text:style-name="highlight_sy0">=</text:span> measurement<text:span text:style-name="highlight_br0">(</text:span><text:span text:style-name="highlight_nu0">1</text:span><text:span text:style-name="highlight_br0">)</text:span><text:span text:style-name="highlight_sy0">;</text:span><text:line-break/><text:tab/><text:tab/>ad_x <text:span text:style-name="highlight_sy0">=</text:span> measurement<text:span text:style-name="highlight_br0">(</text:span><text:span text:style-name="highlight_nu0">3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<text:a xlink:type="simple" xlink:href="http://www.opengroup.org/onlinepubs/009695399/functions/labs.html" text:style-name="Internet_20_link" text:visited-style-name="Visited_20_Internet_20_Link"><text:span text:style-name="highlight_kw3">labs</text:span></text:a><text:span text:style-name="highlight_br0">(</text:span>ad_z <text:span text:style-name="highlight_sy0">-</text:span> offset_z<text:span text:style-name="highlight_br0">)</text:span> <text:span text:style-name="highlight_sy0">&gt;</text:span> limit<text:span text:style-name="highlight_br0">)</text:span> <text:span text:style-name="highlight_br0">{</text:span><text:line-break/><text:tab/><text:tab/><text:tab/>alarm<text:span text:style-name="highlight_br0">(</text:span><text:span text:style-name="highlight_br0">)</text:span><text:span text:style-name="highlight_sy0">;</text:span><text:line-break/><text:tab/><text:tab/><text:span text:style-name="highlight_br0">}</text:span> <text:line-break/><text:tab/><text:tab/><text:span text:style-name="highlight_kw1">if</text:span> <text:span text:style-name="highlight_br0">(</text:span><text:a xlink:type="simple" xlink:href="http://www.opengroup.org/onlinepubs/009695399/functions/labs.html" text:style-name="Internet_20_link" text:visited-style-name="Visited_20_Internet_20_Link"><text:span text:style-name="highlight_kw3">labs</text:span></text:a><text:span text:style-name="highlight_br0">(</text:span>ad_y <text:span text:style-name="highlight_sy0">-</text:span> offset_y<text:span text:style-name="highlight_br0">)</text:span> <text:span text:style-name="highlight_sy0">&gt;</text:span> limit<text:span text:style-name="highlight_br0">)</text:span> <text:span text:style-name="highlight_br0">{</text:span><text:line-break/><text:tab/><text:tab/><text:tab/>alarm<text:span text:style-name="highlight_br0">(</text:span><text:span text:style-name="highlight_br0">)</text:span><text:span text:style-name="highlight_sy0">;</text:span><text:line-break/><text:tab/><text:tab/><text:span text:style-name="highlight_br0">}</text:span> <text:line-break/><text:tab/><text:tab/><text:span text:style-name="highlight_kw1">if</text:span> <text:span text:style-name="highlight_br0">(</text:span><text:a xlink:type="simple" xlink:href="http://www.opengroup.org/onlinepubs/009695399/functions/labs.html" text:style-name="Internet_20_link" text:visited-style-name="Visited_20_Internet_20_Link"><text:span text:style-name="highlight_kw3">labs</text:span></text:a><text:span text:style-name="highlight_br0">(</text:span>ad_x <text:span text:style-name="highlight_sy0">-</text:span> offset_x<text:span text:style-name="highlight_br0">)</text:span> <text:span text:style-name="highlight_sy0">&gt;</text:span> limit<text:span text:style-name="highlight_br0">)</text:span> <text:span text:style-name="highlight_br0">{</text:span><text:line-break/><text:tab/><text:tab/><text:tab/>alarm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while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initKXM52<text:span text:style-name="highlight_br0">(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ブレッドボードで動作を確認しました。
圧電スピーカに小さい物を使用し、電池に3Vのコイン電池を使用し、蛇の目基板に実装すれば、かなりコンパク
トな防犯アラームができそうです。
<draw:frame draw:style-name="media" draw:name="1" text:anchor-type="as-char" draw:z-index="1" svg:width="13.229166666667cm" svg:height="9.921875cm"><draw:image xlink:href="Pictures/73d194a0c8466991b76595b9321cdcfa.png" xlink:type="simple" xlink:show="embed" xlink:actuate="onLoad"/></draw:frame>
左側から、KXM52、PIC12F683、LEDです。
<draw:frame draw:style-name="media" draw:name="2" text:anchor-type="as-char" draw:z-index="2" svg:width="13.229166666667cm" svg:height="9.921875cm"><draw:image xlink:href="Pictures/983045f7486ef0d007e25796e35e6976.png" xlink:type="simple" xlink:show="embed" xlink:actuate="onLoad"/></draw:frame>
左側から、LED、PIC12F683、圧電スピーカです。
<draw:frame draw:style-name="media" draw:name="3" text:anchor-type="as-char" draw:z-index="3" svg:width="13.229166666667cm" svg:height="9.921875cm"><draw:image xlink:href="Pictures/3b39930e6ebf035087bcbef529197c6d.png" xlink:type="simple" xlink:show="embed" xlink:actuate="onLoad"/></draw:frame>
部品を蛇の目基板に配置してみました。10円玉は比較用です。
かなりコンパクトに実装できそうです。
<draw:frame draw:style-name="media" draw:name="4" text:anchor-type="as-char" draw:z-index="4" svg:width="13.229166666667cm" svg:height="9.921875cm"><draw:image xlink:href="Pictures/a3cbcd424477b6e721784c28251656f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08:11</meta:creation-date>
    <dc:creator>Generated</dc:creator>
    <dc:date>2026-09-14T08::08:11</dc:date>
    <dc:language>en-US</dc:language>
    <meta:editing-cycles>1</meta:editing-cycles>
    <meta:editing-duration>PT0S</meta:editing-duration>
    <dc:title>elechobby:picdic:pic12f683:24</dc:title>
  </office:meta>
</office:document-meta>
</file>