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24ecf55847a547a1cff05294f4b749.png"/>
  <manifest:file-entry manifest:media-type="image/png" manifest:full-path="Pictures/6d5b6a4d165c1f735a307d4959002f3b.png"/>
  <manifest:file-entry manifest:media-type="image/png" manifest:full-path="Pictures/8161918d031a5ea2f677efa7a7271edf.png"/>
  <manifest:file-entry manifest:media-type="image/png" manifest:full-path="Pictures/623dc289be9e4906d82560d6cb30491e.png"/>
  <manifest:file-entry manifest:media-type="image/png" manifest:full-path="Pictures/ffa7a7f3646db68a57fc0fb3ced5ff65.png"/>
  <manifest:file-entry manifest:media-type="image/png" manifest:full-path="Pictures/b2d82951ec71a4d3a2ce37cb53c288d3.png"/>
  <manifest:file-entry manifest:media-type="image/png" manifest:full-path="Pictures/9123423a705ec289ca58eba42dc998ac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3"/><text:bookmark-start text:name="__RefHeading___赤外線リモコンリピータ_1"/><text:bookmark-start text:name="赤外線リモコンリピータ"/>赤外線リモコンリピータ<text:bookmark-end text:name="__RefHeading___赤外線リモコンリピータ_1"/><text:bookmark-end text:name="赤外線リモコンリピー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自宅内には、多数のAV機器があります。
しかし、リモコン操作を行うときに、次のような問題が時々発生します。</text:p>
      <text:list text:style-name="List_20_1" text:continue-numbering="false">
        <text:list-item>
          <text:p text:style-name="List_20_1_Content_First"> 途中に障害物があったり、</text:p>
        </text:list-item>
        <text:list-item>
          <text:p text:style-name="List_20_1_Content"> 操作位置の角度が厳しかったり、</text:p>
        </text:list-item>
        <text:list-item>
          <text:p text:style-name="List_20_1_Content_Last"> 距離が離れすぎていたり、</text:p>
        </text:list-item>
      </text:list>
      <text:p text:style-name="Text_20_body">そのためにリモコンが効かず、操作する人間側が、少し移動しなければなりません。</text:p>
      <text:p text:style-name="Text_20_body">そこで、リモコンが送信する赤外線を、途中で中継(リピータ)することにより、これらの問題を緩和させることに
しました。</text:p>
      <text:p text:style-name="Text_20_body">&lt;リモコンの到達距離の延長の考え方&gt;
<draw:frame draw:style-name="media" draw:name="0" text:anchor-type="as-char" draw:z-index="0" svg:width="13.229166666667cm" svg:height="8.2682291666667cm"><draw:image xlink:href="Pictures/1824ecf55847a547a1cff05294f4b749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全体は、次の3つのブロック(モジュールまたは部品)で構成されます。</text:p>
      <text:list text:style-name="List_20_1" text:continue-numbering="false">
        <text:list-item>
          <text:p text:style-name="List_20_1_Content_First"> リモコンから送信される赤外線信号を受信する“赤外線リモコン受信モジュール“</text:p>
        </text:list-item>
        <text:list-item>
          <text:p text:style-name="List_20_1_Content"> 38kHzの搬送波「キャリア」信号を発生させる“PIC12F683(CCPモジュール)”</text:p>
        </text:list-item>
        <text:list-item>
          <text:p text:style-name="List_20_1_Content_Last"> 赤外線を出力(発光)する“赤外線発光LED“</text:p>
        </text:list-item>
      </text:list>
      <text:p text:style-name="Text_20_body">※赤外線リモコン受信モジュールについては、前回作成した、“赤外線データ通信(USART)“を参照してくだ
さい。</text:p>
      <text:p text:style-name="Text_20_body">&lt;処理の流れ&gt;</text:p>
      <text:list text:style-name="Numbering_20_1" text:continue-numbering="false">
        <text:list-item>
          <text:p text:style-name="Numbering_20_1_Content_First"> リモコンからは、操作にあわせて、“赤外線(38kHzの搬送波「キャリア」)“が送信されます。</text:p>
        </text:list-item>
        <text:list-item>
          <text:p text:style-name="Numbering_20_1_Content"> その赤外線を、“赤外線リモコン受信モジュール”で受信します。(キャリアは削除される)</text:p>
        </text:list-item>
        <text:list-item>
          <text:p text:style-name="Numbering_20_1_Content"> PIC12F683が内蔵している、CCPモジュールをPWMモードで動作させて、“38kHzのキャリア信号”を<text:line-break/>発生させます。</text:p>
        </text:list-item>
        <text:list-item>
          <text:p text:style-name="Numbering_20_1_Content_Last"> 受信した信号にあわせて、“PWMをON/OFF”します。</text:p>
        </text:list-item>
      </text:list>
      <text:p text:style-name="Text_20_body"><draw:frame draw:style-name="media" draw:name="1" text:anchor-type="as-char" draw:z-index="1" svg:width="13.229166666667cm" svg:height="10.335286458333cm"><draw:image xlink:href="Pictures/6d5b6a4d165c1f735a307d4959002f3b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9.05cm" style:rel-width="100%" svg:height="10.583333333333cm" style:rel-height="scale"><draw:image xlink:href="Pictures/8161918d031a5ea2f677efa7a7271edf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赤外線リモコンリピータ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GPIO.F1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DC1B0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は使用しない。 </text:span><text:line-break/><text:tab/>TRISIO <text:span text:style-name="highlight_sy0">=</text:span> <text:span text:style-name="highlight_nu6">0b00001001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8000</text:span><text:span text:style-name="highlight_br0">)</text:span><text:span text:style-name="highlight_sy0">;</text:span><text:tab/><text:span text:style-name="highlight_co1">// 38kHz duty=50% 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赤外線リモコン受信モジュールの出力信号の立下りをチェックする。 </text:span><text:line-break/><text:tab/><text:tab/><text:span text:style-name="highlight_kw1">while</text:span> <text:span text:style-name="highlight_br0">(</text:span>GPIO.<text:span text:style-name="highlight_me1">F3</text:span> <text:span text:style-name="highlight_sy0">==</text:span> <text:span text:style-name="highlight_nu0">1</text:span><text:span text:style-name="highlight_br0">)</text:span><text:line-break/><text:tab/><text:tab/><text:tab/><text:span text:style-name="highlight_sy0">;</text:span><text:line-break/><text:tab/><text:tab/><text:span text:style-name="highlight_co1">//３８ｋＨｚのキャリアを出力する。 </text:span><text:line-break/><text:tab/><text:tab/>Pwm_Start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<text:span text:style-name="highlight_co1">//赤外線リモコン受信モジュールの出力信号の立ち上がりをチェックする。</text:span><text:line-break/><text:tab/><text:tab/><text:span text:style-name="highlight_kw1">while</text:span> <text:span text:style-name="highlight_br0">(</text:span>GPIO.<text:span text:style-name="highlight_me1">F3</text:span> <text:span text:style-name="highlight_sy0">==</text:span> <text:span text:style-name="highlight_nu0">0</text:span><text:span text:style-name="highlight_br0">)</text:span><text:line-break/><text:tab/><text:tab/><text:tab/><text:span text:style-name="highlight_sy0">;</text:span><text:line-break/><text:tab/><text:tab/><text:span text:style-name="highlight_co1">//３８ｋＨｚのキャリアを停止する。 </text:span><text:line-break/><text:tab/><text:tab/>Pwm_Stop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に実装し、動作を確認してみました。
左側から、赤外線リモコン受信モジュール、LED、PIC12F683、赤外線発光LEDです。
<draw:frame draw:style-name="media" draw:name="3" text:anchor-type="as-char" draw:z-index="3" svg:width="13.229166666667cm" svg:height="9.921875cm"><draw:image xlink:href="Pictures/623dc289be9e4906d82560d6cb30491e.png" xlink:type="simple" xlink:show="embed" xlink:actuate="onLoad"/></draw:frame>
実際には、赤外線リモコン受信モジュールと赤外線発光LEDが干渉しないように互いの距離を離します。
<draw:frame draw:style-name="media" draw:name="4" text:anchor-type="as-char" draw:z-index="4" svg:width="13.229166666667cm" svg:height="9.921875cm"><draw:image xlink:href="Pictures/ffa7a7f3646db68a57fc0fb3ced5ff65.png" xlink:type="simple" xlink:show="embed" xlink:actuate="onLoad"/></draw:frame>
電池を含めた全体の写真です。
赤外線発光LEDは、30cmくらい離しました。
<draw:frame draw:style-name="media" draw:name="5" text:anchor-type="as-char" draw:z-index="5" svg:width="13.229166666667cm" svg:height="9.921875cm"><draw:image xlink:href="Pictures/b2d82951ec71a4d3a2ce37cb53c288d3.png" xlink:type="simple" xlink:show="embed" xlink:actuate="onLoad"/></draw:frame>
居間のテレビのリモコンで試してみました。
結果的には、2倍以上の距離でテレビの操作が出来るようになりました。
<draw:frame draw:style-name="media" draw:name="6" text:anchor-type="as-char" draw:z-index="6" svg:width="13.229166666667cm" svg:height="9.921875cm"><draw:image xlink:href="Pictures/9123423a705ec289ca58eba42dc998ac.png" xlink:type="simple" xlink:show="embed" xlink:actuate="onLoad"/></draw:frame>
如何ですか?
本リピータを使うことにより、AV機器の収納がし易くなり、部屋がすっきりしますね!{<draw:frame draw:style-name="media" draw:name="7" text:anchor-type="as-char" draw:z-index="7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08:49</meta:creation-date>
    <dc:creator>Generated</dc:creator>
    <dc:date>2026-09-14T08::08:49</dc:date>
    <dc:language>en-US</dc:language>
    <meta:editing-cycles>1</meta:editing-cycles>
    <meta:editing-duration>PT0S</meta:editing-duration>
    <dc:title>elechobby:picdic:pic12f683:23</dc:title>
  </office:meta>
</office:document-meta>
</file>