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672c08c59ce1b41780c743c8d83a7e.png"/>
  <manifest:file-entry manifest:media-type="image/png" manifest:full-path="Pictures/b4bbb22f7f4cfee0e6d16977b8ff96f8.png"/>
  <manifest:file-entry manifest:media-type="image/png" manifest:full-path="Pictures/c0d1ba58b016f14eb93c5661f48e7b8e.png"/>
  <manifest:file-entry manifest:media-type="image/png" manifest:full-path="Pictures/0f5f38556814edccc358548ce423aeb2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22"/><text:bookmark-start text:name="__RefHeading___簡易砂時計_1"/><text:bookmark-start text:name="簡易砂時計"/>簡易砂時計<text:bookmark-end text:name="__RefHeading___簡易砂時計_1"/><text:bookmark-end text:name="簡易砂時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圧電スピーカは、電極に信号電圧を加えることにより圧電体(圧電素子)が歪み、その振動を音(空気の振動)と
して聞くものです。逆に、圧電体に加えられた力(音圧など)を電圧に変換することも出来ます。
そこでこの特性を利用して、“<text:span text:style-name="Strong_20_Emphasis">開始スイッチ</text:span>“や“<text:span text:style-name="Strong_20_Emphasis">停止スイッチ</text:span>“を使用しない簡易な砂時計を製作しました。
<draw:frame draw:style-name="media" draw:name="0" text:anchor-type="as-char" draw:z-index="0" svg:width="9.525cm" style:rel-width="100%" svg:height="7.14375cm" style:rel-height="scale"><draw:image xlink:href="Pictures/38672c08c59ce1b41780c743c8d83a7e.png" xlink:type="simple" xlink:show="embed" xlink:actuate="onLoad"/></draw:frame><draw:frame draw:style-name="media" draw:name="1" text:anchor-type="as-char" draw:z-index="1" svg:width="9.525cm" style:rel-width="100%" svg:height="7.14375cm" style:rel-height="scale"><draw:image xlink:href="Pictures/b4bbb22f7f4cfee0e6d16977b8ff96f8.png" xlink:type="simple" xlink:show="embed" xlink:actuate="onLoad"/></draw:frame></text:p>
      <text:p text:style-name="Text_20_body">&lt;仕様&gt;</text:p>
      <text:list text:style-name="List_20_1" text:continue-numbering="false">
        <text:list-item>
          <text:p text:style-name="List_20_1_Content_First"> 時計の“<text:span text:style-name="Strong_20_Emphasis">開始</text:span>“は、圧電スピーカを、“<text:span text:style-name="Strong_20_Emphasis">指で軽く叩く</text:span>“だけとする。</text:p>
        </text:list-item>
        <text:list-item>
          <text:p text:style-name="List_20_1_Content"> 時計のカウント値は、1分~8分までの8種類とする。(1分間隔)</text:p>
        </text:list-item>
        <text:list-item>
          <text:p text:style-name="List_20_1_Content"> 時計のカウント中の“<text:span text:style-name="Strong_20_Emphasis">停止</text:span>“は、再度、圧電スピーカを、“<text:span text:style-name="Strong_20_Emphasis">指で軽く叩く</text:span>“だけとする。</text:p>
        </text:list-item>
        <text:list-item>
          <text:p text:style-name="List_20_1_Content"> 時計のカウント中は、1秒毎に“ピッ”という音(約3kHz)を発生させる。</text:p>
        </text:list-item>
        <text:list-item>
          <text:p text:style-name="List_20_1_Content_Last"> 時計がタイムアウトすると、ピンポンパンポ~ン、ピンポンパンポーンと音を発生させる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時計の開始の判断&gt;
圧電スピーカからの信号をA/D変換で取り込み、ある値(V1)以上の電圧が得られると開始する。
電源電圧(3V時)￫V1=300mV
電源電圧(5V時)￫V1=490mV</text:p>
      <text:p text:style-name="Text_20_body">&lt;時計のカウント&gt;</text:p>
      <text:list text:style-name="Numbering_20_1" text:continue-numbering="false">
        <text:list-item>
          <text:p text:style-name="Numbering_20_1_Content_First"> PICのCCPモジュールをキャプチャモードで使用し、0.1秒の周期割り込みを発生させる。</text:p>
        </text:list-item>
        <text:list-item>
          <text:p text:style-name="Numbering_20_1_Content"> 1秒毎に“ピッ”という音(約3kHz)を約50msec間発生させ、LEDを点滅させる。</text:p>
        </text:list-item>
        <text:list-item>
          <text:p text:style-name="Numbering_20_1_Content"> 圧電スピーカからの信号をA/D変換で取り込み、ある値(V1)以上の電圧が得られると停止する。<text:line-break/>※これは、カウントを途中で停止させるための処理です。</text:p>
        </text:list-item>
        <text:list-item>
          <text:p text:style-name="Numbering_20_1_Content_Last"> カウント時間が、ディップスイッチ(SW1、SW2、SW3)で指定された時間(1分~8分)経過するとタイムアウトする。</text:p>
        </text:list-item>
      </text:list>
      <text:p text:style-name="Text_20_body">&lt;時計のタイムアウト&gt;
時計がタイムアウトすると、ピンポンパンポ~ン、ピンポンパンポーンと音を発生させる。</text:p>
      <text:list text:style-name="List_20_1" text:continue-numbering="false">
        <text:list-item>
          <text:p text:style-name="List_20_1_Content_First"> ピン=“ド”(523Hz/250msec)</text:p>
        </text:list-item>
        <text:list-item>
          <text:p text:style-name="List_20_1_Content"> ポン=“ミ”(659Hz/250msec)</text:p>
        </text:list-item>
        <text:list-item>
          <text:p text:style-name="List_20_1_Content"> パン=“ソ”(784Hz/250msec)</text:p>
        </text:list-item>
        <text:list-item>
          <text:p text:style-name="List_20_1_Content_Last"> ポ~ン=“ド”(1047Hz/500msec)</text:p>
        </text:list-item>
      </text:list>
      <text:p text:style-name="Text_20_body">休止符(500msec)</text:p>
      <text:list text:style-name="List_20_1" text:continue-numbering="false">
        <text:list-item>
          <text:p text:style-name="List_20_1_Content_First"> ピン=“ド“(1047Hz/250msec)</text:p>
        </text:list-item>
        <text:list-item>
          <text:p text:style-name="List_20_1_Content"> ポン=“ソ”(784Hz/250msec)</text:p>
        </text:list-item>
        <text:list-item>
          <text:p text:style-name="List_20_1_Content"> パン=“ミ“(659Hz/250msec)</text:p>
        </text:list-item>
        <text:list-item>
          <text:p text:style-name="List_20_1_Content_Last"> ポーン=“ド”(523Hz/500msec)</text:p>
        </text:list-item>
      </text:list>
      <text:p text:style-name="Text_20_body">&lt;時計の停止中&gt;
LEDを1秒間隔で点滅させる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2" text:anchor-type="as-char" draw:z-index="2" svg:width="13.229166666667cm" svg:height="7.349537037037cm"><draw:image xlink:href="Pictures/c0d1ba58b016f14eb93c5661f48e7b8e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**********</text:span><text:line-break/><text:span text:style-name="highlight_coMULTI">/*<text:line-break/><text:tab/>＜簡易砂時計（スイッチ不要）＞<text:line-break/>*/</text:span><text:line-break/><text:span text:style-name="highlight_co1">//********************************************************************************</text:span><text:line-break/> <text:line-break/><text:span text:style-name="highlight_co2">#define<text:tab/><text:tab/>SW1<text:tab/><text:tab/><text:tab/><text:tab/>GPIO.F0</text:span><text:line-break/><text:span text:style-name="highlight_co2">#define<text:tab/><text:tab/>SW2<text:tab/><text:tab/><text:tab/><text:tab/>GPIO.F1</text:span><text:line-break/><text:span text:style-name="highlight_co2">#define<text:tab/><text:tab/>SW3<text:tab/><text:tab/><text:tab/><text:tab/>GPIO.F2</text:span><text:line-break/> <text:line-break/><text:span text:style-name="highlight_co2">#define<text:tab/><text:tab/>SP<text:tab/><text:tab/><text:tab/><text:tab/>TRISIO.F4</text:span><text:line-break/> <text:line-break/><text:span text:style-name="highlight_co2">#define<text:tab/><text:tab/>LED<text:tab/><text:tab/><text:tab/><text:tab/>GPIO.F5</text:span><text:line-break/> <text:line-break/><text:span text:style-name="highlight_co2">#define<text:tab/><text:tab/>INPUT_MODE<text:tab/><text:tab/>1</text:span><text:line-break/><text:span text:style-name="highlight_co2">#define<text:tab/><text:tab/>OUTPUT_MODE<text:tab/><text:tab/>0</text:span><text:line-break/> <text:line-break/><text:span text:style-name="highlight_co2">#define<text:tab/><text:tab/>ON<text:tab/><text:tab/><text:tab/><text:tab/>0</text:span><text:line-break/><text:span text:style-name="highlight_co2">#define<text:tab/><text:tab/>OFF<text:tab/><text:tab/><text:tab/><text:tab/>-1</text:span><text:line-break/> <text:line-break/><text:span text:style-name="highlight_co1">//********************************************************************************</text:span><text:line-break/> <text:line-break/><text:span text:style-name="highlight_kw4">static</text:span><text:tab/><text:span text:style-name="highlight_kw4">int</text:span><text:tab/><text:tab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,</text:span> blink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span text:style-name="highlight_br0">{</text:span><text:line-break/><text:tab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blink <text:span text:style-name="highlight_sy0">!=</text:span> OFF<text:span text:style-name="highlight_br0">)</text:span> <text:span text:style-name="highlight_br0">{</text:span><text:line-break/><text:tab/><text:tab/><text:tab/>blink<text:span text:style-name="highlight_sy0">++;</text:span><text:line-break/><text:tab/><text:tab/><text:tab/><text:span text:style-name="highlight_kw1">if</text:span> <text:span text:style-name="highlight_br0">(</text:span>blink <text:span text:style-name="highlight_sy0">==</text:span> <text:span text:style-name="highlight_nu0">5</text:span><text:span text:style-name="highlight_br0">)</text:span> <text:span text:style-name="highlight_br0">{</text:span><text:line-break/><text:tab/><text:tab/><text:tab/><text:tab/>LED <text:span text:style-name="highlight_sy0">=</text:span> ~LED<text:span text:style-name="highlight_sy0">;</text:span><text:line-break/><text:tab/><text:tab/><text:tab/><text:tab/>blink <text:span text:style-name="highlight_sy0">=</text:span> ON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tab/><text:span text:style-name="highlight_co1">//</text:span><text:line-break/><text:tab/><text:tab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++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**********</text:span><text:line-break/> <text:line-break/><text:span text:style-name="highlight_kw4">short</text:span><text:tab/>Delay_sec<text:span text:style-name="highlight_br0">(</text:span><text:span text:style-name="highlight_kw4">unsigned</text:span> <text:span text:style-name="highlight_kw4">int</text:span> sec<text:span text:style-name="highlight_br0">)</text:span><text:line-break/><text:span text:style-name="highlight_br0">{</text:span><text:line-break/><text:tab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<text:span text:style-name="highlight_nu0">0</text:span><text:span text:style-name="highlight_sy0">;</text:span><text:line-break/><text:tab/>blink <text:span text:style-name="highlight_sy0">=</text:span> OFF<text:span text:style-name="highlight_sy0">;</text:span><text:line-break/><text:tab/>sec <text:span text:style-name="highlight_sy0">*=</text:span> <text:span text:style-name="highlight_nu0">10</text:span><text:span text:style-name="highlight_sy0">;</text:span><text:line-break/><text:tab/><text:span text:style-name="highlight_kw1">while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&lt;</text:span> sec<text:span text:style-name="highlight_br0">)</text:span> <text:span text:style-name="highlight_br0">{</text:span><text:line-break/><text:tab/><text:tab/><text:span text:style-name="highlight_kw1">if</text:span> <text:span text:style-name="highlight_br0">(</text:span>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%</text:span> <text:span text:style-name="highlight_nu0">10</text:span><text:span text:style-name="highlight_br0">)</text:span> <text:span text:style-name="highlight_sy0">==</text:span> <text:span text:style-name="highlight_nu0">0</text:span><text:span text:style-name="highlight_br0">)</text:span> <text:span text:style-name="highlight_br0">{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tab/>Sound_Play<text:span text:style-name="highlight_br0">(</text:span><text:span text:style-name="highlight_nu0">3000</text:span><text:span text:style-name="highlight_sy0">,</text:span> <text:span text:style-name="highlight_nu0">50</text:span><text:span text:style-name="highlight_br0">)</text:span><text:span text:style-name="highlight_sy0">;</text:span><text:tab/><text:span text:style-name="highlight_co1">//3kHz×50msec </text:span><text:line-break/><text:tab/><text:tab/><text:tab/>LED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SP <text:span text:style-name="highlight_sy0">=</text:span> INPUT_MODE<text:span text:style-name="highlight_sy0">;</text:span><text:line-break/><text:tab/><text:tab/><text:span text:style-name="highlight_kw1">if</text:span> <text:span text:style-name="highlight_br0">(</text:span>Adc_Read<text:span text:style-name="highlight_br0">(</text:span><text:span text:style-name="highlight_nu0">3</text:span><text:span text:style-name="highlight_br0">)</text:span> <text:span text:style-name="highlight_sy0">&gt;</text:span> <text:span text:style-name="highlight_nu0">100</text:span><text:span text:style-name="highlight_br0">)</text:span> <text:span text:style-name="highlight_br0">{</text:span><text:line-break/><text:tab/><text:tab/><text:tab/>SP <text:span text:style-name="highlight_sy0">=</text:span> OUTPUT_MODE<text:span text:style-name="highlight_sy0">;</text:span><text:line-break/><text:tab/><text:tab/><text:tab/>blink <text:span text:style-name="highlight_sy0">=</text:span> ON<text:span text:style-name="highlight_sy0">;</text:span><text:line-break/><text:tab/><text:tab/><text:tab/><text:span text:style-name="highlight_kw1">return</text:span> <text:span text:style-name="highlight_br0">(</text:span><text:span text:style-name="highlight_sy0">-</text:span><text:span text:style-name="highlight_nu0">1</text:span><text:span text:style-name="highlight_br0">)</text:span><text:span text:style-name="highlight_sy0">;</text:span><text:line-break/><text:tab/><text:tab/><text:span text:style-name="highlight_br0">}</text:span><text:line-break/><text:tab/><text:tab/>SP <text:span text:style-name="highlight_sy0">=</text:span> OUTPUT_MODE<text:span text:style-name="highlight_sy0">;</text:span><text:line-break/><text:tab/><text:span text:style-name="highlight_br0">}</text:span><text:line-break/><text:tab/>blink <text:span text:style-name="highlight_sy0">=</text:span> ON<text:span text:style-name="highlight_sy0">;</text:span><text:line-break/><text:tab/><text:span text:style-name="highlight_co1">//</text:span><text:line-break/><text:tab/><text:span text:style-name="highlight_kw1">return</text:span> <text:span text:style-name="highlight_br0">(</text:span><text:span text:style-name="highlight_nu0">0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**********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co1">//</text:span><text:line-break/><text:tab/>OSCCON <text:span text:style-name="highlight_sy0">=</text:span> <text:span text:style-name="highlight_nu6">0b01010000</text:span><text:span text:style-name="highlight_sy0">;</text:span><text:tab/><text:span text:style-name="highlight_co1">//クロックを2Mhzに設定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コンパレータは使用しない。 </text:span><text:line-break/><text:tab/>ANSEL<text:s text:c="2"/><text:span text:style-name="highlight_sy0">=</text:span> <text:span text:style-name="highlight_nu6">0b00001000</text:span><text:span text:style-name="highlight_sy0">;</text:span><text:tab/><text:span text:style-name="highlight_co1">//A/D変換はAN3を使用する。 </text:span><text:line-break/><text:tab/>TRISIO <text:span text:style-name="highlight_sy0">=</text:span> <text:span text:style-name="highlight_nu6">0b00001111</text:span><text:span text:style-name="highlight_sy0">;</text:span><text:tab/><text:span text:style-name="highlight_co1">//入出力ポートを設定する。 </text:span><text:line-break/><text:tab/><text:span text:style-name="highlight_co1">// 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 <text:span text:style-name="highlight_sy0">=</text:span> <text:span text:style-name="highlight_nu6">0b00001011</text:span><text:span text:style-name="highlight_sy0">;</text:span><text:line-break/><text:tab/>CCPR1L <text:span text:style-name="highlight_sy0">=</text:span> <text:span text:style-name="highlight_nu12">0x6A</text:span><text:span text:style-name="highlight_sy0">;</text:span><text:tab/><text:span text:style-name="highlight_co1">// 0.1sec...10hz...クロックが2Mhzの時</text:span><text:line-break/><text:tab/>CCPR1H <text:span text:style-name="highlight_sy0">=</text:span> <text:span text:style-name="highlight_nu12">0x18</text:span><text:span text:style-name="highlight_sy0">;</text:span><text:tab/><text:span text:style-name="highlight_co1">// 0.1sec...(1÷8000000)*4*8*6250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Sound_Init<text:span text:style-name="highlight_br0">(</text:span><text:span text:style-name="highlight_sy0">&amp;</text:span>GPIO<text:span text:style-name="highlight_sy0">,</text:span> <text:span text:style-name="highlight_nu0">4</text:span><text:span text:style-name="highlight_br0">)</text:span><text:span text:style-name="highlight_sy0">;</text:span><text:line-break/><text:tab/><text:span text:style-name="highlight_co1">//</text:span><text:line-break/><text:tab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<text:span text:style-name="highlight_nu0">0</text:span><text:span text:style-name="highlight_sy0">;</text:span><text:line-break/><text:tab/>blink <text:span text:style-name="highlight_sy0">=</text:span> ON<text:span text:style-name="highlight_sy0">;</text:span><text:line-break/><text:tab/><text:span text:style-name="highlight_co1">// 割り込みの設定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SP <text:span text:style-name="highlight_sy0">=</text:span> INPUT_MODE<text:span text:style-name="highlight_sy0">;</text:span><text:line-break/><text:tab/><text:tab/><text:span text:style-name="highlight_kw1">while</text:span> <text:span text:style-name="highlight_br0">(</text:span>Adc_Read<text:span text:style-name="highlight_br0">(</text:span><text:span text:style-name="highlight_nu0">3</text:span><text:span text:style-name="highlight_br0">)</text:span> <text:span text:style-name="highlight_sy0">&lt;</text:span> <text:span text:style-name="highlight_nu0">100</text:span><text:span text:style-name="highlight_br0">)</text:span><text:line-break/><text:tab/><text:tab/><text:tab/><text:span text:style-name="highlight_sy0">;</text:span><text:line-break/><text:tab/><text:tab/>SP <text:span text:style-name="highlight_sy0">=</text:span> OUTPUT_MODE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Delay_sec<text:span text:style-name="highlight_br0">(</text:span><text:span text:style-name="highlight_nu0">60</text:span> <text:span text:style-name="highlight_sy0">+</text:span> <text:span text:style-name="highlight_br0">(</text:span><text:span text:style-name="highlight_nu0">60</text:span> <text:span text:style-name="highlight_sy0">*</text:span> <text:span text:style-name="highlight_br0">(</text:span>GPIO <text:span text:style-name="highlight_sy0">&amp;</text:span> <text:span text:style-name="highlight_nu12">0x07</text:span><text:span text:style-name="highlight_br0">)</text:span><text:span text:style-name="highlight_br0">)</text:span><text:span text:style-name="highlight_br0">)</text:span> <text:span text:style-name="highlight_sy0">==</text:span> <text:span text:style-name="highlight_nu0">0</text:span><text:span text:style-name="highlight_br0">)</text:span> <text:span text:style-name="highlight_br0">{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tab/>Sound_Play<text:span text:style-name="highlight_br0">(</text:span><text:span text:style-name="highlight_nu0">523</text:span><text:span text:style-name="highlight_sy0">,</text:span> <text:span text:style-name="highlight_nu0">250</text:span><text:span text:style-name="highlight_br0">)</text:span><text:span text:style-name="highlight_sy0">;</text:span><text:tab/><text:span text:style-name="highlight_co1">//ド（ピン） </text:span><text:line-break/><text:tab/><text:tab/><text:tab/>LED <text:span text:style-name="highlight_sy0">=</text:span> <text:span text:style-name="highlight_nu0">0</text:span><text:span text:style-name="highlight_sy0">;</text:span><text:line-break/><text:tab/><text:tab/><text:tab/>Sound_Play<text:span text:style-name="highlight_br0">(</text:span><text:span text:style-name="highlight_nu0">659</text:span><text:span text:style-name="highlight_sy0">,</text:span> <text:span text:style-name="highlight_nu0">250</text:span><text:span text:style-name="highlight_br0">)</text:span><text:span text:style-name="highlight_sy0">;</text:span><text:tab/><text:span text:style-name="highlight_co1">//ミ（ポン） 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tab/>Sound_Play<text:span text:style-name="highlight_br0">(</text:span><text:span text:style-name="highlight_nu0">784</text:span><text:span text:style-name="highlight_sy0">,</text:span> <text:span text:style-name="highlight_nu0">250</text:span><text:span text:style-name="highlight_br0">)</text:span><text:span text:style-name="highlight_sy0">;</text:span><text:tab/><text:span text:style-name="highlight_co1">//ソ（パン） </text:span><text:line-break/><text:tab/><text:tab/><text:tab/>LED <text:span text:style-name="highlight_sy0">=</text:span> <text:span text:style-name="highlight_nu0">0</text:span><text:span text:style-name="highlight_sy0">;</text:span><text:line-break/><text:tab/><text:tab/><text:tab/>Sound_Play<text:span text:style-name="highlight_br0">(</text:span><text:span text:style-name="highlight_nu0">1047</text:span><text:span text:style-name="highlight_sy0">,</text:span> <text:span text:style-name="highlight_nu0">500</text:span><text:span text:style-name="highlight_br0">)</text:span><text:span text:style-name="highlight_sy0">;</text:span><text:tab/><text:span text:style-name="highlight_co1">//ド（ポーン） 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tab/><text:tab/>LED <text:span text:style-name="highlight_sy0">=</text:span> <text:span text:style-name="highlight_nu0">0</text:span><text:span text:style-name="highlight_sy0">;</text:span><text:line-break/><text:tab/><text:tab/><text:tab/>Sound_Play<text:span text:style-name="highlight_br0">(</text:span><text:span text:style-name="highlight_nu0">1047</text:span><text:span text:style-name="highlight_sy0">,</text:span> <text:span text:style-name="highlight_nu0">250</text:span><text:span text:style-name="highlight_br0">)</text:span><text:span text:style-name="highlight_sy0">;</text:span><text:tab/><text:span text:style-name="highlight_co1">//ド（ピン） 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tab/>Sound_Play<text:span text:style-name="highlight_br0">(</text:span><text:span text:style-name="highlight_nu0">784</text:span><text:span text:style-name="highlight_sy0">,</text:span> <text:span text:style-name="highlight_nu0">250</text:span><text:span text:style-name="highlight_br0">)</text:span><text:span text:style-name="highlight_sy0">;</text:span><text:tab/><text:span text:style-name="highlight_co1">//ソ（ポン） </text:span><text:line-break/><text:tab/><text:tab/><text:tab/>LED <text:span text:style-name="highlight_sy0">=</text:span> <text:span text:style-name="highlight_nu0">0</text:span><text:span text:style-name="highlight_sy0">;</text:span><text:line-break/><text:tab/><text:tab/><text:tab/>Sound_Play<text:span text:style-name="highlight_br0">(</text:span><text:span text:style-name="highlight_nu0">659</text:span><text:span text:style-name="highlight_sy0">,</text:span> <text:span text:style-name="highlight_nu0">250</text:span><text:span text:style-name="highlight_br0">)</text:span><text:span text:style-name="highlight_sy0">;</text:span><text:tab/><text:span text:style-name="highlight_co1">//ミ（パン） 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tab/>Sound_Play<text:span text:style-name="highlight_br0">(</text:span><text:span text:style-name="highlight_nu0">523</text:span><text:span text:style-name="highlight_sy0">,</text:span> <text:span text:style-name="highlight_nu0">500</text:span><text:span text:style-name="highlight_br0">)</text:span><text:span text:style-name="highlight_sy0">;</text:span><text:tab/><text:span text:style-name="highlight_co1">//ド（ポーン） </text:span><text:line-break/><text:tab/><text:tab/><text:tab/>LED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3" text:anchor-type="as-char" draw:z-index="3" svg:width="13.229166666667cm" svg:height="9.921875cm"><draw:image xlink:href="Pictures/0f5f38556814edccc358548ce423aeb2.png" xlink:type="simple" xlink:show="embed" xlink:actuate="onLoad"/></draw:frame>
如何ですか?
圧電スピーカを指で軽く叩くだけで開始するので、台所等で使用する場合にはとても重宝します。“<text:span text:style-name="Strong_20_Emphasis">操作性抜群</text:span>“</text:p>
      <text:p text:style-name="Text_20_body">基本的な考え方は、“<text:span text:style-name="Strong_20_Emphasis">一つの素子を入力用と出力用</text:span>“に使い分けるということです。
発想の転換ですね!{<draw:frame draw:style-name="media" draw:name="4" text:anchor-type="as-char" draw:z-index="4" svg:width="" svg:rel-width="100%" svg:height="0cm"><draw:image xlink:href="Pictures/cb908b0fa886f04bb60ce270e7b76ba7.svg" xlink:type="simple" xlink:show="embed" xlink:actuate="onLoad"/></draw:frame>}!実は、同じような考え方をしたものが、受光&amp;発光(1個のLED)で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9::17:18</meta:creation-date>
    <dc:creator>Generated</dc:creator>
    <dc:date>2026-09-14T09::17:18</dc:date>
    <dc:language>en-US</dc:language>
    <meta:editing-cycles>1</meta:editing-cycles>
    <meta:editing-duration>PT0S</meta:editing-duration>
    <dc:title>elechobby:picdic:pic12f683:22</dc:title>
  </office:meta>
</office:document-meta>
</file>