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01646a6db13de2162f8bf98ac65086.png"/>
  <manifest:file-entry manifest:media-type="image/png" manifest:full-path="Pictures/c37fca855c904d852fb3f55d08a16a0a.png"/>
  <manifest:file-entry manifest:media-type="image/png" manifest:full-path="Pictures/18d53773d0c357de0eceb3258796eda7.png"/>
  <manifest:file-entry manifest:media-type="image/png" manifest:full-path="Pictures/f1f27f70ab344b9bf2ceb9de0a0b7698.png"/>
  <manifest:file-entry manifest:media-type="image/png" manifest:full-path="Pictures/60f8a9c9000328ca2ffdebbc83b20eff.png"/>
  <manifest:file-entry manifest:media-type="image/png" manifest:full-path="Pictures/d201bc281d3cb4833aae9e2f4b45962c.png"/>
  <manifest:file-entry manifest:media-type="image/png" manifest:full-path="Pictures/cd84babc66396cd0cdea45ef2d2129b4.png"/>
  <manifest:file-entry manifest:media-type="image/png" manifest:full-path="Pictures/7db7a23bbcb142f6973567e83cea1da3.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1"/><text:bookmark-start text:name="__RefHeading___rs232cテストデータ送信ユニット_1"/><text:bookmark-start text:name="rs232cテストデータ送信ユニット"/>RS232Cテストデータ送信ユニット<text:bookmark-end text:name="__RefHeading___rs232cテストデータ送信ユニット_1"/><text:bookmark-end text:name="rs232cテストデータ送信ユニット"/></text:h>
      <text:h text:style-name="Heading_20_2" text:outline-level="2"><text:bookmark-start text:name="__RefHeading___概要_2"/><text:bookmark-start text:name="概要"/>概要<text:bookmark-end text:name="__RefHeading___概要_2"/><text:bookmark-end text:name="概要"/></text:h>
      <text:p text:style-name="Text_20_body">PICを使った電子工作では、RS232Cを使用する場合が多々あります。
そして、その動作確認を実施する際には、次のようなことを確認する必要があります。</text:p>
      <text:list text:style-name="List_20_1" text:continue-numbering="false">
        <text:list-item>
          <text:p text:style-name="List_20_1_Content_First"> 正常にデータの送信/受信をしているかを確認する。</text:p>
        </text:list-item>
        <text:list-item>
          <text:p text:style-name="List_20_1_Content"> 連続的にデータの送信/受信をさせ耐久性を確認する。</text:p>
        </text:list-item>
        <text:list-item>
          <text:p text:style-name="List_20_1_Content_Last"> 高負荷のデータの送信/受信をさせ性能を確認する。</text:p>
        </text:list-item>
      </text:list>
      <text:p text:style-name="Text_20_body">※以前に製作した、LCDモニターは、RS232Cのデータを受信して、LCDに表示させることが出来るので、
製作した、PICからデータが正常に送信されているかどうかの判断に使用することが出来ます。</text:p>
      <text:p text:style-name="Text_20_body">今回は、次の4種類のテストデータを送信するユニットを製作しました。</text:p>
      <text:list text:style-name="List_20_1" text:continue-numbering="false">
        <text:list-item>
          <text:p text:style-name="List_20_1_Content_First"> 0123456789</text:p>
        </text:list-item>
        <text:list-item>
          <text:p text:style-name="List_20_1_Content"> ABCDEFGHIJKLMNOPQRSTUVWXYZ</text:p>
        </text:list-item>
        <text:list-item>
          <text:p text:style-name="List_20_1_Content"> abcdefghijklmnopqrstuvwxyz</text:p>
        </text:list-item>
        <text:list-item>
          <text:p text:style-name="List_20_1_Content_Last"> 0123456789ABCDEFGHIJKLMNOPQRSTUVWXYZabcdefghijklmnopqrstuvwxyz</text:p>
        </text:list-item>
      </text:list>
      <text:p text:style-name="Text_20_body">また、連続的にデータを送信するか、送信毎に、遅延(1秒)を入れるかを設定することが出来るように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送信するデータは、ASCIIコードです。ASCIIコードは、7ビットで構成されており、今回の送信データは、その内
の英数文字を送信できるようにしました。(通信速度は、9600bps固定)</text:p>
      <text:p text:style-name="Text_20_body">&lt;数字文字&gt;
'0'~'9'は、16進数の0x30~0x39になります。</text:p>
      <text:p text:style-name="Text_20_body">&lt;英大文字&gt;
'A'~'Z'は、16進数の0x41~0x5Aになります。</text:p>
      <text:p text:style-name="Text_20_body">&lt;英小文字&gt;
'a'~'z'は、16進数の0x61~0x7Aになります。</text:p>
      <text:p text:style-name="Text_20_body">&lt;ASCIIコード表&gt;
<draw:frame draw:style-name="media" draw:name="0" text:anchor-type="as-char" draw:z-index="0" svg:width="18.335625cm" style:rel-width="100%" svg:height="9.5779166666667cm" style:rel-height="scale"><draw:image xlink:href="Pictures/2201646a6db13de2162f8bf98ac65086.png" xlink:type="simple" xlink:show="embed" xlink:actuate="onLoad"/></draw:frame></text:p>
      <text:p text:style-name="Text_20_body">&lt;送信データのパターン&gt;</text:p>
      <text:list text:style-name="List_20_1" text:continue-numbering="false">
        <text:list-item>
          <text:p text:style-name="List_20_1_Content_First"> 0123456789<text:line-break/>※SW1=OFF、SW2=OFF</text:p>
        </text:list-item>
        <text:list-item>
          <text:p text:style-name="List_20_1_Content"> ABCDEFGHIJKLMNOPQRSTUVWXYZ<text:line-break/>※SW1=ON、SW2=OFF</text:p>
        </text:list-item>
        <text:list-item>
          <text:p text:style-name="List_20_1_Content"> abcdefghijklmnopqrstuvwxyz<text:line-break/>※SW1=OFF、SW2=ON</text:p>
        </text:list-item>
        <text:list-item>
          <text:p text:style-name="List_20_1_Content_Last"> 0123456789ABCDEFGHIJKLMNOPQRSTUVWXYZabcdefghijklmnopqrstuvwxyz<text:line-break/>※SW1=ON、SW2=ON</text:p>
        </text:list-item>
      </text:list>
      <text:p text:style-name="Text_20_body">&lt;開始と停止&gt;
プッシュスイッチ(SW4)を、押下する毎に開始と停止を繰り返します。開始中はLED1が点灯します。</text:p>
      <text:p text:style-name="Text_20_body">&lt;遅延&gt;
上記のパターンデータを送信する毎に、1秒の遅延をするかどうかを指定します。
※遅延しない￫SW3=OFF
※遅延する￫SW3=ON</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0.583333333333cm"><draw:image xlink:href="Pictures/c37fca855c904d852fb3f55d08a16a0a.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RS232Cテストデータ送信用」<text:line-break/>　■通信速度<text:line-break/>　　・９６００ｂｐｓ固定<text:line-break/>　■送信パターン <text:line-break/>　　・"0123456789"<text:line-break/>　　・"ABCDEFGHIJKLMNOPQRSTUVWXYZ"<text:line-break/>　　・"abcdefghijklmnopqrstuvwxyz"<text:line-break/>　　・上記３つを合わせたパターン <text:line-break/>*/</text:span><text:line-break/><text:span text:style-name="highlight_co1">//********************************************************************** </text:span><text:line-break/> <text:line-break/><text:span text:style-name="highlight_co2">#define<text:tab/><text:tab/>SW1<text:tab/><text:tab/><text:tab/>GPIO.F0</text:span><text:line-break/><text:span text:style-name="highlight_co2">#define<text:tab/><text:tab/>SW2<text:tab/><text:tab/><text:tab/>GPIO.F1</text:span><text:line-break/><text:span text:style-name="highlight_co2">#define<text:tab/><text:tab/>SW3<text:tab/><text:tab/><text:tab/>GPIO.F2</text:span><text:line-break/><text:span text:style-name="highlight_co2">#define<text:tab/><text:tab/>SW4<text:tab/><text:tab/><text:tab/>GPIO.F3</text:span><text:line-break/> <text:line-break/><text:span text:style-name="highlight_co2">#define<text:tab/><text:tab/>LED<text:tab/><text:tab/><text:tab/>GPIO.F4</text:span><text:line-break/> <text:line-break/><text:span text:style-name="highlight_co2">#define<text:tab/><text:tab/>CR<text:tab/><text:tab/><text:tab/>0x0D</text:span><text:line-break/><text:span text:style-name="highlight_co2">#define<text:tab/><text:tab/>LF<text:tab/><text:tab/><text:tab/>0x0A</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1">//********************************************************************** </text:span><text:line-break/> <text:line-break/><text:span text:style-name="highlight_kw4">void</text:span><text:tab/>dataSend1<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0'</text:span><text:span text:style-name="highlight_sy0">;</text:span> cnt <text:span text:style-name="highlight_sy0">&lt;=</text:span> <text:span text:style-name="highlight_st0">'9'</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Send2<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A'</text:span><text:span text:style-name="highlight_sy0">;</text:span> cnt <text:span text:style-name="highlight_sy0">&lt;=</text:span> <text:span text:style-name="highlight_st0">'Z'</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Send3<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a'</text:span><text:span text:style-name="highlight_sy0">;</text:span> cnt <text:span text:style-name="highlight_sy0">&lt;=</text:span> <text:span text:style-name="highlight_st0">'z'</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CMCON0 <text:span text:style-name="highlight_sy0">=</text:span> <text:span text:style-name="highlight_nu6">0b00000111</text:span><text:span text:style-name="highlight_sy0">;</text:span><text:tab/><text:span text:style-name="highlight_co1">// 今回は使用しない。</text:span><text:line-break/><text:tab/>TRISIO <text:span text:style-name="highlight_sy0">=</text:span> <text:span text:style-name="highlight_nu6">0b00001111</text:span><text:span text:style-name="highlight_sy0">;</text:span><text:line-break/><text:tab/><text:span text:style-name="highlight_co1">//USARTの初期化 </text:span><text:line-break/><text:tab/>Soft_Uart_Init<text:span text:style-name="highlight_br0">(</text:span>GPIO<text:span text:style-name="highlight_sy0">,</text:span> <text:span text:style-name="highlight_nu0">3</text:span><text:span text:style-name="highlight_sy0">,</text:span> <text:span text:style-name="highlight_nu0">5</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LED <text:span text:style-name="highlight_sy0">=</text:span> ON<text:span text:style-name="highlight_sy0">;</text:span><text:line-break/><text:tab/><text:tab/>Delay_ms<text:span text:style-name="highlight_br0">(</text:span><text:span text:style-name="highlight_nu0">100</text:span><text:span text:style-name="highlight_br0">)</text:span><text:span text:style-name="highlight_sy0">;</text:span><text:line-break/><text:tab/><text:tab/>LED <text:span text:style-name="highlight_sy0">=</text:span> OFF<text:span text:style-name="highlight_sy0">;</text:span><text:line-break/><text:tab/><text:tab/>Delay_ms<text:span text:style-name="highlight_br0">(</text:span><text:span text:style-name="highlight_nu0">100</text:span><text:span text:style-name="highlight_br0">)</text:span><text:span text:style-name="highlight_sy0">;</text:span><text:line-break/><text:tab/><text:span text:style-name="highlight_br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開始スイッチが押されるのを待つ。 </text:span><text:line-break/><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tab/><text:span text:style-name="highlight_sy0">;</text:span><text:line-break/><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span text:style-name="highlight_sy0">;</text:span><text:line-break/><text:tab/><text:tab/><text:span text:style-name="highlight_co1">//</text:span><text:line-break/><text:tab/><text:tab/>LED <text:span text:style-name="highlight_sy0">=</text:span> ON<text:span text:style-name="highlight_sy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if</text:span> <text:span text:style-name="highlight_br0">(</text:span><text:span text:style-name="highlight_br0">(</text:span>SW1 <text:span text:style-name="highlight_sy0">==</text:span> OFF<text:span text:style-name="highlight_br0">)</text:span> <text:span text:style-name="highlight_sy0">&amp;&amp;</text:span> <text:span text:style-name="highlight_br0">(</text:span>SW2 <text:span text:style-name="highlight_sy0">==</text:span> OFF<text:span text:style-name="highlight_br0">)</text:span><text:span text:style-name="highlight_br0">)</text:span> <text:span text:style-name="highlight_br0">{</text:span><text:line-break/><text:tab/><text:tab/><text:tab/><text:tab/>dataSend1<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N<text:span text:style-name="highlight_br0">)</text:span> <text:span text:style-name="highlight_sy0">&amp;&amp;</text:span> <text:span text:style-name="highlight_br0">(</text:span>SW2 <text:span text:style-name="highlight_sy0">==</text:span> OFF<text:span text:style-name="highlight_br0">)</text:span><text:span text:style-name="highlight_br0">)</text:span> <text:span text:style-name="highlight_br0">{</text:span><text:line-break/><text:tab/><text:tab/><text:tab/><text:tab/>dataSend2<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FF<text:span text:style-name="highlight_br0">)</text:span> <text:span text:style-name="highlight_sy0">&amp;&amp;</text:span> <text:span text:style-name="highlight_br0">(</text:span>SW2 <text:span text:style-name="highlight_sy0">==</text:span> ON<text:span text:style-name="highlight_br0">)</text:span><text:span text:style-name="highlight_br0">)</text:span> <text:span text:style-name="highlight_br0">{</text:span><text:line-break/><text:tab/><text:tab/><text:tab/><text:tab/>dataSend3<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N<text:span text:style-name="highlight_br0">)</text:span> <text:span text:style-name="highlight_sy0">&amp;&amp;</text:span> <text:span text:style-name="highlight_br0">(</text:span>SW2 <text:span text:style-name="highlight_sy0">==</text:span> ON<text:span text:style-name="highlight_br0">)</text:span><text:span text:style-name="highlight_br0">)</text:span> <text:span text:style-name="highlight_br0">{</text:span><text:line-break/><text:tab/><text:tab/><text:tab/><text:tab/>dataSend1<text:span text:style-name="highlight_br0">(</text:span><text:span text:style-name="highlight_br0">)</text:span><text:span text:style-name="highlight_sy0">;</text:span><text:line-break/><text:tab/><text:tab/><text:tab/><text:tab/>dataSend2<text:span text:style-name="highlight_br0">(</text:span><text:span text:style-name="highlight_br0">)</text:span><text:span text:style-name="highlight_sy0">;</text:span><text:line-break/><text:tab/><text:tab/><text:tab/><text:tab/>dataSend3<text:span text:style-name="highlight_br0">(</text:span><text:span text:style-name="highlight_br0">)</text:span><text:span text:style-name="highlight_sy0">;</text:span><text:line-break/><text:tab/><text:tab/><text:tab/><text:span text:style-name="highlight_br0">}</text:span><text:line-break/><text:tab/><text:tab/><text:tab/>Soft_Uart_Write<text:span text:style-name="highlight_br0">(</text:span>CR<text:span text:style-name="highlight_br0">)</text:span><text:span text:style-name="highlight_sy0">;</text:span><text:line-break/><text:tab/><text:tab/><text:tab/>Soft_Uart_Write<text:span text:style-name="highlight_br0">(</text:span>LF<text:span text:style-name="highlight_br0">)</text:span><text:span text:style-name="highlight_sy0">;</text:span><text:line-break/><text:tab/><text:tab/><text:tab/><text:span text:style-name="highlight_co1">//ディレイ（遅延）の判断 </text:span><text:line-break/><text:tab/><text:tab/><text:tab/><text:span text:style-name="highlight_kw1">if</text:span> <text:span text:style-name="highlight_br0">(</text:span>SW3 <text:span text:style-name="highlight_sy0">==</text:span> OFF<text:span text:style-name="highlight_br0">)</text:span> <text:span text:style-name="highlight_br0">{</text:span><text:line-break/><text:tab/><text:tab/><text:tab/><text:tab/>Delay_ms<text:span text:style-name="highlight_br0">(</text:span><text:span text:style-name="highlight_nu0">1000</text:span><text:span text:style-name="highlight_br0">)</text:span><text:span text:style-name="highlight_sy0">;</text:span><text:line-break/><text:tab/><text:tab/><text:tab/><text:span text:style-name="highlight_br0">}</text:span><text:line-break/><text:tab/><text:tab/><text:tab/><text:span text:style-name="highlight_co1">//停止スイッチが押されたかを確認。 </text:span><text:line-break/><text:tab/><text:tab/><text:tab/><text:span text:style-name="highlight_kw1">if</text:span> <text:span text:style-name="highlight_br0">(</text:span>SW4 <text:span text:style-name="highlight_sy0">==</text:span> ON<text:span text:style-name="highlight_br0">)</text:span> <text:span text:style-name="highlight_br0">{</text:span><text:line-break/><text:tab/><text:tab/><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tab/><text:tab/><text:tab/><text:span text:style-name="highlight_sy0">;</text:span><text:line-break/><text:tab/><text:tab/><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tab/><text:tab/><text:span text:style-name="highlight_sy0">;</text:span><text:line-break/><text:tab/><text:tab/><text:tab/><text:tab/><text:span text:style-name="highlight_kw2">break</text:span><text:span text:style-name="highlight_sy0">;</text:span> <text:line-break/><text:tab/><text:tab/><text:tab/><text:span text:style-name="highlight_br0">}</text:span><text:line-break/><text:tab/><text:tab/><text:span text:style-name="highlight_br0">}</text:span><text:line-break/><text:tab/><text:tab/>LED <text:span text:style-name="highlight_sy0">=</text:span> OFF<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2" text:anchor-type="as-char" draw:z-index="2" svg:width="13.229166666667cm" svg:height="9.921875cm"><draw:image xlink:href="Pictures/18d53773d0c357de0eceb3258796eda7.png" xlink:type="simple" xlink:show="embed" xlink:actuate="onLoad"/></draw:frame>
左側から、トランジスタ(2SC1815)、PIC12F683、LED、プッシュスイッチです。
<draw:frame draw:style-name="media" draw:name="3" text:anchor-type="as-char" draw:z-index="3" svg:width="13.229166666667cm" svg:height="9.921875cm"><draw:image xlink:href="Pictures/f1f27f70ab344b9bf2ceb9de0a0b7698.png" xlink:type="simple" xlink:show="embed" xlink:actuate="onLoad"/></draw:frame>
数字文字の送信パターンです。
<draw:frame draw:style-name="media" draw:name="4" text:anchor-type="as-char" draw:z-index="4" svg:width="9.7102083333333cm" style:rel-width="100%" svg:height="15.345833333333cm" style:rel-height="scale"><draw:image xlink:href="Pictures/60f8a9c9000328ca2ffdebbc83b20eff.png" xlink:type="simple" xlink:show="embed" xlink:actuate="onLoad"/></draw:frame>
英大文字の送信パターンです。
<draw:frame draw:style-name="media" draw:name="5" text:anchor-type="as-char" draw:z-index="5" svg:width="9.7895833333333cm" style:rel-width="100%" svg:height="15.319375cm" style:rel-height="scale"><draw:image xlink:href="Pictures/d201bc281d3cb4833aae9e2f4b45962c.png" xlink:type="simple" xlink:show="embed" xlink:actuate="onLoad"/></draw:frame>
英小文字の送信パターンです。
<draw:frame draw:style-name="media" draw:name="6" text:anchor-type="as-char" draw:z-index="6" svg:width="9.7366666666667cm" style:rel-width="100%" svg:height="15.266458333333cm" style:rel-height="scale"><draw:image xlink:href="Pictures/cd84babc66396cd0cdea45ef2d2129b4.png" xlink:type="simple" xlink:show="embed" xlink:actuate="onLoad"/></draw:frame>
数字文字+英大文字+英小文字の送信パターンです。
<draw:frame draw:style-name="media" draw:name="7" text:anchor-type="as-char" draw:z-index="7" svg:width="17.330208333333cm" style:rel-width="100%" svg:height="15.292916666667cm" style:rel-height="scale"><draw:image xlink:href="Pictures/7db7a23bbcb142f6973567e83cea1da3.png" xlink:type="simple" xlink:show="embed" xlink:actuate="onLoad"/></draw:frame>
如何ですか?
本ユニットを一台手元に用意しておくと、RS232Cを使用する電子工作には、とても重宝しますよ!{<draw:frame draw:style-name="media" draw:name="8" text:anchor-type="as-char" draw:z-index="8"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56:31</meta:creation-date>
    <dc:creator>Generated</dc:creator>
    <dc:date>2026-09-14T08::56:31</dc:date>
    <dc:language>en-US</dc:language>
    <meta:editing-cycles>1</meta:editing-cycles>
    <meta:editing-duration>PT0S</meta:editing-duration>
    <dc:title>elechobby:picdic:pic12f683:21</dc:title>
  </office:meta>
</office:document-meta>
</file>